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dvent Pro" svg:font-family="&quot;Advent Pro&quot;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dvent Pro" style:font-name-asian="Advent Pro" style:font-name-complex="Advent Pro"/>
    </style:style>
    <style:style style:name="ce3" style:family="table-cell" style:parent-style-name="Default" style:data-style-name="N0">
      <style:text-properties fo:color="#355C7D" style:font-name="Advent Pro" style:font-name-asian="Advent Pro" style:font-name-complex="Advent Pro" fo:font-size="22pt" style:font-size-asian="22pt" style:font-size-complex="22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/>
      <style:text-properties fo:color="#395751" style:font-name="Advent Pro" style:font-name-asian="Advent Pro" style:font-name-complex="Advent Pro" fo:font-size="22pt" style:font-size-asian="22pt" style:font-size-complex="22pt" fo:font-weight="bold" style:font-weight-asian="bold" style:font-weight-complex="bold"/>
    </style:style>
    <style:style style:name="ce5" style:family="table-cell" style:parent-style-name="Default" style:data-style-name="N0">
      <style:text-properties style:font-name="Advent Pro" style:font-name-asian="Advent Pro" style:font-name-complex="Advent Pro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middle" fo:wrap-option="wrap"/>
      <style:text-properties fo:color="#808080" style:font-name="Advent Pro" style:font-name-asian="Advent Pro" style:font-name-complex="Advent Pro" fo:font-size="22pt" style:font-size-asian="22pt" style:font-size-complex="22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F2F2F2" fo:border-bottom="thin solid #F2F2F2" fo:border-left="thin solid #F2F2F2" fo:border-right="none" style:vertical-align="middle" fo:background-color="#355C7D" style:repeat-content="false"/>
      <style:paragraph-properties fo:text-align="start" fo:margin-left="0.353cm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F2F2F2" fo:border-bottom="thin solid #F2F2F2" fo:border-left="thin solid #F2F2F2" fo:border-right="none" style:vertical-align="middle" style:repeat-content="false"/>
      <style:paragraph-properties fo:text-align="start" fo:margin-left="0.353cm"/>
      <style:text-properties style:font-name="Advent Pro" style:font-name-asian="Advent Pro" style:font-name-complex="Advent Pro" fo:font-size="10pt" style:font-size-asian="10pt" style:font-size-complex="10pt"/>
    </style:style>
    <style:style style:name="ce10" style:family="table-cell" style:parent-style-name="Default" style:data-style-name="N0">
      <style:table-cell-properties fo:border-top="thin solid #F2F2F2" fo:border-bottom="thin solid #F2F2F2" fo:border-left="none" fo:border-right="thin solid #F2F2F2" style:vertical-align="middle" fo:background-color="#004F88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F2F2F2" style:vertical-align="middle" fo:background-color="#004F88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middle" fo:background-color="#004F88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F2F2F2" fo:border-bottom="thin solid #F2F2F2" fo:border-left="none" fo:border-right="none" style:vertical-align="middle" fo:background-color="#004F88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4" style:family="table-cell" style:parent-style-name="Default" style:data-style-name="N34">
      <style:table-cell-properties fo:border-top="thin solid #F2F2F2" fo:border-bottom="thin solid #F2F2F2" fo:border-left="none" fo:border-right="thin solid #F2F2F2" style:vertical-align="middle" fo:background-color="#FFFFFF"/>
      <style:text-properties style:font-name="Advent Pro" style:font-name-asian="Advent Pro" style:font-name-complex="Advent Pro" fo:font-size="10pt" style:font-size-asian="10pt" style:font-size-complex="10pt"/>
    </style:style>
    <style:style style:name="ce15" style:family="table-cell" style:parent-style-name="Default" style:data-style-name="N34">
      <style:table-cell-properties fo:border-top="thin solid #F2F2F2" fo:border-bottom="thin solid #F2F2F2" fo:border-left="none" fo:border-right="none" style:vertical-align="middle" fo:background-color="#FFFFFF"/>
      <style:text-properties style:font-name="Advent Pro" style:font-name-asian="Advent Pro" style:font-name-complex="Advent Pro" fo:font-size="10pt" style:font-size-asian="10pt" style:font-size-complex="10pt"/>
    </style:style>
    <style:style style:name="ce16" style:family="table-cell" style:parent-style-name="Default" style:data-style-name="N34">
      <style:table-cell-properties fo:border="thin solid #F2F2F2" style:vertical-align="middle" fo:background-color="#FFFFFF"/>
      <style:text-properties style:font-name="Advent Pro" style:font-name-asian="Advent Pro" style:font-name-complex="Advent Pro" fo:font-size="10pt" style:font-size-asian="10pt" style:font-size-complex="10pt"/>
    </style:style>
    <style:style style:name="ce17" style:family="table-cell" style:parent-style-name="Default" style:data-style-name="N34">
      <style:table-cell-properties fo:border-top="thin solid #F2F2F2" fo:border-bottom="thin solid #F2F2F2" fo:border-left="none" fo:border-right="thin solid #F2F2F2" style:vertical-align="middle" fo:background-color="#FFFFFF" style:repeat-content="false"/>
      <style:paragraph-properties fo:text-align="center"/>
      <style:text-properties style:font-name="Advent Pro" style:font-name-asian="Advent Pro" style:font-name-complex="Advent Pro" fo:font-size="10pt" style:font-size-asian="10pt" style:font-size-complex="10pt"/>
    </style:style>
    <style:style style:name="ce18" style:family="table-cell" style:parent-style-name="Default" style:data-style-name="N0">
      <style:table-cell-properties fo:border-top="thin solid #F2F2F2" fo:border-bottom="thin solid #F2F2F2" fo:border-left="thin solid #F2F2F2" fo:border-right="none" style:vertical-align="middle" fo:background-color="#C5D3FF" style:repeat-content="false"/>
      <style:paragraph-properties fo:text-align="end" fo:margin-right="0.353cm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4">
      <style:table-cell-properties fo:border-top="thin solid #F2F2F2" fo:border-bottom="thin solid #F2F2F2" fo:border-left="thin solid #F2F2F2" fo:border-right="none" style:vertical-align="middle" fo:background-color="#C5D3FF" style:repeat-content="false"/>
      <style:paragraph-properties fo:text-align="center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4">
      <style:table-cell-properties fo:border-top="thin solid #F2F2F2" fo:border-bottom="thin solid #F2F2F2" fo:border-left="none" fo:border-right="none" style:vertical-align="middle" fo:background-color="#C5D3FF" style:repeat-content="false"/>
      <style:paragraph-properties fo:text-align="center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34">
      <style:table-cell-properties fo:border-top="thin solid #F2F2F2" fo:border-bottom="thin solid #F2F2F2" fo:border-left="none" fo:border-right="thin solid #F2F2F2" style:vertical-align="middle" fo:background-color="#C5D3FF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34">
      <style:table-cell-properties fo:border-top="thin solid #F2F2F2" fo:border-bottom="thin solid #F2F2F2" fo:border-left="thin solid #F2F2F2" fo:border-right="none" style:vertical-align="middle" style:repeat-content="false"/>
      <style:paragraph-properties fo:text-align="start" fo:margin-left="0.353cm"/>
      <style:text-properties fo:color="#000000" style:font-name="Advent Pro" style:font-name-asian="Advent Pro" style:font-name-complex="Advent Pro" fo:font-size="10pt" style:font-size-asian="10pt" style:font-size-complex="10pt"/>
    </style:style>
    <style:style style:name="ce23" style:family="table-cell" style:parent-style-name="Default" style:data-style-name="N0">
      <style:table-cell-properties fo:border-top="thin solid #F2F2F2" fo:border-bottom="thin solid #F2F2F2" fo:border-left="thin solid #F2F2F2" fo:border-right="none" style:vertical-align="middle" style:repeat-content="false"/>
      <style:paragraph-properties fo:text-align="start" fo:margin-left="0.353cm"/>
      <style:text-properties fo:color="#000000" style:font-name="Advent Pro" style:font-name-asian="Advent Pro" style:font-name-complex="Advent Pro" fo:font-size="10pt" style:font-size-asian="10pt" style:font-size-complex="10pt"/>
    </style:style>
    <style:style style:name="ce24" style:family="table-cell" style:parent-style-name="Default" style:data-style-name="N34">
      <style:table-cell-properties fo:border-top="thin solid #F2F2F2" fo:border-bottom="thin solid #F2F2F2" fo:border-left="none" fo:border-right="thin solid #F2F2F2" style:vertical-align="middle"/>
      <style:text-properties style:font-name="Advent Pro" style:font-name-asian="Advent Pro" style:font-name-complex="Advent Pro" fo:font-size="10pt" style:font-size-asian="10pt" style:font-size-complex="10pt"/>
    </style:style>
    <style:style style:name="ce25" style:family="table-cell" style:parent-style-name="Default" style:data-style-name="N34">
      <style:table-cell-properties fo:border="thin solid #F2F2F2" style:vertical-align="middle"/>
      <style:text-properties style:font-name="Advent Pro" style:font-name-asian="Advent Pro" style:font-name-complex="Advent Pro" fo:font-size="10pt" style:font-size-asian="10pt" style:font-size-complex="10pt"/>
    </style:style>
    <style:style style:name="ce26" style:family="table-cell" style:parent-style-name="Default" style:data-style-name="N34">
      <style:table-cell-properties fo:border-top="thin solid #F2F2F2" fo:border-bottom="none" fo:border-left="none" fo:border-right="thin solid #F2F2F2" style:vertical-align="middle"/>
      <style:text-properties style:font-name="Advent Pro" style:font-name-asian="Advent Pro" style:font-name-complex="Advent Pro" fo:font-size="10pt" style:font-size-asian="10pt" style:font-size-complex="10pt"/>
    </style:style>
    <style:style style:name="ce27" style:family="table-cell" style:parent-style-name="Default" style:data-style-name="N34">
      <style:table-cell-properties fo:border-top="thin solid #F2F2F2" fo:border-bottom="none" fo:border-left="thin solid #F2F2F2" fo:border-right="thin solid #F2F2F2" style:vertical-align="middle"/>
      <style:text-properties style:font-name="Advent Pro" style:font-name-asian="Advent Pro" style:font-name-complex="Advent Pro" fo:font-size="10pt" style:font-size-asian="10pt" style:font-size-complex="10pt"/>
    </style:style>
    <style:style style:name="ce28" style:family="table-cell" style:parent-style-name="Default" style:data-style-name="N34">
      <style:table-cell-properties fo:border-top="thin solid #F2F2F2" fo:border-bottom="thin solid #F2F2F2" fo:border-left="none" fo:border-right="thin solid #F2F2F2" style:vertical-align="middle" fo:background-color="#D5D0D0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0">
      <style:table-cell-properties fo:background-color="#355C7D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none" fo:border-bottom="thin solid #F2F2F2" fo:border-left="thin solid #F2F2F2" fo:border-right="none" style:vertical-align="middle" fo:background-color="#355C7D" style:repeat-content="false"/>
      <style:paragraph-properties fo:text-align="end" fo:margin-right="0.353cm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31" style:family="table-cell" style:parent-style-name="Default" style:data-style-name="N34">
      <style:table-cell-properties fo:border-top="thin solid #F2F2F2" fo:border-bottom="thin solid #F2F2F2" fo:border-left="none" fo:border-right="none" style:vertical-align="middle"/>
      <style:text-properties style:font-name="Advent Pro" style:font-name-asian="Advent Pro" style:font-name-complex="Advent Pro" fo:font-size="10pt" style:font-size-asian="10pt" style:font-size-complex="10pt"/>
    </style:style>
    <style:style style:name="ce32" style:family="table-cell" style:parent-style-name="Default" style:data-style-name="N34">
      <style:table-cell-properties fo:border-top="thin solid #F2F2F2" fo:border-bottom="none" fo:border-left="none" fo:border-right="none" style:vertical-align="middle"/>
      <style:text-properties style:font-name="Advent Pro" style:font-name-asian="Advent Pro" style:font-name-complex="Advent Pro" fo:font-size="10pt" style:font-size-asian="10pt" style:font-size-complex="10pt"/>
    </style:style>
    <style:style style:name="ce33" style:family="table-cell" style:parent-style-name="Default" style:data-style-name="N34">
      <style:table-cell-properties fo:border-top="thin solid #F2F2F2" fo:border-bottom="none" fo:border-left="thin solid #F2F2F2" fo:border-right="none" style:vertical-align="middle"/>
      <style:text-properties style:font-name="Advent Pro" style:font-name-asian="Advent Pro" style:font-name-complex="Advent Pro" fo:font-size="10pt" style:font-size-asian="10pt" style:font-size-complex="10pt"/>
    </style:style>
    <style:style style:name="ce34" style:family="table-cell" style:parent-style-name="Default" style:data-style-name="N34">
      <style:table-cell-properties fo:border-top="thin solid #F2F2F2" fo:border-bottom="thin solid #F2F2F2" fo:border-left="none" fo:border-right="none" style:vertical-align="middle" fo:background-color="#FFFFFF" style:repeat-content="false"/>
      <style:paragraph-properties fo:text-align="center"/>
      <style:text-properties style:font-name="Advent Pro" style:font-name-asian="Advent Pro" style:font-name-complex="Advent Pro" fo:font-size="10pt" style:font-size-asian="10pt" style:font-size-complex="10pt"/>
    </style:style>
    <style:style style:name="ce35" style:family="table-cell" style:parent-style-name="Default" style:data-style-name="N34">
      <style:table-cell-properties style:vertical-align="middle" fo:background-color="#355C7D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none" fo:border-bottom="thin solid #F2F2F2" fo:border-left="none" fo:border-right="none" style:vertical-align="middle" fo:background-color="#004F88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37" style:family="table-cell" style:parent-style-name="Default" style:data-style-name="N34">
      <style:table-cell-properties fo:border="thin solid #F2F2F2" style:vertical-align="middle" fo:background-color="#C5D3FF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thin solid #F2F2F2" fo:border-bottom="thin solid #F2F2F2" fo:border-left="thin solid #F2F2F2" fo:border-right="none" style:vertical-align="middle" fo:background-color="#63A4F7" style:repeat-content="false"/>
      <style:paragraph-properties fo:text-align="end" fo:margin-right="0.353cm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39" style:family="table-cell" style:parent-style-name="Default" style:data-style-name="N4">
      <style:table-cell-properties fo:border-top="thin solid #F2F2F2" fo:border-bottom="thin solid #F2F2F2" fo:border-left="none" fo:border-right="none" style:vertical-align="middle" fo:background-color="#63A4F7" style:repeat-content="false"/>
      <style:paragraph-properties fo:text-align="center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40" style:family="table-cell" style:parent-style-name="Default" style:data-style-name="N4">
      <style:table-cell-properties fo:border-top="thin solid #F2F2F2" fo:border-bottom="thin solid #F2F2F2" fo:border-left="thin solid #F2F2F2" fo:border-right="none" style:vertical-align="middle" fo:background-color="#63A4F7" style:repeat-content="false"/>
      <style:paragraph-properties fo:text-align="center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41" style:family="table-cell" style:parent-style-name="Default" style:data-style-name="N34">
      <style:table-cell-properties fo:border="thin solid #F2F2F2" style:vertical-align="middle" fo:background-color="#63A4F7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42" style:family="table-cell" style:parent-style-name="Default" style:data-style-name="N34">
      <style:table-cell-properties fo:border-top="thin solid #F2F2F2" fo:border-bottom="thin solid #F2F2F2" fo:border-left="none" fo:border-right="thin solid #F2F2F2" style:vertical-align="middle" fo:background-color="#63A4F7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none" fo:border-bottom="thin solid #F2F2F2" fo:border-left="thin solid #F2F2F2" fo:border-right="none" style:vertical-align="middle" fo:background-color="#63A4F7" style:repeat-content="false"/>
      <style:paragraph-properties fo:text-align="end" fo:margin-right="0.353cm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44" style:family="table-cell" style:parent-style-name="Default" style:data-style-name="N4">
      <style:table-cell-properties style:vertical-align="middle" fo:background-color="#63A4F7" style:repeat-content="false"/>
      <style:paragraph-properties fo:text-align="center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45" style:family="table-cell" style:parent-style-name="Default" style:data-style-name="N0"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46" style:family="table-cell" style:parent-style-name="Default" style:data-style-name="N0">
      <style:text-properties fo:color="#C00000" style:font-name="Advent Pro" style:font-name-asian="Advent Pro" style:font-name-complex="Advent Pro"/>
    </style:style>
    <style:style style:name="ce47" style:family="table-cell" style:parent-style-name="Default" style:data-style-name="N0">
      <style:text-properties fo:color="#C00000" style:font-name="Advent Pro" style:font-name-asian="Advent Pro" style:font-name-complex="Advent Pro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thin solid #F2F2F2" fo:border-bottom="none" fo:border-left="thin solid #DFCAA2" fo:border-right="none" style:vertical-align="automatic" style:repeat-content="false"/>
      <style:paragraph-properties fo:text-align="start" fo:margin-left="0cm"/>
      <style:text-properties fo:color="#000000" style:font-name="Advent Pro" style:font-name-asian="Advent Pro" style:font-name-complex="Advent Pro" fo:font-size="10pt" style:font-size-asian="10pt" style:font-size-complex="10pt"/>
    </style:style>
    <style:style style:name="ce49" style:family="table-cell" style:parent-style-name="Default" style:data-style-name="N0">
      <style:table-cell-properties fo:border-top="none" fo:border-bottom="none" fo:border-left="thin solid #DFCAA2" fo:border-right="none" style:vertical-align="automatic" style:repeat-content="false"/>
      <style:paragraph-properties fo:text-align="start" fo:margin-left="0cm"/>
      <style:text-properties fo:color="#000000" style:font-name="Advent Pro" style:font-name-asian="Advent Pro" style:font-name-complex="Advent Pro" fo:font-size="10pt" style:font-size-asian="10pt" style:font-size-complex="10pt"/>
    </style:style>
    <style:style style:name="ce50" style:family="table-cell" style:parent-style-name="Default" style:data-style-name="N37">
      <style:table-cell-properties style:cell-protect="none"/>
      <style:text-properties fo:color="#000000" style:font-name="Advent Pro" style:font-name-asian="Advent Pro" style:font-name-complex="Advent Pro"/>
    </style:style>
    <style:style style:name="ce51" style:family="table-cell" style:parent-style-name="Default" style:data-style-name="N34">
      <style:table-cell-properties fo:border="thin solid #F2F2F2" style:vertical-align="middle"/>
      <style:text-properties fo:color="#000000" style:font-name="Advent Pro" style:font-name-asian="Advent Pro" style:font-name-complex="Advent Pro" fo:font-size="10pt" style:font-size-asian="10pt" style:font-size-complex="10pt"/>
    </style:style>
    <style:style style:name="ce52" style:family="table-cell" style:parent-style-name="Default" style:data-style-name="N34">
      <style:table-cell-properties style:vertical-align="middle" fo:background-color="#355C7D"/>
      <style:text-properties fo:color="#FF9900" style:font-name="Advent Pro" style:font-name-asian="Advent Pro" style:font-name-complex="Advent Pro" fo:font-weight="bold" style:font-weight-asian="bold" style:font-weight-complex="bold"/>
    </style:style>
    <style:style style:name="ce53" style:family="table-cell" style:parent-style-name="Default" style:data-style-name="N34">
      <style:table-cell-properties fo:border-top="thin solid #F2F2F2" fo:border-bottom="thin solid #F2F2F2" fo:border-left="none" fo:border-right="none" style:vertical-align="middle"/>
      <style:text-properties fo:color="#000000" style:font-name="Advent Pro" style:font-name-asian="Advent Pro" style:font-name-complex="Advent Pro" fo:font-size="10pt" style:font-size-asian="10pt" style:font-size-complex="10pt"/>
    </style:style>
    <style:style style:name="ce54" style:family="table-cell" style:parent-style-name="Default" style:data-style-name="N0">
      <style:table-cell-properties fo:border-top="none" fo:border-bottom="thin solid #F2F2F2" fo:border-left="thin solid #DFCAA2" fo:border-right="none" style:vertical-align="automatic" style:repeat-content="false"/>
      <style:paragraph-properties fo:text-align="start" fo:margin-left="0cm"/>
      <style:text-properties style:font-name="Advent Pro" style:font-name-asian="Advent Pro" style:font-name-complex="Advent Pro" fo:font-size="10pt" style:font-size-asian="10pt" style:font-size-complex="10pt"/>
    </style:style>
    <style:style style:name="ce55" style:family="table-cell" style:parent-style-name="Default" style:data-style-name="N0">
      <style:table-cell-properties fo:border-top="thin solid #F2F2F2" fo:border-bottom="thin solid #F2F2F2" fo:border-left="thin solid #F2F2F2" fo:border-right="none" style:vertical-align="middle" fo:background-color="#FFFFFF" style:repeat-content="false"/>
      <style:paragraph-properties fo:text-align="start" fo:margin-left="0.353cm"/>
      <style:text-properties fo:color="#000000" style:font-name="Advent Pro" style:font-name-asian="Advent Pro" style:font-name-complex="Advent Pro" fo:font-size="10pt" style:font-size-asian="10pt" style:font-size-complex="10pt"/>
    </style:style>
    <style:style style:name="ce56" style:family="table-cell" style:parent-style-name="Default" style:data-style-name="N0">
      <style:table-cell-properties style:vertical-align="middle"/>
      <style:text-properties style:font-name="Advent Pro" style:font-name-asian="Advent Pro" style:font-name-complex="Advent Pro" fo:font-weight="bold" style:font-weight-asian="bold" style:font-weight-complex="bold"/>
    </style:style>
    <style:style style:name="ce57" style:family="table-cell" style:parent-style-name="Default" style:data-style-name="N34">
      <style:table-cell-properties style:vertical-align="middle" fo:background-color="#355C7D"/>
      <style:text-properties fo:color="#FFC82D" style:font-name="Advent Pro" style:font-name-asian="Advent Pro" style:font-name-complex="Advent Pro" fo:font-weight="bold" style:font-weight-asian="bold" style:font-weight-complex="bold"/>
    </style:style>
    <style:style style:name="ce58" style:family="table-cell" style:parent-style-name="Default" style:data-style-name="N0">
      <style:table-cell-properties fo:background-color="#FFFFFF"/>
      <style:text-properties style:font-name="Advent Pro" style:font-name-asian="Advent Pro" style:font-name-complex="Advent Pro"/>
    </style:style>
    <style:style style:name="ce59" style:family="table-cell" style:parent-style-name="Default" style:data-style-name="N36">
      <style:table-cell-properties fo:border-top="thin solid #F2F2F2" fo:border-bottom="thin solid #F2F2F2" fo:border-left="none" fo:border-right="thin solid #F2F2F2" style:vertical-align="middle"/>
      <style:text-properties fo:color="#000000" style:font-name="Advent Pro" style:font-name-asian="Advent Pro" style:font-name-complex="Advent Pro" fo:font-size="10pt" style:font-size-asian="10pt" style:font-size-complex="10pt"/>
    </style:style>
    <style:style style:name="ce60" style:family="table-cell" style:parent-style-name="Default" style:data-style-name="N0">
      <style:table-cell-properties fo:border-top="thin solid #F2F2F2" fo:border-bottom="thin solid #F2F2F2" fo:border-left="thin solid #F2F2F2" fo:border-right="none" style:vertical-align="middle" fo:wrap-option="wrap" style:repeat-content="false"/>
      <style:paragraph-properties fo:text-align="start" fo:margin-left="0.353cm"/>
      <style:text-properties style:font-name="Advent Pro" style:font-name-asian="Advent Pro" style:font-name-complex="Advent Pro" fo:font-size="10pt" style:font-size-asian="10pt" style:font-size-complex="10pt"/>
    </style:style>
    <style:style style:name="ce6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dvent Pro" style:font-name-asian="Advent Pro" style:font-name-complex="Advent Pro" fo:font-size="20pt" style:font-size-asian="20pt" style:font-size-complex="20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thin solid #F2F2F2" fo:border-bottom="thin solid #F2F2F2" fo:border-left="thin solid #F2F2F2" fo:border-right="none" style:vertical-align="middle" fo:background-color="#D5D0D0" style:repeat-content="false"/>
      <style:paragraph-properties fo:text-align="start" fo:margin-left="0cm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thin solid #F2F2F2" fo:border-bottom="thin solid #F2F2F2" fo:border-left="none" fo:border-right="none" style:vertical-align="middle" fo:background-color="#D5D0D0" style:repeat-content="false"/>
      <style:paragraph-properties fo:text-align="start" fo:margin-left="0cm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4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charset="x-symbol"/>
    </style:style>
    <style:style style:name="co1" style:family="table-column">
      <style:table-column-properties fo:break-before="auto" style:column-width="0.396875cm"/>
    </style:style>
    <style:style style:name="co2" style:family="table-column">
      <style:table-column-properties fo:break-before="auto" style:column-width="8.30791666666667cm"/>
    </style:style>
    <style:style style:name="co3" style:family="table-column">
      <style:table-column-properties fo:break-before="auto" style:column-width="2.88395833333333cm"/>
    </style:style>
    <style:style style:name="co4" style:family="table-column">
      <style:table-column-properties fo:break-before="auto" style:column-width="0.635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3.33375cm"/>
    </style:style>
    <style:style style:name="co7" style:family="table-column">
      <style:table-column-properties fo:break-before="auto" style:column-width="3.78354166666667cm"/>
    </style:style>
    <style:style style:name="ro1" style:family="table-row">
      <style:table-row-properties style:row-height="42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10">
      <style:graphic-properties draw:stroke="solid" svg:stroke-color="#000000" draw:auto-grow-width="false" draw:auto-grow-height="false"/>
    </style:style>
    <style:style style:family="graphic" style:name="a11">
      <style:graphic-properties draw:stroke="solid" svg:stroke-color="#000000" draw:auto-grow-width="false" draw:auto-grow-height="false"/>
    </style:style>
    <style:style style:family="graphic" style:name="a12">
      <style:graphic-properties draw:stroke="solid" svg:stroke-color="#000000" draw:auto-grow-width="false" draw:auto-grow-height="false"/>
    </style:style>
    <style:style style:family="graphic" style:name="a13">
      <style:graphic-properties draw:stroke="solid" svg:stroke-color="#000000" draw:auto-grow-width="false" draw:auto-grow-height="false"/>
    </style:style>
    <style:style style:family="graphic" style:name="a14">
      <style:graphic-properties draw:stroke="solid" svg:stroke-color="#000000" draw:auto-grow-width="false" draw:auto-grow-height="false"/>
    </style:style>
    <style:style style:family="graphic" style:name="a15">
      <style:graphic-properties draw:stroke="solid" svg:stroke-color="#000000" draw:auto-grow-width="false" draw:auto-grow-height="false"/>
    </style:style>
    <style:style style:family="graphic" style:name="a16">
      <style:graphic-properties draw:stroke="solid" svg:stroke-color="#000000" draw:auto-grow-width="false" draw:auto-grow-height="false"/>
    </style:style>
    <style:style style:family="graphic" style:name="a17">
      <style:graphic-properties draw:stroke="solid" svg:stroke-color="#000000" draw:auto-grow-width="false" draw:auto-grow-height="false"/>
    </style:style>
    <style:style style:family="graphic" style:name="a0" style:parent-style-name="Graphics">
      <style:graphic-properties draw:fill="none" fo:clip="rect(0in, 0.06003in, 0in, 0.07843in)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  <style:style style:family="graphic" style:name="a6">
      <style:graphic-properties draw:stroke="solid" svg:stroke-color="#000000" draw:auto-grow-width="false" draw:auto-grow-height="false"/>
    </style:style>
    <style:style style:family="graphic" style:name="a7">
      <style:graphic-properties draw:stroke="solid" svg:stroke-color="#000000" draw:auto-grow-width="false" draw:auto-grow-height="false"/>
    </style:style>
    <style:style style:family="graphic" style:name="a8">
      <style:graphic-properties draw:stroke="solid" svg:stroke-color="#000000" draw:auto-grow-width="false" draw:auto-grow-height="false"/>
    </style:style>
    <style:style style:family="graphic" style:name="a9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resupuesto_2026" table:style-name="ta1">
        <table:table-column table:style-name="co1" table:default-cell-style-name="ce2"/>
        <table:table-column table:style-name="co2" table:default-cell-style-name="ce2"/>
        <table:table-column-group>
          <table:table-column table:style-name="co3" table:number-columns-repeated="12" table:default-cell-style-name="ce2"/>
        </table:table-column-group>
        <table:table-column table:style-name="co3" table:default-cell-style-name="ce5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5" table:number-columns-repeated="16365" table:default-cell-style-name="ce2"/>
        <table:table-row table:style-name="ro1">
          <table:table-cell table:style-name="ce2"/>
          <table:table-cell table:style-name="ce3">
            <draw:frame draw:z-index="1" draw:id="id0" draw:style-name="a0" draw:transform="translate(-0.44987in -0.7593in) rotate(-1.5708) translate(1.05444in 0.45855in)" draw:name="Imagen 18" svg:width="0.89974in" svg:height="1.5186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number-columns-repeated="3" table:style-name="ce4"/>
          <table:table-cell table:style-name="ce6"/>
          <table:table-cell table:style-name="ce2"/>
          <table:table-cell office:value-type="string" table:number-columns-spanned="4" table:number-rows-spanned="1" table:style-name="ce61">
            <text:p>PRESUPUESTO 2026</text:p>
          </table:table-cell>
          <table:covered-table-cell table:number-columns-repeated="3"/>
          <table:table-cell table:number-columns-repeated="3" table:style-name="ce2"/>
          <table:table-cell table:style-name="ce5"/>
          <table:table-cell table:number-columns-repeated="16369"/>
        </table:table-row>
        <table:table-row table:number-rows-repeated="2" table:style-name="ro2">
          <table:table-cell table:number-columns-repeated="2" table:style-name="ce2"/>
          <table:table-cell table:number-columns-repeated="6" table:style-name="ce56"/>
          <table:table-cell table:number-columns-repeated="6" table:style-name="ce2"/>
          <table:table-cell table:style-name="ce5"/>
          <table:table-cell table:number-columns-repeated="16369"/>
        </table:table-row>
        <table:table-row table:style-name="ro2">
          <table:table-cell table:style-name="ce7"/>
          <table:table-cell office:value-type="string" table:style-name="ce8">
            <text:p>INGRESOS MENSUALES</text:p>
          </table:table-cell>
          <table:table-cell office:value-type="string" table:style-name="ce12">
            <text:p>ENERO</text:p>
          </table:table-cell>
          <table:table-cell office:value-type="string" table:style-name="ce12">
            <text:p>FEB</text:p>
          </table:table-cell>
          <table:table-cell office:value-type="string" table:style-name="ce36">
            <text:p>MA</text:p>
          </table:table-cell>
          <table:table-cell office:value-type="string" table:style-name="ce36">
            <text:p>ABR</text:p>
          </table:table-cell>
          <table:table-cell office:value-type="string" table:style-name="ce10">
            <text:p>MAYO</text:p>
          </table:table-cell>
          <table:table-cell office:value-type="string" table:style-name="ce11">
            <text:p>JUN</text:p>
          </table:table-cell>
          <table:table-cell office:value-type="string" table:style-name="ce10">
            <text:p>JUL</text:p>
          </table:table-cell>
          <table:table-cell office:value-type="string" table:style-name="ce11">
            <text:p>AGOSTO</text:p>
          </table:table-cell>
          <table:table-cell office:value-type="string" table:style-name="ce11">
            <text:p>SEPT</text:p>
          </table:table-cell>
          <table:table-cell office:value-type="string" table:style-name="ce10">
            <text:p>OCT</text:p>
          </table:table-cell>
          <table:table-cell office:value-type="string" table:style-name="ce11">
            <text:p>NOV</text:p>
          </table:table-cell>
          <table:table-cell office:value-type="string" table:style-name="ce11">
            <text:p>DIC</text:p>
          </table:table-cell>
          <table:table-cell office:value-type="string" table:style-name="ce10">
            <text:p>TOTAL ANUAL</text:p>
          </table:table-cell>
          <table:table-cell table:number-columns-repeated="16369" table:style-name="ce7"/>
        </table:table-row>
        <table:table-row table:style-name="ro3">
          <table:table-cell table:style-name="ce46"/>
          <table:table-cell office:value-type="string" table:number-columns-spanned="14" table:number-rows-spanned="1" table:style-name="ce62">
            <text:p>ING. DE LA ENTIDAD<text:s/></text:p>
          </table:table-cell>
          <table:covered-table-cell table:number-columns-repeated="13"/>
          <table:table-cell table:number-columns-repeated="16369"/>
        </table:table-row>
        <table:table-row-group>
          <table:table-row table:style-name="ro3">
            <table:table-cell table:style-name="ce46"/>
            <table:table-cell office:value-type="string" table:style-name="ce48">
              <text:p><text:s text:c="3"/>72002025 - Cuotas Remesas<text:s/></text:p>
            </table:table-cell>
            <table:table-cell office:value-type="currency" office:value="890" table:style-name="ce14">
              <text:p><text:s/>890,00 €<text:s/></text:p>
            </table:table-cell>
            <table:table-cell office:value-type="currency" office:value="890" table:style-name="ce14">
              <text:p><text:s/>890,00 €<text:s/></text:p>
            </table:table-cell>
            <table:table-cell office:value-type="currency" office:value="890" table:style-name="ce14">
              <text:p><text:s/>890,00 €<text:s/></text:p>
            </table:table-cell>
            <table:table-cell office:value-type="currency" office:value="890" table:style-name="ce14">
              <text:p><text:s/>890,00 €<text:s/></text:p>
            </table:table-cell>
            <table:table-cell office:value-type="currency" office:value="890" table:style-name="ce14">
              <text:p><text:s/>890,00 €<text:s/></text:p>
            </table:table-cell>
            <table:table-cell office:value-type="currency" office:value="890" table:style-name="ce14">
              <text:p><text:s/>890,00 €<text:s/></text:p>
            </table:table-cell>
            <table:table-cell office:value-type="currency" office:value="890" table:style-name="ce14">
              <text:p><text:s/>890,00 €<text:s/></text:p>
            </table:table-cell>
            <table:table-cell office:value-type="currency" office:value="890" table:style-name="ce14">
              <text:p><text:s/>890,00 €<text:s/></text:p>
            </table:table-cell>
            <table:table-cell office:value-type="currency" office:value="890" table:style-name="ce14">
              <text:p><text:s/>890,00 €<text:s/></text:p>
            </table:table-cell>
            <table:table-cell office:value-type="currency" office:value="890" table:style-name="ce14">
              <text:p><text:s/>890,00 €<text:s/></text:p>
            </table:table-cell>
            <table:table-cell office:value-type="currency" office:value="890" table:style-name="ce14">
              <text:p><text:s/>890,00 €<text:s/></text:p>
            </table:table-cell>
            <table:table-cell office:value-type="currency" office:value="890" table:style-name="ce14">
              <text:p><text:s/>890,00 €<text:s/></text:p>
            </table:table-cell>
            <table:table-cell office:value-type="currency" office:value="10680" table:formula="of:=SUM([.C6:.N6])" table:style-name="ce28">
              <text:p><text:s/>10.680,00 €<text:s/></text:p>
            </table:table-cell>
            <table:table-cell table:number-columns-repeated="16369"/>
          </table:table-row>
          <table:table-row table:style-name="ro3">
            <table:table-cell table:style-name="ce46"/>
            <table:table-cell office:value-type="string" table:style-name="ce49">
              <text:p><text:s text:c="3"/>72012025 - Cuotas Transferencias<text:s/></text:p>
            </table:table-cell>
            <table:table-cell office:value-type="currency" office:value="270" table:style-name="ce14">
              <text:p><text:s/>270,00 €<text:s/></text:p>
            </table:table-cell>
            <table:table-cell office:value-type="currency" office:value="270" table:style-name="ce14">
              <text:p><text:s/>270,00 €<text:s/></text:p>
            </table:table-cell>
            <table:table-cell office:value-type="currency" office:value="270" table:style-name="ce15">
              <text:p><text:s/>270,00 €<text:s/></text:p>
            </table:table-cell>
            <table:table-cell office:value-type="currency" office:value="270" table:style-name="ce15">
              <text:p><text:s/>270,00 €<text:s/></text:p>
            </table:table-cell>
            <table:table-cell office:value-type="currency" office:value="270" table:style-name="ce14">
              <text:p><text:s/>270,00 €<text:s/></text:p>
            </table:table-cell>
            <table:table-cell office:value-type="currency" office:value="270" table:style-name="ce16">
              <text:p><text:s/>270,00 €<text:s/></text:p>
            </table:table-cell>
            <table:table-cell office:value-type="currency" office:value="270" table:style-name="ce14">
              <text:p><text:s/>270,00 €<text:s/></text:p>
            </table:table-cell>
            <table:table-cell office:value-type="currency" office:value="270" table:style-name="ce16">
              <text:p><text:s/>270,00 €<text:s/></text:p>
            </table:table-cell>
            <table:table-cell office:value-type="currency" office:value="270" table:style-name="ce16">
              <text:p><text:s/>270,00 €<text:s/></text:p>
            </table:table-cell>
            <table:table-cell office:value-type="currency" office:value="270" table:style-name="ce14">
              <text:p><text:s/>270,00 €<text:s/></text:p>
            </table:table-cell>
            <table:table-cell office:value-type="currency" office:value="270" table:style-name="ce16">
              <text:p><text:s/>270,00 €<text:s/></text:p>
            </table:table-cell>
            <table:table-cell office:value-type="currency" office:value="270" table:style-name="ce16">
              <text:p><text:s/>270,00 €<text:s/></text:p>
            </table:table-cell>
            <table:table-cell office:value-type="currency" office:value="3240" table:formula="of:=SUM([.C7:.N7])" table:style-name="ce28">
              <text:p><text:s/>3.240,00 €<text:s/></text:p>
            </table:table-cell>
            <table:table-cell table:number-columns-repeated="16369"/>
          </table:table-row>
          <table:table-row table:style-name="ro3">
            <table:table-cell table:style-name="ce46"/>
            <table:table-cell office:value-type="string" table:style-name="ce49">
              <text:p><text:s text:c="3"/>44000002 - Anticipo Valora</text:p>
            </table:table-cell>
            <table:table-cell office:value-type="currency" office:value="26388.9" table:style-name="ce14">
              <text:p><text:s/>26.388,90 €<text:s/></text:p>
            </table:table-cell>
            <table:table-cell office:value-type="currency" office:value="26388.9" table:style-name="ce14">
              <text:p><text:s/>26.388,90 €<text:s/></text:p>
            </table:table-cell>
            <table:table-cell office:value-type="currency" office:value="52777.8" table:style-name="ce14">
              <office:annotation draw:style-name="a3" svg:x="6.57291666666667in" svg:y="1.77083333333333in" svg:width="1.38541666666667in" svg:height="0.802083333333333in">
                <dc:creator>eklt52</dc:creator>
                <text:p><text:span text:style-name="T4">eklt52:</text:span><text:span text:style-name="T3"/></text:p>
                <text:p><text:span text:style-name="T3">Ingresan el mes de abril</text:span></text:p>
              </office:annotation>
              <text:p><text:s/>52.777,80 €<text:s/></text:p>
            </table:table-cell>
            <table:table-cell office:value-type="currency" office:value="0" table:style-name="ce14">
              <text:p><text:s/>- <text:s text:c="2"/>€<text:s/></text:p>
            </table:table-cell>
            <table:table-cell office:value-type="currency" office:value="26388.9" table:style-name="ce14">
              <text:p><text:s/>26.388,90 €<text:s/></text:p>
            </table:table-cell>
            <table:table-cell office:value-type="currency" office:value="26388.9" table:style-name="ce14">
              <text:p><text:s/>26.388,90 €<text:s/></text:p>
            </table:table-cell>
            <table:table-cell office:value-type="currency" office:value="26388.9" table:style-name="ce14">
              <text:p><text:s/>26.388,90 €<text:s/></text:p>
            </table:table-cell>
            <table:table-cell office:value-type="currency" office:value="0" table:style-name="ce16">
              <text:p><text:s/>- <text:s text:c="2"/>€<text:s/></text:p>
            </table:table-cell>
            <table:table-cell office:value-type="currency" office:value="32598.02" table:style-name="ce16">
              <office:annotation draw:style-name="a4" svg:x="11.625in" svg:y="1.85416666666667in" svg:width="1.39583333333333in" svg:height="0.802083333333333in">
                <dc:creator>eklt52</dc:creator>
                <text:p><text:span text:style-name="T2">eklt52:</text:span><text:span text:style-name="T1"/></text:p>
                <text:p><text:span text:style-name="T1">Resto de Recaudación<text:s/></text:span></text:p>
                <text:p><text:span text:style-name="T1">(Puede existir impagos)</text:span></text:p>
              </office:annotation>
              <text:p><text:s/>32.598,02 €<text:s/></text:p>
            </table:table-cell>
            <table:table-cell office:value-type="currency" office:value="0" table:style-name="ce14">
              <text:p><text:s/>- <text:s text:c="2"/>€<text:s/></text:p>
            </table:table-cell>
            <table:table-cell office:value-type="currency" office:value="0" table:style-name="ce16">
              <text:p><text:s/>- <text:s text:c="2"/>€<text:s/></text:p>
            </table:table-cell>
            <table:table-cell office:value-type="currency" office:value="0" table:style-name="ce16">
              <text:p><text:s/>- <text:s text:c="2"/>€<text:s/></text:p>
            </table:table-cell>
            <table:table-cell office:value-type="currency" office:value="217320.31999999998" table:formula="of:=SUM([.C8:.N8])" table:style-name="ce28">
              <text:p><text:s/>217.320,32 €<text:s/></text:p>
            </table:table-cell>
            <table:table-cell table:number-columns-repeated="16369"/>
          </table:table-row>
          <table:table-row table:style-name="ro3">
            <table:table-cell table:style-name="ce46"/>
            <table:table-cell office:value-type="string" table:style-name="ce54">
              <text:p><text:s text:c="3"/>44000001 - Liquidaciónes Valora</text:p>
            </table:table-cell>
            <table:table-cell office:value-type="currency" office:value="689.04" table:style-name="ce17">
              <text:p><text:s/>689,04 €<text:s/></text:p>
            </table:table-cell>
            <table:table-cell office:value-type="currency" office:value="3055.79" table:style-name="ce17">
              <text:p><text:s/>3.055,79 €<text:s/></text:p>
            </table:table-cell>
            <table:table-cell office:value-type="currency" office:value="0" table:style-name="ce34">
              <text:p><text:s/>- <text:s text:c="2"/>€<text:s/></text:p>
            </table:table-cell>
            <table:table-cell office:value-type="currency" office:value="0" table:style-name="ce15">
              <text:p><text:s/>- <text:s text:c="2"/>€<text:s/></text:p>
            </table:table-cell>
            <table:table-cell office:value-type="currency" office:value="0" table:style-name="ce14">
              <text:p><text:s/>- <text:s text:c="2"/>€<text:s/></text:p>
            </table:table-cell>
            <table:table-cell office:value-type="currency" office:value="0" table:style-name="ce14">
              <text:p><text:s/>- <text:s text:c="2"/>€<text:s/></text:p>
            </table:table-cell>
            <table:table-cell office:value-type="currency" office:value="0" table:style-name="ce14">
              <text:p><text:s/>- <text:s text:c="2"/>€<text:s/></text:p>
            </table:table-cell>
            <table:table-cell office:value-type="currency" office:value="0" table:style-name="ce16">
              <text:p><text:s/>- <text:s text:c="2"/>€<text:s/></text:p>
            </table:table-cell>
            <table:table-cell office:value-type="currency" office:value="0" table:style-name="ce16">
              <text:p><text:s/>- <text:s text:c="2"/>€<text:s/></text:p>
            </table:table-cell>
            <table:table-cell office:value-type="currency" office:value="0" table:style-name="ce14">
              <text:p><text:s/>- <text:s text:c="2"/>€<text:s/></text:p>
            </table:table-cell>
            <table:table-cell office:value-type="currency" office:value="0" table:style-name="ce16">
              <text:p><text:s/>- <text:s text:c="2"/>€<text:s/></text:p>
            </table:table-cell>
            <table:table-cell office:value-type="currency" office:value="0" table:style-name="ce16">
              <text:p><text:s/>- <text:s text:c="2"/>€<text:s/></text:p>
            </table:table-cell>
            <table:table-cell office:value-type="currency" office:value="3744.83" table:formula="of:=SUM([.C9:.N9])" table:style-name="ce28">
              <text:p><text:s/>3.744,83 €<text:s/></text:p>
            </table:table-cell>
            <table:table-cell table:number-columns-repeated="16369"/>
          </table:table-row>
        </table:table-row-group>
        <table:table-row table:style-name="ro2">
          <table:table-cell table:style-name="ce47"/>
          <table:table-cell office:value-type="string" table:style-name="ce38">
            <text:p><text:s/>TOTAL INGRESOS</text:p>
          </table:table-cell>
          <table:table-cell office:value-type="float" office:value="28237.940000000002" table:formula="of:=SUM([.C6:.C9])" table:style-name="ce39">
            <text:p>28.237,94</text:p>
          </table:table-cell>
          <table:table-cell office:value-type="float" office:value="30604.690000000002" table:formula="of:=SUM([.D6:.D9])" table:style-name="ce40">
            <text:p>30.604,69</text:p>
          </table:table-cell>
          <table:table-cell office:value-type="float" office:value="53937.8" table:formula="of:=SUM([.E6:.E9])" table:style-name="ce40">
            <text:p>53.937,80</text:p>
          </table:table-cell>
          <table:table-cell office:value-type="float" office:value="1160" table:formula="of:=SUM([.F6:.F9])" table:style-name="ce39">
            <text:p>1.160,00</text:p>
          </table:table-cell>
          <table:table-cell office:value-type="float" office:value="27548.9" table:formula="of:=SUM([.G6:.G9])" table:style-name="ce40">
            <text:p>27.548,90</text:p>
          </table:table-cell>
          <table:table-cell office:value-type="float" office:value="27548.9" table:formula="of:=SUM([.H6:.H9])" table:style-name="ce40">
            <text:p>27.548,90</text:p>
          </table:table-cell>
          <table:table-cell office:value-type="float" office:value="27548.9" table:formula="of:=SUM([.I6:.I9])" table:style-name="ce39">
            <text:p>27.548,90</text:p>
          </table:table-cell>
          <table:table-cell office:value-type="float" office:value="1160" table:formula="of:=SUM([.J6:.J9])" table:style-name="ce40">
            <text:p>1.160,00</text:p>
          </table:table-cell>
          <table:table-cell office:value-type="float" office:value="33758.020000000004" table:formula="of:=SUM([.K6:.K9])" table:style-name="ce40">
            <text:p>33.758,02</text:p>
          </table:table-cell>
          <table:table-cell office:value-type="float" office:value="1160" table:formula="of:=SUM([.L6:.L9])" table:style-name="ce39">
            <text:p>1.160,00</text:p>
          </table:table-cell>
          <table:table-cell office:value-type="float" office:value="1160" table:formula="of:=SUM([.M6:.M9])" table:style-name="ce40">
            <text:p>1.160,00</text:p>
          </table:table-cell>
          <table:table-cell office:value-type="currency" office:value="1160" table:formula="of:=SUM([.N6:.N9])" table:style-name="ce41">
            <text:p><text:s/>1.160,00 €<text:s/></text:p>
          </table:table-cell>
          <table:table-cell office:value-type="currency" office:value="234985.15000000002" table:formula="of:=SUM([.C10:.N10])" table:style-name="ce42">
            <text:p><text:s/>234.985,15 €<text:s/></text:p>
          </table:table-cell>
          <table:table-cell table:number-columns-repeated="16369" table:style-name="ce5"/>
        </table:table-row>
        <table:table-row table:style-name="ro2">
          <table:table-cell table:style-name="ce7"/>
          <table:table-cell office:value-type="string" table:style-name="ce8">
            <text:p>GASTOS MENSUALES</text:p>
          </table:table-cell>
          <table:table-cell office:value-type="string" table:style-name="ce12">
            <text:p>ENERO</text:p>
          </table:table-cell>
          <table:table-cell office:value-type="string" table:style-name="ce12">
            <text:p>FEB</text:p>
          </table:table-cell>
          <table:table-cell office:value-type="string" table:style-name="ce13">
            <text:p>MA</text:p>
          </table:table-cell>
          <table:table-cell office:value-type="string" table:style-name="ce13">
            <text:p>ABR</text:p>
          </table:table-cell>
          <table:table-cell office:value-type="string" table:style-name="ce10">
            <text:p>MAYO</text:p>
          </table:table-cell>
          <table:table-cell office:value-type="string" table:style-name="ce11">
            <text:p>JUN</text:p>
          </table:table-cell>
          <table:table-cell office:value-type="string" table:style-name="ce10">
            <text:p>JUL</text:p>
          </table:table-cell>
          <table:table-cell office:value-type="string" table:style-name="ce11">
            <text:p>AGOSTO</text:p>
          </table:table-cell>
          <table:table-cell office:value-type="string" table:style-name="ce11">
            <text:p>SEPT</text:p>
          </table:table-cell>
          <table:table-cell office:value-type="string" table:style-name="ce10">
            <text:p>OCT</text:p>
          </table:table-cell>
          <table:table-cell office:value-type="string" table:style-name="ce11">
            <text:p>NOV</text:p>
          </table:table-cell>
          <table:table-cell office:value-type="string" table:style-name="ce11">
            <text:p>DIC</text:p>
          </table:table-cell>
          <table:table-cell office:value-type="string" table:style-name="ce10">
            <text:p>TOTAL ANUAL</text:p>
          </table:table-cell>
          <table:table-cell table:number-columns-repeated="16369" table:style-name="ce7"/>
        </table:table-row>
        <table:table-row table:style-name="ro3">
          <table:table-cell table:style-name="ce2"/>
          <table:table-cell office:value-type="string" table:number-columns-spanned="14" table:number-rows-spanned="1" table:style-name="ce62">
            <text:p>SUELDOS y SALARIOS</text:p>
          </table:table-cell>
          <table:covered-table-cell table:number-columns-repeated="13"/>
          <table:table-cell table:number-columns-repeated="16369"/>
        </table:table-row>
        <table:table-row-group>
          <table:table-row table:style-name="ro3">
            <table:table-cell table:style-name="ce2"/>
            <table:table-cell office:value-type="string" table:style-name="ce9">
              <text:p>64000003 - Auxiliar Administrativo</text:p>
            </table:table-cell>
            <table:table-cell office:value-type="currency" office:value="1581.34" table:style-name="ce24">
              <text:p><text:s/>1.581,34 €<text:s/></text:p>
            </table:table-cell>
            <table:table-cell office:value-type="currency" office:value="1581.34" table:style-name="ce24">
              <text:p><text:s/>1.581,34 €<text:s/></text:p>
            </table:table-cell>
            <table:table-cell office:value-type="currency" office:value="1581.34" table:style-name="ce24">
              <text:p><text:s/>1.581,34 €<text:s/></text:p>
            </table:table-cell>
            <table:table-cell office:value-type="currency" office:value="1581.34" table:style-name="ce24">
              <text:p><text:s/>1.581,34 €<text:s/></text:p>
            </table:table-cell>
            <table:table-cell office:value-type="currency" office:value="1660.21" table:style-name="ce24">
              <text:p><text:s/>1.660,21 €<text:s/></text:p>
            </table:table-cell>
            <table:table-cell office:value-type="currency" office:value="1660.21" table:style-name="ce24">
              <text:p><text:s/>1.660,21 €<text:s/></text:p>
            </table:table-cell>
            <table:table-cell office:value-type="currency" office:value="1660.21" table:style-name="ce24">
              <text:p><text:s/>1.660,21 €<text:s/></text:p>
            </table:table-cell>
            <table:table-cell office:value-type="currency" office:value="1660.21" table:style-name="ce24">
              <text:p><text:s/>1.660,21 €<text:s/></text:p>
            </table:table-cell>
            <table:table-cell office:value-type="currency" office:value="1660.21" table:style-name="ce24">
              <text:p><text:s/>1.660,21 €<text:s/></text:p>
            </table:table-cell>
            <table:table-cell office:value-type="currency" office:value="1660.21" table:style-name="ce24">
              <text:p><text:s/>1.660,21 €<text:s/></text:p>
            </table:table-cell>
            <table:table-cell office:value-type="currency" office:value="1660.21" table:style-name="ce24">
              <text:p><text:s/>1.660,21 €<text:s/></text:p>
            </table:table-cell>
            <table:table-cell office:value-type="currency" office:value="1660.21" table:style-name="ce24">
              <text:p><text:s/>1.660,21 €<text:s/></text:p>
            </table:table-cell>
            <table:table-cell office:value-type="currency" office:value="19607.039999999994" table:formula="of:=SUM([.C13:.N13])" table:style-name="ce28">
              <text:p><text:s/>19.607,04 €<text:s/></text:p>
            </table:table-cell>
            <table:table-cell table:number-columns-repeated="16369"/>
          </table:table-row>
          <table:table-row table:style-name="ro3">
            <table:table-cell table:style-name="ce2"/>
            <table:table-cell office:value-type="string" table:style-name="ce23">
              <text:p>64000004 - Personal de Mantenimiento</text:p>
            </table:table-cell>
            <table:table-cell office:value-type="currency" office:value="1778.7" table:style-name="ce24">
              <text:p><text:s/>1.778,70 €<text:s/></text:p>
            </table:table-cell>
            <table:table-cell office:value-type="currency" office:value="1778.7" table:style-name="ce24">
              <text:p><text:s/>1.778,70 €<text:s/></text:p>
            </table:table-cell>
            <table:table-cell office:value-type="currency" office:value="1872.13" table:style-name="ce24">
              <text:p><text:s/>1.872,13 €<text:s/></text:p>
            </table:table-cell>
            <table:table-cell office:value-type="currency" office:value="1872.13" table:style-name="ce24">
              <text:p><text:s/>1.872,13 €<text:s/></text:p>
            </table:table-cell>
            <table:table-cell office:value-type="currency" office:value="2000" table:style-name="ce24">
              <office:annotation draw:style-name="a5" svg:x="8.63541666666667in" svg:y="3.04166666666667in" svg:width="1.39583333333333in" svg:height="0.791666666666667in">
                <dc:creator>eklt52</dc:creator>
                <text:p><text:span text:style-name="T4">eklt52:</text:span><text:span text:style-name="T3"/></text:p>
                <text:p><text:span text:style-name="T3">horas extra fito</text:span></text:p>
              </office:annotation>
              <text:p><text:s/>2.000,00 €<text:s/></text:p>
            </table:table-cell>
            <table:table-cell office:value-type="currency" office:value="1872.13" table:style-name="ce24">
              <text:p><text:s/>1.872,13 €<text:s/></text:p>
            </table:table-cell>
            <table:table-cell office:value-type="currency" office:value="1872.13" table:style-name="ce24">
              <text:p><text:s/>1.872,13 €<text:s/></text:p>
            </table:table-cell>
            <table:table-cell office:value-type="currency" office:value="1872.13" table:style-name="ce24">
              <text:p><text:s/>1.872,13 €<text:s/></text:p>
            </table:table-cell>
            <table:table-cell office:value-type="currency" office:value="2000" table:style-name="ce24">
              <office:annotation draw:style-name="a6" svg:x="12.7708333333333in" svg:y="3.04166666666667in" svg:width="1.375in" svg:height="0.791666666666667in">
                <dc:creator>eklt52</dc:creator>
                <text:p><text:span text:style-name="T4">eklt52:</text:span><text:span text:style-name="T3"/></text:p>
                <text:p><text:span text:style-name="T3">horas extras fito</text:span></text:p>
              </office:annotation>
              <text:p><text:s/>2.000,00 €<text:s/></text:p>
            </table:table-cell>
            <table:table-cell office:value-type="currency" office:value="1872.13" table:style-name="ce24">
              <text:p><text:s/>1.872,13 €<text:s/></text:p>
            </table:table-cell>
            <table:table-cell office:value-type="currency" office:value="1872.13" table:style-name="ce24">
              <text:p><text:s/>1.872,13 €<text:s/></text:p>
            </table:table-cell>
            <table:table-cell office:value-type="currency" office:value="1872.13" table:style-name="ce24">
              <text:p><text:s/>1.872,13 €<text:s/></text:p>
            </table:table-cell>
            <table:table-cell office:value-type="currency" office:value="22534.440000000006" table:formula="of:=SUM([.C14:.N14])" table:style-name="ce28">
              <text:p><text:s/>22.534,44 €<text:s/></text:p>
            </table:table-cell>
            <table:table-cell table:number-columns-repeated="16369"/>
          </table:table-row>
          <table:table-row table:style-name="ro3">
            <table:table-cell table:style-name="ce2"/>
            <table:table-cell office:value-type="string" table:style-name="ce23">
              <text:p>62911000 - Personal ETT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2335.81" table:style-name="ce24">
              <text:p><text:s/>2.335,81 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2000" table:style-name="ce24">
              <office:annotation draw:style-name="a7" svg:x="12.7708333333333in" svg:y="3.25in" svg:width="1.375in" svg:height="0.791666666666667in">
                <dc:creator>eklt52</dc:creator>
                <text:p><text:span text:style-name="T2">eklt52:</text:span><text:span text:style-name="T1"/></text:p>
                <text:p><text:span text:style-name="T1">PRESONAL ETT</text:span></text:p>
              </office:annotation>
              <text:p><text:s/>2.000,00 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4335.8099999999995" table:formula="of:=SUM([.C15:.N15])" table:style-name="ce28">
              <text:p><text:s/>4.335,81 €<text:s/></text:p>
            </table:table-cell>
            <table:table-cell table:number-columns-repeated="16369"/>
          </table:table-row>
          <table:table-row table:style-name="ro3">
            <table:table-cell table:style-name="ce2"/>
            <table:table-cell office:value-type="string" table:style-name="ce9">
              <text:p>64100002 <text:s/>- Indemnización por Despido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formula="of:=SUM([.C16:.N16])" table:style-name="ce28">
              <text:p><text:s/>- <text:s text:c="2"/>€<text:s/></text:p>
            </table:table-cell>
            <table:table-cell table:number-columns-repeated="16369"/>
          </table:table-row>
          <table:table-row table:style-name="ro3">
            <table:table-cell table:style-name="ce2"/>
            <table:table-cell office:value-type="string" table:style-name="ce23">
              <text:p>64200000 - Seguridad Social<text:s/></text:p>
            </table:table-cell>
            <table:table-cell office:value-type="currency" office:value="1175.1199999999999" table:style-name="ce24">
              <text:p><text:s/>1.175,12 €<text:s/></text:p>
            </table:table-cell>
            <table:table-cell office:value-type="currency" office:value="1175.1199999999999" table:style-name="ce24">
              <text:p><text:s/>1.175,12 €<text:s/></text:p>
            </table:table-cell>
            <table:table-cell office:value-type="currency" office:value="1210.01" table:style-name="ce24">
              <text:p><text:s/>1.210,01 €<text:s/></text:p>
            </table:table-cell>
            <table:table-cell office:value-type="currency" office:value="1250" table:style-name="ce24">
              <text:p><text:s/>1.250,00 €<text:s/></text:p>
            </table:table-cell>
            <table:table-cell office:value-type="currency" office:value="1150.01" table:style-name="ce24">
              <office:annotation draw:style-name="a8" svg:x="8.63541666666667in" svg:y="3.66666666666667in" svg:width="1.39583333333333in" svg:height="0.802083333333333in">
                <dc:creator>eklt52</dc:creator>
                <text:p><text:span text:style-name="T2">eklt52:</text:span><text:span text:style-name="T1"/></text:p>
                <text:p><text:span text:style-name="T1">Descuentan curso bonificado</text:span></text:p>
              </office:annotation>
              <text:p><text:s/>1.150,01 €<text:s/></text:p>
            </table:table-cell>
            <table:table-cell office:value-type="currency" office:value="1250" table:style-name="ce24">
              <text:p><text:s/>1.250,00 €<text:s/></text:p>
            </table:table-cell>
            <table:table-cell office:value-type="currency" office:value="1250" table:style-name="ce24">
              <text:p><text:s/>1.250,00 €<text:s/></text:p>
            </table:table-cell>
            <table:table-cell office:value-type="currency" office:value="1250" table:style-name="ce24">
              <text:p><text:s/>1.250,00 €<text:s/></text:p>
            </table:table-cell>
            <table:table-cell office:value-type="currency" office:value="1250" table:style-name="ce24">
              <text:p><text:s/>1.250,00 €<text:s/></text:p>
            </table:table-cell>
            <table:table-cell office:value-type="currency" office:value="1250" table:style-name="ce24">
              <text:p><text:s/>1.250,00 €<text:s/></text:p>
            </table:table-cell>
            <table:table-cell office:value-type="currency" office:value="1250" table:style-name="ce24">
              <text:p><text:s/>1.250,00 €<text:s/></text:p>
            </table:table-cell>
            <table:table-cell office:value-type="currency" office:value="1250" table:style-name="ce24">
              <text:p><text:s/>1.250,00 €<text:s/></text:p>
            </table:table-cell>
            <table:table-cell office:value-type="currency" office:value="14710.26" table:formula="of:=SUM([.C17:.N17])" table:style-name="ce28">
              <text:p><text:s/>14.710,26 €<text:s/></text:p>
            </table:table-cell>
            <table:table-cell table:number-columns-repeated="16369"/>
          </table:table-row>
          <table:table-row table:style-name="ro3">
            <table:table-cell table:style-name="ce2"/>
            <table:table-cell office:value-type="string" table:style-name="ce23">
              <text:p>64900003 - Cesta Navidad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250" table:style-name="ce24">
              <text:p><text:s/>250,00 €<text:s/></text:p>
            </table:table-cell>
            <table:table-cell office:value-type="currency" office:value="250" table:formula="of:=SUM([.C18:.N18])" table:style-name="ce28">
              <text:p><text:s/>250,00 €<text:s/></text:p>
            </table:table-cell>
            <table:table-cell table:number-columns-repeated="16369"/>
          </table:table-row>
        </table:table-row-group>
        <table:table-row table:style-name="ro2">
          <table:table-cell table:style-name="ce5"/>
          <table:table-cell office:value-type="string" table:style-name="ce18">
            <text:p>TOTAL SUELDOS Y SALARIOS</text:p>
          </table:table-cell>
          <table:table-cell office:value-type="float" office:value="4535.16" table:formula="of:=SUM([.C13:.C18])" table:style-name="ce20">
            <text:p>4.535,16</text:p>
          </table:table-cell>
          <table:table-cell office:value-type="float" office:value="4535.16" table:formula="of:=SUM([.D13:.D18])" table:style-name="ce19">
            <text:p>4.535,16</text:p>
          </table:table-cell>
          <table:table-cell office:value-type="float" office:value="6999.2900000000009" table:formula="of:=SUM([.E13:.E18])" table:style-name="ce19">
            <text:p>6.999,29</text:p>
          </table:table-cell>
          <table:table-cell office:value-type="float" office:value="4703.47" table:formula="of:=SUM([.F13:.F18])" table:style-name="ce20">
            <text:p>4.703,47</text:p>
          </table:table-cell>
          <table:table-cell office:value-type="float" office:value="4810.22" table:formula="of:=SUM([.G13:.G18])" table:style-name="ce19">
            <text:p>4.810,22</text:p>
          </table:table-cell>
          <table:table-cell office:value-type="float" office:value="4782.34" table:formula="of:=SUM([.H13:.H18])" table:style-name="ce19">
            <text:p>4.782,34</text:p>
          </table:table-cell>
          <table:table-cell office:value-type="float" office:value="4782.34" table:formula="of:=SUM([.I13:.I18])" table:style-name="ce20">
            <text:p>4.782,34</text:p>
          </table:table-cell>
          <table:table-cell office:value-type="float" office:value="4782.34" table:formula="of:=SUM([.J13:.J18])" table:style-name="ce19">
            <text:p>4.782,34</text:p>
          </table:table-cell>
          <table:table-cell office:value-type="float" office:value="6910.21" table:formula="of:=SUM([.K13:.K18])" table:style-name="ce19">
            <text:p>6.910,21</text:p>
          </table:table-cell>
          <table:table-cell office:value-type="float" office:value="4782.34" table:formula="of:=SUM([.L13:.L18])" table:style-name="ce20">
            <text:p>4.782,34</text:p>
          </table:table-cell>
          <table:table-cell office:value-type="float" office:value="4782.34" table:formula="of:=SUM([.M13:.M18])" table:style-name="ce19">
            <text:p>4.782,34</text:p>
          </table:table-cell>
          <table:table-cell office:value-type="currency" office:value="5032.34" table:formula="of:=SUM([.N13:.N18])" table:style-name="ce37">
            <text:p><text:s/>5.032,34 €<text:s/></text:p>
          </table:table-cell>
          <table:table-cell office:value-type="currency" office:value="61437.55" table:formula="of:=SUM([.C19:.N19])" table:style-name="ce21">
            <text:p><text:s/>61.437,55 €<text:s/></text:p>
          </table:table-cell>
          <table:table-cell table:number-columns-repeated="16369" table:style-name="ce5"/>
        </table:table-row>
        <table:table-row table:style-name="ro3">
          <table:table-cell table:style-name="ce2"/>
          <table:table-cell office:value-type="string" table:number-columns-spanned="14" table:number-rows-spanned="1" table:style-name="ce62">
            <text:p>ALQUILERES Y RENTING</text:p>
          </table:table-cell>
          <table:covered-table-cell table:number-columns-repeated="13"/>
          <table:table-cell table:number-columns-repeated="16369"/>
        </table:table-row>
        <table:table-row-group>
          <table:table-row table:style-name="ro3">
            <table:table-cell table:style-name="ce2"/>
            <table:table-cell office:value-type="string" table:style-name="ce22">
              <text:p>62100000 - Alquiler Oficinas (Consumo Luz + Mod 115) <text:s/>+ Cuarto Trastero Material Mtto.</text:p>
            </table:table-cell>
            <table:table-cell office:value-type="currency" office:value="969.69" table:style-name="ce24">
              <text:p><text:s/>969,69 €<text:s/></text:p>
            </table:table-cell>
            <table:table-cell office:value-type="currency" office:value="968.8" table:style-name="ce24">
              <text:p><text:s/>968,80 €<text:s/></text:p>
            </table:table-cell>
            <table:table-cell office:value-type="currency" office:value="966.09" table:style-name="ce24">
              <text:p><text:s/>966,09 €<text:s/></text:p>
            </table:table-cell>
            <table:table-cell office:value-type="currency" office:value="970" table:style-name="ce24">
              <text:p><text:s/>970,00 €<text:s/></text:p>
            </table:table-cell>
            <table:table-cell office:value-type="currency" office:value="970" table:style-name="ce24">
              <text:p><text:s/>970,00 €<text:s/></text:p>
            </table:table-cell>
            <table:table-cell office:value-type="currency" office:value="970" table:style-name="ce24">
              <text:p><text:s/>970,00 €<text:s/></text:p>
            </table:table-cell>
            <table:table-cell office:value-type="currency" office:value="970" table:style-name="ce24">
              <text:p><text:s/>970,00 €<text:s/></text:p>
            </table:table-cell>
            <table:table-cell office:value-type="currency" office:value="970" table:style-name="ce24">
              <text:p><text:s/>970,00 €<text:s/></text:p>
            </table:table-cell>
            <table:table-cell office:value-type="currency" office:value="970" table:style-name="ce24">
              <text:p><text:s/>970,00 €<text:s/></text:p>
            </table:table-cell>
            <table:table-cell office:value-type="currency" office:value="970" table:style-name="ce24">
              <text:p><text:s/>970,00 €<text:s/></text:p>
            </table:table-cell>
            <table:table-cell office:value-type="currency" office:value="970" table:style-name="ce24">
              <text:p><text:s/>970,00 €<text:s/></text:p>
            </table:table-cell>
            <table:table-cell office:value-type="currency" office:value="970" table:style-name="ce24">
              <text:p><text:s/>970,00 €<text:s/></text:p>
            </table:table-cell>
            <table:table-cell office:value-type="currency" office:value="11634.58" table:formula="of:=SUM([.C21:.N21])" table:style-name="ce28">
              <text:p><text:s/>11.634,58 €<text:s/></text:p>
            </table:table-cell>
            <table:table-cell table:number-columns-repeated="16369"/>
          </table:table-row>
          <table:table-row table:style-name="ro3">
            <table:table-cell table:style-name="ce2"/>
            <table:table-cell office:value-type="string" table:style-name="ce22">
              <text:p>62100002 - Alquiler Equipos Informáticos (MESANTEKO) - domic</text:p>
            </table:table-cell>
            <table:table-cell office:value-type="currency" office:value="237.54" table:style-name="ce24">
              <text:p><text:s/>237,54 €<text:s/></text:p>
            </table:table-cell>
            <table:table-cell office:value-type="currency" office:value="237.54" table:style-name="ce24">
              <text:p><text:s/>237,54 €<text:s/></text:p>
            </table:table-cell>
            <table:table-cell office:value-type="currency" office:value="237.54" table:style-name="ce31">
              <text:p><text:s/>237,54 €<text:s/></text:p>
            </table:table-cell>
            <table:table-cell office:value-type="currency" office:value="237.54" table:style-name="ce31">
              <text:p><text:s/>237,54 €<text:s/></text:p>
            </table:table-cell>
            <table:table-cell office:value-type="currency" office:value="237.54" table:style-name="ce24">
              <text:p><text:s/>237,54 €<text:s/></text:p>
            </table:table-cell>
            <table:table-cell office:value-type="currency" office:value="237.54" table:style-name="ce24">
              <text:p><text:s/>237,54 €<text:s/></text:p>
            </table:table-cell>
            <table:table-cell office:value-type="currency" office:value="237.54" table:style-name="ce24">
              <text:p><text:s/>237,54 €<text:s/></text:p>
            </table:table-cell>
            <table:table-cell office:value-type="currency" office:value="237.54" table:style-name="ce24">
              <text:p><text:s/>237,54 €<text:s/></text:p>
            </table:table-cell>
            <table:table-cell office:value-type="currency" office:value="237.54" table:style-name="ce24">
              <text:p><text:s/>237,54 €<text:s/></text:p>
            </table:table-cell>
            <table:table-cell office:value-type="currency" office:value="237.54" table:style-name="ce24">
              <text:p><text:s/>237,54 €<text:s/></text:p>
            </table:table-cell>
            <table:table-cell office:value-type="currency" office:value="237.54" table:style-name="ce24">
              <text:p><text:s/>237,54 €<text:s/></text:p>
            </table:table-cell>
            <table:table-cell office:value-type="currency" office:value="237.54" table:style-name="ce24">
              <text:p><text:s/>237,54 €<text:s/></text:p>
            </table:table-cell>
            <table:table-cell office:value-type="currency" office:value="2850.48" table:formula="of:=SUM([.C22:.N22])" table:style-name="ce28">
              <text:p><text:s/>2.850,48 €<text:s/></text:p>
            </table:table-cell>
            <table:table-cell table:number-columns-repeated="16369"/>
          </table:table-row>
          <table:table-row table:style-name="ro3">
            <table:table-cell table:style-name="ce2"/>
            <table:table-cell office:value-type="string" table:style-name="ce22">
              <text:p>62100004 - Renting Vehículo Mtto (ARCHIPIÉLAGO RENTING) - domic</text:p>
            </table:table-cell>
            <table:table-cell office:value-type="currency" office:value="501.02" table:style-name="ce24">
              <text:p><text:s/>501,02 €<text:s/></text:p>
            </table:table-cell>
            <table:table-cell office:value-type="currency" office:value="501.02" table:style-name="ce24">
              <text:p><text:s/>501,02 €<text:s/></text:p>
            </table:table-cell>
            <table:table-cell office:value-type="currency" office:value="501.02" table:style-name="ce24">
              <text:p><text:s/>501,02 €<text:s/></text:p>
            </table:table-cell>
            <table:table-cell office:value-type="currency" office:value="501.02" table:style-name="ce24">
              <text:p><text:s/>501,02 €<text:s/></text:p>
            </table:table-cell>
            <table:table-cell office:value-type="currency" office:value="501.02" table:style-name="ce24">
              <text:p><text:s/>501,02 €<text:s/></text:p>
            </table:table-cell>
            <table:table-cell office:value-type="currency" office:value="501.02" table:style-name="ce24">
              <text:p><text:s/>501,02 €<text:s/></text:p>
            </table:table-cell>
            <table:table-cell office:value-type="currency" office:value="501.02" table:style-name="ce24">
              <text:p><text:s/>501,02 €<text:s/></text:p>
            </table:table-cell>
            <table:table-cell office:value-type="currency" office:value="501.02" table:style-name="ce24">
              <text:p><text:s/>501,02 €<text:s/></text:p>
            </table:table-cell>
            <table:table-cell office:value-type="currency" office:value="501.02" table:style-name="ce24">
              <text:p><text:s/>501,02 €<text:s/></text:p>
            </table:table-cell>
            <table:table-cell office:value-type="currency" office:value="501.02" table:style-name="ce24">
              <text:p><text:s/>501,02 €<text:s/></text:p>
            </table:table-cell>
            <table:table-cell office:value-type="currency" office:value="501.02" table:style-name="ce24">
              <text:p><text:s/>501,02 €<text:s/></text:p>
            </table:table-cell>
            <table:table-cell office:value-type="currency" office:value="501.02" table:style-name="ce24">
              <text:p><text:s/>501,02 €<text:s/></text:p>
            </table:table-cell>
            <table:table-cell office:value-type="currency" office:value="6012.2400000000016" table:formula="of:=SUM([.C23:.N23])" table:style-name="ce28">
              <text:p><text:s/>6.012,24 €<text:s/></text:p>
            </table:table-cell>
            <table:table-cell table:number-columns-repeated="16369"/>
          </table:table-row>
          <table:table-row table:style-name="ro3">
            <table:table-cell table:style-name="ce2"/>
            <table:table-cell office:value-type="string" table:style-name="ce22">
              <text:p>52400000 - Renting Fotocopiadora Multifu.</text:p>
            </table:table-cell>
            <table:table-cell office:value-type="currency" office:value="103.16" table:style-name="ce31">
              <text:p><text:s/>103,16 €<text:s/></text:p>
            </table:table-cell>
            <table:table-cell office:value-type="currency" office:value="103.16" table:style-name="ce31">
              <text:p><text:s/>103,16 €<text:s/></text:p>
            </table:table-cell>
            <table:table-cell office:value-type="currency" office:value="103.16" table:style-name="ce31">
              <text:p><text:s/>103,16 €<text:s/></text:p>
            </table:table-cell>
            <table:table-cell office:value-type="currency" office:value="103.16" table:style-name="ce31">
              <text:p><text:s/>103,16 €<text:s/></text:p>
            </table:table-cell>
            <table:table-cell office:value-type="currency" office:value="103.16" table:style-name="ce31">
              <text:p><text:s/>103,16 €<text:s/></text:p>
            </table:table-cell>
            <table:table-cell office:value-type="currency" office:value="103.16" table:style-name="ce31">
              <text:p><text:s/>103,16 €<text:s/></text:p>
            </table:table-cell>
            <table:table-cell office:value-type="currency" office:value="103.16" table:style-name="ce31">
              <text:p><text:s/>103,16 €<text:s/></text:p>
            </table:table-cell>
            <table:table-cell office:value-type="currency" office:value="103.16" table:style-name="ce31">
              <text:p><text:s/>103,16 €<text:s/></text:p>
            </table:table-cell>
            <table:table-cell office:value-type="currency" office:value="103.16" table:style-name="ce31">
              <text:p><text:s/>103,16 €<text:s/></text:p>
            </table:table-cell>
            <table:table-cell office:value-type="currency" office:value="103.16" table:style-name="ce31">
              <text:p><text:s/>103,16 €<text:s/></text:p>
            </table:table-cell>
            <table:table-cell office:value-type="currency" office:value="103.16" table:style-name="ce31">
              <text:p><text:s/>103,16 €<text:s/></text:p>
            </table:table-cell>
            <table:table-cell office:value-type="currency" office:value="103.16" table:style-name="ce31">
              <text:p><text:s/>103,16 €<text:s/></text:p>
            </table:table-cell>
            <table:table-cell office:value-type="currency" office:value="1237.92" table:formula="of:=SUM([.C24:.N24])" table:style-name="ce28">
              <text:p><text:s/>1.237,92 €<text:s/></text:p>
            </table:table-cell>
            <table:table-cell table:number-columns-repeated="16369"/>
          </table:table-row>
        </table:table-row-group>
        <table:table-row table:style-name="ro2">
          <table:table-cell table:style-name="ce5"/>
          <table:table-cell office:value-type="string" table:style-name="ce18">
            <text:p>TOTAL ALQUILERES Y RENTING</text:p>
          </table:table-cell>
          <table:table-cell office:value-type="float" office:value="1811.41" table:formula="of:=SUM([.C21:.C24])" table:style-name="ce20">
            <text:p>1.811,41</text:p>
          </table:table-cell>
          <table:table-cell office:value-type="float" office:value="1810.52" table:formula="of:=SUM([.D21:.D24])" table:style-name="ce20">
            <text:p>1.810,52</text:p>
          </table:table-cell>
          <table:table-cell office:value-type="float" office:value="1807.8100000000002" table:formula="of:=SUM([.E21:.E24])" table:style-name="ce20">
            <text:p>1.807,81</text:p>
          </table:table-cell>
          <table:table-cell office:value-type="float" office:value="1811.72" table:formula="of:=SUM([.F21:.F24])" table:style-name="ce20">
            <text:p>1.811,72</text:p>
          </table:table-cell>
          <table:table-cell office:value-type="float" office:value="1811.72" table:formula="of:=SUM([.G21:.G24])" table:style-name="ce20">
            <text:p>1.811,72</text:p>
          </table:table-cell>
          <table:table-cell office:value-type="float" office:value="1811.72" table:formula="of:=SUM([.H21:.H24])" table:style-name="ce20">
            <text:p>1.811,72</text:p>
          </table:table-cell>
          <table:table-cell office:value-type="float" office:value="1811.72" table:formula="of:=SUM([.I21:.I24])" table:style-name="ce20">
            <text:p>1.811,72</text:p>
          </table:table-cell>
          <table:table-cell office:value-type="float" office:value="1811.72" table:formula="of:=SUM([.J21:.J24])" table:style-name="ce20">
            <text:p>1.811,72</text:p>
          </table:table-cell>
          <table:table-cell office:value-type="float" office:value="1811.72" table:formula="of:=SUM([.K21:.K24])" table:style-name="ce20">
            <text:p>1.811,72</text:p>
          </table:table-cell>
          <table:table-cell office:value-type="float" office:value="1811.72" table:formula="of:=SUM([.L21:.L24])" table:style-name="ce20">
            <text:p>1.811,72</text:p>
          </table:table-cell>
          <table:table-cell office:value-type="float" office:value="1811.72" table:formula="of:=SUM([.M21:.M24])" table:style-name="ce20">
            <text:p>1.811,72</text:p>
          </table:table-cell>
          <table:table-cell office:value-type="float" office:value="1811.72" table:formula="of:=SUM([.N21:.N24])" table:style-name="ce20">
            <text:p>1.811,72</text:p>
          </table:table-cell>
          <table:table-cell office:value-type="currency" office:value="21735.22" table:formula="of:=SUM([.C25:.N25])" table:style-name="ce21">
            <text:p><text:s/>21.735,22 €<text:s/></text:p>
          </table:table-cell>
          <table:table-cell table:number-columns-repeated="16369" table:style-name="ce5"/>
        </table:table-row>
        <table:table-row table:style-name="ro3">
          <table:table-cell table:style-name="ce58"/>
          <table:table-cell office:value-type="string" table:number-columns-spanned="14" table:number-rows-spanned="1" table:style-name="ce62">
            <text:p>MANTENIMIENTO</text:p>
          </table:table-cell>
          <table:covered-table-cell table:number-columns-repeated="13"/>
          <table:table-cell table:number-columns-repeated="16369"/>
        </table:table-row>
        <table:table-row-group>
          <table:table-row table:style-name="ro3">
            <table:table-cell table:style-name="ce2"/>
            <table:table-cell office:value-type="string" table:style-name="ce9">
              <text:p>62200004 - Mtto. Extintores Oficinas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50" table:style-name="ce24">
              <text:p><text:s/>50,00 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50" table:formula="of:=SUM([.C27:.N27])" table:style-name="ce28">
              <text:p><text:s/>50,00 €<text:s/></text:p>
            </table:table-cell>
            <table:table-cell table:number-columns-repeated="16369"/>
          </table:table-row>
          <table:table-row table:style-name="ro3">
            <table:table-cell table:style-name="ce2"/>
            <table:table-cell office:value-type="string" table:style-name="ce23">
              <text:p>62200006 - Mtto. Aire Acondicionado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450" table:style-name="ce25">
              <text:p><text:s/>450,00 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450" table:formula="of:=SUM([.C28:.N28])" table:style-name="ce28">
              <text:p><text:s/>450,00 €<text:s/></text:p>
            </table:table-cell>
            <table:table-cell table:number-columns-repeated="16369"/>
          </table:table-row>
          <table:table-row table:style-name="ro3">
            <table:table-cell table:style-name="ce2"/>
            <table:table-cell office:value-type="string" table:style-name="ce9">
              <text:p>62203001 - Mtto. y Limpieza P.E."Ordinarias"</text:p>
            </table:table-cell>
            <table:table-cell office:value-type="currency" office:value="2195.29" table:style-name="ce24">
              <text:p><text:s/>2.195,29 €<text:s/></text:p>
            </table:table-cell>
            <table:table-cell office:value-type="currency" office:value="2143.3000000000002" table:style-name="ce24">
              <text:p><text:s/>2.143,30 €<text:s/></text:p>
            </table:table-cell>
            <table:table-cell office:value-type="currency" office:value="2119.6" table:style-name="ce24">
              <text:p><text:s/>2.119,60 €<text:s/></text:p>
            </table:table-cell>
            <table:table-cell office:value-type="currency" office:value="2500" table:style-name="ce24">
              <text:p><text:s/>2.500,00 €<text:s/></text:p>
            </table:table-cell>
            <table:table-cell office:value-type="currency" office:value="2500" table:style-name="ce24">
              <text:p><text:s/>2.500,00 €<text:s/></text:p>
            </table:table-cell>
            <table:table-cell office:value-type="currency" office:value="2500" table:style-name="ce24">
              <text:p><text:s/>2.500,00 €<text:s/></text:p>
            </table:table-cell>
            <table:table-cell office:value-type="currency" office:value="2500" table:style-name="ce24">
              <text:p><text:s/>2.500,00 €<text:s/></text:p>
            </table:table-cell>
            <table:table-cell office:value-type="currency" office:value="2500" table:style-name="ce24">
              <text:p><text:s/>2.500,00 €<text:s/></text:p>
            </table:table-cell>
            <table:table-cell office:value-type="currency" office:value="2500" table:style-name="ce24">
              <text:p><text:s/>2.500,00 €<text:s/></text:p>
            </table:table-cell>
            <table:table-cell office:value-type="currency" office:value="2500" table:style-name="ce24">
              <text:p><text:s/>2.500,00 €<text:s/></text:p>
            </table:table-cell>
            <table:table-cell office:value-type="currency" office:value="2500" table:style-name="ce24">
              <text:p><text:s/>2.500,00 €<text:s/></text:p>
            </table:table-cell>
            <table:table-cell office:value-type="currency" office:value="2500" table:style-name="ce24">
              <text:p><text:s/>2.500,00 €<text:s/></text:p>
            </table:table-cell>
            <table:table-cell office:value-type="currency" office:value="28958.190000000002" table:formula="of:=SUM([.C29:.N29])" table:style-name="ce28">
              <text:p><text:s/>28.958,19 €<text:s/></text:p>
            </table:table-cell>
            <table:table-cell table:number-columns-repeated="16369"/>
          </table:table-row>
          <table:table-row table:style-name="ro3">
            <table:table-cell table:style-name="ce2"/>
            <table:table-cell office:value-type="string" table:style-name="ce9">
              <text:p>62203004 - Mtto. y Limpieza P.E. "Extraordinarias"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53">
              <text:p><text:s/>- <text:s text:c="2"/>€<text:s/></text:p>
            </table:table-cell>
            <table:table-cell office:value-type="currency" office:value="2500" table:style-name="ce53">
              <text:p><text:s/>2.500,00 €<text:s/></text:p>
            </table:table-cell>
            <table:table-cell office:value-type="currency" office:value="0" table:style-name="ce53">
              <text:p><text:s/>- <text:s text:c="2"/>€<text:s/></text:p>
            </table:table-cell>
            <table:table-cell office:value-type="currency" office:value="0" table:style-name="ce53">
              <text:p><text:s/>- <text:s text:c="2"/>€<text:s/></text:p>
            </table:table-cell>
            <table:table-cell office:value-type="currency" office:value="0" table:style-name="ce53">
              <text:p><text:s/>- <text:s text:c="2"/>€<text:s/></text:p>
            </table:table-cell>
            <table:table-cell office:value-type="currency" office:value="0" table:style-name="ce53">
              <text:p><text:s/>- <text:s text:c="2"/>€<text:s/></text:p>
            </table:table-cell>
            <table:table-cell office:value-type="currency" office:value="0" table:style-name="ce53">
              <text:p><text:s/>- <text:s text:c="2"/>€<text:s/></text:p>
            </table:table-cell>
            <table:table-cell office:value-type="currency" office:value="0" table:style-name="ce53">
              <text:p><text:s/>- <text:s text:c="2"/>€<text:s/></text:p>
            </table:table-cell>
            <table:table-cell office:value-type="currency" office:value="2500" table:formula="of:=SUM([.C30:.N30])" table:style-name="ce28">
              <text:p><text:s/>2.500,00 €<text:s/></text:p>
            </table:table-cell>
            <table:table-cell table:number-columns-repeated="16369"/>
          </table:table-row>
          <table:table-row table:style-name="ro3">
            <table:table-cell table:style-name="ce2"/>
            <table:table-cell office:value-type="string" table:style-name="ce23">
              <text:p>62203003 - Cubetas Recogida Residuos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135.43" table:style-name="ce24">
              <text:p><text:s/>135,43 €<text:s/></text:p>
            </table:table-cell>
            <table:table-cell office:value-type="currency" office:value="200" table:style-name="ce31">
              <text:p><text:s/>200,00 €<text:s/></text:p>
            </table:table-cell>
            <table:table-cell office:value-type="currency" office:value="200" table:style-name="ce31">
              <text:p><text:s/>200,00 €<text:s/></text:p>
            </table:table-cell>
            <table:table-cell office:value-type="currency" office:value="200" table:style-name="ce31">
              <text:p><text:s/>200,00 €<text:s/></text:p>
            </table:table-cell>
            <table:table-cell office:value-type="currency" office:value="200" table:style-name="ce31">
              <text:p><text:s/>200,00 €<text:s/></text:p>
            </table:table-cell>
            <table:table-cell office:value-type="currency" office:value="200" table:style-name="ce31">
              <text:p><text:s/>200,00 €<text:s/></text:p>
            </table:table-cell>
            <table:table-cell office:value-type="currency" office:value="200" table:style-name="ce31">
              <text:p><text:s/>200,00 €<text:s/></text:p>
            </table:table-cell>
            <table:table-cell office:value-type="currency" office:value="200" table:style-name="ce31">
              <text:p><text:s/>200,00 €<text:s/></text:p>
            </table:table-cell>
            <table:table-cell office:value-type="currency" office:value="200" table:style-name="ce31">
              <text:p><text:s/>200,00 €<text:s/></text:p>
            </table:table-cell>
            <table:table-cell office:value-type="currency" office:value="200" table:style-name="ce31">
              <text:p><text:s/>200,00 €<text:s/></text:p>
            </table:table-cell>
            <table:table-cell office:value-type="currency" office:value="200" table:style-name="ce31">
              <text:p><text:s/>200,00 €<text:s/></text:p>
            </table:table-cell>
            <table:table-cell office:value-type="currency" office:value="2135.4300000000003" table:formula="of:=SUM([.C31:.N31])" table:style-name="ce28">
              <text:p><text:s/>2.135,43 €<text:s/></text:p>
            </table:table-cell>
            <table:table-cell table:number-columns-repeated="16369"/>
          </table:table-row>
          <table:table-row table:style-name="ro3">
            <table:table-cell table:style-name="ce2"/>
            <table:table-cell office:value-type="string" table:style-name="ce23">
              <text:p>62204001 - Mtto. y Reparación Aceras y Calzadas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4000" table:style-name="ce24">
              <office:annotation draw:style-name="a9" svg:x="10.6979166666667in" svg:y="6.8125in" svg:width="1.38541666666667in" svg:height="0.791666666666667in">
                <dc:creator>eklt52</dc:creator>
                <text:p><text:span text:style-name="T4">eklt52:</text:span><text:span text:style-name="T3"/></text:p>
                <text:p><text:span text:style-name="T3">calle clarín</text:span></text:p>
                <text:p/>
              </office:annotation>
              <text:p><text:s/>4.000,00 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2000" table:style-name="ce51">
              <text:p><text:s/>2.000,00 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2000" table:style-name="ce25">
              <text:p><text:s/>2.000,00 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8000" table:formula="of:=SUM([.C32:.N32])" table:style-name="ce28">
              <text:p><text:s/>8.000,00 €<text:s/></text:p>
            </table:table-cell>
            <table:table-cell table:number-columns-repeated="16369"/>
          </table:table-row>
          <table:table-row table:style-name="ro3">
            <table:table-cell/>
            <table:table-cell office:value-type="string" table:style-name="ce23">
              <text:p>62206001 - Mtto. y Reparación Arquetas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1000" table:style-name="ce31">
              <text:p><text:s/>1.000,00 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1000" table:style-name="ce31">
              <text:p><text:s/>1.000,00 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1000" table:style-name="ce31">
              <text:p><text:s/>1.000,00 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3000" table:formula="of:=SUM([.C33:.N33])" table:style-name="ce28">
              <text:p><text:s/>3.000,00 €<text:s/></text:p>
            </table:table-cell>
            <table:table-cell table:number-columns-repeated="16369"/>
          </table:table-row>
          <table:table-row table:style-name="ro3">
            <table:table-cell/>
            <table:table-cell office:value-type="string" table:style-name="ce23">
              <text:p>62206003 - Mtto. Hidrantes Fase I, II, III (PROTECSA, S.L.)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1126.71" table:style-name="ce24">
              <text:p><text:s/>1.126,71 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1335.36" table:style-name="ce31">
              <text:p><text:s/>1.335,36 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492.2" table:style-name="ce25">
              <text:p><text:s/>492,20 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2954.2699999999995" table:formula="of:=SUM([.C34:.N34])" table:style-name="ce28">
              <text:p><text:s/>2.954,27 €<text:s/></text:p>
            </table:table-cell>
            <table:table-cell table:number-columns-repeated="16369"/>
          </table:table-row>
          <table:table-row table:style-name="ro3">
            <table:table-cell/>
            <table:table-cell office:value-type="string" table:style-name="ce23">
              <text:p>62207001 - Mtto. y Reparación Señales Viarias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1500" table:style-name="ce31">
              <text:p><text:s/>1.500,00 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1500" table:style-name="ce24">
              <text:p><text:s/>1.500,00 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1500" table:style-name="ce24">
              <text:p><text:s/>1.500,00 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1500" table:style-name="ce24">
              <text:p><text:s/>1.500,00 €<text:s/></text:p>
            </table:table-cell>
            <table:table-cell office:value-type="currency" office:value="6000" table:formula="of:=SUM([.C35:.N35])" table:style-name="ce28">
              <text:p><text:s/>6.000,00 €<text:s/></text:p>
            </table:table-cell>
            <table:table-cell table:number-columns-repeated="16369"/>
          </table:table-row>
          <table:table-row table:style-name="ro3">
            <table:table-cell/>
            <table:table-cell office:value-type="string" table:style-name="ce23">
              <text:p>62207004 - Podas Arboles y Arbustos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1295" table:style-name="ce31">
              <office:annotation draw:style-name="a10" svg:x="5.61458333333333in" svg:y="7.64583333333333in" svg:width="1.375in" svg:height="0.802083333333333in">
                <dc:creator>eklt52</dc:creator>
                <text:p><text:span text:style-name="T2">eklt52:</text:span><text:span text:style-name="T1"/></text:p>
                <text:p><text:span text:style-name="T1">PODAS PALMERAS PARTERRE CEGRISA NOT AYT. TELDE</text:span></text:p>
              </office:annotation>
              <text:p><text:s/>1.295,00 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1000" table:style-name="ce31">
              <office:annotation draw:style-name="a11" svg:x="12.1666666666667in" svg:y="7.64583333333333in" svg:width="1.39583333333333in" svg:height="0.802083333333333in">
                <dc:creator>eklt52</dc:creator>
                <text:p><text:span text:style-name="T2">eklt52:</text:span><text:span text:style-name="T1"/></text:p>
                <text:p><text:span text:style-name="T1">PLAMERAS PARTERRE CECRISA</text:span></text:p>
              </office:annotation>
              <text:p><text:s/>1.000,00 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2295" table:formula="of:=SUM([.C36:.N36])" table:style-name="ce28">
              <text:p><text:s/>2.295,00 €<text:s/></text:p>
            </table:table-cell>
            <table:table-cell table:number-columns-repeated="16369"/>
          </table:table-row>
        </table:table-row-group>
        <table:table-row table:style-name="ro2">
          <table:table-cell table:style-name="ce5"/>
          <table:table-cell office:value-type="string" table:style-name="ce18">
            <text:p>TOTAL MANTENIMIENTO</text:p>
          </table:table-cell>
          <table:table-cell office:value-type="float" office:value="2195.29" table:formula="of:=SUM([.C27:.C36])" table:style-name="ce20">
            <text:p>2.195,29</text:p>
          </table:table-cell>
          <table:table-cell office:value-type="float" office:value="4700.4400000000005" table:formula="of:=SUM([.D27:.D36])" table:style-name="ce19">
            <text:p>4.700,44</text:p>
          </table:table-cell>
          <table:table-cell office:value-type="float" office:value="3819.6" table:formula="of:=SUM([.E27:.E36])" table:style-name="ce19">
            <text:p>3.819,60</text:p>
          </table:table-cell>
          <table:table-cell office:value-type="float" office:value="4035.3599999999997" table:formula="of:=SUM([.F27:.F36])" table:style-name="ce20">
            <text:p>4.035,36</text:p>
          </table:table-cell>
          <table:table-cell office:value-type="float" office:value="2700" table:formula="of:=SUM([.G27:.G36])" table:style-name="ce19">
            <text:p>2.700,00</text:p>
          </table:table-cell>
          <table:table-cell office:value-type="float" office:value="6700" table:formula="of:=SUM([.H27:.H36])" table:style-name="ce19">
            <text:p>6.700,00</text:p>
          </table:table-cell>
          <table:table-cell office:value-type="float" office:value="7750" table:formula="of:=SUM([.I27:.I36])" table:style-name="ce20">
            <text:p>7.750,00</text:p>
          </table:table-cell>
          <table:table-cell office:value-type="float" office:value="3192.2" table:formula="of:=SUM([.J27:.J36])" table:style-name="ce19">
            <text:p>3.192,20</text:p>
          </table:table-cell>
          <table:table-cell office:value-type="float" office:value="7650" table:formula="of:=SUM([.K27:.K36])" table:style-name="ce19">
            <text:p>7.650,00</text:p>
          </table:table-cell>
          <table:table-cell office:value-type="float" office:value="2700" table:formula="of:=SUM([.L27:.L36])" table:style-name="ce20">
            <text:p>2.700,00</text:p>
          </table:table-cell>
          <table:table-cell office:value-type="float" office:value="6700" table:formula="of:=SUM([.M27:.M36])" table:style-name="ce19">
            <text:p>6.700,00</text:p>
          </table:table-cell>
          <table:table-cell office:value-type="currency" office:value="4200" table:formula="of:=SUM([.N27:.N36])" table:style-name="ce37">
            <text:p><text:s/>4.200,00 €<text:s/></text:p>
          </table:table-cell>
          <table:table-cell office:value-type="currency" office:value="56342.89" table:formula="of:=SUM([.C37:.N37])" table:style-name="ce21">
            <text:p><text:s/>56.342,89 €<text:s/></text:p>
          </table:table-cell>
          <table:table-cell table:number-columns-repeated="16369" table:style-name="ce5"/>
        </table:table-row>
        <table:table-row table:style-name="ro3">
          <table:table-cell/>
          <table:table-cell office:value-type="string" table:number-columns-spanned="14" table:number-rows-spanned="1" table:style-name="ce62">
            <text:p>SERVICIOS PROFESIONALES</text:p>
          </table:table-cell>
          <table:covered-table-cell table:number-columns-repeated="13"/>
          <table:table-cell table:number-columns-repeated="16369"/>
        </table:table-row>
        <table:table-row-group>
          <table:table-row table:style-name="ro3">
            <table:table-cell/>
            <table:table-cell office:value-type="string" table:style-name="ce23">
              <text:p>62300002 - Asesoría Laboral (SF ASESORES) - domic</text:p>
            </table:table-cell>
            <table:table-cell office:value-type="currency" office:value="42.8" table:style-name="ce24">
              <text:p><text:s/>42,80 €<text:s/></text:p>
            </table:table-cell>
            <table:table-cell office:value-type="currency" office:value="42.8" table:style-name="ce24">
              <text:p><text:s/>42,80 €<text:s/></text:p>
            </table:table-cell>
            <table:table-cell office:value-type="currency" office:value="42.8" table:style-name="ce24">
              <text:p><text:s/>42,80 €<text:s/></text:p>
            </table:table-cell>
            <table:table-cell office:value-type="currency" office:value="42.8" table:style-name="ce24">
              <text:p><text:s/>42,80 €<text:s/></text:p>
            </table:table-cell>
            <table:table-cell office:value-type="currency" office:value="42.8" table:style-name="ce24">
              <text:p><text:s/>42,80 €<text:s/></text:p>
            </table:table-cell>
            <table:table-cell office:value-type="currency" office:value="42.8" table:style-name="ce24">
              <text:p><text:s/>42,80 €<text:s/></text:p>
            </table:table-cell>
            <table:table-cell office:value-type="currency" office:value="42.8" table:style-name="ce24">
              <text:p><text:s/>42,80 €<text:s/></text:p>
            </table:table-cell>
            <table:table-cell office:value-type="currency" office:value="42.8" table:style-name="ce24">
              <text:p><text:s/>42,80 €<text:s/></text:p>
            </table:table-cell>
            <table:table-cell office:value-type="currency" office:value="42.8" table:style-name="ce24">
              <text:p><text:s/>42,80 €<text:s/></text:p>
            </table:table-cell>
            <table:table-cell office:value-type="currency" office:value="42.8" table:style-name="ce24">
              <text:p><text:s/>42,80 €<text:s/></text:p>
            </table:table-cell>
            <table:table-cell office:value-type="currency" office:value="42.8" table:style-name="ce24">
              <text:p><text:s/>42,80 €<text:s/></text:p>
            </table:table-cell>
            <table:table-cell office:value-type="currency" office:value="42.8" table:style-name="ce24">
              <text:p><text:s/>42,80 €<text:s/></text:p>
            </table:table-cell>
            <table:table-cell office:value-type="currency" office:value="513.6" table:formula="of:=SUM([.C39:.N39])" table:style-name="ce28">
              <text:p><text:s/>513,60 €<text:s/></text:p>
            </table:table-cell>
            <table:table-cell table:number-columns-repeated="16369"/>
          </table:table-row>
          <table:table-row table:style-name="ro3">
            <table:table-cell/>
            <table:table-cell office:value-type="string" table:style-name="ce23">
              <text:p>62300004 - Asesoría Fiscal (ASEFICO) - domic</text:p>
            </table:table-cell>
            <table:table-cell office:value-type="currency" office:value="235.39" table:style-name="ce24">
              <text:p><text:s/>235,39 €<text:s/></text:p>
            </table:table-cell>
            <table:table-cell office:value-type="currency" office:value="235.39" table:style-name="ce24">
              <text:p><text:s/>235,39 €<text:s/></text:p>
            </table:table-cell>
            <table:table-cell office:value-type="currency" office:value="235.39" table:style-name="ce31">
              <text:p><text:s/>235,39 €<text:s/></text:p>
            </table:table-cell>
            <table:table-cell office:value-type="currency" office:value="300" table:style-name="ce31">
              <office:annotation draw:style-name="a12" svg:x="7.61458333333333in" svg:y="8.48958333333333in" svg:width="1.39583333333333in" svg:height="0.791666666666667in">
                <dc:creator>eklt52</dc:creator>
                <text:p><text:span text:style-name="T2">+ PRESENTACION 347/415</text:span></text:p>
              </office:annotation>
              <text:p><text:s/>300,00 €<text:s/></text:p>
            </table:table-cell>
            <table:table-cell office:value-type="currency" office:value="235.39" table:style-name="ce31">
              <text:p><text:s/>235,39 €<text:s/></text:p>
            </table:table-cell>
            <table:table-cell office:value-type="currency" office:value="235.39" table:style-name="ce31">
              <text:p><text:s/>235,39 €<text:s/></text:p>
            </table:table-cell>
            <table:table-cell office:value-type="currency" office:value="235.39" table:style-name="ce31">
              <text:p><text:s/>235,39 €<text:s/></text:p>
            </table:table-cell>
            <table:table-cell office:value-type="currency" office:value="235.39" table:style-name="ce31">
              <text:p><text:s/>235,39 €<text:s/></text:p>
            </table:table-cell>
            <table:table-cell office:value-type="currency" office:value="235.39" table:style-name="ce31">
              <text:p><text:s/>235,39 €<text:s/></text:p>
            </table:table-cell>
            <table:table-cell office:value-type="currency" office:value="235.39" table:style-name="ce31">
              <text:p><text:s/>235,39 €<text:s/></text:p>
            </table:table-cell>
            <table:table-cell office:value-type="currency" office:value="235.39" table:style-name="ce31">
              <text:p><text:s/>235,39 €<text:s/></text:p>
            </table:table-cell>
            <table:table-cell office:value-type="currency" office:value="300" table:style-name="ce31">
              <text:p><text:s/>300,00 €<text:s/></text:p>
            </table:table-cell>
            <table:table-cell office:value-type="currency" office:value="2953.8999999999992" table:formula="of:=SUM([.C40:.N40])" table:style-name="ce28">
              <text:p><text:s/>2.953,90 €<text:s/></text:p>
            </table:table-cell>
            <table:table-cell table:number-columns-repeated="16369"/>
          </table:table-row>
          <table:table-row table:style-name="ro3">
            <table:table-cell/>
            <table:table-cell office:value-type="string" table:style-name="ce23">
              <text:p>62300006 - Asesoría Legal (MORENO PÉREZ Y ASOCIADOS)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7704" table:style-name="ce31">
              <text:p><text:s/>7.704,00 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7704" table:formula="of:=SUM([.C41:.N41])" table:style-name="ce28">
              <text:p><text:s/>7.704,00 €<text:s/></text:p>
            </table:table-cell>
            <table:table-cell table:number-columns-repeated="16369"/>
          </table:table-row>
          <table:table-row table:style-name="ro3">
            <table:table-cell/>
            <table:table-cell office:value-type="string" table:style-name="ce23">
              <text:p>62300007 - Auditoría (AUDIATLÁNTICA)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862.15" table:style-name="ce31">
              <text:p><text:s/>862,15 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865" table:style-name="ce24">
              <text:p><text:s/>865,00 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1727.15" table:formula="of:=SUM([.C42:.N42])" table:style-name="ce28">
              <text:p><text:s/>1.727,15 €<text:s/></text:p>
            </table:table-cell>
            <table:table-cell table:number-columns-repeated="16369"/>
          </table:table-row>
          <table:table-row table:style-name="ro3">
            <table:table-cell/>
            <table:table-cell office:value-type="string" table:style-name="ce23">
              <text:p>62300011 - Colegio Registradores España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32">
              <text:p><text:s/>- <text:s text:c="2"/>€<text:s/></text:p>
            </table:table-cell>
            <table:table-cell office:value-type="currency" office:value="0" table:style-name="ce32">
              <text:p><text:s/>- <text:s text:c="2"/>€<text:s/></text:p>
            </table:table-cell>
            <table:table-cell office:value-type="currency" office:value="0" table:style-name="ce26">
              <text:p><text:s/>- <text:s text:c="2"/>€<text:s/></text:p>
            </table:table-cell>
            <table:table-cell office:value-type="currency" office:value="0" table:style-name="ce27">
              <text:p><text:s/>- <text:s text:c="2"/>€<text:s/></text:p>
            </table:table-cell>
            <table:table-cell office:value-type="currency" office:value="0" table:style-name="ce26">
              <text:p><text:s/>- <text:s text:c="2"/>€<text:s/></text:p>
            </table:table-cell>
            <table:table-cell office:value-type="currency" office:value="10" table:style-name="ce27">
              <text:p><text:s/>10,00 €<text:s/></text:p>
            </table:table-cell>
            <table:table-cell office:value-type="currency" office:value="0" table:style-name="ce27">
              <text:p><text:s/>- <text:s text:c="2"/>€<text:s/></text:p>
            </table:table-cell>
            <table:table-cell office:value-type="currency" office:value="0" table:style-name="ce26">
              <text:p><text:s/>- <text:s text:c="2"/>€<text:s/></text:p>
            </table:table-cell>
            <table:table-cell office:value-type="currency" office:value="0" table:style-name="ce27">
              <text:p><text:s/>- <text:s text:c="2"/>€<text:s/></text:p>
            </table:table-cell>
            <table:table-cell office:value-type="currency" office:value="10" table:style-name="ce27">
              <text:p><text:s/>10,00 €<text:s/></text:p>
            </table:table-cell>
            <table:table-cell office:value-type="currency" office:value="20" table:formula="of:=SUM([.C43:.N43])" table:style-name="ce28">
              <text:p><text:s/>20,00 €<text:s/></text:p>
            </table:table-cell>
            <table:table-cell table:number-columns-repeated="16369"/>
          </table:table-row>
          <table:table-row table:style-name="ro3">
            <table:table-cell/>
            <table:table-cell office:value-type="string" table:style-name="ce9">
              <text:p>62300013 - Abogada Dácil (Despidos)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2">
              <text:p><text:s/>- <text:s text:c="2"/>€<text:s/></text:p>
            </table:table-cell>
            <table:table-cell office:value-type="currency" office:value="0" table:style-name="ce32">
              <text:p><text:s/>- <text:s text:c="2"/>€<text:s/></text:p>
            </table:table-cell>
            <table:table-cell office:value-type="currency" office:value="0" table:style-name="ce26">
              <text:p><text:s/>- <text:s text:c="2"/>€<text:s/></text:p>
            </table:table-cell>
            <table:table-cell office:value-type="currency" office:value="0" table:style-name="ce26">
              <text:p><text:s/>- <text:s text:c="2"/>€<text:s/></text:p>
            </table:table-cell>
            <table:table-cell office:value-type="currency" office:value="0" table:style-name="ce32">
              <text:p><text:s/>- <text:s text:c="2"/>€<text:s/></text:p>
            </table:table-cell>
            <table:table-cell office:value-type="currency" office:value="0" table:style-name="ce33">
              <text:p><text:s/>- <text:s text:c="2"/>€<text:s/></text:p>
            </table:table-cell>
            <table:table-cell office:value-type="currency" office:value="0" table:style-name="ce33">
              <text:p><text:s/>- <text:s text:c="2"/>€<text:s/></text:p>
            </table:table-cell>
            <table:table-cell office:value-type="currency" office:value="0" table:style-name="ce32">
              <text:p><text:s/>- <text:s text:c="2"/>€<text:s/></text:p>
            </table:table-cell>
            <table:table-cell office:value-type="currency" office:value="0" table:style-name="ce33">
              <text:p><text:s/>- <text:s text:c="2"/>€<text:s/></text:p>
            </table:table-cell>
            <table:table-cell office:value-type="currency" office:value="0" table:style-name="ce33">
              <text:p><text:s/>- <text:s text:c="2"/>€<text:s/></text:p>
            </table:table-cell>
            <table:table-cell office:value-type="currency" office:value="0" table:formula="of:=SUM([.C44:.N44])" table:style-name="ce28">
              <text:p><text:s/>- <text:s text:c="2"/>€<text:s/></text:p>
            </table:table-cell>
            <table:table-cell table:number-columns-repeated="16369"/>
          </table:table-row>
          <table:table-row table:style-name="ro4">
            <table:table-cell/>
            <table:table-cell office:value-type="string" table:style-name="ce60">
              <text:p>62300000 - Redaccion de Plan de Emergencia (igic) + 15% Aportacion F.P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3350" table:style-name="ce53">
              <text:p><text:s/>3.350,00 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3350" table:formula="of:=SUM([.C45:.N45])" table:style-name="ce28">
              <text:p><text:s/>3.350,00 €<text:s/></text:p>
            </table:table-cell>
            <table:table-cell table:number-columns-repeated="16369"/>
          </table:table-row>
        </table:table-row-group>
        <table:table-row table:style-name="ro2">
          <table:table-cell table:style-name="ce5"/>
          <table:table-cell office:value-type="string" table:style-name="ce18">
            <text:p>TOTAL ASESORÍAS</text:p>
          </table:table-cell>
          <table:table-cell office:value-type="currency" office:value="278.19" table:formula="of:=SUM([.C39:.C45])" table:style-name="ce37">
            <text:p><text:s/>278,19 €<text:s/></text:p>
          </table:table-cell>
          <table:table-cell office:value-type="currency" office:value="278.19" table:formula="of:=SUM([.D39:.D45])" table:style-name="ce37">
            <text:p><text:s/>278,19 €<text:s/></text:p>
          </table:table-cell>
          <table:table-cell office:value-type="currency" office:value="8844.34" table:formula="of:=SUM([.E39:.E45])" table:style-name="ce37">
            <text:p><text:s/>8.844,34 €<text:s/></text:p>
          </table:table-cell>
          <table:table-cell office:value-type="currency" office:value="342.8" table:formula="of:=SUM([.F39:.F45])" table:style-name="ce37">
            <text:p><text:s/>342,80 €<text:s/></text:p>
          </table:table-cell>
          <table:table-cell office:value-type="currency" office:value="278.19" table:formula="of:=SUM([.G39:.G45])" table:style-name="ce37">
            <text:p><text:s/>278,19 €<text:s/></text:p>
          </table:table-cell>
          <table:table-cell office:value-type="currency" office:value="3628.19" table:formula="of:=SUM([.H39:.H45])" table:style-name="ce37">
            <text:p><text:s/>3.628,19 €<text:s/></text:p>
          </table:table-cell>
          <table:table-cell office:value-type="currency" office:value="1143.19" table:formula="of:=SUM([.I39:.I45])" table:style-name="ce37">
            <text:p><text:s/>1.143,19 €<text:s/></text:p>
          </table:table-cell>
          <table:table-cell office:value-type="currency" office:value="288.19" table:formula="of:=SUM([.J39:.J45])" table:style-name="ce37">
            <text:p><text:s/>288,19 €<text:s/></text:p>
          </table:table-cell>
          <table:table-cell office:value-type="currency" office:value="278.19" table:formula="of:=SUM([.K39:.K45])" table:style-name="ce37">
            <text:p><text:s/>278,19 €<text:s/></text:p>
          </table:table-cell>
          <table:table-cell office:value-type="currency" office:value="278.19" table:formula="of:=SUM([.L39:.L45])" table:style-name="ce37">
            <text:p><text:s/>278,19 €<text:s/></text:p>
          </table:table-cell>
          <table:table-cell office:value-type="currency" office:value="278.19" table:formula="of:=SUM([.M39:.M45])" table:style-name="ce37">
            <text:p><text:s/>278,19 €<text:s/></text:p>
          </table:table-cell>
          <table:table-cell office:value-type="currency" office:value="352.8" table:formula="of:=SUM([.N39:.N45])" table:style-name="ce37">
            <text:p><text:s/>352,80 €<text:s/></text:p>
          </table:table-cell>
          <table:table-cell office:value-type="currency" office:value="16268.65" table:formula="of:=SUM([.O39:.O45])" table:style-name="ce21">
            <text:p><text:s/>16.268,65 €<text:s/></text:p>
          </table:table-cell>
          <table:table-cell table:number-columns-repeated="16369" table:style-name="ce5"/>
        </table:table-row>
        <table:table-row table:style-name="ro3">
          <table:table-cell/>
          <table:table-cell office:value-type="string" table:number-columns-spanned="14" table:number-rows-spanned="1" table:style-name="ce62">
            <text:p>SEGUROS</text:p>
          </table:table-cell>
          <table:covered-table-cell table:number-columns-repeated="13"/>
          <table:table-cell table:number-columns-repeated="16369"/>
        </table:table-row>
        <table:table-row-group>
          <table:table-row table:style-name="ro3">
            <table:table-cell/>
            <table:table-cell office:value-type="string" table:style-name="ce23">
              <text:p>62500002 - Póliza Seguros Accidentes (PREBAL) - domic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50" table:style-name="ce24">
              <text:p><text:s/>50,00 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50" table:formula="of:=SUM([.C48:.N48])" table:style-name="ce28">
              <text:p><text:s/>50,00 €<text:s/></text:p>
            </table:table-cell>
            <table:table-cell table:number-columns-repeated="16369"/>
          </table:table-row>
          <table:table-row table:style-name="ro3">
            <table:table-cell/>
            <table:table-cell office:value-type="string" table:style-name="ce23">
              <text:p>62500003 - Seguros PRL (PREVIS) - domic</text:p>
            </table:table-cell>
            <table:table-cell office:value-type="currency" office:value="381.59" table:style-name="ce24">
              <text:p><text:s/>381,59 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60" table:style-name="ce31">
              <office:annotation draw:style-name="a13" svg:x="7.61458333333333in" svg:y="10.3958333333333in" svg:width="1.39583333333333in" svg:height="0.791666666666667in">
                <dc:creator>eklt52</dc:creator>
                <text:p><text:span text:style-name="T2">eklt52:</text:span><text:span text:style-name="T1"/></text:p>
                <text:p><text:span text:style-name="T1">revisiones medicas</text:span></text:p>
              </office:annotation>
              <text:p><text:s/>60,00 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441.59" table:formula="of:=SUM([.C49:.N49])" table:style-name="ce28">
              <text:p><text:s/>441,59 €<text:s/></text:p>
            </table:table-cell>
            <table:table-cell table:number-columns-repeated="16369"/>
          </table:table-row>
          <table:table-row table:style-name="ro3">
            <table:table-cell/>
            <table:table-cell office:value-type="string" table:style-name="ce23">
              <text:p>62500004 - Póliza Seguro RC General (AXA Parque + Directivos) - domic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float" office:value="3000" table:style-name="ce59">
              <text:p>3.000,00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3000" table:formula="of:=SUM([.C50:.N50])" table:style-name="ce28">
              <text:p><text:s/>3.000,00 €<text:s/></text:p>
            </table:table-cell>
            <table:table-cell table:number-columns-repeated="16369"/>
          </table:table-row>
          <table:table-row table:style-name="ro3">
            <table:table-cell/>
            <table:table-cell office:value-type="string" table:style-name="ce23">
              <text:p>62500006 - Póliza Seguro Robo CCTV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float" office:value="2000" table:style-name="ce59">
              <text:p>2.000,00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2000" table:formula="of:=SUM([.C51:.N51])" table:style-name="ce28">
              <text:p><text:s/>2.000,00 €<text:s/></text:p>
            </table:table-cell>
            <table:table-cell table:number-columns-repeated="16369"/>
          </table:table-row>
        </table:table-row-group>
        <table:table-row table:style-name="ro2">
          <table:table-cell table:style-name="ce5"/>
          <table:table-cell office:value-type="string" table:style-name="ce18">
            <text:p>TOTAL SEGUROS</text:p>
          </table:table-cell>
          <table:table-cell office:value-type="float" office:value="381.59" table:formula="of:=SUM([.C48:.C51])" table:style-name="ce20">
            <text:p>381,59</text:p>
          </table:table-cell>
          <table:table-cell office:value-type="float" office:value="0" table:formula="of:=SUM([.D48:.D51])" table:style-name="ce19">
            <text:p>0,00</text:p>
          </table:table-cell>
          <table:table-cell office:value-type="float" office:value="0" table:formula="of:=SUM([.E48:.E51])" table:style-name="ce19">
            <text:p>0,00</text:p>
          </table:table-cell>
          <table:table-cell office:value-type="float" office:value="60" table:formula="of:=SUM([.F48:.F51])" table:style-name="ce20">
            <text:p>60,00</text:p>
          </table:table-cell>
          <table:table-cell office:value-type="float" office:value="50" table:formula="of:=SUM([.G48:.G51])" table:style-name="ce19">
            <text:p>50,00</text:p>
          </table:table-cell>
          <table:table-cell office:value-type="float" office:value="0" table:formula="of:=SUM([.H48:.H51])" table:style-name="ce19">
            <text:p>0,00</text:p>
          </table:table-cell>
          <table:table-cell office:value-type="float" office:value="5000" table:formula="of:=SUM([.I48:.I51])" table:style-name="ce20">
            <text:p>5.000,00</text:p>
          </table:table-cell>
          <table:table-cell office:value-type="float" office:value="0" table:formula="of:=SUM([.J48:.J51])" table:style-name="ce19">
            <text:p>0,00</text:p>
          </table:table-cell>
          <table:table-cell office:value-type="float" office:value="0" table:formula="of:=SUM([.K48:.K51])" table:style-name="ce19">
            <text:p>0,00</text:p>
          </table:table-cell>
          <table:table-cell office:value-type="float" office:value="0" table:formula="of:=SUM([.L48:.L51])" table:style-name="ce20">
            <text:p>0,00</text:p>
          </table:table-cell>
          <table:table-cell office:value-type="float" office:value="0" table:formula="of:=SUM([.M48:.M51])" table:style-name="ce19">
            <text:p>0,00</text:p>
          </table:table-cell>
          <table:table-cell office:value-type="currency" office:value="0" table:formula="of:=SUM([.N48:.N51])" table:style-name="ce37">
            <text:p><text:s/>- <text:s text:c="2"/>€<text:s/></text:p>
          </table:table-cell>
          <table:table-cell office:value-type="currency" office:value="5491.59" table:formula="of:=SUM([.C52:.N52])" table:style-name="ce21">
            <text:p><text:s/>5.491,59 €<text:s/></text:p>
          </table:table-cell>
          <table:table-cell table:number-columns-repeated="16369" table:style-name="ce5"/>
        </table:table-row>
        <table:table-row table:style-name="ro3">
          <table:table-cell/>
          <table:table-cell office:value-type="string" table:number-columns-spanned="14" table:number-rows-spanned="1" table:style-name="ce62">
            <text:p>SERVICIOS BANCARIOS Y SIMILAR</text:p>
          </table:table-cell>
          <table:covered-table-cell table:number-columns-repeated="13"/>
          <table:table-cell table:number-columns-repeated="16369"/>
        </table:table-row>
        <table:table-row-group>
          <table:table-row table:style-name="ro3">
            <table:table-cell/>
            <table:table-cell office:value-type="string" table:style-name="ce9">
              <text:p>62600006 - Serv. Bancarios y Similares (CAIXABANK)</text:p>
            </table:table-cell>
            <table:table-cell office:value-type="currency" office:value="2.57" table:style-name="ce24">
              <text:p><text:s/>2,57 €<text:s/></text:p>
            </table:table-cell>
            <table:table-cell office:value-type="currency" office:value="9.57" table:style-name="ce24">
              <office:annotation draw:style-name="a14" svg:x="5.61458333333333in" svg:y="11.4375in" svg:width="1.375in" svg:height="0.802083333333333in">
                <dc:creator>eklt52</dc:creator>
                <text:p><text:span text:style-name="T2">eklt52:</text:span><text:span text:style-name="T1"/></text:p>
                <text:p><text:span text:style-name="T1">MTTO TARJETA</text:span></text:p>
              </office:annotation>
              <text:p><text:s/>9,57 €<text:s/></text:p>
            </table:table-cell>
            <table:table-cell office:value-type="currency" office:value="2.57" table:style-name="ce31">
              <text:p><text:s/>2,57 €<text:s/></text:p>
            </table:table-cell>
            <table:table-cell office:value-type="currency" office:value="3" table:style-name="ce31">
              <text:p><text:s/>3,00 €<text:s/></text:p>
            </table:table-cell>
            <table:table-cell office:value-type="currency" office:value="3" table:style-name="ce24">
              <text:p><text:s/>3,00 €<text:s/></text:p>
            </table:table-cell>
            <table:table-cell office:value-type="currency" office:value="3" table:style-name="ce31">
              <text:p><text:s/>3,00 €<text:s/></text:p>
            </table:table-cell>
            <table:table-cell office:value-type="currency" office:value="3" table:style-name="ce24">
              <text:p><text:s/>3,00 €<text:s/></text:p>
            </table:table-cell>
            <table:table-cell office:value-type="currency" office:value="3" table:style-name="ce31">
              <text:p><text:s/>3,00 €<text:s/></text:p>
            </table:table-cell>
            <table:table-cell office:value-type="currency" office:value="3" table:style-name="ce24">
              <text:p><text:s/>3,00 €<text:s/></text:p>
            </table:table-cell>
            <table:table-cell office:value-type="currency" office:value="3" table:style-name="ce31">
              <text:p><text:s/>3,00 €<text:s/></text:p>
            </table:table-cell>
            <table:table-cell office:value-type="currency" office:value="3" table:style-name="ce24">
              <text:p><text:s/>3,00 €<text:s/></text:p>
            </table:table-cell>
            <table:table-cell office:value-type="currency" office:value="3" table:style-name="ce31">
              <text:p><text:s/>3,00 €<text:s/></text:p>
            </table:table-cell>
            <table:table-cell office:value-type="currency" office:value="41.71" table:formula="of:=SUM([.C54:.N54])" table:style-name="ce28">
              <text:p><text:s/>41,71 €<text:s/></text:p>
            </table:table-cell>
            <table:table-cell table:number-columns-repeated="16369"/>
          </table:table-row>
          <table:table-row table:style-name="ro3">
            <table:table-cell/>
            <table:table-cell office:value-type="string" table:style-name="ce9">
              <text:p>62610002 - VALORA Comisión 13% (Ejecutiva)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102.96" table:style-name="ce24">
              <text:p><text:s/>102,96 €<text:s/></text:p>
            </table:table-cell>
            <table:table-cell office:value-type="currency" office:value="456.61" table:style-name="ce32">
              <text:p><text:s/>456,61 €<text:s/></text:p>
            </table:table-cell>
            <table:table-cell office:value-type="currency" office:value="250" table:style-name="ce32">
              <text:p><text:s/>250,00 €<text:s/></text:p>
            </table:table-cell>
            <table:table-cell office:value-type="currency" office:value="250" table:style-name="ce26">
              <text:p><text:s/>250,00 €<text:s/></text:p>
            </table:table-cell>
            <table:table-cell office:value-type="currency" office:value="250" table:style-name="ce27">
              <text:p><text:s/>250,00 €<text:s/></text:p>
            </table:table-cell>
            <table:table-cell office:value-type="currency" office:value="250" table:style-name="ce27">
              <text:p><text:s/>250,00 €<text:s/></text:p>
            </table:table-cell>
            <table:table-cell office:value-type="currency" office:value="250" table:style-name="ce27">
              <text:p><text:s/>250,00 €<text:s/></text:p>
            </table:table-cell>
            <table:table-cell office:value-type="currency" office:value="250" table:style-name="ce27">
              <text:p><text:s/>250,00 €<text:s/></text:p>
            </table:table-cell>
            <table:table-cell office:value-type="currency" office:value="250" table:style-name="ce27">
              <text:p><text:s/>250,00 €<text:s/></text:p>
            </table:table-cell>
            <table:table-cell office:value-type="currency" office:value="250" table:style-name="ce27">
              <text:p><text:s/>250,00 €<text:s/></text:p>
            </table:table-cell>
            <table:table-cell office:value-type="currency" office:value="250" table:style-name="ce27">
              <text:p><text:s/>250,00 €<text:s/></text:p>
            </table:table-cell>
            <table:table-cell office:value-type="currency" office:value="2809.57" table:formula="of:=SUM([.C55:.N55])" table:style-name="ce28">
              <text:p><text:s/>2.809,57 €<text:s/></text:p>
            </table:table-cell>
            <table:table-cell table:number-columns-repeated="16369"/>
          </table:table-row>
        </table:table-row-group>
        <table:table-row table:style-name="ro2">
          <table:table-cell table:style-name="ce5"/>
          <table:table-cell office:value-type="string" table:style-name="ce18">
            <text:p>TOTAL SERV. BCOS</text:p>
          </table:table-cell>
          <table:table-cell office:value-type="float" office:value="2.57" table:formula="of:=SUM([.C54:.C55])" table:style-name="ce20">
            <text:p>2,57</text:p>
          </table:table-cell>
          <table:table-cell office:value-type="float" office:value="112.53" table:formula="of:=SUM([.D54:.D55])" table:style-name="ce19">
            <text:p>112,53</text:p>
          </table:table-cell>
          <table:table-cell office:value-type="float" office:value="459.18" table:formula="of:=SUM([.E54:.E55])" table:style-name="ce19">
            <text:p>459,18</text:p>
          </table:table-cell>
          <table:table-cell office:value-type="float" office:value="253" table:formula="of:=SUM([.F54:.F55])" table:style-name="ce20">
            <text:p>253,00</text:p>
          </table:table-cell>
          <table:table-cell office:value-type="float" office:value="253" table:formula="of:=SUM([.G54:.G55])" table:style-name="ce19">
            <text:p>253,00</text:p>
          </table:table-cell>
          <table:table-cell office:value-type="float" office:value="253" table:formula="of:=SUM([.H54:.H55])" table:style-name="ce19">
            <text:p>253,00</text:p>
          </table:table-cell>
          <table:table-cell office:value-type="float" office:value="253" table:formula="of:=SUM([.I54:.I55])" table:style-name="ce20">
            <text:p>253,00</text:p>
          </table:table-cell>
          <table:table-cell office:value-type="float" office:value="253" table:formula="of:=SUM([.J54:.J55])" table:style-name="ce19">
            <text:p>253,00</text:p>
          </table:table-cell>
          <table:table-cell office:value-type="float" office:value="253" table:formula="of:=SUM([.K54:.K55])" table:style-name="ce19">
            <text:p>253,00</text:p>
          </table:table-cell>
          <table:table-cell office:value-type="float" office:value="253" table:formula="of:=SUM([.L54:.L55])" table:style-name="ce20">
            <text:p>253,00</text:p>
          </table:table-cell>
          <table:table-cell office:value-type="float" office:value="253" table:formula="of:=SUM([.M54:.M55])" table:style-name="ce19">
            <text:p>253,00</text:p>
          </table:table-cell>
          <table:table-cell office:value-type="currency" office:value="253" table:formula="of:=SUM([.N54:.N55])" table:style-name="ce37">
            <text:p><text:s/>253,00 €<text:s/></text:p>
          </table:table-cell>
          <table:table-cell office:value-type="currency" office:value="2851.2799999999997" table:formula="of:=SUM([.C56:.N56])" table:style-name="ce21">
            <text:p><text:s/>2.851,28 €<text:s/></text:p>
          </table:table-cell>
          <table:table-cell table:number-columns-repeated="16369" table:style-name="ce5"/>
        </table:table-row>
        <table:table-row table:style-name="ro3">
          <table:table-cell/>
          <table:table-cell office:value-type="string" table:number-columns-spanned="14" table:number-rows-spanned="1" table:style-name="ce62">
            <text:p>SUMINISTROS</text:p>
          </table:table-cell>
          <table:covered-table-cell table:number-columns-repeated="13"/>
          <table:table-cell table:number-columns-repeated="16369"/>
        </table:table-row>
        <table:table-row-group>
          <table:table-row table:style-name="ro3">
            <table:table-cell/>
            <table:table-cell office:value-type="string" table:style-name="ce23">
              <text:p>62800001 - Telefonía fija y ADSL (PATUMOVIL) - domic</text:p>
            </table:table-cell>
            <table:table-cell office:value-type="currency" office:value="88.19" table:style-name="ce24">
              <text:p><text:s/>88,19 €<text:s/></text:p>
            </table:table-cell>
            <table:table-cell office:value-type="currency" office:value="112.06" table:style-name="ce24">
              <text:p><text:s/>112,06 €<text:s/></text:p>
            </table:table-cell>
            <table:table-cell office:value-type="currency" office:value="112.06" table:style-name="ce31">
              <text:p><text:s/>112,06 €<text:s/></text:p>
            </table:table-cell>
            <table:table-cell office:value-type="currency" office:value="120" table:style-name="ce31">
              <text:p><text:s/>120,00 €<text:s/></text:p>
            </table:table-cell>
            <table:table-cell office:value-type="currency" office:value="120" table:style-name="ce31">
              <text:p><text:s/>120,00 €<text:s/></text:p>
            </table:table-cell>
            <table:table-cell office:value-type="currency" office:value="120" table:style-name="ce31">
              <text:p><text:s/>120,00 €<text:s/></text:p>
            </table:table-cell>
            <table:table-cell office:value-type="currency" office:value="120" table:style-name="ce31">
              <text:p><text:s/>120,00 €<text:s/></text:p>
            </table:table-cell>
            <table:table-cell office:value-type="currency" office:value="120" table:style-name="ce31">
              <text:p><text:s/>120,00 €<text:s/></text:p>
            </table:table-cell>
            <table:table-cell office:value-type="currency" office:value="120" table:style-name="ce31">
              <text:p><text:s/>120,00 €<text:s/></text:p>
            </table:table-cell>
            <table:table-cell office:value-type="currency" office:value="120" table:style-name="ce31">
              <text:p><text:s/>120,00 €<text:s/></text:p>
            </table:table-cell>
            <table:table-cell office:value-type="currency" office:value="120" table:style-name="ce31">
              <text:p><text:s/>120,00 €<text:s/></text:p>
            </table:table-cell>
            <table:table-cell office:value-type="currency" office:value="120" table:style-name="ce31">
              <text:p><text:s/>120,00 €<text:s/></text:p>
            </table:table-cell>
            <table:table-cell office:value-type="currency" office:value="1392.31" table:formula="of:=SUM([.C58:.N58])" table:style-name="ce28">
              <text:p><text:s/>1.392,31 €<text:s/></text:p>
            </table:table-cell>
            <table:table-cell table:number-columns-repeated="16369"/>
          </table:table-row>
          <table:table-row table:style-name="ro3">
            <table:table-cell/>
            <table:table-cell office:value-type="string" table:style-name="ce23">
              <text:p>62800002 - Telefonía Móvil (PATUMOVIL) - domic</text:p>
            </table:table-cell>
            <table:table-cell office:value-type="currency" office:value="17.190000000000001" table:style-name="ce24">
              <text:p><text:s/>17,19 €<text:s/></text:p>
            </table:table-cell>
            <table:table-cell office:value-type="currency" office:value="11.13" table:style-name="ce24">
              <text:p><text:s/>11,13 €<text:s/></text:p>
            </table:table-cell>
            <table:table-cell office:value-type="currency" office:value="122.41" table:style-name="ce31">
              <office:annotation draw:style-name="a15" svg:x="6.57291666666667in" svg:y="12.5in" svg:width="1.38541666666667in" svg:height="0.791666666666667in">
                <dc:creator>eklt52</dc:creator>
                <text:p><text:span text:style-name="T2">eklt52:</text:span><text:span text:style-name="T1"/></text:p>
                <text:p><text:span text:style-name="T1">COMPRA DE TERMINAL</text:span></text:p>
              </office:annotation>
              <text:p><text:s/>122,41 €<text:s/></text:p>
            </table:table-cell>
            <table:table-cell office:value-type="currency" office:value="20" table:style-name="ce31">
              <text:p><text:s/>20,00 €<text:s/></text:p>
            </table:table-cell>
            <table:table-cell office:value-type="currency" office:value="20" table:style-name="ce31">
              <text:p><text:s/>20,00 €<text:s/></text:p>
            </table:table-cell>
            <table:table-cell office:value-type="currency" office:value="20" table:style-name="ce31">
              <text:p><text:s/>20,00 €<text:s/></text:p>
            </table:table-cell>
            <table:table-cell office:value-type="currency" office:value="20" table:style-name="ce31">
              <text:p><text:s/>20,00 €<text:s/></text:p>
            </table:table-cell>
            <table:table-cell office:value-type="currency" office:value="20" table:style-name="ce31">
              <text:p><text:s/>20,00 €<text:s/></text:p>
            </table:table-cell>
            <table:table-cell office:value-type="currency" office:value="20" table:style-name="ce31">
              <text:p><text:s/>20,00 €<text:s/></text:p>
            </table:table-cell>
            <table:table-cell office:value-type="currency" office:value="20" table:style-name="ce31">
              <text:p><text:s/>20,00 €<text:s/></text:p>
            </table:table-cell>
            <table:table-cell office:value-type="currency" office:value="20" table:style-name="ce31">
              <text:p><text:s/>20,00 €<text:s/></text:p>
            </table:table-cell>
            <table:table-cell office:value-type="currency" office:value="20" table:style-name="ce31">
              <text:p><text:s/>20,00 €<text:s/></text:p>
            </table:table-cell>
            <table:table-cell office:value-type="currency" office:value="330.73" table:formula="of:=SUM([.C59:.N59])" table:style-name="ce28">
              <text:p><text:s/>330,73 €<text:s/></text:p>
            </table:table-cell>
            <table:table-cell table:number-columns-repeated="16369"/>
          </table:table-row>
          <table:table-row table:style-name="ro3">
            <table:table-cell/>
            <table:table-cell office:value-type="string" table:style-name="ce23">
              <text:p>62820005 - Suministros, e instalaciones Señáletica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150" table:style-name="ce31">
              <text:p><text:s/>150,00 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150" table:style-name="ce24">
              <text:p><text:s/>150,00 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1500" table:style-name="ce25">
              <text:p><text:s/>1.500,00 €<text:s/></text:p>
            </table:table-cell>
            <table:table-cell office:value-type="currency" office:value="1800" table:formula="of:=SUM([.C60:.N60])" table:style-name="ce28">
              <text:p><text:s/>1.800,00 €<text:s/></text:p>
            </table:table-cell>
            <table:table-cell table:number-columns-repeated="16369"/>
          </table:table-row>
        </table:table-row-group>
        <table:table-row table:style-name="ro2">
          <table:table-cell table:style-name="ce5"/>
          <table:table-cell office:value-type="string" table:style-name="ce18">
            <text:p>TOTAL SUMINISTROS</text:p>
          </table:table-cell>
          <table:table-cell office:value-type="float" office:value="105.38" table:formula="of:=SUM([.C58:.C60])" table:style-name="ce20">
            <text:p>105,38</text:p>
          </table:table-cell>
          <table:table-cell office:value-type="float" office:value="123.19" table:formula="of:=SUM([.D58:.D60])" table:style-name="ce19">
            <text:p>123,19</text:p>
          </table:table-cell>
          <table:table-cell office:value-type="float" office:value="234.47" table:formula="of:=SUM([.E58:.E60])" table:style-name="ce19">
            <text:p>234,47</text:p>
          </table:table-cell>
          <table:table-cell office:value-type="float" office:value="290" table:formula="of:=SUM([.F58:.F60])" table:style-name="ce20">
            <text:p>290,00</text:p>
          </table:table-cell>
          <table:table-cell office:value-type="float" office:value="140" table:formula="of:=SUM([.G58:.G60])" table:style-name="ce19">
            <text:p>140,00</text:p>
          </table:table-cell>
          <table:table-cell office:value-type="float" office:value="140" table:formula="of:=SUM([.H58:.H60])" table:style-name="ce19">
            <text:p>140,00</text:p>
          </table:table-cell>
          <table:table-cell office:value-type="float" office:value="290" table:formula="of:=SUM([.I58:.I60])" table:style-name="ce20">
            <text:p>290,00</text:p>
          </table:table-cell>
          <table:table-cell office:value-type="float" office:value="140" table:formula="of:=SUM([.J58:.J60])" table:style-name="ce19">
            <text:p>140,00</text:p>
          </table:table-cell>
          <table:table-cell office:value-type="float" office:value="140" table:formula="of:=SUM([.K58:.K60])" table:style-name="ce19">
            <text:p>140,00</text:p>
          </table:table-cell>
          <table:table-cell office:value-type="float" office:value="140" table:formula="of:=SUM([.L58:.L60])" table:style-name="ce20">
            <text:p>140,00</text:p>
          </table:table-cell>
          <table:table-cell office:value-type="float" office:value="140" table:formula="of:=SUM([.M58:.M60])" table:style-name="ce19">
            <text:p>140,00</text:p>
          </table:table-cell>
          <table:table-cell office:value-type="currency" office:value="1640" table:formula="of:=SUM([.N58:.N60])" table:style-name="ce37">
            <text:p><text:s/>1.640,00 €<text:s/></text:p>
          </table:table-cell>
          <table:table-cell office:value-type="currency" office:value="3523.04" table:formula="of:=SUM([.O58:.O60])" table:style-name="ce21">
            <text:p><text:s/>3.523,04 €<text:s/></text:p>
          </table:table-cell>
          <table:table-cell table:number-columns-repeated="16369" table:style-name="ce5"/>
        </table:table-row>
        <table:table-row table:style-name="ro3">
          <table:table-cell/>
          <table:table-cell office:value-type="string" table:number-columns-spanned="14" table:number-rows-spanned="1" table:style-name="ce62">
            <text:p>OTROS SERVICIOS</text:p>
          </table:table-cell>
          <table:covered-table-cell table:number-columns-repeated="13"/>
          <table:table-cell table:number-columns-repeated="16369"/>
        </table:table-row>
        <table:table-row-group>
          <table:table-row table:style-name="ro3">
            <table:table-cell/>
            <table:table-cell office:value-type="string" table:style-name="ce23">
              <text:p>62900007 - Correos y Telégrafos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10" table:style-name="ce25">
              <text:p><text:s/>10,00 €<text:s/></text:p>
            </table:table-cell>
            <table:table-cell office:value-type="currency" office:value="10" table:formula="of:=SUM([.C63:.N63])" table:style-name="ce28">
              <text:p><text:s/>10,00 €<text:s/></text:p>
            </table:table-cell>
            <table:table-cell table:number-columns-repeated="16369"/>
          </table:table-row>
          <table:table-row table:style-name="ro3">
            <table:table-cell/>
            <table:table-cell office:value-type="string" table:style-name="ce23">
              <text:p>62900010 - Fotocopias Exceso Color/BN</text:p>
            </table:table-cell>
            <table:table-cell office:value-type="currency" office:value="16.12" table:style-name="ce24">
              <text:p><text:s/>16,12 €<text:s/></text:p>
            </table:table-cell>
            <table:table-cell office:value-type="currency" office:value="20.45" table:style-name="ce24">
              <text:p><text:s/>20,45 €<text:s/></text:p>
            </table:table-cell>
            <table:table-cell office:value-type="currency" office:value="25.37" table:style-name="ce31">
              <text:p><text:s/>25,37 €<text:s/></text:p>
            </table:table-cell>
            <table:table-cell office:value-type="currency" office:value="20.18" table:style-name="ce31">
              <text:p><text:s/>20,18 €<text:s/></text:p>
            </table:table-cell>
            <table:table-cell office:value-type="currency" office:value="30" table:style-name="ce24">
              <text:p><text:s/>30,00 €<text:s/></text:p>
            </table:table-cell>
            <table:table-cell office:value-type="currency" office:value="30" table:style-name="ce25">
              <text:p><text:s/>30,00 €<text:s/></text:p>
            </table:table-cell>
            <table:table-cell office:value-type="currency" office:value="30" table:style-name="ce24">
              <text:p><text:s/>30,00 €<text:s/></text:p>
            </table:table-cell>
            <table:table-cell office:value-type="currency" office:value="30" table:style-name="ce25">
              <text:p><text:s/>30,00 €<text:s/></text:p>
            </table:table-cell>
            <table:table-cell office:value-type="currency" office:value="30" table:style-name="ce25">
              <text:p><text:s/>30,00 €<text:s/></text:p>
            </table:table-cell>
            <table:table-cell office:value-type="currency" office:value="30" table:style-name="ce24">
              <text:p><text:s/>30,00 €<text:s/></text:p>
            </table:table-cell>
            <table:table-cell office:value-type="currency" office:value="30" table:style-name="ce25">
              <text:p><text:s/>30,00 €<text:s/></text:p>
            </table:table-cell>
            <table:table-cell office:value-type="currency" office:value="30" table:style-name="ce25">
              <text:p><text:s/>30,00 €<text:s/></text:p>
            </table:table-cell>
            <table:table-cell office:value-type="currency" office:value="322.12" table:formula="of:=SUM([.C64:.N64])" table:style-name="ce28">
              <text:p><text:s/>322,12 €<text:s/></text:p>
            </table:table-cell>
            <table:table-cell table:number-columns-repeated="16369"/>
          </table:table-row>
          <table:table-row table:style-name="ro3">
            <table:table-cell table:style-name="ce2"/>
            <table:table-cell office:value-type="string" table:style-name="ce23">
              <text:p>62900012 - Gtos Vestuarios Personal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200" table:style-name="ce25">
              <text:p><text:s/>200,00 €<text:s/></text:p>
            </table:table-cell>
            <table:table-cell office:value-type="currency" office:value="200" table:formula="of:=SUM([.C65:.N65])" table:style-name="ce28">
              <text:p><text:s/>200,00 €<text:s/></text:p>
            </table:table-cell>
            <table:table-cell table:number-columns-repeated="16369" table:style-name="ce2"/>
          </table:table-row>
          <table:table-row table:style-name="ro3">
            <table:table-cell table:style-name="ce2"/>
            <table:table-cell office:value-type="string" table:style-name="ce55">
              <text:p>62901001 - Agua, Café y Varios Oficina</text:p>
            </table:table-cell>
            <table:table-cell office:value-type="currency" office:value="55.84" table:style-name="ce24">
              <text:p><text:s/>55,84 €<text:s/></text:p>
            </table:table-cell>
            <table:table-cell office:value-type="currency" office:value="62.53" table:style-name="ce24">
              <text:p><text:s/>62,53 €<text:s/></text:p>
            </table:table-cell>
            <table:table-cell office:value-type="currency" office:value="90.85" table:style-name="ce31">
              <text:p><text:s/>90,85 €<text:s/></text:p>
            </table:table-cell>
            <table:table-cell office:value-type="currency" office:value="80" table:style-name="ce31">
              <text:p><text:s/>80,00 €<text:s/></text:p>
            </table:table-cell>
            <table:table-cell office:value-type="currency" office:value="80" table:style-name="ce24">
              <text:p><text:s/>80,00 €<text:s/></text:p>
            </table:table-cell>
            <table:table-cell office:value-type="currency" office:value="80" table:style-name="ce25">
              <text:p><text:s/>80,00 €<text:s/></text:p>
            </table:table-cell>
            <table:table-cell office:value-type="currency" office:value="80" table:style-name="ce25">
              <text:p><text:s/>80,00 €<text:s/></text:p>
            </table:table-cell>
            <table:table-cell office:value-type="currency" office:value="80" table:style-name="ce25">
              <text:p><text:s/>80,00 €<text:s/></text:p>
            </table:table-cell>
            <table:table-cell office:value-type="currency" office:value="80" table:style-name="ce25">
              <text:p><text:s/>80,00 €<text:s/></text:p>
            </table:table-cell>
            <table:table-cell office:value-type="currency" office:value="80" table:style-name="ce25">
              <text:p><text:s/>80,00 €<text:s/></text:p>
            </table:table-cell>
            <table:table-cell office:value-type="currency" office:value="80" table:style-name="ce25">
              <text:p><text:s/>80,00 €<text:s/></text:p>
            </table:table-cell>
            <table:table-cell office:value-type="currency" office:value="80" table:style-name="ce25">
              <text:p><text:s/>80,00 €<text:s/></text:p>
            </table:table-cell>
            <table:table-cell office:value-type="currency" office:value="929.22" table:formula="of:=SUM([.C66:.N66])" table:style-name="ce28">
              <text:p><text:s/>929,22 €<text:s/></text:p>
            </table:table-cell>
            <table:table-cell table:number-columns-repeated="16369" table:style-name="ce2"/>
          </table:table-row>
          <table:table-row table:style-name="ro3">
            <table:table-cell table:style-name="ce2"/>
            <table:table-cell office:value-type="string" table:style-name="ce23">
              <text:p>62901002 - Material, Mobiliario Oficina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45.78" table:style-name="ce31">
              <text:p><text:s/>45,78 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150" table:style-name="ce25">
              <text:p><text:s/>150,00 €<text:s/></text:p>
            </table:table-cell>
            <table:table-cell office:value-type="currency" office:value="195.78" table:formula="of:=SUM([.C67:.N67])" table:style-name="ce28">
              <text:p><text:s/>195,78 €<text:s/></text:p>
            </table:table-cell>
            <table:table-cell table:number-columns-repeated="16369" table:style-name="ce2"/>
          </table:table-row>
          <table:table-row table:style-name="ro3">
            <table:table-cell table:style-name="ce2"/>
            <table:table-cell office:value-type="string" table:style-name="ce23">
              <text:p>62901003 - Combustible/Varios Vehículo Mtto- domic</text:p>
            </table:table-cell>
            <table:table-cell office:value-type="currency" office:value="55.8" table:style-name="ce24">
              <text:p><text:s/>55,80 €<text:s/></text:p>
            </table:table-cell>
            <table:table-cell office:value-type="currency" office:value="46.13" table:style-name="ce24">
              <text:p><text:s/>46,13 €<text:s/></text:p>
            </table:table-cell>
            <table:table-cell office:value-type="currency" office:value="121.38" table:style-name="ce31">
              <text:p><text:s/>121,38 €<text:s/></text:p>
            </table:table-cell>
            <table:table-cell office:value-type="currency" office:value="90" table:style-name="ce31">
              <text:p><text:s/>90,00 €<text:s/></text:p>
            </table:table-cell>
            <table:table-cell office:value-type="currency" office:value="90" table:style-name="ce31">
              <text:p><text:s/>90,00 €<text:s/></text:p>
            </table:table-cell>
            <table:table-cell office:value-type="currency" office:value="90" table:style-name="ce31">
              <text:p><text:s/>90,00 €<text:s/></text:p>
            </table:table-cell>
            <table:table-cell office:value-type="currency" office:value="90" table:style-name="ce31">
              <text:p><text:s/>90,00 €<text:s/></text:p>
            </table:table-cell>
            <table:table-cell office:value-type="currency" office:value="90" table:style-name="ce31">
              <text:p><text:s/>90,00 €<text:s/></text:p>
            </table:table-cell>
            <table:table-cell office:value-type="currency" office:value="90" table:style-name="ce31">
              <text:p><text:s/>90,00 €<text:s/></text:p>
            </table:table-cell>
            <table:table-cell office:value-type="currency" office:value="90" table:style-name="ce31">
              <text:p><text:s/>90,00 €<text:s/></text:p>
            </table:table-cell>
            <table:table-cell office:value-type="currency" office:value="90" table:style-name="ce31">
              <text:p><text:s/>90,00 €<text:s/></text:p>
            </table:table-cell>
            <table:table-cell office:value-type="currency" office:value="90" table:style-name="ce31">
              <text:p><text:s/>90,00 €<text:s/></text:p>
            </table:table-cell>
            <table:table-cell office:value-type="currency" office:value="1033.31" table:formula="of:=SUM([.C68:.N68])" table:style-name="ce28">
              <text:p><text:s/>1.033,31 €<text:s/></text:p>
            </table:table-cell>
            <table:table-cell table:number-columns-repeated="16369" table:style-name="ce2"/>
          </table:table-row>
          <table:table-row table:style-name="ro3">
            <table:table-cell table:style-name="ce2"/>
            <table:table-cell office:value-type="string" table:style-name="ce23">
              <text:p>62901004 - Material Ferretería/Varios Mtto</text:p>
            </table:table-cell>
            <table:table-cell office:value-type="currency" office:value="141.46" table:style-name="ce24">
              <text:p><text:s/>141,46 €<text:s/></text:p>
            </table:table-cell>
            <table:table-cell office:value-type="currency" office:value="143.38999999999999" table:style-name="ce24">
              <text:p><text:s/>143,39 €<text:s/></text:p>
            </table:table-cell>
            <table:table-cell office:value-type="currency" office:value="1127.8900000000001" table:style-name="ce31">
              <office:annotation draw:style-name="a16" svg:x="6.57291666666667in" svg:y="14.59375in" svg:width="1.38541666666667in" svg:height="0.791666666666667in">
                <dc:creator>eklt52</dc:creator>
                <text:p><text:span text:style-name="T2">eklt52:</text:span><text:span text:style-name="T1"/></text:p>
                <text:p><text:span text:style-name="T1">TRABAJOS CON PERSONAL DE ETT</text:span></text:p>
              </office:annotation>
              <text:p><text:s/>1.127,89 €<text:s/></text:p>
            </table:table-cell>
            <table:table-cell office:value-type="currency" office:value="300" table:style-name="ce31">
              <text:p><text:s/>300,00 €<text:s/></text:p>
            </table:table-cell>
            <table:table-cell office:value-type="currency" office:value="300" table:style-name="ce24">
              <text:p><text:s/>300,00 €<text:s/></text:p>
            </table:table-cell>
            <table:table-cell office:value-type="currency" office:value="300" table:style-name="ce25">
              <text:p><text:s/>300,00 €<text:s/></text:p>
            </table:table-cell>
            <table:table-cell office:value-type="currency" office:value="300" table:style-name="ce25">
              <text:p><text:s/>300,00 €<text:s/></text:p>
            </table:table-cell>
            <table:table-cell office:value-type="currency" office:value="300" table:style-name="ce25">
              <text:p><text:s/>300,00 €<text:s/></text:p>
            </table:table-cell>
            <table:table-cell office:value-type="currency" office:value="1000" table:style-name="ce25">
              <office:annotation draw:style-name="a17" svg:x="12.7708333333333in" svg:y="14.59375in" svg:width="1.375in" svg:height="0.791666666666667in">
                <dc:creator>eklt52</dc:creator>
                <text:p><text:span text:style-name="T2">eklt52:</text:span><text:span text:style-name="T1"/></text:p>
                <text:p><text:span text:style-name="T1">ETT</text:span></text:p>
              </office:annotation>
              <text:p><text:s/>1.000,00 €<text:s/></text:p>
            </table:table-cell>
            <table:table-cell office:value-type="currency" office:value="300" table:style-name="ce25">
              <text:p><text:s/>300,00 €<text:s/></text:p>
            </table:table-cell>
            <table:table-cell office:value-type="currency" office:value="300" table:style-name="ce25">
              <text:p><text:s/>300,00 €<text:s/></text:p>
            </table:table-cell>
            <table:table-cell office:value-type="currency" office:value="300" table:style-name="ce25">
              <text:p><text:s/>300,00 €<text:s/></text:p>
            </table:table-cell>
            <table:table-cell office:value-type="currency" office:value="4812.74" table:formula="of:=SUM([.C69:.N69])" table:style-name="ce28">
              <text:p><text:s/>4.812,74 €<text:s/></text:p>
            </table:table-cell>
            <table:table-cell table:number-columns-repeated="16369" table:style-name="ce2"/>
          </table:table-row>
          <table:table-row table:style-name="ro3">
            <table:table-cell table:style-name="ce2"/>
            <table:table-cell office:value-type="string" table:style-name="ce23">
              <text:p>62902001 - Limpieza Oficinas (CANARILIME) - domic</text:p>
            </table:table-cell>
            <table:table-cell office:value-type="currency" office:value="250.54" table:style-name="ce24">
              <text:p><text:s/>250,54 €<text:s/></text:p>
            </table:table-cell>
            <table:table-cell office:value-type="currency" office:value="222.44" table:style-name="ce24">
              <text:p><text:s/>222,44 €<text:s/></text:p>
            </table:table-cell>
            <table:table-cell office:value-type="currency" office:value="222.44" table:style-name="ce31">
              <text:p><text:s/>222,44 €<text:s/></text:p>
            </table:table-cell>
            <table:table-cell office:value-type="currency" office:value="250" table:style-name="ce31">
              <text:p><text:s/>250,00 €<text:s/></text:p>
            </table:table-cell>
            <table:table-cell office:value-type="currency" office:value="250" table:style-name="ce31">
              <text:p><text:s/>250,00 €<text:s/></text:p>
            </table:table-cell>
            <table:table-cell office:value-type="currency" office:value="250" table:style-name="ce31">
              <text:p><text:s/>250,00 €<text:s/></text:p>
            </table:table-cell>
            <table:table-cell office:value-type="currency" office:value="250" table:style-name="ce31">
              <text:p><text:s/>250,00 €<text:s/></text:p>
            </table:table-cell>
            <table:table-cell office:value-type="currency" office:value="250" table:style-name="ce31">
              <text:p><text:s/>250,00 €<text:s/></text:p>
            </table:table-cell>
            <table:table-cell office:value-type="currency" office:value="250" table:style-name="ce31">
              <text:p><text:s/>250,00 €<text:s/></text:p>
            </table:table-cell>
            <table:table-cell office:value-type="currency" office:value="250" table:style-name="ce31">
              <text:p><text:s/>250,00 €<text:s/></text:p>
            </table:table-cell>
            <table:table-cell office:value-type="currency" office:value="250" table:style-name="ce31">
              <text:p><text:s/>250,00 €<text:s/></text:p>
            </table:table-cell>
            <table:table-cell office:value-type="currency" office:value="250" table:style-name="ce31">
              <text:p><text:s/>250,00 €<text:s/></text:p>
            </table:table-cell>
            <table:table-cell office:value-type="currency" office:value="2945.42" table:formula="of:=SUM([.C70:.N70])" table:style-name="ce28">
              <text:p><text:s/>2.945,42 €<text:s/></text:p>
            </table:table-cell>
            <table:table-cell table:number-columns-repeated="16369" table:style-name="ce2"/>
          </table:table-row>
          <table:table-row table:style-name="ro3">
            <table:table-cell table:style-name="ce2"/>
            <table:table-cell office:value-type="string" table:style-name="ce23">
              <text:p>62903003 - Copias Seguridad A3COM Link Soluc - domic</text:p>
            </table:table-cell>
            <table:table-cell office:value-type="currency" office:value="35.31" table:style-name="ce24">
              <text:p><text:s/>35,31 €<text:s/></text:p>
            </table:table-cell>
            <table:table-cell office:value-type="currency" office:value="35.31" table:style-name="ce24">
              <text:p><text:s/>35,31 €<text:s/></text:p>
            </table:table-cell>
            <table:table-cell office:value-type="currency" office:value="35.31" table:style-name="ce24">
              <text:p><text:s/>35,31 €<text:s/></text:p>
            </table:table-cell>
            <table:table-cell office:value-type="currency" office:value="35.31" table:style-name="ce24">
              <text:p><text:s/>35,31 €<text:s/></text:p>
            </table:table-cell>
            <table:table-cell office:value-type="currency" office:value="35.31" table:style-name="ce24">
              <text:p><text:s/>35,31 €<text:s/></text:p>
            </table:table-cell>
            <table:table-cell office:value-type="currency" office:value="35.31" table:style-name="ce24">
              <text:p><text:s/>35,31 €<text:s/></text:p>
            </table:table-cell>
            <table:table-cell office:value-type="currency" office:value="35.31" table:style-name="ce24">
              <text:p><text:s/>35,31 €<text:s/></text:p>
            </table:table-cell>
            <table:table-cell office:value-type="currency" office:value="35.31" table:style-name="ce24">
              <text:p><text:s/>35,31 €<text:s/></text:p>
            </table:table-cell>
            <table:table-cell office:value-type="currency" office:value="35.31" table:style-name="ce24">
              <text:p><text:s/>35,31 €<text:s/></text:p>
            </table:table-cell>
            <table:table-cell office:value-type="currency" office:value="35.31" table:style-name="ce24">
              <text:p><text:s/>35,31 €<text:s/></text:p>
            </table:table-cell>
            <table:table-cell office:value-type="currency" office:value="35.31" table:style-name="ce24">
              <text:p><text:s/>35,31 €<text:s/></text:p>
            </table:table-cell>
            <table:table-cell office:value-type="currency" office:value="35.31" table:style-name="ce24">
              <text:p><text:s/>35,31 €<text:s/></text:p>
            </table:table-cell>
            <table:table-cell office:value-type="currency" office:value="423.72" table:formula="of:=SUM([.C71:.N71])" table:style-name="ce28">
              <text:p><text:s/>423,72 €<text:s/></text:p>
            </table:table-cell>
            <table:table-cell table:number-columns-repeated="16369" table:style-name="ce2"/>
          </table:table-row>
          <table:table-row table:style-name="ro3">
            <table:table-cell table:style-name="ce2"/>
            <table:table-cell office:value-type="string" table:style-name="ce23">
              <text:p>62903004 - Correo GOROECO Dominio Hosting (MESANTEKO)</text:p>
            </table:table-cell>
            <table:table-cell office:value-type="currency" office:value="115.03" table:style-name="ce24">
              <text:p><text:s/>115,03 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31">
              <text:p><text:s/>- <text:s text:c="2"/>€<text:s/></text:p>
            </table:table-cell>
            <table:table-cell office:value-type="currency" office:value="120" table:style-name="ce31">
              <text:p><text:s/>120,00 €<text:s/></text:p>
            </table:table-cell>
            <table:table-cell office:value-type="currency" office:value="0" table:style-name="ce24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120" table:style-name="ce24">
              <text:p><text:s/>120,00 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120" table:style-name="ce24">
              <text:p><text:s/>120,00 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0" table:style-name="ce25">
              <text:p><text:s/>- <text:s text:c="2"/>€<text:s/></text:p>
            </table:table-cell>
            <table:table-cell office:value-type="currency" office:value="475.03" table:formula="of:=SUM([.C72:.N72])" table:style-name="ce28">
              <text:p><text:s/>475,03 €<text:s/></text:p>
            </table:table-cell>
            <table:table-cell table:number-columns-repeated="16369" table:style-name="ce2"/>
          </table:table-row>
          <table:table-row table:style-name="ro3">
            <table:table-cell table:style-name="ce2"/>
            <table:table-cell office:value-type="string" table:style-name="ce23">
              <text:p>62906003 - Vigilancia Oficina (ELECTRIMEGA) - domic</text:p>
            </table:table-cell>
            <table:table-cell office:value-type="currency" office:value="27.53" table:style-name="ce24">
              <text:p><text:s/>27,53 €<text:s/></text:p>
            </table:table-cell>
            <table:table-cell office:value-type="currency" office:value="27.53" table:style-name="ce24">
              <text:p><text:s/>27,53 €<text:s/></text:p>
            </table:table-cell>
            <table:table-cell office:value-type="currency" office:value="27.53" table:style-name="ce31">
              <text:p><text:s/>27,53 €<text:s/></text:p>
            </table:table-cell>
            <table:table-cell office:value-type="currency" office:value="27.53" table:style-name="ce24">
              <text:p><text:s/>27,53 €<text:s/></text:p>
            </table:table-cell>
            <table:table-cell office:value-type="currency" office:value="27.53" table:style-name="ce31">
              <text:p><text:s/>27,53 €<text:s/></text:p>
            </table:table-cell>
            <table:table-cell office:value-type="currency" office:value="27.53" table:style-name="ce24">
              <text:p><text:s/>27,53 €<text:s/></text:p>
            </table:table-cell>
            <table:table-cell office:value-type="currency" office:value="27.53" table:style-name="ce31">
              <text:p><text:s/>27,53 €<text:s/></text:p>
            </table:table-cell>
            <table:table-cell office:value-type="currency" office:value="27.53" table:style-name="ce24">
              <text:p><text:s/>27,53 €<text:s/></text:p>
            </table:table-cell>
            <table:table-cell office:value-type="currency" office:value="27.53" table:style-name="ce31">
              <text:p><text:s/>27,53 €<text:s/></text:p>
            </table:table-cell>
            <table:table-cell office:value-type="currency" office:value="27.53" table:style-name="ce24">
              <text:p><text:s/>27,53 €<text:s/></text:p>
            </table:table-cell>
            <table:table-cell office:value-type="currency" office:value="27.53" table:style-name="ce31">
              <text:p><text:s/>27,53 €<text:s/></text:p>
            </table:table-cell>
            <table:table-cell office:value-type="currency" office:value="27.53" table:style-name="ce24">
              <text:p><text:s/>27,53 €<text:s/></text:p>
            </table:table-cell>
            <table:table-cell office:value-type="currency" office:value="330.36" table:formula="of:=SUM([.C73:.N73])" table:style-name="ce28">
              <text:p><text:s/>330,36 €<text:s/></text:p>
            </table:table-cell>
            <table:table-cell table:number-columns-repeated="16369" table:style-name="ce2"/>
          </table:table-row>
        </table:table-row-group>
        <table:table-row table:style-name="ro2">
          <table:table-cell table:style-name="ce5"/>
          <table:table-cell office:value-type="string" table:style-name="ce18">
            <text:p>TOTAL OTROS SERVICIOS</text:p>
          </table:table-cell>
          <table:table-cell office:value-type="float" office:value="697.62999999999988" table:formula="of:=SUM([.C63:.C73])" table:style-name="ce20">
            <text:p>697,63</text:p>
          </table:table-cell>
          <table:table-cell office:value-type="float" office:value="557.78" table:formula="of:=SUM([.D63:.D73])" table:style-name="ce19">
            <text:p>557,78</text:p>
          </table:table-cell>
          <table:table-cell office:value-type="float" office:value="1696.55" table:formula="of:=SUM([.E63:.E73])" table:style-name="ce19">
            <text:p>1.696,55</text:p>
          </table:table-cell>
          <table:table-cell office:value-type="float" office:value="923.02" table:formula="of:=SUM([.F63:.F73])" table:style-name="ce20">
            <text:p>923,02</text:p>
          </table:table-cell>
          <table:table-cell office:value-type="float" office:value="812.83999999999992" table:formula="of:=SUM([.G63:.G73])" table:style-name="ce19">
            <text:p>812,84</text:p>
          </table:table-cell>
          <table:table-cell office:value-type="float" office:value="812.83999999999992" table:formula="of:=SUM([.H63:.H73])" table:style-name="ce19">
            <text:p>812,84</text:p>
          </table:table-cell>
          <table:table-cell office:value-type="float" office:value="932.83999999999992" table:formula="of:=SUM([.I63:.I73])" table:style-name="ce20">
            <text:p>932,84</text:p>
          </table:table-cell>
          <table:table-cell office:value-type="float" office:value="812.83999999999992" table:formula="of:=SUM([.J63:.J73])" table:style-name="ce19">
            <text:p>812,84</text:p>
          </table:table-cell>
          <table:table-cell office:value-type="float" office:value="1512.84" table:formula="of:=SUM([.K63:.K73])" table:style-name="ce19">
            <text:p>1.512,84</text:p>
          </table:table-cell>
          <table:table-cell office:value-type="float" office:value="932.83999999999992" table:formula="of:=SUM([.L63:.L73])" table:style-name="ce20">
            <text:p>932,84</text:p>
          </table:table-cell>
          <table:table-cell office:value-type="float" office:value="812.83999999999992" table:formula="of:=SUM([.M63:.M73])" table:style-name="ce19">
            <text:p>812,84</text:p>
          </table:table-cell>
          <table:table-cell office:value-type="currency" office:value="1172.8399999999999" table:formula="of:=SUM([.N63:.N73])" table:style-name="ce37">
            <text:p><text:s/>1.172,84 €<text:s/></text:p>
          </table:table-cell>
          <table:table-cell office:value-type="currency" office:value="11677.7" table:formula="of:=SUM([.C74:.N74])" table:style-name="ce21">
            <text:p><text:s/>11.677,70 €<text:s/></text:p>
          </table:table-cell>
          <table:table-cell table:number-columns-repeated="16369" table:style-name="ce5"/>
        </table:table-row>
        <table:table-row table:style-name="ro2">
          <table:table-cell table:style-name="ce5"/>
          <table:table-cell office:value-type="string" table:style-name="ce43">
            <text:p>TOTAL GASTOS</text:p>
          </table:table-cell>
          <table:table-cell office:value-type="float" office:value="10007.219999999999" table:formula="of:=SUM([.C19]+[.C25]+[.C37]+[.C46]+[.C52]+[.C56]+[.C61]+[.C74])" table:style-name="ce44">
            <text:p>10.007,22</text:p>
          </table:table-cell>
          <table:table-cell office:value-type="float" office:value="12117.810000000003" table:formula="of:=SUM([.D19]+[.D25]+[.D37]+[.D46]+[.D52]+[.D56]+[.D61]+[.D74])" table:style-name="ce44">
            <text:p>12.117,81</text:p>
          </table:table-cell>
          <table:table-cell office:value-type="float" office:value="23861.24" table:formula="of:=SUM([.E19]+[.E25]+[.E37]+[.E46]+[.E52]+[.E56]+[.E61]+[.E74])" table:style-name="ce44">
            <text:p>23.861,24</text:p>
          </table:table-cell>
          <table:table-cell office:value-type="float" office:value="12419.369999999999" table:formula="of:=SUM([.F19]+[.F25]+[.F37]+[.F46]+[.F52]+[.F56]+[.F61]+[.F74])" table:style-name="ce44">
            <text:p>12.419,37</text:p>
          </table:table-cell>
          <table:table-cell office:value-type="float" office:value="10855.970000000001" table:formula="of:=SUM([.G19]+[.G25]+[.G37]+[.G46]+[.G52]+[.G56]+[.G61]+[.G74])" table:style-name="ce44">
            <text:p>10.855,97</text:p>
          </table:table-cell>
          <table:table-cell office:value-type="float" office:value="18128.09" table:formula="of:=SUM([.H19]+[.H25]+[.H37]+[.H46]+[.H52]+[.H56]+[.H61]+[.H74])" table:style-name="ce44">
            <text:p>18.128,09</text:p>
          </table:table-cell>
          <table:table-cell office:value-type="float" office:value="21963.09" table:formula="of:=SUM([.I19]+[.I25]+[.I37]+[.I46]+[.I52]+[.I56]+[.I61]+[.I74])" table:style-name="ce44">
            <text:p>21.963,09</text:p>
          </table:table-cell>
          <table:table-cell office:value-type="float" office:value="11280.29" table:formula="of:=SUM([.J19]+[.J25]+[.J37]+[.J46]+[.J52]+[.J56]+[.J61]+[.J74])" table:style-name="ce44">
            <text:p>11.280,29</text:p>
          </table:table-cell>
          <table:table-cell office:value-type="float" office:value="18555.96" table:formula="of:=SUM([.K19]+[.K25]+[.K37]+[.K46]+[.K52]+[.K56]+[.K61]+[.K74])" table:style-name="ce44">
            <text:p>18.555,96</text:p>
          </table:table-cell>
          <table:table-cell office:value-type="float" office:value="10898.090000000002" table:formula="of:=SUM([.L19]+[.L25]+[.L37]+[.L46]+[.L52]+[.L56]+[.L61]+[.L74])" table:style-name="ce44">
            <text:p>10.898,09</text:p>
          </table:table-cell>
          <table:table-cell office:value-type="float" office:value="14778.090000000002" table:formula="of:=SUM([.M19]+[.M25]+[.M37]+[.M46]+[.M52]+[.M56]+[.M61]+[.M74])" table:style-name="ce44">
            <text:p>14.778,09</text:p>
          </table:table-cell>
          <table:table-cell office:value-type="float" office:value="14462.7" table:formula="of:=SUM([.N19]+[.N25]+[.N37]+[.N46]+[.N52]+[.N56]+[.N61]+[.N74])" table:style-name="ce44">
            <text:p>14.462,70</text:p>
          </table:table-cell>
          <table:table-cell office:value-type="currency" office:value="179327.91999999998" table:formula="of:=SUM([.C75:.N75])" table:style-name="ce42">
            <text:p><text:s/>179.327,92 €<text:s/></text:p>
          </table:table-cell>
          <table:table-cell table:number-columns-repeated="16369" table:style-name="ce5"/>
        </table:table-row>
        <table:table-row table:style-name="ro2">
          <table:table-cell table:style-name="ce45"/>
          <table:table-cell office:value-type="string" table:style-name="ce30">
            <text:p>RESULTADO<text:s/></text:p>
          </table:table-cell>
          <table:table-cell office:value-type="currency" office:value="18230.72" table:formula="of:=[.C10]-[.C75]" table:style-name="ce35">
            <text:p><text:s/>18.230,72 €<text:s/></text:p>
          </table:table-cell>
          <table:table-cell office:value-type="currency" office:value="18486.879999999997" table:formula="of:=[.D10]-[.D75]" table:style-name="ce35">
            <text:p><text:s/>18.486,88 €<text:s/></text:p>
          </table:table-cell>
          <table:table-cell office:value-type="currency" office:value="30076.560000000001" table:formula="of:=[.E10]-[.E75]" table:style-name="ce35">
            <text:p><text:s/>30.076,56 €<text:s/></text:p>
          </table:table-cell>
          <table:table-cell office:value-type="currency" office:value="-11259.369999999999" table:formula="of:=[.F10]-[.F75]" table:style-name="ce57">
            <text:p>-11.259,37 €<text:s/></text:p>
          </table:table-cell>
          <table:table-cell office:value-type="currency" office:value="16692.93" table:formula="of:=[.G10]-[.G75]" table:style-name="ce35">
            <text:p><text:s/>16.692,93 €<text:s/></text:p>
          </table:table-cell>
          <table:table-cell office:value-type="currency" office:value="9420.8100000000013" table:formula="of:=[.H10]-[.H75]" table:style-name="ce35">
            <text:p><text:s/>9.420,81 €<text:s/></text:p>
          </table:table-cell>
          <table:table-cell office:value-type="currency" office:value="5585.8100000000013" table:formula="of:=[.I10]-[.I75]" table:style-name="ce35">
            <text:p><text:s/>5.585,81 €<text:s/></text:p>
          </table:table-cell>
          <table:table-cell office:value-type="currency" office:value="-10120.290000000001" table:formula="of:=[.J10]-[.J75]" table:style-name="ce52">
            <text:p>-10.120,29 €<text:s/></text:p>
          </table:table-cell>
          <table:table-cell office:value-type="currency" office:value="15202.060000000005" table:formula="of:=[.K10]-[.K75]" table:style-name="ce35">
            <text:p><text:s/>15.202,06 €<text:s/></text:p>
          </table:table-cell>
          <table:table-cell office:value-type="currency" office:value="-9738.090000000002" table:formula="of:=[.L10]-[.L75]" table:style-name="ce52">
            <text:p>-9.738,09 €<text:s/></text:p>
          </table:table-cell>
          <table:table-cell office:value-type="currency" office:value="-13618.090000000002" table:formula="of:=[.M10]-[.M75]" table:style-name="ce52">
            <text:p>-13.618,09 €<text:s/></text:p>
          </table:table-cell>
          <table:table-cell office:value-type="currency" office:value="-13302.7" table:formula="of:=[.N10]-[.N75]" table:style-name="ce52">
            <text:p>-13.302,70 €<text:s/></text:p>
          </table:table-cell>
          <table:table-cell office:value-type="currency" office:value="55657.23000000004" table:formula="of:=[.O10]-[.O75]" table:style-name="ce35">
            <text:p><text:s/>55.657,23 €<text:s/></text:p>
          </table:table-cell>
          <table:table-cell table:number-columns-repeated="70" table:style-name="ce45"/>
          <table:table-cell table:number-columns-repeated="16299" table:style-name="ce29"/>
        </table:table-row>
        <table:table-row table:style-name="ro2">
          <table:table-cell table:number-columns-repeated="2" table:style-name="ce2"/>
          <table:table-cell table:style-name="ce1"/>
          <table:table-cell table:number-columns-repeated="11" table:style-name="ce2"/>
          <table:table-cell table:style-name="ce5"/>
          <table:table-cell table:number-columns-repeated="16369" table:style-name="ce2"/>
        </table:table-row>
        <table:table-row table:style-name="ro2">
          <table:table-cell table:number-columns-repeated="2" table:style-name="ce2"/>
          <table:table-cell table:style-name="ce2">
            <draw:frame draw:z-index="2" draw:id="id1" draw:style-name="a1" draw:name="Imagen 5" svg:x="1.01866in" svg:y="0.13102in" svg:width="7.06728in" svg:height="2.08021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9" table:style-name="ce2"/>
          <table:table-cell office:value-type="string" table:style-name="ce5">
            <text:p>CASH FLOW A 31/05/2026</text:p>
          </table:table-cell>
          <table:table-cell table:number-columns-repeated="2" table:style-name="ce5"/>
          <table:table-cell table:number-columns-repeated="16369" table:style-name="ce2"/>
        </table:table-row>
        <table:table-row table:style-name="ro2">
          <table:table-cell table:number-columns-repeated="11" table:style-name="ce2"/>
          <table:table-cell table:style-name="ce2">
            <draw:frame draw:z-index="3" draw:id="id2" draw:style-name="a2" draw:name="Imagen 1" svg:x="0.61699in" svg:y="0.15224in" svg:width="2.69429in" svg:height="1.6548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2" table:style-name="ce2"/>
          <table:table-cell table:style-name="ce5"/>
          <table:table-cell table:number-columns-repeated="16369" table:style-name="ce2"/>
        </table:table-row>
        <table:table-row table:number-rows-repeated="7" table:style-name="ro2">
          <table:table-cell table:number-columns-repeated="16384"/>
        </table:table-row>
        <table:table-row table:style-name="ro2">
          <table:table-cell table:number-columns-repeated="17"/>
          <table:table-cell table:number-columns-repeated="2" table:style-name="ce50"/>
          <table:table-cell table:number-columns-repeated="16365"/>
        </table:table-row>
        <table:table-row table:number-rows-repeated="104848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dvent Pro" svg:font-family="&quot;Advent Pro&quot;"/>
    <style:font-face style:name="Tahoma" svg:font-family="Tahoma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currency-style style:name="N34P0">
      <number:text> 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1">
      <number:text>-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2">
      <number:text> -</number:text>
      <number:number number:decimal-places="0" number:min-integer-digits="2">
        <number:embedded-text number:position="0"> </number:embedded-text>
      </number:number>
      <number:currency-symbol>€</number:currency-symbol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6P0">
      <number:number number:decimal-places="2" number:min-integer-digits="1" number:grouping="true"/>
      <number:text> </number:text>
    </number:number-style>
    <number:number-style style:name="N36">
      <number:text>-</number:text>
      <number:number number:decimal-places="2" number:min-integer-digits="1" number:grouping="true"/>
      <number:text> </number:text>
      <style:map style:condition="value()&gt;=0" style:apply-style-name="N36P0"/>
    </number:number-style>
    <number:number-style style:name="N37">
      <number:number number:decimal-places="1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2pt" style:font-size-asian="12pt" style:font-size-complex="12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font-size="11pt" style:font-size-asian="11pt" style:font-size-complex="11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94b6d2" draw:opacity="100%" draw:stroke="solid" svg:stroke-width="0.01389in" svg:stroke-color="#3b4b58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88%" style:table-centering="horizontal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Alexandra Ragazhinskaya</meta:initial-creator>
    <dc:creator>Mesanteko SLU B76044452</dc:creator>
    <meta:creation-date>2017-02-14T02:23:49Z</meta:creation-date>
    <dc:date>2026-06-22T11:54:24Z</dc:date>
    <meta:print-date>2025-05-08T10:10:55Z</meta:print-date>
  </office:meta>
</office:document-meta>
</file>