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Párrafodelista" style:list-style-name="LFO1" style:family="paragraph"/>
    <style:style style:name="P3" style:parent-style-name="Párrafodelista" style:list-style-name="LFO1" style:family="paragraph"/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MIGUEL ÁNGEL FIERRO PÉREZ</text:p>
      <text:p text:style-name="Normal"><draw:frame draw:style-name="a0" draw:name="Picture 5" text:anchor-type="as-char" svg:x="0in" svg:y="0in" svg:width="0.88672in" svg:height="0.88725in" style:rel-width="scale" style:rel-height="scale"><draw:image xlink:href="media/image1.png" xlink:type="simple" xlink:show="embed" xlink:actuate="onLoad"/><svg:title/><svg:desc/></draw:frame></text:p>
      <text:list text:style-name="LFO1" text:continue-numbering="true">
        <text:list-item>
          <text:p text:style-name="P2">MÉRITOS ACADÉMICOS:</text:p>
        </text:list-item>
      </text:list>
      <text:p text:style-name="Párrafodelista">Administración y Dirección de Empresas</text:p>
      <text:p text:style-name="Párrafodelista"/>
      <text:list text:style-name="LFO1" text:continue-numbering="true">
        <text:list-item>
          <text:p text:style-name="P3">TRAYECTORIA PROFESIONAL:</text:p>
        </text:list-item>
      </text:list>
      <text:p text:style-name="Párrafodelista">FIEHISA, S.A. – Director Manager</text:p>
      <text:p text:style-name="Párrafodelista">Desde octubre de 1986 hasta la actualidad – Jornada completa</text:p>
      <text:p text:style-name="Párrafodelista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4T16:09:00Z</meta:creation-date>
    <dc:date>2026-01-14T16:09:00Z</dc: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08" meta:row-count="1" meta:non-whitespace-character-count="177"/>
  </office:meta>
</office:document-meta>
</file>