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Párrafodelista" style:list-style-name="LFO1" style:family="paragraph"/>
    <style:style style:name="P3" style:parent-style-name="Párrafodelista" style:list-style-name="LFO1" style:family="paragraph"/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DAVINIA GLORIA GONZÁLEZ RODRÍGUEZ</text:p>
      <text:p text:style-name="Normal"><draw:frame draw:style-name="a0" draw:name="Picture 6" text:anchor-type="as-char" svg:x="0in" svg:y="0in" svg:width="0.97965in" svg:height="0.84742in" style:rel-width="scale" style:rel-height="scale"><draw:image xlink:href="media/image1.png" xlink:type="simple" xlink:show="embed" xlink:actuate="onLoad"/><svg:title/><svg:desc/></draw:frame></text:p>
      <text:list text:style-name="LFO1" text:continue-numbering="true">
        <text:list-item>
          <text:p text:style-name="P2">MÉRITOS ACADÉMICOS:</text:p>
        </text:list-item>
      </text:list>
      <text:p text:style-name="Párrafodelista">Diplomada en Ciencias Empresariales.</text:p>
      <text:p text:style-name="Párrafodelista">Técnico Superior en Animación Sociocultural.</text:p>
      <text:p text:style-name="Párrafodelista"/>
      <text:p text:style-name="Párrafodelista"/>
      <text:list text:style-name="LFO1" text:continue-numbering="true">
        <text:list-item>
          <text:p text:style-name="P3">TRAYECTORIA PROFESIONAL:</text:p>
        </text:list-item>
      </text:list>
      <text:p text:style-name="Párrafodelista">SEÑALCANARY,<text:s/>S.L.<text:s/></text:p>
      <text:p text:style-name="Párrafodelista">Desde<text:s/>enero de 2016<text:s/>hasta<text:s/>la actualidad.</text:p>
      <text:p text:style-name="Párrafodelista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19T13:29:00Z</meta:creation-date>
    <dc:date>2026-01-19T13:29:00Z</dc:date>
    <meta:template xlink:href="Normal" xlink:type="simple"/>
    <meta:editing-cycles>2</meta:editing-cycles>
    <meta:editing-duration>PT60S</meta:editing-duration>
    <meta:document-statistic meta:page-count="1" meta:paragraph-count="1" meta:word-count="34" meta:character-count="226" meta:row-count="1" meta:non-whitespace-character-count="193"/>
  </office:meta>
</office:document-meta>
</file>