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dvent Pro" style:font-name-asian="Advent Pro" style:font-name-complex="Advent Pro"/>
    </style:style>
    <style:style style:name="ce3" style:family="table-cell" style:parent-style-name="Default" style:data-style-name="N0">
      <style:text-properties fo:color="#355C7D" style:font-name="Advent Pro" style:font-name-asian="Advent Pro" style:font-name-complex="Advent Pro" fo:font-size="22pt" style:font-size-asian="22pt" style:font-size-complex="2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/>
      <style:text-properties fo:color="#395751" style:font-name="Advent Pro" style:font-name-asian="Advent Pro" style:font-name-complex="Advent Pro" fo:font-size="22pt" style:font-size-asian="22pt" style:font-size-complex="22pt" fo:font-weight="bold" style:font-weight-asian="bold" style:font-weight-complex="bold"/>
    </style:style>
    <style:style style:name="ce5" style:family="table-cell" style:parent-style-name="Default" style:data-style-name="N0">
      <style:text-properties style:font-name="Advent Pro" style:font-name-asian="Advent Pro" style:font-name-complex="Advent Pro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fo:wrap-option="wrap"/>
      <style:text-properties fo:color="#808080" style:font-name="Advent Pro" style:font-name-asian="Advent Pro" style:font-name-complex="Advent Pro" fo:font-size="22pt" style:font-size-asian="22pt" style:font-size-complex="22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7030A0" style:font-name="Advent Pro" style:font-name-asian="Advent Pro" style:font-name-complex="Advent Pro" fo:font-weight="bold" style:font-weight-asian="bold" style:font-weight-complex="bold"/>
    </style:style>
    <style:style style:name="ce8" style:family="table-cell" style:parent-style-name="Default" style:data-style-name="N14">
      <style:table-cell-properties style:vertical-align="automatic" style:repeat-content="false"/>
      <style:paragraph-properties fo:text-align="center"/>
      <style:text-properties fo:color="#7030A0" style:font-name="Advent Pro" style:font-name-asian="Advent Pro" style:font-name-complex="Advent Pro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F2F2F2" fo:border-bottom="thin solid #F2F2F2" fo:border-left="none" fo:border-right="thin solid #F2F2F2" style:vertical-align="middle" fo:background-color="#55593C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F2F2F2" style:vertical-align="middle" fo:background-color="#55593C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F2F2F2" fo:border-bottom="thin solid #F2F2F2" fo:border-left="none" fo:border-right="thin solid #F2F2F2" style:vertical-align="middle" fo:background-color="#7B601E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F2F2F2" style:vertical-align="middle" fo:background-color="#7B601E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F2F2F2" fo:border-bottom="thin solid #F2F2F2" fo:border-left="none" fo:border-right="thin solid #F2F2F2" style:vertical-align="middle" fo:background-color="#395751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F2F2F2" style:vertical-align="middle" fo:background-color="#395751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F2F2F2" fo:border-bottom="thin solid #F2F2F2" fo:border-left="none" fo:border-right="thin solid #F2F2F2" style:vertical-align="middle" fo:background-color="#355C7D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F2F2F2" style:vertical-align="middle"/>
      <style:text-properties style:font-name="Advent Pro" style:font-name-asian="Advent Pro" style:font-name-complex="Advent Pro"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F2F2F2" fo:border-bottom="thin solid #F2F2F2" fo:border-left="thin solid #F2F2F2" fo:border-right="thin double #F2F2F2" style:vertical-align="middle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F2F2F2" fo:border-bottom="thin solid #F2F2F2" fo:border-left="none" fo:border-right="thin solid #F2F2F2" style:vertical-align="middle"/>
      <style:text-properties style:font-name="Advent Pro" style:font-name-asian="Advent Pro" style:font-name-complex="Advent Pro" fo:font-size="10pt" style:font-size-asian="10pt" style:font-size-complex="10pt"/>
    </style:style>
    <style:style style:name="ce20" style:family="table-cell" style:parent-style-name="Default" style:data-style-name="N0">
      <style:table-cell-properties fo:border-top="thin solid #F2F2F2" fo:border-bottom="thin solid #F2F2F2" fo:border-left="none" fo:border-right="thin solid #F2F2F2" style:vertical-align="middle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36">
      <style:table-cell-properties fo:border-top="thin solid #F2F2F2" fo:border-bottom="thin solid #F2F2F2" fo:border-left="thin solid #F2F2F2" fo:border-right="thin double #F2F2F2" style:vertical-align="middle" fo:background-color="#F8E6DA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36">
      <style:table-cell-properties fo:border-top="thin solid #F2F2F2" fo:border-bottom="thin solid #F2F2F2" fo:border-left="none" fo:border-right="thin solid #F2F2F2" style:vertical-align="middle" fo:background-color="#DBDDCC"/>
      <style:text-properties style:font-name="Advent Pro" style:font-name-asian="Advent Pro" style:font-name-complex="Advent Pro" fo:font-size="10pt" style:font-size-asian="10pt" style:font-size-complex="10pt"/>
    </style:style>
    <style:style style:name="ce23" style:family="table-cell" style:parent-style-name="Default" style:data-style-name="N36">
      <style:table-cell-properties fo:border="thin solid #F2F2F2" style:vertical-align="middle" fo:background-color="#DBDDCC"/>
      <style:text-properties style:font-name="Advent Pro" style:font-name-asian="Advent Pro" style:font-name-complex="Advent Pro" fo:font-size="10pt" style:font-size-asian="10pt" style:font-size-complex="10pt"/>
    </style:style>
    <style:style style:name="ce24" style:family="table-cell" style:parent-style-name="Default" style:data-style-name="N36">
      <style:table-cell-properties fo:border-top="thin solid #F2F2F2" fo:border-bottom="thin solid #F2F2F2" fo:border-left="thin solid #F2F2F2" fo:border-right="thin double #F2F2F2" style:vertical-align="middle" fo:background-color="#EDEEE6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36">
      <style:table-cell-properties fo:border-top="thin solid #F2F2F2" fo:border-bottom="thin solid #F2F2F2" fo:border-left="none" fo:border-right="thin solid #F2F2F2" style:vertical-align="middle" fo:background-color="#EFE0BE"/>
      <style:text-properties style:font-name="Advent Pro" style:font-name-asian="Advent Pro" style:font-name-complex="Advent Pro" fo:font-size="10pt" style:font-size-asian="10pt" style:font-size-complex="10pt"/>
    </style:style>
    <style:style style:name="ce26" style:family="table-cell" style:parent-style-name="Default" style:data-style-name="N36">
      <style:table-cell-properties fo:border="thin solid #F2F2F2" style:vertical-align="middle" fo:background-color="#EFE0BE"/>
      <style:text-properties style:font-name="Advent Pro" style:font-name-asian="Advent Pro" style:font-name-complex="Advent Pro" fo:font-size="10pt" style:font-size-asian="10pt" style:font-size-complex="10pt"/>
    </style:style>
    <style:style style:name="ce27" style:family="table-cell" style:parent-style-name="Default" style:data-style-name="N36">
      <style:table-cell-properties fo:border-top="thin solid #F2F2F2" fo:border-bottom="thin solid #F2F2F2" fo:border-left="thin solid #F2F2F2" fo:border-right="thin double #F2F2F2" style:vertical-align="middle" fo:background-color="#F8F0DE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36">
      <style:table-cell-properties fo:border-top="thin solid #F2F2F2" fo:border-bottom="thin solid #F2F2F2" fo:border-left="none" fo:border-right="thin solid #F2F2F2" style:vertical-align="middle" fo:background-color="#CADBD7"/>
      <style:text-properties style:font-name="Advent Pro" style:font-name-asian="Advent Pro" style:font-name-complex="Advent Pro" fo:font-size="10pt" style:font-size-asian="10pt" style:font-size-complex="10pt"/>
    </style:style>
    <style:style style:name="ce29" style:family="table-cell" style:parent-style-name="Default" style:data-style-name="N36">
      <style:table-cell-properties fo:border="thin solid #F2F2F2" style:vertical-align="middle" fo:background-color="#CADBD7"/>
      <style:text-properties style:font-name="Advent Pro" style:font-name-asian="Advent Pro" style:font-name-complex="Advent Pro" fo:font-size="10pt" style:font-size-asian="10pt" style:font-size-complex="10pt"/>
    </style:style>
    <style:style style:name="ce30" style:family="table-cell" style:parent-style-name="Default" style:data-style-name="N36">
      <style:table-cell-properties fo:border-top="thin solid #F2F2F2" fo:border-bottom="thin solid #F2F2F2" fo:border-left="thin solid #F2F2F2" fo:border-right="thin double #F2F2F2" style:vertical-align="middle" fo:background-color="#E4EDEB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36">
      <style:table-cell-properties fo:border-top="thin solid #F2F2F2" fo:border-bottom="thin solid #F2F2F2" fo:border-left="none" fo:border-right="thin solid #F2F2F2" style:vertical-align="middle" fo:background-color="#E9F0F5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36">
      <style:table-cell-properties fo:border="thin solid #F2F2F2" style:vertical-align="middle" fo:background-color="#DBDDCC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36">
      <style:table-cell-properties fo:border="thin solid #F2F2F2" style:vertical-align="middle" fo:background-color="#EFE0BE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36">
      <style:table-cell-properties fo:border="thin solid #F2F2F2" style:vertical-align="middle" fo:background-color="#CADBD7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36">
      <style:table-cell-properties fo:border="thin solid #F2F2F2" style:vertical-align="middle"/>
      <style:text-properties style:font-name="Advent Pro" style:font-name-asian="Advent Pro" style:font-name-complex="Advent Pro" fo:font-size="10pt" style:font-size-asian="10pt" style:font-size-complex="10pt"/>
    </style:style>
    <style:style style:name="ce36" style:family="table-cell" style:parent-style-name="Default" style:data-style-name="N36">
      <style:table-cell-properties fo:border-top="thin solid #F2F2F2" fo:border-bottom="thin solid #F2F2F2" fo:border-left="none" fo:border-right="thin solid #F2F2F2" style:vertical-align="middle"/>
      <style:text-properties style:font-name="Advent Pro" style:font-name-asian="Advent Pro" style:font-name-complex="Advent Pro" fo:font-size="10pt" style:font-size-asian="10pt" style:font-size-complex="10pt"/>
    </style:style>
    <style:style style:name="ce37" style:family="table-cell" style:parent-style-name="Default" style:data-style-name="N0">
      <style:table-cell-properties fo:border-top="thin solid #F2F2F2" fo:border-bottom="thin solid #F2F2F2" fo:border-left="thin solid #F2F2F2" fo:border-right="none" style:vertical-align="middle" fo:background-color="#E9F0F5" style:repeat-content="false"/>
      <style:paragraph-properties fo:text-align="start" fo:margin-left="0.353cm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F2F2F2" fo:border-bottom="2pt solid #F2F2F2" fo:border-left="thin solid #F2F2F2" fo:border-right="none" style:vertical-align="middle" style:repeat-content="false"/>
      <style:paragraph-properties fo:text-align="start" fo:margin-left="0.353cm"/>
      <style:text-properties style:font-name="Advent Pro" style:font-name-asian="Advent Pro" style:font-name-complex="Advent Pro" fo:font-size="10pt" style:font-size-asian="10pt" style:font-size-complex="10pt"/>
    </style:style>
    <style:style style:name="ce39" style:family="table-cell" style:parent-style-name="Default" style:data-style-name="N36">
      <style:table-cell-properties fo:border-top="thin solid #F2F2F2" fo:border-bottom="thin solid #F2F2F2" fo:border-left="none" fo:border-right="thin solid #F2F2F2" style:vertical-align="middle" fo:background-color="#F1CBB4"/>
      <style:text-properties style:font-name="Advent Pro" style:font-name-asian="Advent Pro" style:font-name-complex="Advent Pro" fo:font-size="10pt" style:font-size-asian="10pt" style:font-size-complex="10pt"/>
    </style:style>
    <style:style style:name="ce40" style:family="table-cell" style:parent-style-name="Default" style:data-style-name="N36">
      <style:table-cell-properties fo:border-top="thin solid #F2F2F2" fo:border-bottom="2pt solid #F2F2F2" fo:border-left="thin solid #F2F2F2" fo:border-right="none" style:vertical-align="middle" style:repeat-content="false"/>
      <style:paragraph-properties fo:text-align="end" fo:margin-right="0cm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41" style:family="table-cell" style:parent-style-name="Default" style:data-style-name="N36">
      <style:table-cell-properties fo:border-top="thin solid #F2F2F2" fo:border-bottom="none" fo:border-left="none" fo:border-right="thin solid #F2F2F2" style:vertical-align="middle"/>
      <style:text-properties style:font-name="Advent Pro" style:font-name-asian="Advent Pro" style:font-name-complex="Advent Pro" fo:font-size="10pt" style:font-size-asian="10pt" style:font-size-complex="10pt"/>
    </style:style>
    <style:style style:name="ce42" style:family="table-cell" style:parent-style-name="Default" style:data-style-name="N36">
      <style:table-cell-properties fo:border-top="thin solid #F2F2F2" fo:border-bottom="thin solid #F2F2F2" fo:border-left="none" fo:border-right="thin solid #F2F2F2" style:vertical-align="middle" fo:background-color="#F1CBB4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43" style:family="table-cell" style:parent-style-name="Default" style:data-style-name="N36">
      <style:table-cell-properties fo:border-top="thin solid #F2F2F2" fo:border-bottom="none" fo:border-left="thin solid #F2F2F2" fo:border-right="thin solid #F2F2F2" style:vertical-align="middle"/>
      <style:text-properties style:font-name="Advent Pro" style:font-name-asian="Advent Pro" style:font-name-complex="Advent Pro" fo:font-size="10pt" style:font-size-asian="10pt" style:font-size-complex="10pt"/>
    </style:style>
    <style:style style:name="ce44" style:family="table-cell" style:parent-style-name="Default" style:data-style-name="N36">
      <style:table-cell-properties fo:border-top="thin solid #F2F2F2" fo:border-bottom="none" fo:border-left="thin solid #F2F2F2" fo:border-right="thin double #F2F2F2" style:vertical-align="middle" fo:background-color="#F8F0DE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36">
      <style:table-cell-properties fo:border-top="thin solid #F2F2F2" fo:border-bottom="none" fo:border-left="none" fo:border-right="thin solid #F2F2F2" style:vertical-align="middle" fo:background-color="#E9F0F5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46" style:family="table-cell" style:parent-style-name="Default" style:data-style-name="N36">
      <style:table-cell-properties fo:border-top="thin solid #F2F2F2" fo:border-bottom="2pt solid #F2F2F2" fo:border-left="thin solid #F2F2F2" fo:border-right="thin solid #F2F2F2" style:vertical-align="middle" fo:background-color="#D9D9D9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47" style:family="table-cell" style:parent-style-name="Default" style:data-style-name="N36">
      <style:table-cell-properties fo:border-top="thin solid #F2F2F2" fo:border-bottom="2pt solid #F2F2F2" fo:border-left="thin solid #F2F2F2" fo:border-right="thin solid #F2F2F2" style:vertical-align="middle" fo:background-color="#F2F2F2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48" style:family="table-cell" style:parent-style-name="Default" style:data-style-name="N36">
      <style:table-cell-properties fo:border-top="thin solid #F2F2F2" fo:border-bottom="2pt solid #F2F2F2" fo:border-left="none" fo:border-right="thin solid #F2F2F2" style:vertical-align="middle" fo:background-color="#D9D9D9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49" style:family="table-cell" style:parent-style-name="Default" style:data-style-name="N36">
      <style:table-cell-properties fo:border-top="thin solid #F2F2F2" fo:border-bottom="2pt solid #F2F2F2" fo:border-left="none" fo:border-right="thin solid #F2F2F2" style:vertical-align="middle" fo:background-color="#D3E1ED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50" style:family="table-cell" style:parent-style-name="Default" style:data-style-name="N36">
      <style:table-cell-properties fo:border-top="thin solid #F2F2F2" fo:border-bottom="2pt solid #F2F2F2" fo:border-left="thin solid #F2F2F2" fo:border-right="thin solid #F2F2F2" style:vertical-align="middle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51" style:family="table-cell" style:parent-style-name="Default" style:data-style-name="N36">
      <style:table-cell-properties fo:border-top="thin solid #F2F2F2" fo:border-bottom="2pt solid #F2F2F2" fo:border-left="none" fo:border-right="thin solid #F2F2F2" style:vertical-align="middle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52" style:family="table-cell" style:parent-style-name="Default" style:data-style-name="N36">
      <style:table-cell-properties fo:border-top="thin solid #F2F2F2" fo:border-bottom="2pt solid #F2F2F2" fo:border-left="thin solid #F2F2F2" fo:border-right="thin solid #F2F2F2" style:vertical-align="middle"/>
      <style:text-properties style:font-name="Advent Pro" style:font-name-asian="Advent Pro" style:font-name-complex="Advent Pro" fo:font-size="10pt" style:font-size-asian="10pt" style:font-size-complex="10pt"/>
    </style:style>
    <style:style style:name="ce53" style:family="table-cell" style:parent-style-name="Default" style:data-style-name="N36">
      <style:table-cell-properties fo:border-top="thin solid #F2F2F2" fo:border-bottom="2pt solid #F2F2F2" fo:border-left="none" fo:border-right="thin solid #F2F2F2" style:vertical-align="middle"/>
      <style:text-properties style:font-name="Advent Pro" style:font-name-asian="Advent Pro" style:font-name-complex="Advent Pro" fo:font-size="10pt" style:font-size-asian="10pt" style:font-size-complex="10pt"/>
    </style:style>
    <style:style style:name="ce54" style:family="table-cell" style:parent-style-name="Default" style:data-style-name="N0">
      <style:table-cell-properties fo:border-top="thin solid #F2F2F2" fo:border-bottom="thin solid #F2F2F2" fo:border-left="thin solid #F2F2F2" fo:border-right="none" style:vertical-align="middle" style:repeat-content="false"/>
      <style:paragraph-properties fo:text-align="start" fo:margin-left="0.353cm"/>
      <style:text-properties style:font-name="Advent Pro" style:font-name-asian="Advent Pro" style:font-name-complex="Advent Pro" fo:font-size="10pt" style:font-size-asian="10pt" style:font-size-complex="10pt"/>
    </style:style>
    <style:style style:name="ce55" style:family="table-cell" style:parent-style-name="Default" style:data-style-name="N36">
      <style:table-cell-properties fo:border-top="thin solid #F2F2F2" fo:border-bottom="none" fo:border-left="none" fo:border-right="thin solid #F2F2F2" style:vertical-align="middle" fo:background-color="#DBDDCC"/>
      <style:text-properties style:font-name="Advent Pro" style:font-name-asian="Advent Pro" style:font-name-complex="Advent Pro" fo:font-size="10pt" style:font-size-asian="10pt" style:font-size-complex="10pt"/>
    </style:style>
    <style:style style:name="ce56" style:family="table-cell" style:parent-style-name="Default" style:data-style-name="N36">
      <style:table-cell-properties fo:border-top="thin solid #F2F2F2" fo:border-bottom="none" fo:border-left="thin solid #F2F2F2" fo:border-right="thin solid #F2F2F2" style:vertical-align="middle" fo:background-color="#DBDDCC"/>
      <style:text-properties style:font-name="Advent Pro" style:font-name-asian="Advent Pro" style:font-name-complex="Advent Pro" fo:font-size="10pt" style:font-size-asian="10pt" style:font-size-complex="10pt"/>
    </style:style>
    <style:style style:name="ce57" style:family="table-cell" style:parent-style-name="Default" style:data-style-name="N36">
      <style:table-cell-properties fo:border-top="thin solid #F2F2F2" fo:border-bottom="none" fo:border-left="none" fo:border-right="thin solid #F2F2F2" style:vertical-align="middle" fo:background-color="#EFE0BE"/>
      <style:text-properties style:font-name="Advent Pro" style:font-name-asian="Advent Pro" style:font-name-complex="Advent Pro" fo:font-size="10pt" style:font-size-asian="10pt" style:font-size-complex="10pt"/>
    </style:style>
    <style:style style:name="ce58" style:family="table-cell" style:parent-style-name="Default" style:data-style-name="N36">
      <style:table-cell-properties fo:border-top="thin solid #F2F2F2" fo:border-bottom="none" fo:border-left="thin solid #F2F2F2" fo:border-right="thin solid #F2F2F2" style:vertical-align="middle" fo:background-color="#EFE0BE"/>
      <style:text-properties style:font-name="Advent Pro" style:font-name-asian="Advent Pro" style:font-name-complex="Advent Pro" fo:font-size="10pt" style:font-size-asian="10pt" style:font-size-complex="10pt"/>
    </style:style>
    <style:style style:name="ce59" style:family="table-cell" style:parent-style-name="Default" style:data-style-name="N36">
      <style:table-cell-properties fo:border-top="thin solid #F2F2F2" fo:border-bottom="none" fo:border-left="none" fo:border-right="thin solid #F2F2F2" style:vertical-align="middle" fo:background-color="#CADBD7"/>
      <style:text-properties style:font-name="Advent Pro" style:font-name-asian="Advent Pro" style:font-name-complex="Advent Pro" fo:font-size="10pt" style:font-size-asian="10pt" style:font-size-complex="10pt"/>
    </style:style>
    <style:style style:name="ce60" style:family="table-cell" style:parent-style-name="Default" style:data-style-name="N36">
      <style:table-cell-properties fo:border-top="thin solid #F2F2F2" fo:border-bottom="none" fo:border-left="thin solid #F2F2F2" fo:border-right="thin solid #F2F2F2" style:vertical-align="middle" fo:background-color="#CADBD7"/>
      <style:text-properties style:font-name="Advent Pro" style:font-name-asian="Advent Pro" style:font-name-complex="Advent Pro" fo:font-size="10pt" style:font-size-asian="10pt" style:font-size-complex="10pt"/>
    </style:style>
    <style:style style:name="ce61" style:family="table-cell" style:parent-style-name="Default" style:data-style-name="N36">
      <style:table-cell-properties fo:border-top="thin solid #F2F2F2" fo:border-bottom="thin solid #F2F2F2" fo:border-left="thin solid #F2F2F2" fo:border-right="thin double #F2F2F2" style:vertical-align="middle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62" style:family="table-cell" style:parent-style-name="Default" style:data-style-name="N36">
      <style:table-cell-properties fo:border-top="thin solid #F2F2F2" fo:border-bottom="thin solid #F2F2F2" fo:border-left="none" fo:border-right="thin solid #F2F2F2" style:vertical-align="middle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63" style:family="table-cell" style:parent-style-name="Default" style:data-style-name="N36">
      <style:table-cell-properties fo:border-top="thin solid #F2F2F2" fo:border-bottom="none" fo:border-left="none" fo:border-right="thin solid #F2F2F2" style:vertical-align="middle" fo:background-color="#D3E1ED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64" style:family="table-cell" style:parent-style-name="Default" style:data-style-name="N36">
      <style:table-cell-properties fo:border="thin solid #F2F2F2" style:vertical-align="top"/>
      <style:text-properties fo:color="#FF0000"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65" style:family="table-cell" style:parent-style-name="Default" style:data-style-name="N36">
      <style:table-cell-properties fo:border-top="thin solid #F2F2F2" fo:border-bottom="thin solid #F2F2F2" fo:border-left="thin solid #F2F2F2" fo:border-right="thin double #F2F2F2" style:vertical-align="top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66" style:family="table-cell" style:parent-style-name="Default" style:data-style-name="N36">
      <style:table-cell-properties fo:border-top="thin solid #F2F2F2" fo:border-bottom="thin solid #F2F2F2" fo:border-left="none" fo:border-right="thin solid #F2F2F2" style:vertical-align="top"/>
      <style:text-properties fo:color="#FF0000"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67" style:family="table-cell" style:parent-style-name="Default" style:data-style-name="N36">
      <style:table-cell-properties fo:border-top="thin solid #F2F2F2" fo:border-bottom="thin solid #F2F2F2" fo:border-left="thin solid #F2F2F2" fo:border-right="thin double #F2F2F2" style:vertical-align="top"/>
      <style:text-properties fo:color="#FF0000"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68" style:family="table-cell" style:parent-style-name="Default" style:data-style-name="N36">
      <style:table-cell-properties fo:border-top="thin solid #F2F2F2" fo:border-bottom="thin solid #F2F2F2" fo:border-left="none" fo:border-right="thin solid #F2F2F2" style:vertical-align="top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69" style:family="table-cell" style:parent-style-name="Default" style:data-style-name="N0">
      <style:text-properties fo:color="#FF0000" style:font-name="Advent Pro" style:font-name-asian="Advent Pro" style:font-name-complex="Advent Pro" fo:font-size="8pt" style:font-size-asian="8pt" style:font-size-complex="8pt" fo:font-weight="bold" style:font-weight-asian="bold" style:font-weight-complex="bold"/>
    </style:style>
    <style:style style:name="ce70" style:family="table-cell" style:parent-style-name="Default" style:data-style-name="N36">
      <style:table-cell-properties fo:border="thin solid #F2F2F2" style:vertical-align="middle"/>
      <style:text-properties fo:color="#FF0000" style:font-name="Advent Pro" style:font-name-asian="Advent Pro" style:font-name-complex="Advent Pro" fo:font-size="10pt" style:font-size-asian="10pt" style:font-size-complex="10pt"/>
    </style:style>
    <style:style style:name="ce71" style:family="table-cell" style:parent-style-name="Default" style:data-style-name="N36">
      <style:table-cell-properties fo:border-top="thin solid #F2F2F2" fo:border-bottom="thin solid #F2F2F2" fo:border-left="none" fo:border-right="thin solid #F2F2F2" style:vertical-align="middle"/>
      <style:text-properties fo:color="#FF0000" style:font-name="Advent Pro" style:font-name-asian="Advent Pro" style:font-name-complex="Advent Pro" fo:font-size="10pt" style:font-size-asian="10pt" style:font-size-complex="10pt"/>
    </style:style>
    <style:style style:name="ce72" style:family="table-cell" style:parent-style-name="Default" style:data-style-name="N36">
      <style:table-cell-properties fo:border-top="thin solid #F2F2F2" fo:border-bottom="thin solid #F2F2F2" fo:border-left="thin solid #F2F2F2" fo:border-right="thin double #F2F2F2" style:vertical-align="middle"/>
      <style:text-properties fo:color="#FF0000"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73" style:family="table-cell" style:parent-style-name="Default" style:data-style-name="N36">
      <style:table-cell-properties fo:border-top="thin solid #F2F2F2" fo:border-bottom="thin solid #F2F2F2" fo:border-left="none" fo:border-right="thin solid #F2F2F2" style:vertical-align="middle"/>
      <style:text-properties fo:color="#FF0000"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74" style:family="table-cell" style:parent-style-name="Default" style:data-style-name="N36">
      <style:table-cell-properties fo:border-top="thin solid #F2F2F2" fo:border-bottom="2pt solid #F2F2F2" fo:border-left="none" fo:border-right="thin solid #F2F2F2" style:vertical-align="middle" fo:background-color="#EDEEE6"/>
      <style:text-properties style:font-name="Advent Pro" style:font-name-asian="Advent Pro" style:font-name-complex="Advent Pro" fo:font-size="10pt" style:font-size-asian="10pt" style:font-size-complex="10pt"/>
    </style:style>
    <style:style style:name="ce75" style:family="table-cell" style:parent-style-name="Default" style:data-style-name="N36">
      <style:table-cell-properties fo:border-top="thin solid #F2F2F2" fo:border-bottom="2pt solid #F2F2F2" fo:border-left="none" fo:border-right="thin solid #F2F2F2" style:vertical-align="middle" fo:background-color="#F8F0DE"/>
      <style:text-properties style:font-name="Advent Pro" style:font-name-asian="Advent Pro" style:font-name-complex="Advent Pro" fo:font-size="10pt" style:font-size-asian="10pt" style:font-size-complex="10pt"/>
    </style:style>
    <style:style style:name="ce76" style:family="table-cell" style:parent-style-name="Default" style:data-style-name="N36">
      <style:table-cell-properties fo:border-top="thin solid #F2F2F2" fo:border-bottom="2pt solid #F2F2F2" fo:border-left="none" fo:border-right="thin solid #F2F2F2" style:vertical-align="middle" fo:background-color="#E4EDEB"/>
      <style:text-properties style:font-name="Advent Pro" style:font-name-asian="Advent Pro" style:font-name-complex="Advent Pro" fo:font-size="10pt" style:font-size-asian="10pt" style:font-size-complex="10pt"/>
    </style:style>
    <style:style style:name="ce77" style:family="table-cell" style:parent-style-name="Default" style:data-style-name="N36">
      <style:text-properties style:font-name="Advent Pro" style:font-name-asian="Advent Pro" style:font-name-complex="Advent Pro"/>
    </style:style>
    <style:style style:name="ce78" style:family="table-cell" style:parent-style-name="Default" style:data-style-name="N36">
      <style:text-properties style:font-name="Advent Pro" style:font-name-asian="Advent Pro" style:font-name-complex="Advent Pro" fo:font-weight="bold" style:font-weight-asian="bold" style:font-weight-complex="bold"/>
    </style:style>
    <style:style style:name="ce79" style:family="table-cell" style:parent-style-name="Default" style:data-style-name="N0">
      <style:table-cell-properties fo:border="thin solid #F2F2F2" style:vertical-align="middle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thin solid #F2F2F2" fo:border-bottom="thin solid #F2F2F2" fo:border-left="thin solid #F2F2F2" fo:border-right="thin double #F2F2F2" style:vertical-align="middle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thin solid #F2F2F2" fo:border-bottom="thin solid #F2F2F2" fo:border-left="none" fo:border-right="thin solid #F2F2F2" style:vertical-align="middle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82" style:family="table-cell" style:parent-style-name="Default" style:data-style-name="N0"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83" style:family="table-cell" style:parent-style-name="Default" style:data-style-name="N30">
      <style:table-cell-properties style:vertical-align="middle" fo:background-color="#BDD2E3" style:repeat-content="false"/>
      <style:paragraph-properties fo:text-align="end" fo:margin-right="0cm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84" style:family="table-cell" style:parent-style-name="Default" style:data-style-name="N36">
      <style:table-cell-properties fo:border-top="thin solid #F2F2F2" fo:border-bottom="2pt solid #F2F2F2" fo:border-left="none" fo:border-right="thin solid #F2F2F2" style:vertical-align="middle" fo:background-color="#F8E6DA"/>
      <style:text-properties style:font-name="Advent Pro" style:font-name-asian="Advent Pro" style:font-name-complex="Advent Pro" fo:font-size="10pt" style:font-size-asian="10pt" style:font-size-complex="10pt"/>
    </style:style>
    <style:style style:name="ce85" style:family="table-cell" style:parent-style-name="Default" style:data-style-name="N36">
      <style:table-cell-properties fo:border-top="thin solid #F2F2F2" fo:border-bottom="none" fo:border-left="none" fo:border-right="thin solid #F2F2F2" style:vertical-align="middle" fo:background-color="#F8E6DA"/>
      <style:text-properties style:font-name="Advent Pro" style:font-name-asian="Advent Pro" style:font-name-complex="Advent Pro" fo:font-size="10pt" style:font-size-asian="10pt" style:font-size-complex="10pt"/>
    </style:style>
    <style:style style:name="ce86" style:family="table-cell" style:parent-style-name="Default" style:data-style-name="N36">
      <style:table-cell-properties fo:border-top="thin solid #F2F2F2" fo:border-bottom="none" fo:border-left="none" fo:border-right="thin solid #F2F2F2" style:vertical-align="middle" fo:background-color="#EDEEE6"/>
      <style:text-properties style:font-name="Advent Pro" style:font-name-asian="Advent Pro" style:font-name-complex="Advent Pro" fo:font-size="10pt" style:font-size-asian="10pt" style:font-size-complex="10pt"/>
    </style:style>
    <style:style style:name="ce87" style:family="table-cell" style:parent-style-name="Default" style:data-style-name="N36">
      <style:table-cell-properties fo:border-top="thin solid #F2F2F2" fo:border-bottom="none" fo:border-left="none" fo:border-right="thin solid #F2F2F2" style:vertical-align="middle" fo:background-color="#F8F0DE"/>
      <style:text-properties style:font-name="Advent Pro" style:font-name-asian="Advent Pro" style:font-name-complex="Advent Pro" fo:font-size="10pt" style:font-size-asian="10pt" style:font-size-complex="10pt"/>
    </style:style>
    <style:style style:name="ce88" style:family="table-cell" style:parent-style-name="Default" style:data-style-name="N36">
      <style:table-cell-properties fo:border-top="thin solid #F2F2F2" fo:border-bottom="none" fo:border-left="none" fo:border-right="thin solid #F2F2F2" style:vertical-align="middle" fo:background-color="#E4EDEB"/>
      <style:text-properties style:font-name="Advent Pro" style:font-name-asian="Advent Pro" style:font-name-complex="Advent Pro" fo:font-size="10pt" style:font-size-asian="10pt" style:font-size-complex="10pt"/>
    </style:style>
    <style:style style:name="ce89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fo:wrap-option="wrap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90" style:family="table-cell" style:parent-style-name="Default" style:data-style-name="N0">
      <style:table-cell-properties fo:border-top="thin solid #F2F2F2" fo:border-bottom="thin solid #F2F2F2" fo:border-left="thin solid #F2F2F2" fo:border-right="none" style:vertical-align="middle" fo:background-color="#355C7D" style:repeat-content="false"/>
      <style:paragraph-properties fo:text-align="start" fo:margin-left="0.353cm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91" style:family="table-cell" style:parent-style-name="Default" style:data-style-name="N0">
      <style:table-cell-properties fo:border-top="thin solid #F2F2F2" fo:border-bottom="thin solid #F2F2F2" fo:border-left="none" fo:border-right="thin solid #F2F2F2" style:vertical-align="middle" fo:background-color="#7A3C16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92" style:family="table-cell" style:parent-style-name="Default" style:data-style-name="N36">
      <style:table-cell-properties fo:border-top="thin solid #F2F2F2" fo:border-bottom="2pt solid #F2F2F2" fo:border-left="thin solid #F2F2F2" fo:border-right="thin solid #F2F2F2" style:vertical-align="middle" fo:background-color="#FFFFFF"/>
      <style:text-properties style:font-name="Advent Pro" style:font-name-asian="Advent Pro" style:font-name-complex="Advent Pro" fo:font-size="10pt" style:font-size-asian="10pt" style:font-size-complex="10pt"/>
    </style:style>
    <style:style style:name="ce93" style:family="table-cell" style:parent-style-name="Default" style:data-style-name="N36">
      <style:table-cell-properties fo:border-top="thin solid #F2F2F2" fo:border-bottom="2pt solid #F2F2F2" fo:border-left="none" fo:border-right="thin solid #F2F2F2" style:vertical-align="middle" fo:background-color="#548BB8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94" style:family="table-cell" style:parent-style-name="Default" style:data-style-name="N0">
      <style:table-cell-properties fo:border-top="thin solid #F2F2F2" fo:border-bottom="none" fo:border-left="thin solid #F2F2F2" fo:border-right="none" style:vertical-align="middle" style:repeat-content="false"/>
      <style:paragraph-properties fo:text-align="start" fo:margin-left="0.353cm"/>
      <style:text-properties style:font-name="Advent Pro" style:font-name-asian="Advent Pro" style:font-name-complex="Advent Pro" fo:font-size="10pt" style:font-size-asian="10pt" style:font-size-complex="10pt"/>
    </style:style>
    <style:style style:name="ce95" style:family="table-cell" style:parent-style-name="Default" style:data-style-name="N0">
      <style:table-cell-properties fo:border-top="thin solid #F2F2F2" fo:border-bottom="2pt solid #F2F2F2" fo:border-left="thin solid #F2F2F2" fo:border-right="none" style:vertical-align="middle" style:repeat-content="false"/>
      <style:paragraph-properties fo:text-align="end" fo:margin-right="0.353cm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96" style:family="table-cell" style:parent-style-name="Default" style:data-style-name="N36">
      <style:table-cell-properties fo:border-top="thin solid #F2F2F2" fo:border-bottom="none" fo:border-left="thin solid #F2F2F2" fo:border-right="thin double #F2F2F2" style:vertical-align="middle" fo:background-color="#EDEEE6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97" style:family="table-cell" style:parent-style-name="Default" style:data-style-name="N36">
      <style:table-cell-properties fo:border-top="thin solid #F2F2F2" fo:border-bottom="2pt solid #F2F2F2" fo:border-left="thin solid #F2F2F2" fo:border-right="none" style:vertical-align="middle" fo:background-color="#D9D9D9" style:repeat-content="false"/>
      <style:paragraph-properties fo:text-align="end" fo:margin-right="0cm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thin solid #F2F2F2" fo:border-bottom="thin solid #F2F2F2" fo:border-left="thin solid #F2F2F2" fo:border-right="none" style:vertical-align="middle" fo:background-color="#E9F0F5" style:repeat-content="false"/>
      <style:paragraph-properties fo:text-align="start" fo:margin-left="0.353cm"/>
      <style:text-properties style:font-name="Advent Pro" style:font-name-asian="Advent Pro" style:font-name-complex="Advent Pro" fo:font-size="11pt" style:font-size-asian="11pt" style:font-size-complex="11pt" fo:font-weight="bold" style:font-weight-asian="bold" style:font-weight-complex="bold"/>
    </style:style>
    <style:style style:name="ce99" style:family="table-cell" style:parent-style-name="Default" style:data-style-name="N36">
      <style:table-cell-properties fo:border-top="thin solid #F2F2F2" fo:border-bottom="none" fo:border-left="none" fo:border-right="thin solid #F2F2F2" style:vertical-align="middle" fo:background-color="#F1CBB4"/>
      <style:text-properties style:font-name="Advent Pro" style:font-name-asian="Advent Pro" style:font-name-complex="Advent Pro" fo:font-size="10pt" style:font-size-asian="10pt" style:font-size-complex="10pt"/>
    </style:style>
    <style:style style:name="ce100" style:family="table-cell" style:parent-style-name="Default" style:data-style-name="N0">
      <style:table-cell-properties fo:border-top="thin solid #F2F2F2" fo:border-bottom="none" fo:border-left="thin solid #F2F2F2" fo:border-right="none" style:vertical-align="middle" style:repeat-content="false"/>
      <style:paragraph-properties fo:text-align="end" fo:margin-right="0.353cm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01" style:family="table-cell" style:parent-style-name="Default" style:data-style-name="N0">
      <style:table-cell-properties fo:border-top="thin solid #F2F2F2" fo:border-bottom="thin solid #F2F2F2" fo:border-left="thin solid #F2F2F2" fo:border-right="none" style:vertical-align="middle" fo:background-color="#BDD2E3" style:repeat-content="false"/>
      <style:paragraph-properties fo:text-align="end" fo:margin-right="0.353cm"/>
      <style:text-properties fo:color="#002060" style:font-name="Advent Pro" style:font-name-asian="Advent Pro" style:font-name-complex="Advent Pro" fo:font-size="11pt" style:font-size-asian="11pt" style:font-size-complex="11pt" fo:font-weight="bold" style:font-weight-asian="bold" style:font-weight-complex="bold"/>
    </style:style>
    <style:style style:name="ce102" style:family="table-cell" style:parent-style-name="Default" style:data-style-name="N0">
      <style:table-cell-properties fo:border-top="thin solid #F2F2F2" fo:border-bottom="thin solid #F2F2F2" fo:border-left="thin solid #F2F2F2" fo:border-right="none" style:vertical-align="middle" style:repeat-content="false"/>
      <style:paragraph-properties fo:text-align="end" fo:margin-right="0.353cm"/>
      <style:text-properties fo:color="#002060" style:font-name="Advent Pro" style:font-name-asian="Advent Pro" style:font-name-complex="Advent Pro" fo:font-size="11pt" style:font-size-asian="11pt" style:font-size-complex="11pt" fo:font-weight="bold" style:font-weight-asian="bold" style:font-weight-complex="bold"/>
    </style:style>
    <style:style style:name="ce103" style:family="table-cell" style:parent-style-name="Default" style:data-style-name="N0">
      <style:table-cell-properties fo:border-top="thin solid #F2F2F2" fo:border-bottom="thin solid #F2F2F2" fo:border-left="thin solid #F2F2F2" fo:border-right="none" style:vertical-align="middle" fo:background-color="#BDD2E3" style:repeat-content="false"/>
      <style:paragraph-properties fo:text-align="end" fo:margin-right="0.353cm"/>
      <style:text-properties style:font-name="Advent Pro" style:font-name-asian="Advent Pro" style:font-name-complex="Advent Pro" fo:font-size="11pt" style:font-size-asian="11pt" style:font-size-complex="11pt" fo:font-weight="bold" style:font-weight-asian="bold" style:font-weight-complex="bold"/>
    </style:style>
    <style:style style:name="ce104" style:family="table-cell" style:parent-style-name="Default" style:data-style-name="N0">
      <style:table-cell-properties fo:border-top="thin solid #F2F2F2" fo:border-bottom="2pt solid #F2F2F2" fo:border-left="thin solid #F2F2F2" fo:border-right="none" style:vertical-align="middle" fo:background-color="#F2F2F2" style:repeat-content="false"/>
      <style:paragraph-properties fo:text-align="end" fo:margin-right="0.353cm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05" style:family="table-cell" style:parent-style-name="Default" style:data-style-name="N0">
      <style:table-cell-properties fo:border-top="thin solid #F2F2F2" fo:border-bottom="none" fo:border-left="thin solid #F2F2F2" fo:border-right="none" style:vertical-align="middle" style:repeat-content="false"/>
      <style:paragraph-properties fo:text-align="end" fo:margin-right="0.353cm"/>
      <style:text-properties style:font-name="Advent Pro" style:font-name-asian="Advent Pro" style:font-name-complex="Advent Pro" fo:font-size="11pt" style:font-size-asian="11pt" style:font-size-complex="11pt" fo:font-weight="bold" style:font-weight-asian="bold" style:font-weight-complex="bold"/>
    </style:style>
    <style:style style:name="ce106" style:family="table-cell" style:parent-style-name="Default" style:data-style-name="N0">
      <style:table-cell-properties fo:border-top="thin solid #F2F2F2" fo:border-bottom="none" fo:border-left="thin solid #F2F2F2" fo:border-right="none" style:vertical-align="middle" fo:background-color="#E9F0F5" style:repeat-content="false"/>
      <style:paragraph-properties fo:text-align="end" fo:margin-right="0.353cm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07" style:family="table-cell" style:parent-style-name="Default" style:data-style-name="N0">
      <style:table-cell-properties style:vertical-align="middle" fo:background-color="#7A3C16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08" style:family="table-cell" style:parent-style-name="Default" style:data-style-name="N0">
      <style:table-cell-properties style:vertical-align="middle"/>
      <style:text-properties style:font-name="Advent Pro" style:font-name-asian="Advent Pro" style:font-name-complex="Advent Pro" fo:font-size="10pt" style:font-size-asian="10pt" style:font-size-complex="10pt"/>
    </style:style>
    <style:style style:name="ce109" style:family="table-cell" style:parent-style-name="Default" style:data-style-name="N36">
      <style:table-cell-properties style:vertical-align="middle"/>
      <style:text-properties style:font-name="Advent Pro" style:font-name-asian="Advent Pro" style:font-name-complex="Advent Pro" fo:font-size="10pt" style:font-size-asian="10pt" style:font-size-complex="10pt"/>
    </style:style>
    <style:style style:name="ce110" style:family="table-cell" style:parent-style-name="Default" style:data-style-name="N36">
      <style:table-cell-properties style:vertical-align="middle" fo:background-color="#D9D9D9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11" style:family="table-cell" style:parent-style-name="Default" style:data-style-name="N36">
      <style:table-cell-properties style:vertical-align="middle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12" style:family="table-cell" style:parent-style-name="Default" style:data-style-name="N36">
      <style:table-cell-properties style:vertical-align="top"/>
      <style:text-properties fo:color="#FF0000"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13" style:family="table-cell" style:parent-style-name="Default" style:data-style-name="N36">
      <style:table-cell-properties style:vertical-align="middle"/>
      <style:text-properties fo:color="#FF0000" style:font-name="Advent Pro" style:font-name-asian="Advent Pro" style:font-name-complex="Advent Pro" fo:font-size="10pt" style:font-size-asian="10pt" style:font-size-complex="10pt"/>
    </style:style>
    <style:style style:name="ce114" style:family="table-cell" style:parent-style-name="Default" style:data-style-name="N36">
      <style:table-cell-properties style:vertical-align="middle" fo:background-color="#F8E6DA"/>
      <style:text-properties style:font-name="Advent Pro" style:font-name-asian="Advent Pro" style:font-name-complex="Advent Pro" fo:font-size="10pt" style:font-size-asian="10pt" style:font-size-complex="10pt"/>
    </style:style>
    <style:style style:name="ce115" style:family="table-cell" style:parent-style-name="Default" style:data-style-name="N36">
      <style:table-cell-properties style:vertical-align="middle" fo:background-color="#F1CBB4"/>
      <style:text-properties style:font-name="Advent Pro" style:font-name-asian="Advent Pro" style:font-name-complex="Advent Pro" fo:font-size="10pt" style:font-size-asian="10pt" style:font-size-complex="10pt"/>
    </style:style>
    <style:style style:name="ce11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17" style:family="table-cell" style:parent-style-name="Default" style:data-style-name="N0"/>
    <style:style style:name="ce118" style:family="table-cell" style:parent-style-name="Default" style:data-style-name="N0">
      <style:text-properties style:font-name="Advent Pro" style:font-name-asian="Advent Pro" style:font-name-complex="Advent Pro" fo:font-size="20pt" style:font-size-asian="20pt" style:font-size-complex="20pt" fo:font-weight="bold" style:font-weight-asian="bold" style:font-weight-complex="bold"/>
    </style:style>
    <style:style style:name="ce119" style:family="table-cell" style:parent-style-name="Default" style:data-style-name="N0">
      <style:table-cell-properties fo:border-top="thin solid #F2F2F2" fo:border-bottom="thin solid #F2F2F2" fo:border-left="thin solid #F2F2F2" fo:border-right="thin double #F2F2F2" style:vertical-align="middle" fo:background-color="#B75A22" style:repeat-content="false"/>
      <style:paragraph-properties fo:text-align="center"/>
      <style:text-properties fo:color="#FFFFFF"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20" style:family="table-cell" style:parent-style-name="Default" style:data-style-name="N0">
      <style:table-cell-properties fo:border-top="thin solid #F2F2F2" fo:border-bottom="thin solid #F2F2F2" fo:border-left="thin solid #F2F2F2" fo:border-right="thin double #F2F2F2" style:vertical-align="middle" fo:background-color="#808659" style:repeat-content="false"/>
      <style:paragraph-properties fo:text-align="center"/>
      <style:text-properties fo:color="#FFFFFF"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21" style:family="table-cell" style:parent-style-name="Default" style:data-style-name="N0">
      <style:table-cell-properties fo:border-top="thin solid #F2F2F2" fo:border-bottom="thin solid #F2F2F2" fo:border-left="thin solid #F2F2F2" fo:border-right="thin double #F2F2F2" style:vertical-align="middle" fo:background-color="#B98E2D" style:repeat-content="false"/>
      <style:paragraph-properties fo:text-align="center"/>
      <style:text-properties fo:color="#FFFFFF"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22" style:family="table-cell" style:parent-style-name="Default" style:data-style-name="N0">
      <style:table-cell-properties fo:border-top="thin solid #F2F2F2" fo:border-bottom="thin solid #F2F2F2" fo:border-left="thin solid #F2F2F2" fo:border-right="thin double #F2F2F2" style:vertical-align="middle" fo:background-color="#578278" style:repeat-content="false"/>
      <style:paragraph-properties fo:text-align="center"/>
      <style:text-properties fo:color="#FFFFFF" style:font-name="Advent Pro" style:font-name-asian="Advent Pro" style:font-name-complex="Advent Pro" fo:font-size="11pt" style:font-size-asian="11pt" style:font-size-complex="11pt" fo:font-weight="bold" style:font-weight-asian="bold" style:font-weight-complex="bold"/>
    </style:style>
    <style:style style:name="ce123" style:family="table-cell" style:parent-style-name="Default" style:data-style-name="N0">
      <style:table-cell-properties fo:border-top="thin solid #F2F2F2" fo:border-bottom="thin solid #F2F2F2" fo:border-left="none" fo:border-right="thin solid #F2F2F2" style:vertical-align="middle" fo:background-color="#355C7D" style:repeat-content="false"/>
      <style:paragraph-properties fo:text-align="center"/>
      <style:text-properties fo:color="#FFFFFF" style:font-name="Advent Pro" style:font-name-asian="Advent Pro" style:font-name-complex="Advent Pro" fo:font-size="11pt" style:font-size-asian="11pt" style:font-size-complex="11pt" fo:font-weight="bold" style:font-weight-asian="bold" style:font-weight-complex="bold"/>
    </style:style>
    <style:style style:name="ce124" style:family="table-cell" style:parent-style-name="Default" style:data-style-name="N0">
      <style:table-cell-properties fo:border-top="thin solid #DFCAA2" fo:border-bottom="none" fo:border-left="thin solid #DFCAA2" fo:border-right="none" style:vertical-align="automatic" style:repeat-content="false"/>
      <style:paragraph-properties fo:text-align="start" fo:margin-left="0cm"/>
      <style:text-properties style:font-name="Advent Pro" style:font-name-asian="Advent Pro" style:font-name-complex="Advent Pro" fo:font-size="10pt" style:font-size-asian="10pt" style:font-size-complex="10pt"/>
    </style:style>
    <style:style style:name="ce125" style:family="table-cell" style:parent-style-name="Default" style:data-style-name="N0">
      <style:table-cell-properties fo:border="thin solid #FFFFFF" style:vertical-align="automatic" style:repeat-content="false"/>
      <style:paragraph-properties fo:text-align="start" fo:margin-left="0cm"/>
      <style:text-properties style:font-name="Advent Pro" style:font-name-asian="Advent Pro" style:font-name-complex="Advent Pro" fo:font-size="10pt" style:font-size-asian="10pt" style:font-size-complex="10pt"/>
    </style:style>
    <style:style style:name="ce126" style:family="table-cell" style:parent-style-name="Default" style:data-style-name="N0">
      <style:table-cell-properties fo:border-top="none" fo:border-bottom="thin solid #DFCAA2" fo:border-left="thin solid #DFCAA2" fo:border-right="none" style:vertical-align="automatic" style:repeat-content="false"/>
      <style:paragraph-properties fo:text-align="start" fo:margin-left="0cm"/>
      <style:text-properties style:font-name="Advent Pro" style:font-name-asian="Advent Pro" style:font-name-complex="Advent Pro" fo:font-size="10pt" style:font-size-asian="10pt" style:font-size-complex="10pt"/>
    </style:style>
    <style:style style:name="ce127" style:family="table-cell" style:parent-style-name="Default" style:data-style-name="N36">
      <style:table-cell-properties fo:border-top="thin solid #F2F2F2" fo:border-bottom="2pt solid #F2F2F2" fo:border-left="thin solid #F2F2F2" fo:border-right="none" style:vertical-align="middle" fo:background-color="#F2F2F2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28" style:family="table-cell" style:parent-style-name="Default" style:data-style-name="N36">
      <style:table-cell-properties fo:border-top="thin solid #F2F2F2" fo:border-bottom="2pt solid #F2F2F2" fo:border-left="thin solid #F2F2F2" fo:border-right="thin solid #F2F2F2" style:vertical-align="middle" fo:background-color="#548BB8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29" style:family="table-cell" style:parent-style-name="Default" style:data-style-name="N0">
      <style:table-cell-properties fo:border-top="thin solid #F2F2F2" fo:border-bottom="thin solid #F2F2F2" fo:border-left="thin solid #F2F2F2" fo:border-right="thin double #F2F2F2" style:vertical-align="middle" fo:background-color="#578278" style:repeat-content="false"/>
      <style:paragraph-properties fo:text-align="center"/>
      <style:text-properties fo:color="#FFFFFF"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30" style:family="table-cell" style:parent-style-name="Default" style:data-style-name="N36">
      <style:table-cell-properties fo:border-top="thin solid #F2F2F2" fo:border-bottom="thin solid #F2F2F2" fo:border-left="thin solid #F2F2F2" fo:border-right="none" style:vertical-align="middle" style:repeat-content="false"/>
      <style:paragraph-properties fo:text-align="start" fo:margin-left="0.353cm"/>
      <style:text-properties style:font-name="Advent Pro" style:font-name-asian="Advent Pro" style:font-name-complex="Advent Pro" fo:font-size="10pt" style:font-size-asian="10pt" style:font-size-complex="10pt"/>
    </style:style>
    <style:style style:name="ce131" style:family="table-cell" style:parent-style-name="Default" style:data-style-name="N36">
      <style:table-cell-properties style:vertical-align="middle" fo:background-color="#F8E6DA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32" style:family="table-cell" style:parent-style-name="Default" style:data-style-name="N36">
      <style:table-cell-properties fo:border-top="thin solid #F2F2F2" fo:border-bottom="2pt solid #F2F2F2" fo:border-left="none" fo:border-right="thin solid #F2F2F2" style:vertical-align="middle" fo:background-color="#F8E6DA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33" style:family="table-cell" style:parent-style-name="Default" style:data-style-name="N36">
      <style:table-cell-properties fo:border-top="thin solid #F2F2F2" fo:border-bottom="2pt solid #F2F2F2" fo:border-left="none" fo:border-right="thin solid #F2F2F2" style:vertical-align="middle" fo:background-color="#EDEEE6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34" style:family="table-cell" style:parent-style-name="Default" style:data-style-name="N36">
      <style:table-cell-properties fo:border-top="thin solid #F2F2F2" fo:border-bottom="2pt solid #F2F2F2" fo:border-left="none" fo:border-right="thin solid #F2F2F2" style:vertical-align="middle" fo:background-color="#F8F0DE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35" style:family="table-cell" style:parent-style-name="Default" style:data-style-name="N36">
      <style:table-cell-properties fo:border-top="thin solid #F2F2F2" fo:border-bottom="2pt solid #F2F2F2" fo:border-left="none" fo:border-right="thin solid #F2F2F2" style:vertical-align="middle" fo:background-color="#E4EDEB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36" style:family="table-cell" style:parent-style-name="Default" style:data-style-name="N36">
      <style:table-cell-properties style:vertical-align="middle" fo:background-color="#F1CBB4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37" style:family="table-cell" style:parent-style-name="Default" style:data-style-name="N36">
      <style:table-cell-properties fo:border-top="thin solid #F2F2F2" fo:border-bottom="thin solid #F2F2F2" fo:border-left="none" fo:border-right="thin solid #F2F2F2" style:vertical-align="middle" fo:background-color="#DBDDCC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38" style:family="table-cell" style:parent-style-name="Default" style:data-style-name="N36">
      <style:table-cell-properties fo:border-top="thin solid #F2F2F2" fo:border-bottom="thin solid #F2F2F2" fo:border-left="none" fo:border-right="thin solid #F2F2F2" style:vertical-align="middle" fo:background-color="#EFE0BE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39" style:family="table-cell" style:parent-style-name="Default" style:data-style-name="N36">
      <style:table-cell-properties fo:border-top="thin solid #F2F2F2" fo:border-bottom="thin solid #F2F2F2" fo:border-left="none" fo:border-right="thin solid #F2F2F2" style:vertical-align="middle" fo:background-color="#CADBD7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40" style:family="table-cell" style:parent-style-name="Default" style:data-style-name="N36">
      <style:table-cell-properties style:vertical-align="middle"/>
      <style:text-properties fo:color="#FF0000"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41" style:family="table-cell" style:parent-style-name="Default" style:data-style-name="N36">
      <style:table-cell-properties fo:border="thin solid #F2F2F2" style:vertical-align="middle"/>
      <style:text-properties fo:color="#FF0000"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42" style:family="table-cell" style:parent-style-name="Default" style:data-style-name="N36">
      <style:table-cell-properties fo:border-top="thin solid #F2F2F2" fo:border-bottom="none" fo:border-left="none" fo:border-right="none" style:vertical-align="middle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43" style:family="table-cell" style:parent-style-name="Default" style:data-style-name="N0">
      <style:table-cell-properties fo:border="thin double #F2F2F2" style:vertical-align="middle" fo:background-color="#355C7D" style:repeat-content="false"/>
      <style:paragraph-properties fo:text-align="end" fo:margin-right="0.353cm"/>
      <style:text-properties fo:color="#FFFFFF" style:font-name="Advent Pro" style:font-name-asian="Advent Pro" style:font-name-complex="Advent Pro" fo:font-size="11pt" style:font-size-asian="11pt" style:font-size-complex="11pt" fo:font-weight="bold" style:font-weight-asian="bold" style:font-weight-complex="bold"/>
    </style:style>
    <style:style style:name="ce144" style:family="table-cell" style:parent-style-name="Default" style:data-style-name="N36">
      <style:table-cell-properties fo:border="thin double #F2F2F2" style:vertical-align="middle"/>
      <style:text-properties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45" style:family="table-cell" style:parent-style-name="Default" style:data-style-name="N36">
      <style:table-cell-properties fo:border="thin double #F2F2F2" style:vertical-align="middle"/>
      <style:text-properties fo:color="#FF0000" style:font-name="Advent Pro" style:font-name-asian="Advent Pro" style:font-name-complex="Advent Pro" fo:font-size="10pt" style:font-size-asian="10pt" style:font-size-complex="10pt" fo:font-weight="bold" style:font-weight-asian="bold" style:font-weight-complex="bold"/>
    </style:style>
    <style:style style:name="ce14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 fo:font-size="20pt" style:font-size-asian="20pt" style:font-size-complex="20pt" fo:font-weight="bold" style:font-weight-asian="bold" style:font-weight-complex="bold"/>
    </style:style>
    <style:style style:name="T2" style:family="text" style:parent-style-name="Default">
      <style:text-properties fo:color="#000000" style:text-line-through-style="none" style:font-name="Advent Pro" style:font-name-asian="Advent Pro" style:font-name-complex="Advent Pro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Advent Pro" style:font-name-asian="Advent Pro" style:font-name-complex="Advent Pro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Advent Pro" style:font-name-asian="Advent Pro" style:font-name-complex="Advent Pro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Advent Pro" style:font-name-asian="Advent Pro" style:font-name-complex="Advent Pro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05833333333333cm" style:use-optimal-column-width="true"/>
    </style:style>
    <style:style style:name="co2" style:family="table-column">
      <style:table-column-properties fo:break-before="auto" style:column-width="12.22375cm" style:use-optimal-column-width="true"/>
    </style:style>
    <style:style style:name="co3" style:family="table-column">
      <style:table-column-properties fo:break-before="auto" style:column-width="2.56645833333333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2.69875cm" style:use-optimal-column-width="true"/>
    </style:style>
    <style:style style:name="co6" style:family="table-column">
      <style:table-column-properties fo:break-before="auto" style:column-width="0.635cm"/>
    </style:style>
    <style:style style:name="co7" style:family="table-column">
      <style:table-column-properties fo:break-before="auto" style:column-width="2.32833333333333cm"/>
    </style:style>
    <style:style style:name="ro1" style:family="table-row">
      <style:table-row-properties style:row-height="42pt" style:use-optimal-row-height="false" fo:break-before="auto"/>
    </style:style>
    <style:style style:name="ro2" style:family="table-row">
      <style:table-row-properties style:row-height="26.2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5.1pt" style:use-optimal-row-height="false" fo:break-before="auto"/>
    </style:style>
    <style:style style:name="ro9" style:family="table-row">
      <style:table-row-properties style:row-height="12.75pt" style:use-optimal-row-height="true" fo:break-before="auto"/>
    </style:style>
    <style:style style:name="ro10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50">
      <style:graphic-properties fo:wrap-option="wrap" fo:padding-top="0.05in" fo:padding-bottom="0.05in" fo:padding-left="0.1in" fo:padding-right="0.1in" draw:textarea-vertical-align="top" draw:textarea-horizontal-align="left" draw:fill="solid" draw:fill-color="#ff0000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draw:fill="none" fo:clip="rect(0in, 0.06055in, 0in, 0.07911in)" draw:stroke="none"/>
    </style:style>
    <style:style style:family="text" style:name="a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">
      <style:graphic-properties fo:wrap-option="wrap" fo:padding-top="0.05in" fo:padding-bottom="0.05in" fo:padding-left="0.1in" fo:padding-right="0.1in" draw:textarea-vertical-align="top" draw:textarea-horizontal-align="left" draw:fill="solid" draw:fill-color="#ff0000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">
      <style:graphic-properties fo:wrap-option="wrap" fo:padding-top="0.05in" fo:padding-bottom="0.05in" fo:padding-left="0.1in" fo:padding-right="0.1in" draw:textarea-vertical-align="top" draw:textarea-horizontal-align="left" draw:fill="solid" draw:fill-color="#94b6d2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">
      <style:graphic-properties fo:wrap-option="wrap" fo:padding-top="0.05in" fo:padding-bottom="0.05in" fo:padding-left="0.1in" fo:padding-right="0.1in" draw:textarea-vertical-align="top" draw:textarea-horizontal-align="left" draw:fill="solid" draw:fill-color="#ff0000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paragraph" style:name="a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">
      <style:graphic-properties fo:wrap-option="wrap" fo:padding-top="0.05in" fo:padding-bottom="0.05in" fo:padding-left="0.1in" fo:padding-right="0.1in" draw:textarea-vertical-align="top" draw:textarea-horizontal-align="left" draw:fill="solid" draw:fill-color="#ff0000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wrap" fo:padding-top="0.05in" fo:padding-bottom="0.05in" fo:padding-left="0.1in" fo:padding-right="0.1in" draw:textarea-vertical-align="top" draw:textarea-horizontal-align="left" draw:fill="solid" draw:fill-color="#94b6d2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top" draw:textarea-horizontal-align="left" draw:fill="solid" draw:fill-color="#0070c0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60">
      <style:graphic-properties fo:wrap-option="wrap" fo:padding-top="0.05in" fo:padding-bottom="0.05in" fo:padding-left="0.1in" fo:padding-right="0.1in" draw:textarea-vertical-align="top" draw:textarea-horizontal-align="left" draw:fill="solid" draw:fill-color="#94b6d2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">
      <style:graphic-properties fo:wrap-option="wrap" fo:padding-top="0.05in" fo:padding-bottom="0.05in" fo:padding-left="0.1in" fo:padding-right="0.1in" draw:textarea-vertical-align="top" draw:textarea-horizontal-align="left" draw:fill="solid" draw:fill-color="#94b6d2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solid" draw:fill-color="#ff0000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66">
      <style:graphic-properties fo:wrap-option="wrap" fo:padding-top="0.05in" fo:padding-bottom="0.05in" fo:padding-left="0.1in" fo:padding-right="0.1in" draw:textarea-vertical-align="top" draw:textarea-horizontal-align="left" draw:fill="solid" draw:fill-color="#ff0000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">
      <style:graphic-properties fo:wrap-option="wrap" fo:padding-top="0.05in" fo:padding-bottom="0.05in" fo:padding-left="0.1in" fo:padding-right="0.1in" draw:textarea-vertical-align="top" draw:textarea-horizontal-align="left" draw:fill="solid" draw:fill-color="#ff0000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solid" draw:fill-color="#ff0000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32">
      <style:graphic-properties fo:wrap-option="wrap" fo:padding-top="0.05in" fo:padding-bottom="0.05in" fo:padding-left="0.1in" fo:padding-right="0.1in" draw:textarea-vertical-align="top" draw:textarea-horizontal-align="left" draw:fill="solid" draw:fill-color="#ff0000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left" draw:fill="solid" draw:fill-color="#ff0000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35">
      <style:graphic-properties fo:wrap-option="wrap" fo:padding-top="0.05in" fo:padding-bottom="0.05in" fo:padding-left="0.1in" fo:padding-right="0.1in" draw:textarea-vertical-align="top" draw:textarea-horizontal-align="left" draw:fill="solid" draw:fill-color="#94b6d2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fo:wrap-option="wrap" fo:padding-top="0.05in" fo:padding-bottom="0.05in" fo:padding-left="0.1in" fo:padding-right="0.1in" draw:textarea-vertical-align="top" draw:textarea-horizontal-align="left" draw:fill="solid" draw:fill-color="#94b6d2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">
      <style:graphic-properties draw:stroke="solid" svg:stroke-color="#000000" draw:auto-grow-width="false" draw:auto-grow-height="false"/>
    </style:style>
    <style:style style:family="graphic" style:name="a71">
      <style:graphic-properties draw:stroke="solid" svg:stroke-color="#000000" draw:auto-grow-width="false" draw:auto-grow-height="false"/>
    </style:style>
    <style:style style:family="graphic" style:name="a72">
      <style:graphic-properties draw:stroke="solid" svg:stroke-color="#000000" draw:auto-grow-width="false" draw:auto-grow-height="false"/>
    </style:style>
    <style:style style:family="graphic" style:name="a73">
      <style:graphic-properties draw:stroke="solid" svg:stroke-color="#000000" draw:auto-grow-width="false" draw:auto-grow-height="false"/>
    </style:style>
    <style:style style:family="graphic" style:name="a74">
      <style:graphic-properties draw:stroke="solid" svg:stroke-color="#000000" draw:auto-grow-width="false" draw:auto-grow-height="false"/>
    </style:style>
    <style:style style:family="graphic" style:name="a75">
      <style:graphic-properties draw:stroke="solid" svg:stroke-color="#000000" draw:auto-grow-width="false" draw:auto-grow-height="false"/>
    </style:style>
    <style:style style:family="graphic" style:name="a76">
      <style:graphic-properties draw:stroke="solid" svg:stroke-color="#000000" draw:auto-grow-width="false" draw:auto-grow-height="false"/>
    </style:style>
    <style:style style:family="graphic" style:name="a77">
      <style:graphic-properties draw:stroke="solid" svg:stroke-color="#000000" draw:auto-grow-width="false" draw:auto-grow-height="false"/>
    </style:style>
    <style:style style:family="paragraph" style:name="a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">
      <style:graphic-properties draw:stroke="solid" svg:stroke-color="#000000" draw:auto-grow-width="false" draw:auto-grow-height="false"/>
    </style:style>
    <style:style style:family="graphic" style:name="a41">
      <style:graphic-properties fo:wrap-option="wrap" fo:padding-top="0.05in" fo:padding-bottom="0.05in" fo:padding-left="0.1in" fo:padding-right="0.1in" draw:textarea-vertical-align="top" draw:textarea-horizontal-align="left" draw:fill="solid" draw:fill-color="#94b6d2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79">
      <style:graphic-properties draw:stroke="solid" svg:stroke-color="#000000" draw:auto-grow-width="false" draw:auto-grow-height="false"/>
    </style:style>
    <style:style style:family="text" style:name="a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">
      <style:graphic-properties fo:wrap-option="wrap" fo:padding-top="0.05in" fo:padding-bottom="0.05in" fo:padding-left="0.1in" fo:padding-right="0.1in" draw:textarea-vertical-align="top" draw:textarea-horizontal-align="left" draw:fill="solid" draw:fill-color="#ff0000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.05in" fo:padding-bottom="0.05in" fo:padding-left="0.1in" fo:padding-right="0.1in" draw:textarea-vertical-align="top" draw:textarea-horizontal-align="left" draw:fill="solid" draw:fill-color="#ff0000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paragraph" style:name="a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.05in" fo:padding-bottom="0.05in" fo:padding-left="0.1in" fo:padding-right="0.1in" draw:textarea-vertical-align="top" draw:textarea-horizontal-align="left" draw:fill="solid" draw:fill-color="#ff0000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.05in" fo:padding-bottom="0.05in" fo:padding-left="0.1in" fo:padding-right="0.1in" draw:textarea-vertical-align="top" draw:textarea-horizontal-align="left" draw:fill="solid" draw:fill-color="#94b6d2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.05in" fo:padding-bottom="0.05in" fo:padding-left="0.1in" fo:padding-right="0.1in" draw:textarea-vertical-align="top" draw:textarea-horizontal-align="left" draw:fill="solid" draw:fill-color="#94b6d2" draw:opacity="100%" draw:stroke="solid" svg:stroke-width="0.01389in" svg:stroke-color="#3b4b58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">
      <style:graphic-properties draw:stroke="solid" svg:stroke-color="#000000" draw:auto-grow-width="false" draw:auto-grow-height="false"/>
    </style:style>
    <style:style style:family="graphic" style:name="a81">
      <style:graphic-properties draw:stroke="solid" svg:stroke-color="#000000" draw:auto-grow-width="false" draw:auto-grow-height="false"/>
    </style:style>
    <style:style style:family="graphic" style:name="a82">
      <style:graphic-properties draw:stroke="solid" svg:stroke-color="#000000" draw:auto-grow-width="false" draw:auto-grow-height="false"/>
    </style:style>
    <style:style style:family="graphic" style:name="a83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pto'2024_v2_xTrimestres" table:style-name="ta1">
        <table:table-column table:style-name="co1" table:default-cell-style-name="ce2"/>
        <table:table-column table:style-name="co2" table:default-cell-style-name="ce2"/>
        <table:table-column-group>
          <table:table-column table:style-name="co3" table:default-cell-style-name="ce2"/>
          <table:table-column table:style-name="co4" table:number-columns-repeated="2" table:default-cell-style-name="ce2"/>
        </table:table-column-group>
        <table:table-column table:style-name="co4" table:default-cell-style-name="ce5"/>
        <table:table-column-group>
          <table:table-column table:style-name="co4" table:number-columns-repeated="3" table:default-cell-style-name="ce2"/>
        </table:table-column-group>
        <table:table-column table:style-name="co4" table:default-cell-style-name="ce5"/>
        <table:table-column-group>
          <table:table-column table:style-name="co4" table:number-columns-repeated="3" table:default-cell-style-name="ce2"/>
        </table:table-column-group>
        <table:table-column table:style-name="co4" table:default-cell-style-name="ce5"/>
        <table:table-column-group>
          <table:table-column table:style-name="co4" table:number-columns-repeated="3" table:default-cell-style-name="ce2"/>
        </table:table-column-group>
        <table:table-column table:style-name="co5" table:number-columns-repeated="2" table:default-cell-style-name="ce5"/>
        <table:table-column table:style-name="co6" table:default-cell-style-name="ce2"/>
        <table:table-column table:style-name="co7" table:number-columns-repeated="16364" table:default-cell-style-name="ce2"/>
        <table:table-row table:style-name="ro1">
          <table:table-cell office:value-type="string" table:style-name="ce2">
            <text:p><text:s/></text:p>
            <draw:frame draw:z-index="18" draw:id="id17" draw:style-name="a51" draw:transform="translate(-0.46196in -0.75201in) rotate(-1.5708) translate(1.16868in 0.46196in)" draw:name="Imagen 18" svg:width="0.92392in" svg:height="1.50402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3"/>
          <table:table-cell table:number-columns-repeated="3" table:style-name="ce4"/>
          <table:table-cell table:style-name="ce5"/>
          <table:table-cell table:style-name="ce6"/>
          <table:table-cell table:number-columns-repeated="2" table:style-name="ce2"/>
          <table:table-cell table:style-name="ce4"/>
          <table:table-cell table:number-columns-repeated="3" table:style-name="ce2"/>
          <table:table-cell table:style-name="ce5"/>
          <table:table-cell table:number-columns-repeated="3" table:style-name="ce2"/>
          <table:table-cell table:number-columns-repeated="2" table:style-name="ce5"/>
          <table:table-cell table:number-columns-repeated="16365"/>
        </table:table-row>
        <table:table-row table:style-name="ro2">
          <table:table-cell table:number-columns-repeated="2" table:style-name="ce2"/>
          <table:table-cell office:value-type="string" table:number-columns-spanned="16" table:number-rows-spanned="1" table:style-name="ce146">
            <text:p>PRESUPUESTO 2024</text:p>
          </table:table-cell>
          <table:covered-table-cell table:number-columns-repeated="15"/>
          <table:table-cell table:style-name="ce118"/>
          <table:table-cell table:number-columns-repeated="16365"/>
        </table:table-row>
        <table:table-row table:style-name="ro3">
          <table:table-cell table:number-columns-repeated="2" table:style-name="ce2"/>
          <table:table-cell table:number-columns-spanned="2" table:number-rows-spanned="1" table:style-name="ce117"/>
          <table:covered-table-cell/>
          <table:table-cell table:style-name="ce7"/>
          <table:table-cell table:style-name="ce8"/>
          <table:table-cell table:number-columns-repeated="3" table:style-name="ce2"/>
          <table:table-cell table:style-name="ce5"/>
          <table:table-cell table:number-columns-repeated="3" table:style-name="ce2"/>
          <table:table-cell table:style-name="ce5"/>
          <table:table-cell table:number-columns-repeated="3" table:style-name="ce2"/>
          <table:table-cell table:number-columns-repeated="2" table:style-name="ce5"/>
          <table:table-cell table:number-columns-repeated="16365"/>
        </table:table-row>
        <table:table-row table:style-name="ro3">
          <table:table-cell table:style-name="ce9"/>
          <table:table-cell office:value-type="string" table:style-name="ce90">
            <text:p>INGRESOS MENSUALES</text:p>
          </table:table-cell>
          <table:table-cell office:value-type="string" table:style-name="ce91">
            <text:p>ENERO</text:p>
          </table:table-cell>
          <table:table-cell office:value-type="string" table:style-name="ce91">
            <text:p>FEB</text:p>
          </table:table-cell>
          <table:table-cell office:value-type="string" table:style-name="ce91">
            <text:p>MA</text:p>
          </table:table-cell>
          <table:table-cell office:value-type="string" table:style-name="ce119">
            <text:p>TOTAL DEL 1T</text:p>
          </table:table-cell>
          <table:table-cell office:value-type="string" table:style-name="ce10">
            <text:p>ABR</text:p>
          </table:table-cell>
          <table:table-cell office:value-type="string" table:style-name="ce11">
            <text:p>MAYO</text:p>
          </table:table-cell>
          <table:table-cell office:value-type="string" table:style-name="ce11">
            <text:p>JUN</text:p>
          </table:table-cell>
          <table:table-cell office:value-type="string" table:style-name="ce120">
            <text:p>TOTAL DEL 2T</text:p>
          </table:table-cell>
          <table:table-cell office:value-type="string" table:style-name="ce12">
            <text:p>JUL</text:p>
          </table:table-cell>
          <table:table-cell office:value-type="string" table:style-name="ce13">
            <text:p>AGOSTO</text:p>
          </table:table-cell>
          <table:table-cell office:value-type="string" table:style-name="ce13">
            <text:p>SEPT</text:p>
          </table:table-cell>
          <table:table-cell office:value-type="string" table:style-name="ce121">
            <text:p>TOTAL DEL 3T</text:p>
          </table:table-cell>
          <table:table-cell office:value-type="string" table:style-name="ce14">
            <text:p>OCT</text:p>
          </table:table-cell>
          <table:table-cell office:value-type="string" table:style-name="ce15">
            <text:p>NOV</text:p>
          </table:table-cell>
          <table:table-cell office:value-type="string" table:style-name="ce15">
            <text:p>DIC</text:p>
          </table:table-cell>
          <table:table-cell office:value-type="string" table:style-name="ce122">
            <text:p>TOTAL DEL 4T</text:p>
          </table:table-cell>
          <table:table-cell office:value-type="string" table:style-name="ce123">
            <text:p>TOTAL ANUAL</text:p>
          </table:table-cell>
          <table:table-cell table:number-columns-repeated="16365" table:style-name="ce9"/>
        </table:table-row>
        <table:table-row table:style-name="ro4">
          <table:table-cell table:style-name="ce2"/>
          <table:table-cell office:value-type="string" table:style-name="ce37">
            <text:p>ING. DE LA ENTIDAD ACTIVIDAD PROPIA</text:p>
          </table:table-cell>
          <table:table-cell table:number-columns-repeated="2" table:style-name="ce108"/>
          <table:table-cell table:style-name="ce19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20"/>
          <table:table-cell table:number-columns-repeated="16365"/>
        </table:table-row>
        <table:table-row-group>
          <table:table-row table:style-name="ro4">
            <table:table-cell table:style-name="ce2"/>
            <table:table-cell office:value-type="string" table:style-name="ce124">
              <text:p><text:s text:c="3"/>72002024 <text:s/>Cuotas Remesas 2024</text:p>
            </table:table-cell>
            <table:table-cell office:value-type="currency" office:value="630" table:style-name="ce39">
              <text:p><text:s/>630,00 €<text:s/></text:p>
            </table:table-cell>
            <table:table-cell office:value-type="currency" office:value="630" table:style-name="ce39">
              <text:p><text:s/>630,00 €<text:s/></text:p>
            </table:table-cell>
            <table:table-cell office:value-type="currency" office:value="630" table:style-name="ce39">
              <text:p><text:s/>630,00 €<text:s/></text:p>
            </table:table-cell>
            <table:table-cell office:value-type="currency" office:value="1890" table:formula="of:=SUM([.C6:.E6])" table:style-name="ce21">
              <text:p><text:s/>1.890,00 €<text:s/></text:p>
            </table:table-cell>
            <table:table-cell office:value-type="currency" office:value="630" table:style-name="ce22">
              <text:p><text:s/>630,00 €<text:s/></text:p>
            </table:table-cell>
            <table:table-cell office:value-type="currency" office:value="630" table:style-name="ce23">
              <text:p><text:s/>630,00 €<text:s/></text:p>
            </table:table-cell>
            <table:table-cell office:value-type="currency" office:value="630" table:style-name="ce23">
              <text:p><text:s/>630,00 €<text:s/></text:p>
            </table:table-cell>
            <table:table-cell office:value-type="currency" office:value="1890" table:formula="of:=SUM([.G6:.I6])" table:style-name="ce24">
              <text:p><text:s/>1.890,00 €<text:s/></text:p>
            </table:table-cell>
            <table:table-cell office:value-type="currency" office:value="630" table:style-name="ce25">
              <text:p><text:s/>630,00 €<text:s/></text:p>
            </table:table-cell>
            <table:table-cell office:value-type="currency" office:value="630" table:style-name="ce26">
              <text:p><text:s/>630,00 €<text:s/></text:p>
            </table:table-cell>
            <table:table-cell office:value-type="currency" office:value="630" table:style-name="ce26">
              <text:p><text:s/>630,00 €<text:s/></text:p>
            </table:table-cell>
            <table:table-cell office:value-type="currency" office:value="1890" table:formula="of:=SUM([.K6:.M6])" table:style-name="ce27">
              <text:p><text:s/>1.890,00 €<text:s/></text:p>
            </table:table-cell>
            <table:table-cell office:value-type="currency" office:value="630" table:style-name="ce28">
              <text:p><text:s/>630,00 €<text:s/></text:p>
            </table:table-cell>
            <table:table-cell office:value-type="currency" office:value="630" table:style-name="ce29">
              <text:p><text:s/>630,00 €<text:s/></text:p>
            </table:table-cell>
            <table:table-cell office:value-type="currency" office:value="630" table:style-name="ce29">
              <text:p><text:s/>630,00 €<text:s/></text:p>
            </table:table-cell>
            <table:table-cell office:value-type="currency" office:value="1890" table:formula="of:=SUM([.O6:.Q6])" table:style-name="ce30">
              <text:p><text:s/>1.890,00 €<text:s/></text:p>
            </table:table-cell>
            <table:table-cell office:value-type="currency" office:value="7560" table:formula="of:=SUM([.R6];[.N6];[.J6];[.F6])" table:style-name="ce31">
              <text:p><text:s/>7.560,00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125">
              <text:p><text:s text:c="3"/>72012023 <text:s/>Cuotas Transferencias 2024</text:p>
            </table:table-cell>
            <table:table-cell office:value-type="currency" office:value="270" table:style-name="ce39">
              <text:p><text:s/>270,00 €<text:s/></text:p>
            </table:table-cell>
            <table:table-cell office:value-type="currency" office:value="270" table:style-name="ce39">
              <text:p><text:s/>270,00 €<text:s/></text:p>
            </table:table-cell>
            <table:table-cell office:value-type="currency" office:value="270" table:style-name="ce39">
              <text:p><text:s/>270,00 €<text:s/></text:p>
            </table:table-cell>
            <table:table-cell office:value-type="currency" office:value="810" table:formula="of:=SUM([.C7:.E7])" table:style-name="ce21">
              <text:p><text:s/>810,00 €<text:s/></text:p>
            </table:table-cell>
            <table:table-cell office:value-type="currency" office:value="270" table:style-name="ce22">
              <text:p><text:s/>270,00 €<text:s/></text:p>
            </table:table-cell>
            <table:table-cell office:value-type="currency" office:value="270" table:style-name="ce23">
              <text:p><text:s/>270,00 €<text:s/></text:p>
            </table:table-cell>
            <table:table-cell office:value-type="currency" office:value="270" table:style-name="ce23">
              <text:p><text:s/>270,00 €<text:s/></text:p>
            </table:table-cell>
            <table:table-cell office:value-type="currency" office:value="810" table:formula="of:=SUM([.G7:.I7])" table:style-name="ce24">
              <text:p><text:s/>810,00 €<text:s/></text:p>
            </table:table-cell>
            <table:table-cell office:value-type="currency" office:value="270" table:style-name="ce25">
              <text:p><text:s/>270,00 €<text:s/></text:p>
            </table:table-cell>
            <table:table-cell office:value-type="currency" office:value="270" table:style-name="ce26">
              <text:p><text:s/>270,00 €<text:s/></text:p>
            </table:table-cell>
            <table:table-cell office:value-type="currency" office:value="270" table:style-name="ce26">
              <text:p><text:s/>270,00 €<text:s/></text:p>
            </table:table-cell>
            <table:table-cell office:value-type="currency" office:value="810" table:formula="of:=SUM([.K7:.M7])" table:style-name="ce27">
              <text:p><text:s/>810,00 €<text:s/></text:p>
            </table:table-cell>
            <table:table-cell office:value-type="currency" office:value="270" table:style-name="ce28">
              <text:p><text:s/>270,00 €<text:s/></text:p>
            </table:table-cell>
            <table:table-cell office:value-type="currency" office:value="270" table:style-name="ce29">
              <text:p><text:s/>270,00 €<text:s/></text:p>
            </table:table-cell>
            <table:table-cell office:value-type="currency" office:value="270" table:style-name="ce29">
              <text:p><text:s/>270,00 €<text:s/></text:p>
            </table:table-cell>
            <table:table-cell office:value-type="currency" office:value="810" table:formula="of:=SUM([.O7:.Q7])" table:style-name="ce30">
              <text:p><text:s/>810,00 €<text:s/></text:p>
            </table:table-cell>
            <table:table-cell office:value-type="currency" office:value="3240" table:formula="of:=SUM([.R7];[.N7];[.J7];[.F7])" table:style-name="ce31">
              <text:p><text:s/>3.240,00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126">
              <text:p><text:s text:c="3"/>72032023 <text:s/>Cuotas Padrón 2024</text:p>
            </table:table-cell>
            <table:table-cell office:value-type="currency" office:value="238080" table:style-name="ce39">
              <text:p><text:s/>238.080,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238080" table:formula="of:=SUM([.C8:.E8])" table:style-name="ce21">
              <text:p><text:s/>238.080,00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formula="of:=SUM([.G8:.I8])" table:style-name="ce24">
              <text:p><text:s/>-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formula="of:=SUM([.K8:.M8])" table:style-name="ce27">
              <text:p><text:s/>-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formula="of:=SUM([.O8:.Q8])" table:style-name="ce30">
              <text:p><text:s/>-00 €<text:s/></text:p>
            </table:table-cell>
            <table:table-cell office:value-type="currency" office:value="238080" table:formula="of:=SUM([.R8];[.N8];[.J8];[.F8])" table:style-name="ce31">
              <text:p><text:s/>238.080,00 €<text:s/></text:p>
            </table:table-cell>
            <table:table-cell table:number-columns-repeated="16365"/>
          </table:table-row>
        </table:table-row-group>
        <table:table-row table:style-name="ro5">
          <table:table-cell table:style-name="ce5"/>
          <table:table-cell office:value-type="string" table:style-name="ce40">
            <text:p><text:s/>TOTALES ING. DE LA ENTIDAD ACTIVIDAD PROPIA</text:p>
          </table:table-cell>
          <table:table-cell office:value-type="currency" office:value="238980" table:formula="of:=SUM([.C6:.C8])" table:style-name="ce92">
            <text:p><text:s/>238.980,00 €<text:s/></text:p>
          </table:table-cell>
          <table:table-cell office:value-type="currency" office:value="900" table:formula="of:=SUM([.D6:.D8])" table:style-name="ce92">
            <text:p><text:s/>900,00 €<text:s/></text:p>
          </table:table-cell>
          <table:table-cell office:value-type="currency" office:value="900" table:formula="of:=SUM([.E6:.E8])" table:style-name="ce92">
            <text:p><text:s/>900,00 €<text:s/></text:p>
          </table:table-cell>
          <table:table-cell office:value-type="currency" office:value="240780" table:formula="of:=SUM([.C9:.E9])" table:style-name="ce21">
            <text:p><text:s/>240.780,00 €<text:s/></text:p>
          </table:table-cell>
          <table:table-cell office:value-type="currency" office:value="900" table:formula="of:=SUM([.G6:.G8])" table:style-name="ce92">
            <text:p><text:s/>900,00 €<text:s/></text:p>
          </table:table-cell>
          <table:table-cell office:value-type="currency" office:value="900" table:formula="of:=SUM([.H6:.H8])" table:style-name="ce92">
            <text:p><text:s/>900,00 €<text:s/></text:p>
          </table:table-cell>
          <table:table-cell office:value-type="currency" office:value="900" table:formula="of:=SUM([.I6:.I8])" table:style-name="ce92">
            <text:p><text:s/>900,00 €<text:s/></text:p>
          </table:table-cell>
          <table:table-cell office:value-type="currency" office:value="2700" table:formula="of:=SUM([.G9:.I9])" table:style-name="ce32">
            <text:p><text:s/>2.700,00 €<text:s/></text:p>
          </table:table-cell>
          <table:table-cell office:value-type="currency" office:value="900" table:formula="of:=SUM([.K6:.K8])" table:style-name="ce92">
            <text:p><text:s/>900,00 €<text:s/></text:p>
          </table:table-cell>
          <table:table-cell office:value-type="currency" office:value="900" table:formula="of:=SUM([.L6:.L8])" table:style-name="ce92">
            <text:p><text:s/>900,00 €<text:s/></text:p>
          </table:table-cell>
          <table:table-cell office:value-type="currency" office:value="900" table:formula="of:=SUM([.M6:.M8])" table:style-name="ce92">
            <text:p><text:s/>900,00 €<text:s/></text:p>
          </table:table-cell>
          <table:table-cell office:value-type="currency" office:value="2700" table:formula="of:=SUM([.K9:.M9])" table:style-name="ce33">
            <text:p><text:s/>2.700,00 €<text:s/></text:p>
          </table:table-cell>
          <table:table-cell office:value-type="currency" office:value="900" table:formula="of:=SUM([.O6:.O8])" table:style-name="ce92">
            <text:p><text:s/>900,00 €<text:s/></text:p>
          </table:table-cell>
          <table:table-cell office:value-type="currency" office:value="900" table:formula="of:=SUM([.P6:.P8])" table:style-name="ce92">
            <text:p><text:s/>900,00 €<text:s/></text:p>
          </table:table-cell>
          <table:table-cell office:value-type="currency" office:value="900" table:formula="of:=SUM([.Q6:.Q8])" table:style-name="ce92">
            <text:p><text:s/>900,00 €<text:s/></text:p>
          </table:table-cell>
          <table:table-cell office:value-type="currency" office:value="2700" table:formula="of:=SUM([.O9:.Q9])" table:style-name="ce34">
            <text:p><text:s/>2.700,00 €<text:s/></text:p>
          </table:table-cell>
          <table:table-cell office:value-type="currency" office:value="248880" table:formula="of:=SUM([.R9];[.N9];[.J9];[.F9])" table:style-name="ce93">
            <text:p><text:s/>248.880,00 €<text:s/></text:p>
          </table:table-cell>
          <table:table-cell table:number-columns-repeated="16365" table:style-name="ce5"/>
        </table:table-row>
        <table:table-row table:style-name="ro4">
          <table:table-cell table:style-name="ce2"/>
          <table:table-cell office:value-type="string" table:style-name="ce37">
            <text:p>SUBVEN. DONAC. LEGADOS DE EXPLOT. IMPUT.</text:p>
          </table:table-cell>
          <table:table-cell table:number-columns-repeated="2" table:style-name="ce108"/>
          <table:table-cell table:style-name="ce19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20"/>
          <table:table-cell table:number-columns-repeated="16365"/>
        </table:table-row>
        <table:table-row-group>
          <table:table-row table:style-name="ro4">
            <table:table-cell table:style-name="ce2"/>
            <table:table-cell office:value-type="string" table:style-name="ce54">
              <text:p>74000004 <text:s/>Renovación Hidrantes Fase I</text:p>
            </table:table-cell>
            <table:table-cell office:value-type="currency" office:value="1203.6143657534249" table:style-name="ce39">
              <text:p><text:s/>1.203,61 €<text:s/></text:p>
            </table:table-cell>
            <table:table-cell office:value-type="currency" office:value="1087.1355561643838" table:style-name="ce39">
              <text:p><text:s/>1.087,14 €<text:s/></text:p>
            </table:table-cell>
            <table:table-cell office:value-type="currency" office:value="1203.6143657534249" table:style-name="ce39">
              <text:p><text:s/>1.203,61 €<text:s/></text:p>
            </table:table-cell>
            <table:table-cell office:value-type="currency" office:value="3494.3642876712338" table:formula="of:=SUM([.C11:.E11])" table:style-name="ce21">
              <text:p><text:s/>3.494,36 €<text:s/></text:p>
            </table:table-cell>
            <table:table-cell office:value-type="currency" office:value="1164.7880958904111" table:style-name="ce22">
              <text:p><text:s/>1.164,79 €<text:s/></text:p>
            </table:table-cell>
            <table:table-cell office:value-type="currency" office:value="1203.6143657534249" table:style-name="ce23">
              <text:p><text:s/>1.203,61 €<text:s/></text:p>
            </table:table-cell>
            <table:table-cell office:value-type="currency" office:value="1164.7880958904111" table:style-name="ce23">
              <text:p><text:s/>1.164,79 €<text:s/></text:p>
            </table:table-cell>
            <table:table-cell office:value-type="currency" office:value="3533.1905575342471" table:formula="of:=SUM([.G11:.I11])" table:style-name="ce24">
              <text:p><text:s/>3.533,19 €<text:s/></text:p>
            </table:table-cell>
            <table:table-cell office:value-type="currency" office:value="1203.6143657534249" table:style-name="ce25">
              <text:p><text:s/>1.203,61 €<text:s/></text:p>
            </table:table-cell>
            <table:table-cell office:value-type="currency" office:value="1203.6143657534249" table:style-name="ce26">
              <text:p><text:s/>1.203,61 €<text:s/></text:p>
            </table:table-cell>
            <table:table-cell office:value-type="currency" office:value="1164.7880958904111" table:style-name="ce26">
              <text:p><text:s/>1.164,79 €<text:s/></text:p>
            </table:table-cell>
            <table:table-cell office:value-type="currency" office:value="3572.0168273972608" table:formula="of:=SUM([.K11:.M11])" table:style-name="ce27">
              <text:p><text:s/>3.572,02 €<text:s/></text:p>
            </table:table-cell>
            <table:table-cell office:value-type="currency" office:value="1203.6143657534249" table:style-name="ce28">
              <text:p><text:s/>1.203,61 €<text:s/></text:p>
            </table:table-cell>
            <table:table-cell office:value-type="currency" office:value="1164.7880958904111" table:style-name="ce29">
              <text:p><text:s/>1.164,79 €<text:s/></text:p>
            </table:table-cell>
            <table:table-cell office:value-type="currency" office:value="1203.6143657534249" table:style-name="ce29">
              <text:p><text:s/>1.203,61 €<text:s/></text:p>
            </table:table-cell>
            <table:table-cell office:value-type="currency" office:value="3572.0168273972608" table:formula="of:=SUM([.O11:.Q11])" table:style-name="ce30">
              <text:p><text:s/>3.572,02 €<text:s/></text:p>
            </table:table-cell>
            <table:table-cell office:value-type="currency" office:value="14171.588500000002" table:formula="of:=SUM([.R11];[.N11];[.J11];[.F11])" table:style-name="ce31">
              <text:p><text:s/>14.171,59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54">
              <text:p>74000004 <text:s/>Renovación Hidrantes Fase II-A</text:p>
            </table:table-cell>
            <table:table-cell office:value-type="currency" office:value="1195.495890410959" table:style-name="ce39">
              <text:p><text:s/>1.195,50 €<text:s/></text:p>
            </table:table-cell>
            <table:table-cell office:value-type="currency" office:value="1079.8027397260275" table:style-name="ce39">
              <text:p><text:s/>1.079,80 €<text:s/></text:p>
            </table:table-cell>
            <table:table-cell office:value-type="currency" office:value="1195.495890410959" table:style-name="ce39">
              <text:p><text:s/>1.195,50 €<text:s/></text:p>
            </table:table-cell>
            <table:table-cell office:value-type="currency" office:value="3470.7945205479455" table:formula="of:=SUM([.C12:.E12])" table:style-name="ce21">
              <text:p><text:s/>3.470,79 €<text:s/></text:p>
            </table:table-cell>
            <table:table-cell office:value-type="currency" office:value="1156.9315068493152" table:style-name="ce22">
              <text:p><text:s/>1.156,93 €<text:s/></text:p>
            </table:table-cell>
            <table:table-cell office:value-type="currency" office:value="1195.495890410959" table:style-name="ce23">
              <text:p><text:s/>1.195,50 €<text:s/></text:p>
            </table:table-cell>
            <table:table-cell office:value-type="currency" office:value="1156.9315068493152" table:style-name="ce23">
              <text:p><text:s/>1.156,93 €<text:s/></text:p>
            </table:table-cell>
            <table:table-cell office:value-type="currency" office:value="3509.3589041095893" table:formula="of:=SUM([.G12:.I12])" table:style-name="ce24">
              <text:p><text:s/>3.509,36 €<text:s/></text:p>
            </table:table-cell>
            <table:table-cell office:value-type="currency" office:value="1195.495890410959" table:style-name="ce25">
              <text:p><text:s/>1.195,50 €<text:s/></text:p>
            </table:table-cell>
            <table:table-cell office:value-type="currency" office:value="1195.495890410959" table:style-name="ce26">
              <text:p><text:s/>1.195,50 €<text:s/></text:p>
            </table:table-cell>
            <table:table-cell office:value-type="currency" office:value="1156.9315068493152" table:style-name="ce26">
              <text:p><text:s/>1.156,93 €<text:s/></text:p>
            </table:table-cell>
            <table:table-cell office:value-type="currency" office:value="3547.9232876712331" table:formula="of:=SUM([.K12:.M12])" table:style-name="ce27">
              <text:p><text:s/>3.547,92 €<text:s/></text:p>
            </table:table-cell>
            <table:table-cell office:value-type="currency" office:value="1195.495890410959" table:style-name="ce28">
              <text:p><text:s/>1.195,50 €<text:s/></text:p>
            </table:table-cell>
            <table:table-cell office:value-type="currency" office:value="1156.9315068493152" table:style-name="ce29">
              <text:p><text:s/>1.156,93 €<text:s/></text:p>
            </table:table-cell>
            <table:table-cell office:value-type="currency" office:value="1195.495890410959" table:style-name="ce29">
              <text:p><text:s/>1.195,50 €<text:s/></text:p>
            </table:table-cell>
            <table:table-cell office:value-type="currency" office:value="3547.9232876712331" table:formula="of:=SUM([.O12:.Q12])" table:style-name="ce30">
              <text:p><text:s/>3.547,92 €<text:s/></text:p>
            </table:table-cell>
            <table:table-cell office:value-type="currency" office:value="14076" table:formula="of:=SUM([.R12];[.N12];[.J12];[.F12])" table:style-name="ce31">
              <text:p><text:s/>14.076,00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54">
              <text:p>74000004 <text:s/>Renovación Hidrantes Fase II-B</text:p>
            </table:table-cell>
            <table:table-cell office:value-type="currency" office:value="916.23515068493145" table:style-name="ce39">
              <text:p><text:s/>916,24 €<text:s/></text:p>
            </table:table-cell>
            <table:table-cell office:value-type="currency" office:value="827.5672328767123" table:style-name="ce39">
              <text:p><text:s/>827,57 €<text:s/></text:p>
            </table:table-cell>
            <table:table-cell office:value-type="currency" office:value="916.23515068493145" table:style-name="ce39">
              <text:p><text:s/>916,24 €<text:s/></text:p>
            </table:table-cell>
            <table:table-cell office:value-type="currency" office:value="2660.037534246575" table:formula="of:=SUM([.C13:.E13])" table:style-name="ce21">
              <text:p><text:s/>2.660,04 €<text:s/></text:p>
            </table:table-cell>
            <table:table-cell office:value-type="currency" office:value="886.67917808219181" table:style-name="ce22">
              <text:p><text:s/>886,68 €<text:s/></text:p>
            </table:table-cell>
            <table:table-cell office:value-type="currency" office:value="916.23515068493145" table:style-name="ce23">
              <text:p><text:s/>916,24 €<text:s/></text:p>
            </table:table-cell>
            <table:table-cell office:value-type="currency" office:value="886.67917808219181" table:style-name="ce23">
              <text:p><text:s/>886,68 €<text:s/></text:p>
            </table:table-cell>
            <table:table-cell office:value-type="currency" office:value="2689.593506849315" table:formula="of:=SUM([.G13:.I13])" table:style-name="ce24">
              <text:p><text:s/>2.689,59 €<text:s/></text:p>
            </table:table-cell>
            <table:table-cell office:value-type="currency" office:value="916.23515068493145" table:style-name="ce25">
              <text:p><text:s/>916,24 €<text:s/></text:p>
            </table:table-cell>
            <table:table-cell office:value-type="currency" office:value="916.23515068493145" table:style-name="ce26">
              <text:p><text:s/>916,24 €<text:s/></text:p>
            </table:table-cell>
            <table:table-cell office:value-type="currency" office:value="886.67917808219181" table:style-name="ce26">
              <text:p><text:s/>886,68 €<text:s/></text:p>
            </table:table-cell>
            <table:table-cell office:value-type="currency" office:value="2719.1494794520549" table:formula="of:=SUM([.K13:.M13])" table:style-name="ce27">
              <text:p><text:s/>2.719,15 €<text:s/></text:p>
            </table:table-cell>
            <table:table-cell office:value-type="currency" office:value="916.23515068493145" table:style-name="ce28">
              <text:p><text:s/>916,24 €<text:s/></text:p>
            </table:table-cell>
            <table:table-cell office:value-type="currency" office:value="886.67917808219181" table:style-name="ce29">
              <text:p><text:s/>886,68 €<text:s/></text:p>
            </table:table-cell>
            <table:table-cell office:value-type="currency" office:value="916.23515068493145" table:style-name="ce29">
              <text:p><text:s/>916,24 €<text:s/></text:p>
            </table:table-cell>
            <table:table-cell office:value-type="currency" office:value="2719.1494794520545" table:formula="of:=SUM([.O13:.Q13])" table:style-name="ce30">
              <text:p><text:s/>2.719,15 €<text:s/></text:p>
            </table:table-cell>
            <table:table-cell office:value-type="currency" office:value="10787.93" table:formula="of:=SUM([.R13];[.N13];[.J13];[.F13])" table:style-name="ce31">
              <text:p><text:s/>10.787,93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94">
              <text:p>74000009 <text:s/>Pluviales FASE I</text:p>
            </table:table-cell>
            <table:table-cell office:value-type="currency" office:value="2563.8486301369862" table:style-name="ce39">
              <text:p><text:s/>2.563,85 €<text:s/></text:p>
            </table:table-cell>
            <table:table-cell office:value-type="currency" office:value="2315.7342465753427" table:style-name="ce39">
              <text:p><text:s/>2.315,73 €<text:s/></text:p>
            </table:table-cell>
            <table:table-cell office:value-type="currency" office:value="2563.8486301369862" table:style-name="ce39">
              <text:p><text:s/>2.563,85 €<text:s/></text:p>
            </table:table-cell>
            <table:table-cell office:value-type="currency" office:value="7443.4315068493161" table:formula="of:=SUM([.C14:.E14])" table:style-name="ce21">
              <text:p><text:s/>7.443,43 €<text:s/></text:p>
            </table:table-cell>
            <table:table-cell office:value-type="currency" office:value="2481.1438356164385" table:style-name="ce22">
              <text:p><text:s/>2.481,14 €<text:s/></text:p>
            </table:table-cell>
            <table:table-cell office:value-type="currency" office:value="2563.8486301369862" table:style-name="ce23">
              <text:p><text:s/>2.563,85 €<text:s/></text:p>
            </table:table-cell>
            <table:table-cell office:value-type="currency" office:value="2481.1438356164385" table:style-name="ce23">
              <text:p><text:s/>2.481,14 €<text:s/></text:p>
            </table:table-cell>
            <table:table-cell office:value-type="currency" office:value="7526.1363013698628" table:formula="of:=SUM([.G14:.I14])" table:style-name="ce24">
              <text:p><text:s/>7.526,14 €<text:s/></text:p>
            </table:table-cell>
            <table:table-cell office:value-type="currency" office:value="2563.8486301369862" table:style-name="ce25">
              <text:p><text:s/>2.563,85 €<text:s/></text:p>
            </table:table-cell>
            <table:table-cell office:value-type="currency" office:value="2563.8486301369862" table:style-name="ce26">
              <text:p><text:s/>2.563,85 €<text:s/></text:p>
            </table:table-cell>
            <table:table-cell office:value-type="currency" office:value="2481.1438356164385" table:style-name="ce26">
              <text:p><text:s/>2.481,14 €<text:s/></text:p>
            </table:table-cell>
            <table:table-cell office:value-type="currency" office:value="7608.8410958904115" table:formula="of:=SUM([.K14:.M14])" table:style-name="ce27">
              <text:p><text:s/>7.608,84 €<text:s/></text:p>
            </table:table-cell>
            <table:table-cell office:value-type="currency" office:value="2563.8486301369862" table:style-name="ce28">
              <text:p><text:s/>2.563,85 €<text:s/></text:p>
            </table:table-cell>
            <table:table-cell office:value-type="currency" office:value="2481.1438356164385" table:style-name="ce29">
              <text:p><text:s/>2.481,14 €<text:s/></text:p>
            </table:table-cell>
            <table:table-cell office:value-type="currency" office:value="2563.8486301369862" table:style-name="ce29">
              <text:p><text:s/>2.563,85 €<text:s/></text:p>
            </table:table-cell>
            <table:table-cell office:value-type="currency" office:value="7608.8410958904115" table:formula="of:=SUM([.O14:.Q14])" table:style-name="ce30">
              <text:p><text:s/>7.608,84 €<text:s/></text:p>
            </table:table-cell>
            <table:table-cell office:value-type="currency" office:value="30187.25" table:formula="of:=SUM([.R14];[.N14];[.J14];[.F14])" table:style-name="ce31">
              <text:p><text:s/>30.187,25 €<text:s/></text:p>
            </table:table-cell>
            <table:table-cell table:number-columns-repeated="16365"/>
          </table:table-row>
        </table:table-row-group>
        <table:table-row table:style-name="ro3">
          <table:table-cell table:style-name="ce2"/>
          <table:table-cell office:value-type="string" table:style-name="ce95">
            <text:p>TOTAL SUBVEN. DONAC. LEGADOS DE EXPLOT. IMPUT.</text:p>
          </table:table-cell>
          <table:table-cell office:value-type="currency" office:value="5879.1940369863014" table:formula="of:=SUM([.C11:.C14])" table:style-name="ce92">
            <text:p><text:s/>5.879,19 €<text:s/></text:p>
          </table:table-cell>
          <table:table-cell office:value-type="currency" office:value="5310.2397753424666" table:formula="of:=SUM([.D11:.D14])" table:style-name="ce92">
            <text:p><text:s/>5.310,24 €<text:s/></text:p>
          </table:table-cell>
          <table:table-cell office:value-type="currency" office:value="5879.1940369863014" table:formula="of:=SUM([.E11:.E14])" table:style-name="ce92">
            <text:p><text:s/>5.879,19 €<text:s/></text:p>
          </table:table-cell>
          <table:table-cell office:value-type="currency" office:value="17068.627849315068" table:formula="of:=SUM([.C15:.E15])" table:style-name="ce42">
            <text:p><text:s/>17.068,63 €<text:s/></text:p>
          </table:table-cell>
          <table:table-cell office:value-type="currency" office:value="5689.5426164383571" table:formula="of:=SUM([.G11:.G14])" table:style-name="ce36">
            <text:p><text:s/>5.689,54 €<text:s/></text:p>
          </table:table-cell>
          <table:table-cell office:value-type="currency" office:value="5879.1940369863014" table:formula="of:=SUM([.H11:.H14])" table:style-name="ce36">
            <text:p><text:s/>5.879,19 €<text:s/></text:p>
          </table:table-cell>
          <table:table-cell office:value-type="currency" office:value="5689.5426164383571" table:formula="of:=SUM([.I11:.I14])" table:style-name="ce36">
            <text:p><text:s/>5.689,54 €<text:s/></text:p>
          </table:table-cell>
          <table:table-cell office:value-type="currency" office:value="17258.279269863015" table:formula="of:=SUM([.G15:.I15])" table:style-name="ce32">
            <text:p><text:s/>17.258,28 €<text:s/></text:p>
          </table:table-cell>
          <table:table-cell office:value-type="currency" office:value="5879.1940369863014" table:formula="of:=SUM([.K11:.K14])" table:style-name="ce36">
            <text:p><text:s/>5.879,19 €<text:s/></text:p>
          </table:table-cell>
          <table:table-cell office:value-type="currency" office:value="5879.1940369863014" table:formula="of:=SUM([.L11:.L14])" table:style-name="ce36">
            <text:p><text:s/>5.879,19 €<text:s/></text:p>
          </table:table-cell>
          <table:table-cell office:value-type="currency" office:value="5689.5426164383571" table:formula="of:=SUM([.M11:.M14])" table:style-name="ce36">
            <text:p><text:s/>5.689,54 €<text:s/></text:p>
          </table:table-cell>
          <table:table-cell office:value-type="currency" office:value="17447.930690410962" table:formula="of:=SUM([.K15:.M15])" table:style-name="ce33">
            <text:p><text:s/>17.447,93 €<text:s/></text:p>
          </table:table-cell>
          <table:table-cell office:value-type="currency" office:value="5879.1940369863014" table:formula="of:=SUM([.O11:.O14])" table:style-name="ce36">
            <text:p><text:s/>5.879,19 €<text:s/></text:p>
          </table:table-cell>
          <table:table-cell office:value-type="currency" office:value="5689.5426164383571" table:formula="of:=SUM([.P11:.P14])" table:style-name="ce36">
            <text:p><text:s/>5.689,54 €<text:s/></text:p>
          </table:table-cell>
          <table:table-cell office:value-type="currency" office:value="5879.1940369863014" table:formula="of:=SUM([.Q11:.Q14])" table:style-name="ce36">
            <text:p><text:s/>5.879,19 €<text:s/></text:p>
          </table:table-cell>
          <table:table-cell office:value-type="currency" office:value="17447.930690410958" table:formula="of:=SUM([.O15:.Q15])" table:style-name="ce34">
            <text:p><text:s/>17.447,93 €<text:s/></text:p>
          </table:table-cell>
          <table:table-cell office:value-type="currency" office:value="69222.768500000006" table:formula="of:=SUM([.R15];[.N15];[.J15];[.F15])" table:style-name="ce93">
            <text:p><text:s/>69.222,77 €<text:s/></text:p>
          </table:table-cell>
          <table:table-cell table:number-columns-repeated="16365"/>
        </table:table-row>
        <table:table-row table:style-name="ro4">
          <table:table-cell table:style-name="ce2"/>
          <table:table-cell office:value-type="string" table:style-name="ce37">
            <text:p>OTROS INGRESOS DE EXPLOTACIÓN</text:p>
          </table:table-cell>
          <table:table-cell table:number-columns-repeated="2" table:style-name="ce108"/>
          <table:table-cell table:style-name="ce19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20"/>
          <table:table-cell table:number-columns-repeated="16365"/>
        </table:table-row>
        <table:table-row-group>
          <table:table-row table:style-name="ro3">
            <table:table-cell/>
            <table:table-cell office:value-type="string" table:style-name="ce38">
              <text:p>75900001 <text:s/>VALORA Ints Fraccionamiento</text:p>
            </table:table-cell>
            <table:table-cell office:value-type="currency" office:value="40.340000000000003" table:style-name="ce39">
              <text:p><text:s/>40,34 €<text:s/></text:p>
            </table:table-cell>
            <table:table-cell office:value-type="currency" office:value="29.54" table:style-name="ce39">
              <text:p><text:s/>29,54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69.88" table:formula="of:=SUM([.C17:.E17])" table:style-name="ce21">
              <text:p><text:s/>69,88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formula="of:=SUM([.G17:.I17])" table:style-name="ce24">
              <text:p><text:s/>-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formula="of:=SUM([.K17:.M17])" table:style-name="ce27">
              <text:p><text:s/>-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formula="of:=SUM([.O17:.Q17])" table:style-name="ce30">
              <text:p><text:s/>-00 €<text:s/></text:p>
            </table:table-cell>
            <table:table-cell office:value-type="currency" office:value="69.88" table:formula="of:=SUM([.R17];[.N17];[.J17];[.F17])" table:style-name="ce31">
              <text:p><text:s/>69,88 €<text:s/></text:p>
            </table:table-cell>
            <table:table-cell table:number-columns-repeated="16365"/>
          </table:table-row>
          <table:table-row table:style-name="ro3">
            <table:table-cell/>
            <table:table-cell office:value-type="string" table:style-name="ce38">
              <text:p>75900002 <text:s/>VALORA Recargo de Apremio</text:p>
            </table:table-cell>
            <table:table-cell office:value-type="currency" office:value="436.61" table:style-name="ce39">
              <text:p><text:s/>436,61 €<text:s/></text:p>
            </table:table-cell>
            <table:table-cell office:value-type="currency" office:value="309.82" table:style-name="ce39">
              <text:p><text:s/>309,82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746.43000000000006" table:formula="of:=SUM([.C18:.E18])" table:style-name="ce21">
              <text:p><text:s/>746,43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formula="of:=SUM([.G18:.I18])" table:style-name="ce24">
              <text:p><text:s/>-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formula="of:=SUM([.K18:.M18])" table:style-name="ce27">
              <text:p><text:s/>-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formula="of:=SUM([.O18:.Q18])" table:style-name="ce30">
              <text:p><text:s/>-00 €<text:s/></text:p>
            </table:table-cell>
            <table:table-cell office:value-type="currency" office:value="746.43000000000006" table:formula="of:=SUM([.R18];[.N18];[.J18];[.F18])" table:style-name="ce31">
              <text:p><text:s/>746,43 €<text:s/></text:p>
            </table:table-cell>
            <table:table-cell table:number-columns-repeated="16365"/>
          </table:table-row>
        </table:table-row-group>
        <table:table-row table:style-name="ro3">
          <table:table-cell/>
          <table:table-cell office:value-type="string" table:style-name="ce40">
            <text:p><text:s/>TOTALES OTROS ING EXPLOTACIÓN</text:p>
          </table:table-cell>
          <table:table-cell office:value-type="currency" office:value="476.95000000000005" table:formula="of:=SUM([.C17:.C18])" table:style-name="ce92">
            <text:p><text:s/>476,95 €<text:s/></text:p>
          </table:table-cell>
          <table:table-cell office:value-type="currency" office:value="339.36" table:formula="of:=SUM([.D17:.D18])" table:style-name="ce92">
            <text:p><text:s/>339,36 €<text:s/></text:p>
          </table:table-cell>
          <table:table-cell office:value-type="currency" office:value="0" table:formula="of:=SUM([.E17:.E18])" table:style-name="ce92">
            <text:p><text:s/>-00 €<text:s/></text:p>
          </table:table-cell>
          <table:table-cell office:value-type="currency" office:value="816.31000000000006" table:formula="of:=SUM([.C19:.E19])" table:style-name="ce42">
            <text:p><text:s/>816,31 €<text:s/></text:p>
          </table:table-cell>
          <table:table-cell office:value-type="currency" office:value="0" table:formula="of:=SUM([.G17:.G18])" table:style-name="ce41">
            <text:p><text:s/>-00 €<text:s/></text:p>
          </table:table-cell>
          <table:table-cell office:value-type="currency" office:value="0" table:formula="of:=SUM([.H17:.H18])" table:style-name="ce41">
            <text:p><text:s/>-00 €<text:s/></text:p>
          </table:table-cell>
          <table:table-cell office:value-type="currency" office:value="0" table:formula="of:=SUM([.I17:.I18])" table:style-name="ce41">
            <text:p><text:s/>-00 €<text:s/></text:p>
          </table:table-cell>
          <table:table-cell office:value-type="currency" office:value="0" table:formula="of:=SUM([.G19:.I19])" table:style-name="ce96">
            <text:p><text:s/>-00 €<text:s/></text:p>
          </table:table-cell>
          <table:table-cell office:value-type="currency" office:value="0" table:formula="of:=SUM([.K17:.K18])" table:style-name="ce41">
            <text:p><text:s/>-00 €<text:s/></text:p>
          </table:table-cell>
          <table:table-cell office:value-type="currency" office:value="0" table:formula="of:=SUM([.L17:.L18])" table:style-name="ce41">
            <text:p><text:s/>-00 €<text:s/></text:p>
          </table:table-cell>
          <table:table-cell office:value-type="currency" office:value="0" table:formula="of:=SUM([.M17:.M18])" table:style-name="ce41">
            <text:p><text:s/>-00 €<text:s/></text:p>
          </table:table-cell>
          <table:table-cell office:value-type="currency" office:value="0" table:formula="of:=SUM([.K19:.M19])" table:style-name="ce44">
            <text:p><text:s/>-00 €<text:s/></text:p>
          </table:table-cell>
          <table:table-cell office:value-type="currency" office:value="0" table:formula="of:=SUM([.O17:.O18])" table:style-name="ce41">
            <text:p><text:s/>-00 €<text:s/></text:p>
          </table:table-cell>
          <table:table-cell office:value-type="currency" office:value="0" table:formula="of:=SUM([.P17:.P18])" table:style-name="ce41">
            <text:p><text:s/>-00 €<text:s/></text:p>
          </table:table-cell>
          <table:table-cell office:value-type="currency" office:value="0" table:formula="of:=SUM([.Q17:.Q18])" table:style-name="ce41">
            <text:p><text:s/>-00 €<text:s/></text:p>
          </table:table-cell>
          <table:table-cell office:value-type="currency" office:value="0" table:formula="of:=SUM([.O19:.Q19])" table:style-name="ce34">
            <text:p><text:s/>-00 €<text:s/></text:p>
          </table:table-cell>
          <table:table-cell office:value-type="currency" office:value="816.31000000000006" table:formula="of:=SUM([.R19];[.N19];[.J19];[.F19])" table:style-name="ce45">
            <text:p><text:s/>816,31 €<text:s/></text:p>
          </table:table-cell>
          <table:table-cell table:number-columns-repeated="16365"/>
        </table:table-row>
        <table:table-row table:style-name="ro5">
          <table:table-cell table:style-name="ce5"/>
          <table:table-cell office:value-type="string" table:style-name="ce97">
            <text:p>TOTAL</text:p>
          </table:table-cell>
          <table:table-cell office:value-type="currency" office:value="245336.14403698631" table:formula="of:=SUM([.C9]+[.C15]+[.C19])" table:style-name="ce110">
            <text:p><text:s/>245.336,14 €<text:s/></text:p>
          </table:table-cell>
          <table:table-cell office:value-type="currency" office:value="6549.5997753424663" table:formula="of:=SUM([.D9]+[.D15]+[.D19])" table:style-name="ce110">
            <text:p><text:s/>6.549,60 €<text:s/></text:p>
          </table:table-cell>
          <table:table-cell office:value-type="currency" office:value="6779.1940369863014" table:formula="of:=SUM([.E9]+[.E15]+[.E19])" table:style-name="ce48">
            <text:p><text:s/>6.779,19 €<text:s/></text:p>
          </table:table-cell>
          <table:table-cell office:value-type="currency" office:value="258664.93784931506" table:formula="of:=SUM([.F9]+[.F15]+[.F19])" table:style-name="ce47">
            <text:p><text:s/>258.664,94 €<text:s/></text:p>
          </table:table-cell>
          <table:table-cell office:value-type="currency" office:value="6589.5426164383571" table:formula="of:=SUM([.G9]+[.G15]+[.G19])" table:style-name="ce48">
            <text:p><text:s/>6.589,54 €<text:s/></text:p>
          </table:table-cell>
          <table:table-cell office:value-type="currency" office:value="6779.1940369863014" table:formula="of:=SUM([.H9]+[.H15]+[.H19])" table:style-name="ce46">
            <text:p><text:s/>6.779,19 €<text:s/></text:p>
          </table:table-cell>
          <table:table-cell office:value-type="currency" office:value="6589.5426164383571" table:formula="of:=SUM([.I9]+[.I15]+[.I19])" table:style-name="ce46">
            <text:p><text:s/>6.589,54 €<text:s/></text:p>
          </table:table-cell>
          <table:table-cell office:value-type="currency" office:value="19958.279269863015" table:formula="of:=SUM([.J9]+[.J15]+[.J19])" table:style-name="ce32">
            <text:p><text:s/>19.958,28 €<text:s/></text:p>
          </table:table-cell>
          <table:table-cell office:value-type="currency" office:value="6779.1940369863014" table:formula="of:=SUM([.K9]+[.K15]+[.K19])" table:style-name="ce48">
            <text:p><text:s/>6.779,19 €<text:s/></text:p>
          </table:table-cell>
          <table:table-cell office:value-type="currency" office:value="6779.1940369863014" table:formula="of:=SUM([.L9]+[.L15]+[.L19])" table:style-name="ce46">
            <text:p><text:s/>6.779,19 €<text:s/></text:p>
          </table:table-cell>
          <table:table-cell office:value-type="currency" office:value="6589.5426164383571" table:formula="of:=SUM([.M9]+[.M15]+[.M19])" table:style-name="ce46">
            <text:p><text:s/>6.589,54 €<text:s/></text:p>
          </table:table-cell>
          <table:table-cell office:value-type="currency" office:value="20147.930690410962" table:formula="of:=SUM([.N9]+[.N15]+[.N19])" table:style-name="ce33">
            <text:p><text:s/>20.147,93 €<text:s/></text:p>
          </table:table-cell>
          <table:table-cell office:value-type="currency" office:value="6779.1940369863014" table:formula="of:=SUM([.O9]+[.O15]+[.O19])" table:style-name="ce48">
            <text:p><text:s/>6.779,19 €<text:s/></text:p>
          </table:table-cell>
          <table:table-cell office:value-type="currency" office:value="6589.5426164383571" table:formula="of:=SUM([.P9]+[.P15]+[.P19])" table:style-name="ce46">
            <text:p><text:s/>6.589,54 €<text:s/></text:p>
          </table:table-cell>
          <table:table-cell office:value-type="currency" office:value="6779.1940369863014" table:formula="of:=SUM([.Q9]+[.Q15]+[.Q19])" table:style-name="ce46">
            <text:p><text:s/>6.779,19 €<text:s/></text:p>
          </table:table-cell>
          <table:table-cell office:value-type="currency" office:value="20147.930690410958" table:formula="of:=SUM([.R9]+[.R15]+[.R19])" table:style-name="ce127">
            <text:p><text:s/>20.147,93 €<text:s/></text:p>
          </table:table-cell>
          <table:table-cell office:value-type="currency" office:value="318919.0785" table:formula="of:=SUM([.S9]+[.S15]+[.S19])" table:style-name="ce128">
            <text:p><text:s/>318.919,08 €<text:s/></text:p>
          </table:table-cell>
          <table:table-cell table:number-columns-repeated="16365" table:style-name="ce5"/>
        </table:table-row>
        <table:table-row table:style-name="ro3">
          <table:table-cell table:style-name="ce9"/>
          <table:table-cell office:value-type="string" table:style-name="ce90">
            <text:p>GASTOS - OPERATIVOS</text:p>
          </table:table-cell>
          <table:table-cell office:value-type="string" table:style-name="ce91">
            <text:p>ENERO</text:p>
          </table:table-cell>
          <table:table-cell office:value-type="string" table:style-name="ce91">
            <text:p>FEB</text:p>
          </table:table-cell>
          <table:table-cell office:value-type="string" table:style-name="ce91">
            <text:p>MA</text:p>
          </table:table-cell>
          <table:table-cell office:value-type="string" table:style-name="ce119">
            <text:p>TOTAL DEL 1T</text:p>
          </table:table-cell>
          <table:table-cell office:value-type="string" table:style-name="ce10">
            <text:p>ABR</text:p>
          </table:table-cell>
          <table:table-cell office:value-type="string" table:style-name="ce11">
            <text:p>MAYO</text:p>
          </table:table-cell>
          <table:table-cell office:value-type="string" table:style-name="ce11">
            <text:p>JUN</text:p>
          </table:table-cell>
          <table:table-cell office:value-type="string" table:style-name="ce120">
            <text:p>TOTAL DEL 2T</text:p>
          </table:table-cell>
          <table:table-cell office:value-type="string" table:style-name="ce12">
            <text:p>JUL</text:p>
          </table:table-cell>
          <table:table-cell office:value-type="string" table:style-name="ce13">
            <text:p>AGOSTO</text:p>
          </table:table-cell>
          <table:table-cell office:value-type="string" table:style-name="ce13">
            <text:p>SEPT</text:p>
          </table:table-cell>
          <table:table-cell office:value-type="string" table:style-name="ce121">
            <text:p>TOTAL DEL 3T</text:p>
          </table:table-cell>
          <table:table-cell office:value-type="string" table:style-name="ce14">
            <text:p>OCT</text:p>
          </table:table-cell>
          <table:table-cell office:value-type="string" table:style-name="ce15">
            <text:p>NOV</text:p>
          </table:table-cell>
          <table:table-cell office:value-type="string" table:style-name="ce15">
            <text:p>DIC</text:p>
          </table:table-cell>
          <table:table-cell office:value-type="string" table:style-name="ce129">
            <text:p>TOTAL DEL 4T</text:p>
          </table:table-cell>
          <table:table-cell office:value-type="string" table:style-name="ce16">
            <text:p>TOTAL ANUAL</text:p>
          </table:table-cell>
          <table:table-cell table:number-columns-repeated="16365" table:style-name="ce9"/>
        </table:table-row>
        <table:table-row table:style-name="ro4">
          <table:table-cell/>
          <table:table-cell office:value-type="string" table:style-name="ce98">
            <text:p>SUELDOS y SALARIOS</text:p>
          </table:table-cell>
          <table:table-cell table:number-columns-repeated="2" table:style-name="ce108"/>
          <table:table-cell table:style-name="ce19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20"/>
          <table:table-cell table:number-columns-repeated="16365"/>
        </table:table-row>
        <table:table-row-group>
          <table:table-row table:style-name="ro4">
            <table:table-cell/>
            <table:table-cell office:value-type="string" table:style-name="ce54">
              <text:p>64000003 - Auxiliar Administrativo (2 pax)</text:p>
            </table:table-cell>
            <table:table-cell office:value-type="currency" office:value="2896.84" table:style-name="ce39">
              <text:p><text:s/>2.896,84 €<text:s/></text:p>
            </table:table-cell>
            <table:table-cell office:value-type="currency" office:value="2896.84" table:style-name="ce39">
              <text:p><text:s/>2.896,84 €<text:s/></text:p>
            </table:table-cell>
            <table:table-cell office:value-type="currency" office:value="2896.84" table:style-name="ce39">
              <text:p><text:s/>2.896,84 €<text:s/></text:p>
            </table:table-cell>
            <table:table-cell office:value-type="currency" office:value="8690.52" table:formula="of:=SUM([.C23:.E23])" table:style-name="ce21">
              <text:p><text:s/>8.690,52 €<text:s/></text:p>
            </table:table-cell>
            <table:table-cell office:value-type="currency" office:value="2896.84" table:style-name="ce22">
              <text:p><text:s/>2.896,84 €<text:s/></text:p>
            </table:table-cell>
            <table:table-cell office:value-type="currency" office:value="2896.84" table:style-name="ce23">
              <text:p><text:s/>2.896,84 €<text:s/></text:p>
            </table:table-cell>
            <table:table-cell office:value-type="currency" office:value="2896.84" table:style-name="ce23">
              <text:p><text:s/>2.896,84 €<text:s/></text:p>
            </table:table-cell>
            <table:table-cell office:value-type="currency" office:value="8690.52" table:formula="of:=SUM([.G23:.I23])" table:style-name="ce24">
              <text:p><text:s/>8.690,52 €<text:s/></text:p>
            </table:table-cell>
            <table:table-cell office:value-type="currency" office:value="2896.84" table:style-name="ce25">
              <text:p><text:s/>2.896,84 €<text:s/></text:p>
            </table:table-cell>
            <table:table-cell office:value-type="currency" office:value="2896.84" table:style-name="ce26">
              <text:p><text:s/>2.896,84 €<text:s/></text:p>
            </table:table-cell>
            <table:table-cell office:value-type="currency" office:value="2896.84" table:style-name="ce26">
              <text:p><text:s/>2.896,84 €<text:s/></text:p>
            </table:table-cell>
            <table:table-cell office:value-type="currency" office:value="8690.52" table:formula="of:=SUM([.K23:.M23])" table:style-name="ce27">
              <text:p><text:s/>8.690,52 €<text:s/></text:p>
            </table:table-cell>
            <table:table-cell office:value-type="currency" office:value="2896.84" table:style-name="ce28">
              <text:p><text:s/>2.896,84 €<text:s/></text:p>
            </table:table-cell>
            <table:table-cell office:value-type="currency" office:value="2896.84" table:style-name="ce29">
              <text:p><text:s/>2.896,84 €<text:s/></text:p>
            </table:table-cell>
            <table:table-cell office:value-type="currency" office:value="2896.84" table:style-name="ce29">
              <text:p><text:s/>2.896,84 €<text:s/></text:p>
            </table:table-cell>
            <table:table-cell office:value-type="currency" office:value="8690.52" table:formula="of:=SUM([.O23:.Q23])" table:style-name="ce30">
              <text:p><text:s/>8.690,52 €<text:s/></text:p>
            </table:table-cell>
            <table:table-cell office:value-type="currency" office:value="34762.080000000002" table:formula="of:=SUM([.R23];[.N23];[.J23];[.F23])" table:style-name="ce31">
              <text:p><text:s/>34.762,08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4000004 - Responsable Mantenimiento</text:p>
            </table:table-cell>
            <table:table-cell office:value-type="currency" office:value="1323" table:style-name="ce39">
              <text:p><text:s/>1.323,00 €<text:s/></text:p>
            </table:table-cell>
            <table:table-cell office:value-type="currency" office:value="1323" table:style-name="ce39">
              <text:p><text:s/>1.323,00 €<text:s/></text:p>
            </table:table-cell>
            <table:table-cell office:value-type="currency" office:value="1428.8" table:style-name="ce39">
              <office:annotation draw:style-name="a70" svg:x="4.19791666666667in" svg:y="3.52083333333333in" svg:width="2in" svg:height="0.291666666666667in">
                <dc:creator>eklt50</dc:creator>
                <text:p><text:span text:style-name="T2">EvaMorales:</text:span><text:span text:style-name="T2"/></text:p>
                <text:p><text:span text:style-name="T3">Se presupuestan 8,31 hrs extras nueva actuación rabogato</text:span><text:span text:style-name="T4"/></text:p>
                <text:p/>
              </office:annotation>
              <text:p><text:s/>1.428,80 €<text:s/></text:p>
            </table:table-cell>
            <table:table-cell office:value-type="currency" office:value="4074.8" table:formula="of:=SUM([.C24:.E24])" table:style-name="ce21">
              <text:p><text:s/>4.074,80 €<text:s/></text:p>
            </table:table-cell>
            <table:table-cell office:value-type="currency" office:value="1566.19" table:style-name="ce22">
              <office:annotation draw:style-name="a71" svg:x="5.29166666666667in" svg:y="3.55208333333333in" svg:width="2.07291666666667in" svg:height="0.260416666666667in">
                <dc:creator>eklt50</dc:creator>
                <text:p><text:span text:style-name="T2">EvaMorales:</text:span><text:span text:style-name="T3"/></text:p>
                <text:p><text:span text:style-name="T3">Se presupuestan 15,18 hrs extras nueva actuación rabogato</text:span></text:p>
              </office:annotation>
              <text:p><text:s/>1.566,19 €<text:s/></text:p>
            </table:table-cell>
            <table:table-cell office:value-type="currency" office:value="1323" table:style-name="ce23">
              <text:p><text:s/>1.323,00 €<text:s/></text:p>
            </table:table-cell>
            <table:table-cell office:value-type="currency" office:value="1323" table:style-name="ce23">
              <text:p><text:s/>1.323,00 €<text:s/></text:p>
            </table:table-cell>
            <table:table-cell office:value-type="currency" office:value="4212.1900000000005" table:formula="of:=SUM([.G24:.I24])" table:style-name="ce24">
              <text:p><text:s/>4.212,19 €<text:s/></text:p>
            </table:table-cell>
            <table:table-cell office:value-type="currency" office:value="1323" table:style-name="ce25">
              <text:p><text:s/>1.323,00 €<text:s/></text:p>
            </table:table-cell>
            <table:table-cell office:value-type="currency" office:value="1323" table:style-name="ce26">
              <text:p><text:s/>1.323,00 €<text:s/></text:p>
            </table:table-cell>
            <table:table-cell office:value-type="currency" office:value="1323" table:style-name="ce26">
              <text:p><text:s/>1.323,00 €<text:s/></text:p>
            </table:table-cell>
            <table:table-cell office:value-type="currency" office:value="3969" table:formula="of:=SUM([.K24:.M24])" table:style-name="ce27">
              <text:p><text:s/>3.969,00 €<text:s/></text:p>
            </table:table-cell>
            <table:table-cell office:value-type="currency" office:value="1323" table:style-name="ce29">
              <text:p><text:s/>1.323,00 €<text:s/></text:p>
            </table:table-cell>
            <table:table-cell office:value-type="currency" office:value="1323" table:style-name="ce29">
              <text:p><text:s/>1.323,00 €<text:s/></text:p>
            </table:table-cell>
            <table:table-cell office:value-type="currency" office:value="1323" table:style-name="ce29">
              <text:p><text:s/>1.323,00 €<text:s/></text:p>
            </table:table-cell>
            <table:table-cell office:value-type="currency" office:value="3969" table:formula="of:=SUM([.O24:.Q24])" table:style-name="ce30">
              <text:p><text:s/>3.969,00 €<text:s/></text:p>
            </table:table-cell>
            <table:table-cell office:value-type="currency" office:value="16224.990000000002" table:formula="of:=SUM([.R24];[.N24];[.J24];[.F24])" table:style-name="ce31">
              <text:p><text:s/>16.224,99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4100002 <text:s/>- Indemnización por Despido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6825.35" table:style-name="ce39">
              <text:p><text:s/>6.825,35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6825.35" table:formula="of:=SUM([.C25:.E25])" table:style-name="ce21">
              <text:p><text:s/>6.825,35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1500" table:style-name="ce23">
              <text:p><text:s/>1.500,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1500" table:formula="of:=SUM([.G25:.I25])" table:style-name="ce24">
              <text:p><text:s/>1.500,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1500" table:style-name="ce26">
              <text:p><text:s/>1.500,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1500" table:formula="of:=SUM([.K25:.M25])" table:style-name="ce27">
              <text:p><text:s/>1.500,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1500" table:style-name="ce29">
              <text:p><text:s/>1.500,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1500" table:formula="of:=SUM([.O25:.Q25])" table:style-name="ce30">
              <text:p><text:s/>1.500,00 €<text:s/></text:p>
            </table:table-cell>
            <table:table-cell office:value-type="currency" office:value="11325.35" table:formula="of:=SUM([.R25];[.N25];[.J25];[.F25])" table:style-name="ce31">
              <text:p><text:s/>11.325,35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4200000 - Seguridad Social a C/E<text:s/></text:p>
            </table:table-cell>
            <table:table-cell office:value-type="currency" office:value="1695.69" table:style-name="ce39">
              <text:p><text:s/>1.695,69 €<text:s/></text:p>
            </table:table-cell>
            <table:table-cell office:value-type="currency" office:value="1695.69" table:style-name="ce39">
              <text:p><text:s/>1.695,69 €<text:s/></text:p>
            </table:table-cell>
            <table:table-cell office:value-type="currency" office:value="1756.49" table:style-name="ce39">
              <text:p><text:s/>1.756,49 €<text:s/></text:p>
            </table:table-cell>
            <table:table-cell office:value-type="currency" office:value="5147.87" table:formula="of:=SUM([.C26:.E26])" table:style-name="ce21">
              <text:p><text:s/>5.147,87 €<text:s/></text:p>
            </table:table-cell>
            <table:table-cell office:value-type="currency" office:value="1806.79" table:style-name="ce22">
              <text:p><text:s/>1.806,79 €<text:s/></text:p>
            </table:table-cell>
            <table:table-cell office:value-type="currency" office:value="1695.69" table:style-name="ce23">
              <text:p><text:s/>1.695,69 €<text:s/></text:p>
            </table:table-cell>
            <table:table-cell office:value-type="currency" office:value="1695.69" table:style-name="ce23">
              <text:p><text:s/>1.695,69 €<text:s/></text:p>
            </table:table-cell>
            <table:table-cell office:value-type="currency" office:value="5198.17" table:formula="of:=SUM([.G26:.I26])" table:style-name="ce24">
              <text:p><text:s/>5.198,17 €<text:s/></text:p>
            </table:table-cell>
            <table:table-cell office:value-type="currency" office:value="1695.69" table:style-name="ce25">
              <text:p><text:s/>1.695,69 €<text:s/></text:p>
            </table:table-cell>
            <table:table-cell office:value-type="currency" office:value="1695.69" table:style-name="ce26">
              <text:p><text:s/>1.695,69 €<text:s/></text:p>
            </table:table-cell>
            <table:table-cell office:value-type="currency" office:value="1695.69" table:style-name="ce26">
              <text:p><text:s/>1.695,69 €<text:s/></text:p>
            </table:table-cell>
            <table:table-cell office:value-type="currency" office:value="5087.07" table:formula="of:=SUM([.K26:.M26])" table:style-name="ce27">
              <text:p><text:s/>5.087,07 €<text:s/></text:p>
            </table:table-cell>
            <table:table-cell office:value-type="currency" office:value="1695.69" table:style-name="ce28">
              <text:p><text:s/>1.695,69 €<text:s/></text:p>
            </table:table-cell>
            <table:table-cell office:value-type="currency" office:value="1695.69" table:style-name="ce29">
              <text:p><text:s/>1.695,69 €<text:s/></text:p>
            </table:table-cell>
            <table:table-cell office:value-type="currency" office:value="1695.69" table:style-name="ce29">
              <text:p><text:s/>1.695,69 €<text:s/></text:p>
            </table:table-cell>
            <table:table-cell office:value-type="currency" office:value="5087.07" table:formula="of:=SUM([.O26:.Q26])" table:style-name="ce30">
              <text:p><text:s/>5.087,07 €<text:s/></text:p>
            </table:table-cell>
            <table:table-cell office:value-type="currency" office:value="20520.18" table:formula="of:=SUM([.R26];[.N26];[.J26];[.F26])" table:style-name="ce31">
              <text:p><text:s/>20.520,18 €<text:s/></text:p>
            </table:table-cell>
            <table:table-cell table:number-columns-repeated="16365"/>
          </table:table-row>
        </table:table-row-group>
        <table:table-row table:style-name="ro5">
          <table:table-cell table:style-name="ce5"/>
          <table:table-cell office:value-type="string" table:style-name="ce95">
            <text:p>TOTAL SUELDOS Y SALARIOS</text:p>
          </table:table-cell>
          <table:table-cell office:value-type="currency" office:value="5915.5300000000007" table:formula="of:=SUM([.C23:.C26])" table:style-name="ce92">
            <text:p><text:s/>5.915,53 €<text:s/></text:p>
          </table:table-cell>
          <table:table-cell office:value-type="currency" office:value="12740.880000000001" table:formula="of:=SUM([.D23:.D26])" table:style-name="ce92">
            <text:p><text:s/>12.740,88 €<text:s/></text:p>
          </table:table-cell>
          <table:table-cell office:value-type="currency" office:value="6082.13" table:formula="of:=SUM([.E23:.E26])" table:style-name="ce92">
            <text:p><text:s/>6.082,13 €<text:s/></text:p>
          </table:table-cell>
          <table:table-cell office:value-type="currency" office:value="24738.540000000005" table:formula="of:=SUM([.C27:.E27])" table:style-name="ce42">
            <text:p><text:s/>24.738,54 €<text:s/></text:p>
          </table:table-cell>
          <table:table-cell office:value-type="currency" office:value="6269.8200000000006" table:formula="of:=SUM([.G23:.G26])" table:style-name="ce53">
            <text:p><text:s/>6.269,82 €<text:s/></text:p>
          </table:table-cell>
          <table:table-cell office:value-type="currency" office:value="7415.5300000000007" table:formula="of:=SUM([.H23:.H26])" table:style-name="ce53">
            <text:p><text:s/>7.415,53 €<text:s/></text:p>
          </table:table-cell>
          <table:table-cell office:value-type="currency" office:value="5915.5300000000007" table:formula="of:=SUM([.I23:.I26])" table:style-name="ce53">
            <text:p><text:s/>5.915,53 €<text:s/></text:p>
          </table:table-cell>
          <table:table-cell office:value-type="currency" office:value="19600.880000000005" table:formula="of:=SUM([.G27:.I27])" table:style-name="ce32">
            <text:p><text:s/>19.600,88 €<text:s/></text:p>
          </table:table-cell>
          <table:table-cell office:value-type="currency" office:value="5915.5300000000007" table:formula="of:=SUM([.K23:.K26])" table:style-name="ce53">
            <text:p><text:s/>5.915,53 €<text:s/></text:p>
          </table:table-cell>
          <table:table-cell office:value-type="currency" office:value="7415.5300000000007" table:formula="of:=SUM([.L23:.L26])" table:style-name="ce53">
            <text:p><text:s/>7.415,53 €<text:s/></text:p>
          </table:table-cell>
          <table:table-cell office:value-type="currency" office:value="5915.5300000000007" table:formula="of:=SUM([.M23:.M26])" table:style-name="ce53">
            <text:p><text:s/>5.915,53 €<text:s/></text:p>
          </table:table-cell>
          <table:table-cell office:value-type="currency" office:value="19246.590000000004" table:formula="of:=SUM([.K27:.M27])" table:style-name="ce33">
            <text:p><text:s/>19.246,59 €<text:s/></text:p>
          </table:table-cell>
          <table:table-cell office:value-type="currency" office:value="5915.5300000000007" table:formula="of:=SUM([.O23:.O26])" table:style-name="ce53">
            <text:p><text:s/>5.915,53 €<text:s/></text:p>
          </table:table-cell>
          <table:table-cell office:value-type="currency" office:value="7415.5300000000007" table:formula="of:=SUM([.P23:.P26])" table:style-name="ce53">
            <text:p><text:s/>7.415,53 €<text:s/></text:p>
          </table:table-cell>
          <table:table-cell office:value-type="currency" office:value="5915.5300000000007" table:formula="of:=SUM([.Q23:.Q26])" table:style-name="ce53">
            <text:p><text:s/>5.915,53 €<text:s/></text:p>
          </table:table-cell>
          <table:table-cell office:value-type="currency" office:value="19246.590000000004" table:formula="of:=SUM([.O27:.Q27])" table:style-name="ce34">
            <text:p><text:s/>19.246,59 €<text:s/></text:p>
          </table:table-cell>
          <table:table-cell office:value-type="currency" office:value="82832.60000000002" table:formula="of:=SUM([.R27];[.N27];[.J27];[.F27])" table:style-name="ce93">
            <text:p><text:s/>82.832,60 €<text:s/></text:p>
          </table:table-cell>
          <table:table-cell table:number-columns-repeated="16365" table:style-name="ce5"/>
        </table:table-row>
        <table:table-row table:style-name="ro4">
          <table:table-cell/>
          <table:table-cell office:value-type="string" table:style-name="ce98">
            <text:p>ALQUILERES</text:p>
          </table:table-cell>
          <table:table-cell table:number-columns-repeated="2" table:style-name="ce108"/>
          <table:table-cell table:style-name="ce19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20"/>
          <table:table-cell table:number-columns-repeated="16365"/>
        </table:table-row>
        <table:table-row-group>
          <table:table-row table:style-name="ro4">
            <table:table-cell table:style-name="ce2">
              <draw:custom-shape svg:x="0.08152in" svg:y="0.07246in" svg:width="0.13587in" svg:height="0.13315in" draw:z-index="16" draw:id="id15" draw:style-name="a47" draw:name="Flecha: hacia arriba 16">
                <svg:title/>
                <svg:desc/>
                <text:p text:style-name="a46" text:class-names="" text:cond-style-name=""><text:span text:style-name="a45" text:class-names=""/></text:p>
                <draw:enhanced-geometry xmlns:dr3d="urn:oasis:names:tc:opendocument:xmlns:dr3d:1.0" draw:type="non-primitive" svg:viewBox="0 0 21600 21600" draw:enhanced-path="M ?f11 ?f9 L ?f11 ?f12 ?f8 ?f12 ?f10 ?f8 ?f9 ?f12 ?f13 ?f12 ?f13 ?f9 Z N" draw:text-areas="?f11 ?f19 ?f13 ?f24" draw:glue-points="?f22 ?f12 ?f23 ?f12" draw:glue-point-leaving-directions="-270, -90" draw:modifiers="10800 540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600"/>
                  <draw:equation draw:name="f7" draw:formula="?f4 / 21600"/>
                  <draw:equation draw:name="f8" draw:formula="0"/>
                  <draw:equation draw:name="f9" draw:formula="21600"/>
                  <draw:equation draw:name="f10" draw:formula="10800"/>
                  <draw:equation draw:name="f11" draw:formula="$1"/>
                  <draw:equation draw:name="f12" draw:formula="$0"/>
                  <draw:equation draw:name="f13" draw:formula="21600 - ?f11"/>
                  <draw:equation draw:name="f14" draw:formula="21600 * ?f7"/>
                  <draw:equation draw:name="f15" draw:formula="0 * ?f6"/>
                  <draw:equation draw:name="f16" draw:formula="21600 * ?f6"/>
                  <draw:equation draw:name="f17" draw:formula="?f12 * ?f11"/>
                  <draw:equation draw:name="f18" draw:formula="?f17 / 10800"/>
                  <draw:equation draw:name="f19" draw:formula="?f12 - ?f18"/>
                  <draw:equation draw:name="f20" draw:formula="$1 / ?f6"/>
                  <draw:equation draw:name="f21" draw:formula="$0 / ?f7"/>
                  <draw:equation draw:name="f22" draw:formula="?f15 / ?f6"/>
                  <draw:equation draw:name="f23" draw:formula="?f16 / ?f6"/>
                  <draw:equation draw:name="f24" draw:formula="?f14 / ?f7"/>
                  <draw:handle draw:handle-position="$1 $0" draw:handle-range-x-minimum="0" draw:handle-range-x-maximum="10800" draw:handle-range-y-minimum="0" draw:handle-range-y-maximum="21600"/>
                </draw:enhanced-geometry>
              </draw:custom-shape>
            </table:table-cell>
            <table:table-cell office:value-type="string" table:style-name="ce130">
              <text:p>62100000 - Alquiler Oficinas (+ CONSUMO LUZ)</text:p>
            </table:table-cell>
            <table:table-cell office:value-type="currency" office:value="841.7" table:style-name="ce39">
              <text:p><text:s/>841,70 €<text:s/></text:p>
            </table:table-cell>
            <table:table-cell office:value-type="currency" office:value="825.31" table:style-name="ce39">
              <text:p><text:s/>825,31 €<text:s/></text:p>
            </table:table-cell>
            <table:table-cell office:value-type="currency" office:value="700" table:style-name="ce39">
              <text:p><text:s/>700,00 €<text:s/></text:p>
            </table:table-cell>
            <table:table-cell office:value-type="currency" office:value="2367.0100000000002" table:formula="of:=SUM([.C29:.E29])" table:style-name="ce21">
              <text:p><text:s/>2.367,01 €<text:s/></text:p>
            </table:table-cell>
            <table:table-cell office:value-type="currency" office:value="700" table:style-name="ce22">
              <text:p><text:s/>700,00 €<text:s/></text:p>
            </table:table-cell>
            <table:table-cell office:value-type="currency" office:value="700" table:style-name="ce23">
              <text:p><text:s/>700,00 €<text:s/></text:p>
            </table:table-cell>
            <table:table-cell office:value-type="currency" office:value="725" table:style-name="ce23">
              <office:annotation draw:style-name="a72" svg:x="8.67708333333333in" svg:y="4.85416666666667in" svg:width="0.645833333333333in" svg:height="0.1875in">
                <dc:creator>eklt50</dc:creator>
                <text:p><text:span text:style-name="T2">EvaMorales:</text:span><text:span text:style-name="T3"/></text:p>
                <text:p><text:span text:style-name="T3">Revisión Contrato</text:span></text:p>
              </office:annotation>
              <text:p><text:s/>725,00 €<text:s/></text:p>
            </table:table-cell>
            <table:table-cell office:value-type="currency" office:value="2125" table:formula="of:=SUM([.G29:.I29])" table:style-name="ce24">
              <text:p><text:s/>2.125,00 €<text:s/></text:p>
            </table:table-cell>
            <table:table-cell office:value-type="currency" office:value="725" table:style-name="ce25">
              <text:p><text:s/>725,00 €<text:s/></text:p>
            </table:table-cell>
            <table:table-cell office:value-type="currency" office:value="725" table:style-name="ce26">
              <text:p><text:s/>725,00 €<text:s/></text:p>
            </table:table-cell>
            <table:table-cell office:value-type="currency" office:value="725" table:style-name="ce26">
              <text:p><text:s/>725,00 €<text:s/></text:p>
            </table:table-cell>
            <table:table-cell office:value-type="currency" office:value="2175" table:formula="of:=SUM([.K29:.M29])" table:style-name="ce27">
              <text:p><text:s/>2.175,00 €<text:s/></text:p>
            </table:table-cell>
            <table:table-cell office:value-type="currency" office:value="725" table:style-name="ce28">
              <text:p><text:s/>725,00 €<text:s/></text:p>
            </table:table-cell>
            <table:table-cell office:value-type="currency" office:value="725" table:style-name="ce29">
              <text:p><text:s/>725,00 €<text:s/></text:p>
            </table:table-cell>
            <table:table-cell office:value-type="currency" office:value="725" table:style-name="ce29">
              <text:p><text:s/>725,00 €<text:s/></text:p>
            </table:table-cell>
            <table:table-cell office:value-type="currency" office:value="2175" table:formula="of:=SUM([.O29:.Q29])" table:style-name="ce30">
              <text:p><text:s/>2.175,00 €<text:s/></text:p>
            </table:table-cell>
            <table:table-cell office:value-type="currency" office:value="8842.01" table:formula="of:=SUM([.R29];[.N29];[.J29];[.F29])" table:style-name="ce31">
              <text:p><text:s/>8.842,01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8152in" svg:y="0.04529in" svg:width="0.14493in" svg:height="0.14493in" draw:z-index="20" draw:id="id19" draw:style-name="a57" draw:name="Es igual a 20">
                <svg:title/>
                <svg:desc/>
                <text:p text:style-name="a56" text:class-names="" text:cond-style-name=""><text:span text:style-name="a55" text:class-names=""/></text:p>
                <draw:enhanced-geometry xmlns:dr3d="urn:oasis:names:tc:opendocument:xmlns:dr3d:1.0" draw:path-stretchpoint-x="21600" draw:path-stretchpoint-y="21600" draw:type="non-primitive" svg:viewBox="0 0 21600 21600" draw:enhanced-path="M ?f28 ?f30 L ?f29 ?f30 ?f29 ?f26 ?f28 ?f26 Z M ?f28 ?f27 L ?f29 ?f27 ?f29 ?f31 ?f28 ?f31 Z N" draw:text-areas="?f28 ?f30 ?f29 ?f31" draw:glue-points="?f29 ?f34 ?f29 ?f35 ?f22 ?f31 ?f28 ?f34 ?f28 ?f35 ?f22 ?f30" draw:glue-point-leaving-directions="-90, -90, -180, -270, -270, -360" draw:modifiers="0 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3520"/>
                  <draw:equation draw:name="f9" draw:formula="11760"/>
                  <draw:equation draw:name="f10" draw:formula="21600 * ?f5"/>
                  <draw:equation draw:name="f11" draw:formula="21600 * ?f4"/>
                  <draw:equation draw:name="f12" draw:formula="?f10 / ?f6"/>
                  <draw:equation draw:name="f13" draw:formula="?f11 / ?f6"/>
                  <draw:equation draw:name="f14" draw:formula="?f13 - ?f7"/>
                  <draw:equation draw:name="f15" draw:formula="?f12 - ?f7"/>
                  <draw:equation draw:name="f16" draw:formula="?f14 / 2"/>
                  <draw:equation draw:name="f17" draw:formula="?f15 / 2"/>
                  <draw:equation draw:name="f18" draw:formula="?f14 * ?f8"/>
                  <draw:equation draw:name="f19" draw:formula="?f14 * ?f9"/>
                  <draw:equation draw:name="f20" draw:formula="?f15 * 73490"/>
                  <draw:equation draw:name="f21" draw:formula="?f7 + ?f16"/>
                  <draw:equation draw:name="f22" draw:formula="?f7 + ?f17"/>
                  <draw:equation draw:name="f23" draw:formula="?f18 / 100000"/>
                  <draw:equation draw:name="f24" draw:formula="?f19 / 200000"/>
                  <draw:equation draw:name="f25" draw:formula="?f20 / 200000"/>
                  <draw:equation draw:name="f26" draw:formula="?f21 - ?f24"/>
                  <draw:equation draw:name="f27" draw:formula="?f21 + ?f24"/>
                  <draw:equation draw:name="f28" draw:formula="?f22 - ?f25"/>
                  <draw:equation draw:name="f29" draw:formula="?f22 + ?f25"/>
                  <draw:equation draw:name="f30" draw:formula="?f26 - ?f23"/>
                  <draw:equation draw:name="f31" draw:formula="?f27 + ?f23"/>
                  <draw:equation draw:name="f32" draw:formula="?f30 + ?f26"/>
                  <draw:equation draw:name="f33" draw:formula="?f27 + ?f31"/>
                  <draw:equation draw:name="f34" draw:formula="?f32 / 2"/>
                  <draw:equation draw:name="f35" draw:formula="?f33 / 2"/>
                </draw:enhanced-geometry>
              </draw:custom-shape>
            </table:table-cell>
            <table:table-cell office:value-type="string" table:style-name="ce130">
              <text:p>62100002 - Alquiler Equipos Informáticos (MESANTEKO) - domic</text:p>
            </table:table-cell>
            <table:table-cell office:value-type="currency" office:value="307.08999999999997" table:style-name="ce39">
              <text:p><text:s/>307,09 €<text:s/></text:p>
            </table:table-cell>
            <table:table-cell office:value-type="currency" office:value="307.08999999999997" table:style-name="ce39">
              <text:p><text:s/>307,09 €<text:s/></text:p>
            </table:table-cell>
            <table:table-cell office:value-type="currency" office:value="307.08999999999997" table:style-name="ce39">
              <text:p><text:s/>307,09 €<text:s/></text:p>
            </table:table-cell>
            <table:table-cell office:value-type="currency" office:value="921.27" table:formula="of:=SUM([.C30:.E30])" table:style-name="ce21">
              <text:p><text:s/>921,27 €<text:s/></text:p>
            </table:table-cell>
            <table:table-cell office:value-type="currency" office:value="307.08999999999997" table:style-name="ce22">
              <text:p><text:s/>307,09 €<text:s/></text:p>
            </table:table-cell>
            <table:table-cell office:value-type="currency" office:value="307.08999999999997" table:style-name="ce23">
              <text:p><text:s/>307,09 €<text:s/></text:p>
            </table:table-cell>
            <table:table-cell office:value-type="currency" office:value="307.08999999999997" table:style-name="ce23">
              <text:p><text:s/>307,09 €<text:s/></text:p>
            </table:table-cell>
            <table:table-cell office:value-type="currency" office:value="921.27" table:formula="of:=SUM([.G30:.I30])" table:style-name="ce24">
              <text:p><text:s/>921,27 €<text:s/></text:p>
            </table:table-cell>
            <table:table-cell office:value-type="currency" office:value="307.08999999999997" table:style-name="ce25">
              <text:p><text:s/>307,09 €<text:s/></text:p>
            </table:table-cell>
            <table:table-cell office:value-type="currency" office:value="307.08999999999997" table:style-name="ce26">
              <text:p><text:s/>307,09 €<text:s/></text:p>
            </table:table-cell>
            <table:table-cell office:value-type="currency" office:value="307.08999999999997" table:style-name="ce26">
              <text:p><text:s/>307,09 €<text:s/></text:p>
            </table:table-cell>
            <table:table-cell office:value-type="currency" office:value="921.27" table:formula="of:=SUM([.K30:.M30])" table:style-name="ce27">
              <text:p><text:s/>921,27 €<text:s/></text:p>
            </table:table-cell>
            <table:table-cell office:value-type="currency" office:value="307.08999999999997" table:style-name="ce28">
              <text:p><text:s/>307,09 €<text:s/></text:p>
            </table:table-cell>
            <table:table-cell office:value-type="currency" office:value="307.08999999999997" table:style-name="ce29">
              <text:p><text:s/>307,09 €<text:s/></text:p>
            </table:table-cell>
            <table:table-cell office:value-type="currency" office:value="307.08999999999997" table:style-name="ce29">
              <text:p><text:s/>307,09 €<text:s/></text:p>
            </table:table-cell>
            <table:table-cell office:value-type="currency" office:value="921.27" table:formula="of:=SUM([.O30:.Q30])" table:style-name="ce30">
              <text:p><text:s/>921,27 €<text:s/></text:p>
            </table:table-cell>
            <table:table-cell office:value-type="currency" office:value="3685.08" table:formula="of:=SUM([.R30];[.N30];[.J30];[.F30])" table:style-name="ce31">
              <text:p><text:s/>3.685,08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8152in" svg:y="0.03623in" svg:width="0.14493in" svg:height="0.14493in" draw:z-index="21" draw:id="id20" draw:style-name="a60" draw:name="Es igual a 21">
                <svg:title/>
                <svg:desc/>
                <text:p text:style-name="a59" text:class-names="" text:cond-style-name=""><text:span text:style-name="a58" text:class-names=""/></text:p>
                <draw:enhanced-geometry xmlns:dr3d="urn:oasis:names:tc:opendocument:xmlns:dr3d:1.0" draw:path-stretchpoint-x="21600" draw:path-stretchpoint-y="21600" draw:type="non-primitive" svg:viewBox="0 0 21600 21600" draw:enhanced-path="M ?f28 ?f30 L ?f29 ?f30 ?f29 ?f26 ?f28 ?f26 Z M ?f28 ?f27 L ?f29 ?f27 ?f29 ?f31 ?f28 ?f31 Z N" draw:text-areas="?f28 ?f30 ?f29 ?f31" draw:glue-points="?f29 ?f34 ?f29 ?f35 ?f22 ?f31 ?f28 ?f34 ?f28 ?f35 ?f22 ?f30" draw:glue-point-leaving-directions="-90, -90, -180, -270, -270, -360" draw:modifiers="0 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3520"/>
                  <draw:equation draw:name="f9" draw:formula="11760"/>
                  <draw:equation draw:name="f10" draw:formula="21600 * ?f5"/>
                  <draw:equation draw:name="f11" draw:formula="21600 * ?f4"/>
                  <draw:equation draw:name="f12" draw:formula="?f10 / ?f6"/>
                  <draw:equation draw:name="f13" draw:formula="?f11 / ?f6"/>
                  <draw:equation draw:name="f14" draw:formula="?f13 - ?f7"/>
                  <draw:equation draw:name="f15" draw:formula="?f12 - ?f7"/>
                  <draw:equation draw:name="f16" draw:formula="?f14 / 2"/>
                  <draw:equation draw:name="f17" draw:formula="?f15 / 2"/>
                  <draw:equation draw:name="f18" draw:formula="?f14 * ?f8"/>
                  <draw:equation draw:name="f19" draw:formula="?f14 * ?f9"/>
                  <draw:equation draw:name="f20" draw:formula="?f15 * 73490"/>
                  <draw:equation draw:name="f21" draw:formula="?f7 + ?f16"/>
                  <draw:equation draw:name="f22" draw:formula="?f7 + ?f17"/>
                  <draw:equation draw:name="f23" draw:formula="?f18 / 100000"/>
                  <draw:equation draw:name="f24" draw:formula="?f19 / 200000"/>
                  <draw:equation draw:name="f25" draw:formula="?f20 / 200000"/>
                  <draw:equation draw:name="f26" draw:formula="?f21 - ?f24"/>
                  <draw:equation draw:name="f27" draw:formula="?f21 + ?f24"/>
                  <draw:equation draw:name="f28" draw:formula="?f22 - ?f25"/>
                  <draw:equation draw:name="f29" draw:formula="?f22 + ?f25"/>
                  <draw:equation draw:name="f30" draw:formula="?f26 - ?f23"/>
                  <draw:equation draw:name="f31" draw:formula="?f27 + ?f23"/>
                  <draw:equation draw:name="f32" draw:formula="?f30 + ?f26"/>
                  <draw:equation draw:name="f33" draw:formula="?f27 + ?f31"/>
                  <draw:equation draw:name="f34" draw:formula="?f32 / 2"/>
                  <draw:equation draw:name="f35" draw:formula="?f33 / 2"/>
                </draw:enhanced-geometry>
              </draw:custom-shape>
            </table:table-cell>
            <table:table-cell office:value-type="string" table:style-name="ce130">
              <text:p>62100004 - Renting Vehículo Mtto (ARCHIPIÉLAGO RENTING) - domic</text:p>
            </table:table-cell>
            <table:table-cell office:value-type="currency" office:value="459.03" table:style-name="ce39">
              <text:p><text:s/>459,03 €<text:s/></text:p>
            </table:table-cell>
            <table:table-cell office:value-type="currency" office:value="459.03" table:style-name="ce39">
              <text:p><text:s/>459,03 €<text:s/></text:p>
            </table:table-cell>
            <table:table-cell office:value-type="currency" office:value="459" table:style-name="ce39">
              <text:p><text:s/>459,00 €<text:s/></text:p>
            </table:table-cell>
            <table:table-cell office:value-type="currency" office:value="1377.06" table:formula="of:=SUM([.C31:.E31])" table:style-name="ce21">
              <text:p><text:s/>1.377,06 €<text:s/></text:p>
            </table:table-cell>
            <table:table-cell office:value-type="currency" office:value="459" table:style-name="ce22">
              <text:p><text:s/>459,00 €<text:s/></text:p>
            </table:table-cell>
            <table:table-cell office:value-type="currency" office:value="459" table:style-name="ce23">
              <text:p><text:s/>459,00 €<text:s/></text:p>
            </table:table-cell>
            <table:table-cell office:value-type="currency" office:value="459" table:style-name="ce23">
              <text:p><text:s/>459,00 €<text:s/></text:p>
            </table:table-cell>
            <table:table-cell office:value-type="currency" office:value="1377" table:formula="of:=SUM([.G31:.I31])" table:style-name="ce24">
              <text:p><text:s/>1.377,00 €<text:s/></text:p>
            </table:table-cell>
            <table:table-cell office:value-type="currency" office:value="459" table:style-name="ce25">
              <text:p><text:s/>459,00 €<text:s/></text:p>
            </table:table-cell>
            <table:table-cell office:value-type="currency" office:value="459" table:style-name="ce26">
              <text:p><text:s/>459,00 €<text:s/></text:p>
            </table:table-cell>
            <table:table-cell office:value-type="currency" office:value="459" table:style-name="ce26">
              <text:p><text:s/>459,00 €<text:s/></text:p>
            </table:table-cell>
            <table:table-cell office:value-type="currency" office:value="1377" table:formula="of:=SUM([.K31:.M31])" table:style-name="ce27">
              <text:p><text:s/>1.377,00 €<text:s/></text:p>
            </table:table-cell>
            <table:table-cell office:value-type="currency" office:value="459" table:style-name="ce28">
              <text:p><text:s/>459,00 €<text:s/></text:p>
            </table:table-cell>
            <table:table-cell office:value-type="currency" office:value="459" table:style-name="ce29">
              <text:p><text:s/>459,00 €<text:s/></text:p>
            </table:table-cell>
            <table:table-cell office:value-type="currency" office:value="459" table:style-name="ce29">
              <text:p><text:s/>459,00 €<text:s/></text:p>
            </table:table-cell>
            <table:table-cell office:value-type="currency" office:value="1377" table:formula="of:=SUM([.O31:.Q31])" table:style-name="ce30">
              <text:p><text:s/>1.377,00 €<text:s/></text:p>
            </table:table-cell>
            <table:table-cell office:value-type="currency" office:value="5508.0599999999995" table:formula="of:=SUM([.R31];[.N31];[.J31];[.F31])" table:style-name="ce31">
              <text:p><text:s/>5.508,06 €<text:s/></text:p>
            </table:table-cell>
            <table:table-cell table:number-columns-repeated="16365"/>
          </table:table-row>
        </table:table-row-group>
        <table:table-row table:style-name="ro5">
          <table:table-cell table:style-name="ce5"/>
          <table:table-cell office:value-type="string" table:style-name="ce95">
            <text:p>TOTAL ALQUILERES</text:p>
          </table:table-cell>
          <table:table-cell office:value-type="currency" office:value="1607.82" table:formula="of:=SUM([.C29:.C31])" table:style-name="ce92">
            <text:p><text:s/>1.607,82 €<text:s/></text:p>
          </table:table-cell>
          <table:table-cell office:value-type="currency" office:value="1591.4299999999998" table:formula="of:=SUM([.D29:.D31])" table:style-name="ce92">
            <text:p><text:s/>1.591,43 €<text:s/></text:p>
          </table:table-cell>
          <table:table-cell office:value-type="currency" office:value="1466.09" table:formula="of:=SUM([.E29:.E31])" table:style-name="ce92">
            <text:p><text:s/>1.466,09 €<text:s/></text:p>
          </table:table-cell>
          <table:table-cell office:value-type="currency" office:value="4665.34" table:formula="of:=SUM([.C32:.E32])" table:style-name="ce42">
            <text:p><text:s/>4.665,34 €<text:s/></text:p>
          </table:table-cell>
          <table:table-cell office:value-type="currency" office:value="1466.09" table:formula="of:=SUM([.G29:.G31])" table:style-name="ce92">
            <text:p><text:s/>1.466,09 €<text:s/></text:p>
          </table:table-cell>
          <table:table-cell office:value-type="currency" office:value="1466.09" table:formula="of:=SUM([.H29:.H31])" table:style-name="ce92">
            <text:p><text:s/>1.466,09 €<text:s/></text:p>
          </table:table-cell>
          <table:table-cell office:value-type="currency" office:value="1491.09" table:formula="of:=SUM([.I29:.I31])" table:style-name="ce92">
            <text:p><text:s/>1.491,09 €<text:s/></text:p>
          </table:table-cell>
          <table:table-cell office:value-type="currency" office:value="4423.2699999999995" table:formula="of:=SUM([.G32:.I32])" table:style-name="ce32">
            <text:p><text:s/>4.423,27 €<text:s/></text:p>
          </table:table-cell>
          <table:table-cell office:value-type="currency" office:value="1491.09" table:formula="of:=SUM([.K29:.K31])" table:style-name="ce53">
            <text:p><text:s/>1.491,09 €<text:s/></text:p>
          </table:table-cell>
          <table:table-cell office:value-type="currency" office:value="1491.09" table:formula="of:=SUM([.L29:.L31])" table:style-name="ce53">
            <text:p><text:s/>1.491,09 €<text:s/></text:p>
          </table:table-cell>
          <table:table-cell office:value-type="currency" office:value="1491.09" table:formula="of:=SUM([.M29:.M31])" table:style-name="ce53">
            <text:p><text:s/>1.491,09 €<text:s/></text:p>
          </table:table-cell>
          <table:table-cell office:value-type="currency" office:value="4473.2699999999995" table:formula="of:=SUM([.K32:.M32])" table:style-name="ce33">
            <text:p><text:s/>4.473,27 €<text:s/></text:p>
          </table:table-cell>
          <table:table-cell office:value-type="currency" office:value="1491.09" table:formula="of:=SUM([.O29:.O31])" table:style-name="ce53">
            <text:p><text:s/>1.491,09 €<text:s/></text:p>
          </table:table-cell>
          <table:table-cell office:value-type="currency" office:value="1491.09" table:formula="of:=SUM([.P29:.P31])" table:style-name="ce53">
            <text:p><text:s/>1.491,09 €<text:s/></text:p>
          </table:table-cell>
          <table:table-cell office:value-type="currency" office:value="1491.09" table:formula="of:=SUM([.Q29:.Q31])" table:style-name="ce53">
            <text:p><text:s/>1.491,09 €<text:s/></text:p>
          </table:table-cell>
          <table:table-cell office:value-type="currency" office:value="4473.2699999999995" table:formula="of:=SUM([.O32:.Q32])" table:style-name="ce34">
            <text:p><text:s/>4.473,27 €<text:s/></text:p>
          </table:table-cell>
          <table:table-cell office:value-type="currency" office:value="18035.149999999998" table:formula="of:=SUM([.R32];[.N32];[.J32];[.F32])" table:style-name="ce93">
            <text:p><text:s/>18.035,15 €<text:s/></text:p>
          </table:table-cell>
          <table:table-cell table:number-columns-repeated="16365" table:style-name="ce5"/>
        </table:table-row>
        <table:table-row table:style-name="ro4">
          <table:table-cell/>
          <table:table-cell office:value-type="string" table:style-name="ce98">
            <text:p>MANTENIMIENTO</text:p>
          </table:table-cell>
          <table:table-cell table:number-columns-repeated="2" table:style-name="ce108"/>
          <table:table-cell table:style-name="ce19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20"/>
          <table:table-cell table:number-columns-repeated="16365"/>
        </table:table-row>
        <table:table-row-group>
          <table:table-row table:style-name="ro4">
            <table:table-cell table:style-name="ce2">
              <draw:custom-shape svg:x="0.09964in" svg:y="0.03623in" svg:width="0.13587in" svg:height="0.15399in" draw:z-index="19" draw:id="id18" draw:style-name="a54" draw:name="Flecha: hacia arriba 19">
                <svg:title/>
                <svg:desc/>
                <text:p text:style-name="a53" text:class-names="" text:cond-style-name=""><text:span text:style-name="a52" text:class-names=""/></text:p>
                <draw:enhanced-geometry xmlns:dr3d="urn:oasis:names:tc:opendocument:xmlns:dr3d:1.0" draw:type="non-primitive" svg:viewBox="0 0 21600 21600" draw:enhanced-path="M ?f11 ?f9 L ?f11 ?f12 ?f8 ?f12 ?f10 ?f8 ?f9 ?f12 ?f13 ?f12 ?f13 ?f9 Z N" draw:text-areas="?f11 ?f19 ?f13 ?f24" draw:glue-points="?f22 ?f12 ?f23 ?f12" draw:glue-point-leaving-directions="-270, -90" draw:modifiers="9529 540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600"/>
                  <draw:equation draw:name="f7" draw:formula="?f4 / 21600"/>
                  <draw:equation draw:name="f8" draw:formula="0"/>
                  <draw:equation draw:name="f9" draw:formula="21600"/>
                  <draw:equation draw:name="f10" draw:formula="10800"/>
                  <draw:equation draw:name="f11" draw:formula="$1"/>
                  <draw:equation draw:name="f12" draw:formula="$0"/>
                  <draw:equation draw:name="f13" draw:formula="21600 - ?f11"/>
                  <draw:equation draw:name="f14" draw:formula="21600 * ?f7"/>
                  <draw:equation draw:name="f15" draw:formula="0 * ?f6"/>
                  <draw:equation draw:name="f16" draw:formula="21600 * ?f6"/>
                  <draw:equation draw:name="f17" draw:formula="?f12 * ?f11"/>
                  <draw:equation draw:name="f18" draw:formula="?f17 / 10800"/>
                  <draw:equation draw:name="f19" draw:formula="?f12 - ?f18"/>
                  <draw:equation draw:name="f20" draw:formula="$1 / ?f6"/>
                  <draw:equation draw:name="f21" draw:formula="$0 / ?f7"/>
                  <draw:equation draw:name="f22" draw:formula="?f15 / ?f6"/>
                  <draw:equation draw:name="f23" draw:formula="?f16 / ?f6"/>
                  <draw:equation draw:name="f24" draw:formula="?f14 / ?f7"/>
                  <draw:handle draw:handle-position="$1 $0" draw:handle-range-x-minimum="0" draw:handle-range-x-maximum="10800" draw:handle-range-y-minimum="0" draw:handle-range-y-maximum="21600"/>
                </draw:enhanced-geometry>
              </draw:custom-shape>
            </table:table-cell>
            <table:table-cell office:value-type="string" table:style-name="ce54">
              <office:annotation draw:style-name="a73" svg:x="2.75in" svg:y="5.6875in" svg:width="1.10416666666667in" svg:height="0.229166666666667in">
                <dc:creator>eklt50</dc:creator>
                <text:p><text:span text:style-name="T2">EvaMorales:</text:span><text:span text:style-name="T2"/></text:p>
                <text:p><text:span text:style-name="T3">B.I. 36,00€ + IPC= 38,30€ + IGIC</text:span><text:span text:style-name="T4"/></text:p>
                <text:p/>
              </office:annotation>
              <text:p>62200004 - Mtto. Extintores Oficinas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formula="of:=SUM([.C34:.E34])" table:style-name="ce21">
              <text:p><text:s/>-00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formula="of:=SUM([.G34:.I34])" table:style-name="ce24">
              <text:p><text:s/>-00 €<text:s/></text:p>
            </table:table-cell>
            <table:table-cell office:value-type="currency" office:value="40" table:style-name="ce25">
              <text:p><text:s/>40,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40" table:formula="of:=SUM([.K34:.M34])" table:style-name="ce27">
              <text:p><text:s/>40,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formula="of:=SUM([.O34:.Q34])" table:style-name="ce30">
              <text:p><text:s/>-00 €<text:s/></text:p>
            </table:table-cell>
            <table:table-cell office:value-type="currency" office:value="40" table:formula="of:=SUM([.R34];[.N34];[.J34];[.F34])" table:style-name="ce31">
              <text:p><text:s/>40,00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9964in" svg:y="0.05435in" svg:width="0.13587in" svg:height="0.15399in" draw:z-index="17" draw:id="id16" draw:style-name="a50" draw:name="Flecha: hacia arriba 17">
                <svg:title/>
                <svg:desc/>
                <text:p text:style-name="a49" text:class-names="" text:cond-style-name=""><text:span text:style-name="a48" text:class-names=""/></text:p>
                <draw:enhanced-geometry xmlns:dr3d="urn:oasis:names:tc:opendocument:xmlns:dr3d:1.0" draw:type="non-primitive" svg:viewBox="0 0 21600 21600" draw:enhanced-path="M ?f11 ?f9 L ?f11 ?f12 ?f8 ?f12 ?f10 ?f8 ?f9 ?f12 ?f13 ?f12 ?f13 ?f9 Z N" draw:text-areas="?f11 ?f19 ?f13 ?f24" draw:glue-points="?f22 ?f12 ?f23 ?f12" draw:glue-point-leaving-directions="-270, -90" draw:modifiers="9529 540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600"/>
                  <draw:equation draw:name="f7" draw:formula="?f4 / 21600"/>
                  <draw:equation draw:name="f8" draw:formula="0"/>
                  <draw:equation draw:name="f9" draw:formula="21600"/>
                  <draw:equation draw:name="f10" draw:formula="10800"/>
                  <draw:equation draw:name="f11" draw:formula="$1"/>
                  <draw:equation draw:name="f12" draw:formula="$0"/>
                  <draw:equation draw:name="f13" draw:formula="21600 - ?f11"/>
                  <draw:equation draw:name="f14" draw:formula="21600 * ?f7"/>
                  <draw:equation draw:name="f15" draw:formula="0 * ?f6"/>
                  <draw:equation draw:name="f16" draw:formula="21600 * ?f6"/>
                  <draw:equation draw:name="f17" draw:formula="?f12 * ?f11"/>
                  <draw:equation draw:name="f18" draw:formula="?f17 / 10800"/>
                  <draw:equation draw:name="f19" draw:formula="?f12 - ?f18"/>
                  <draw:equation draw:name="f20" draw:formula="$1 / ?f6"/>
                  <draw:equation draw:name="f21" draw:formula="$0 / ?f7"/>
                  <draw:equation draw:name="f22" draw:formula="?f15 / ?f6"/>
                  <draw:equation draw:name="f23" draw:formula="?f16 / ?f6"/>
                  <draw:equation draw:name="f24" draw:formula="?f14 / ?f7"/>
                  <draw:handle draw:handle-position="$1 $0" draw:handle-range-x-minimum="0" draw:handle-range-x-maximum="10800" draw:handle-range-y-minimum="0" draw:handle-range-y-maximum="21600"/>
                </draw:enhanced-geometry>
              </draw:custom-shape>
            </table:table-cell>
            <table:table-cell office:value-type="string" table:style-name="ce54">
              <office:annotation draw:style-name="a74" svg:x="2.75in" svg:y="5.88541666666667in" svg:width="0.802083333333333in" svg:height="0.239583333333333in">
                <dc:creator>eklt50</dc:creator>
                <text:p><text:span text:style-name="T2">EvaMorales:</text:span><text:span text:style-name="T3"/></text:p>
                <text:p><text:span text:style-name="T3">B.I. 417,30 + 3,5% IPC</text:span></text:p>
              </office:annotation>
              <text:p>62200006 - Mtto. Aire Acondicionado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formula="of:=SUM([.C35:.E35])" table:style-name="ce21">
              <text:p><text:s/>-00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formula="of:=SUM([.G35:.I35])" table:style-name="ce24">
              <text:p><text:s/>-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431.91" table:style-name="ce26">
              <text:p><text:s/>431,91 €<text:s/></text:p>
            </table:table-cell>
            <table:table-cell office:value-type="currency" office:value="431.91" table:formula="of:=SUM([.K35:.M35])" table:style-name="ce27">
              <text:p><text:s/>431,91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formula="of:=SUM([.O35:.Q35])" table:style-name="ce30">
              <text:p><text:s/>-00 €<text:s/></text:p>
            </table:table-cell>
            <table:table-cell office:value-type="currency" office:value="431.91" table:formula="of:=SUM([.R35];[.N35];[.J35];[.F35])" table:style-name="ce31">
              <text:p><text:s/>431,91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9058in" svg:y="0.05435in" svg:width="0.14493in" svg:height="0.14493in" draw:z-index="14" draw:id="id13" draw:style-name="a41" draw:name="Es igual a 14">
                <svg:title/>
                <svg:desc/>
                <text:p text:style-name="a40" text:class-names="" text:cond-style-name=""><text:span text:style-name="a39" text:class-names=""/></text:p>
                <draw:enhanced-geometry xmlns:dr3d="urn:oasis:names:tc:opendocument:xmlns:dr3d:1.0" draw:path-stretchpoint-x="21600" draw:path-stretchpoint-y="21600" draw:type="non-primitive" svg:viewBox="0 0 21600 21600" draw:enhanced-path="M ?f28 ?f30 L ?f29 ?f30 ?f29 ?f26 ?f28 ?f26 Z M ?f28 ?f27 L ?f29 ?f27 ?f29 ?f31 ?f28 ?f31 Z N" draw:text-areas="?f28 ?f30 ?f29 ?f31" draw:glue-points="?f29 ?f34 ?f29 ?f35 ?f22 ?f31 ?f28 ?f34 ?f28 ?f35 ?f22 ?f30" draw:glue-point-leaving-directions="-90, -90, -180, -270, -270, -360" draw:modifiers="0 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3520"/>
                  <draw:equation draw:name="f9" draw:formula="11760"/>
                  <draw:equation draw:name="f10" draw:formula="21600 * ?f5"/>
                  <draw:equation draw:name="f11" draw:formula="21600 * ?f4"/>
                  <draw:equation draw:name="f12" draw:formula="?f10 / ?f6"/>
                  <draw:equation draw:name="f13" draw:formula="?f11 / ?f6"/>
                  <draw:equation draw:name="f14" draw:formula="?f13 - ?f7"/>
                  <draw:equation draw:name="f15" draw:formula="?f12 - ?f7"/>
                  <draw:equation draw:name="f16" draw:formula="?f14 / 2"/>
                  <draw:equation draw:name="f17" draw:formula="?f15 / 2"/>
                  <draw:equation draw:name="f18" draw:formula="?f14 * ?f8"/>
                  <draw:equation draw:name="f19" draw:formula="?f14 * ?f9"/>
                  <draw:equation draw:name="f20" draw:formula="?f15 * 73490"/>
                  <draw:equation draw:name="f21" draw:formula="?f7 + ?f16"/>
                  <draw:equation draw:name="f22" draw:formula="?f7 + ?f17"/>
                  <draw:equation draw:name="f23" draw:formula="?f18 / 100000"/>
                  <draw:equation draw:name="f24" draw:formula="?f19 / 200000"/>
                  <draw:equation draw:name="f25" draw:formula="?f20 / 200000"/>
                  <draw:equation draw:name="f26" draw:formula="?f21 - ?f24"/>
                  <draw:equation draw:name="f27" draw:formula="?f21 + ?f24"/>
                  <draw:equation draw:name="f28" draw:formula="?f22 - ?f25"/>
                  <draw:equation draw:name="f29" draw:formula="?f22 + ?f25"/>
                  <draw:equation draw:name="f30" draw:formula="?f26 - ?f23"/>
                  <draw:equation draw:name="f31" draw:formula="?f27 + ?f23"/>
                  <draw:equation draw:name="f32" draw:formula="?f30 + ?f26"/>
                  <draw:equation draw:name="f33" draw:formula="?f27 + ?f31"/>
                  <draw:equation draw:name="f34" draw:formula="?f32 / 2"/>
                  <draw:equation draw:name="f35" draw:formula="?f33 / 2"/>
                </draw:enhanced-geometry>
              </draw:custom-shape>
            </table:table-cell>
            <table:table-cell office:value-type="string" table:style-name="ce54">
              <text:p>62203001 - Mtto. y Limpieza P.E.</text:p>
            </table:table-cell>
            <table:table-cell office:value-type="currency" office:value="15511.32" table:style-name="ce39">
              <text:p><text:s/>15.511,32 €<text:s/></text:p>
            </table:table-cell>
            <table:table-cell office:value-type="currency" office:value="7755.66" table:style-name="ce39">
              <text:p><text:s/>7.755,66 €<text:s/></text:p>
            </table:table-cell>
            <table:table-cell office:value-type="currency" office:value="7800" table:style-name="ce39">
              <text:p><text:s/>7.800,00 €<text:s/></text:p>
            </table:table-cell>
            <table:table-cell office:value-type="currency" office:value="31066.98" table:formula="of:=SUM([.C36:.E36])" table:style-name="ce21">
              <text:p><text:s/>31.066,98 €<text:s/></text:p>
            </table:table-cell>
            <table:table-cell office:value-type="currency" office:value="7800" table:style-name="ce22">
              <text:p><text:s/>7.800,00 €<text:s/></text:p>
            </table:table-cell>
            <table:table-cell office:value-type="currency" office:value="7800" table:style-name="ce23">
              <text:p><text:s/>7.800,00 €<text:s/></text:p>
            </table:table-cell>
            <table:table-cell office:value-type="currency" office:value="7800" table:style-name="ce23">
              <text:p><text:s/>7.800,00 €<text:s/></text:p>
            </table:table-cell>
            <table:table-cell office:value-type="currency" office:value="23400" table:formula="of:=SUM([.G36:.I36])" table:style-name="ce24">
              <text:p><text:s/>23.400,00 €<text:s/></text:p>
            </table:table-cell>
            <table:table-cell office:value-type="currency" office:value="7800" table:style-name="ce25">
              <text:p><text:s/>7.800,00 €<text:s/></text:p>
            </table:table-cell>
            <table:table-cell office:value-type="currency" office:value="7800" table:style-name="ce26">
              <text:p><text:s/>7.800,00 €<text:s/></text:p>
            </table:table-cell>
            <table:table-cell office:value-type="currency" office:value="7800" table:style-name="ce26">
              <text:p><text:s/>7.800,00 €<text:s/></text:p>
            </table:table-cell>
            <table:table-cell office:value-type="currency" office:value="23400" table:formula="of:=SUM([.K36:.M36])" table:style-name="ce27">
              <text:p><text:s/>23.400,00 €<text:s/></text:p>
            </table:table-cell>
            <table:table-cell office:value-type="currency" office:value="7800" table:style-name="ce28">
              <text:p><text:s/>7.800,00 €<text:s/></text:p>
            </table:table-cell>
            <table:table-cell office:value-type="currency" office:value="7800" table:style-name="ce29">
              <text:p><text:s/>7.800,00 €<text:s/></text:p>
            </table:table-cell>
            <table:table-cell office:value-type="currency" office:value="7800" table:style-name="ce29">
              <text:p><text:s/>7.800,00 €<text:s/></text:p>
            </table:table-cell>
            <table:table-cell office:value-type="currency" office:value="23400" table:formula="of:=SUM([.O36:.Q36])" table:style-name="ce30">
              <text:p><text:s/>23.400,00 €<text:s/></text:p>
            </table:table-cell>
            <table:table-cell office:value-type="currency" office:value="101266.98" table:formula="of:=SUM([.R36];[.N36];[.J36];[.F36])" table:style-name="ce31">
              <text:p><text:s/>101.266,98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9058in" svg:y="0.00906in" svg:width="0.13587in" svg:height="0.15399in" draw:z-index="24" draw:id="id23" draw:style-name="a69" draw:name="Flecha: hacia arriba 24">
                <svg:title/>
                <svg:desc/>
                <text:p text:style-name="a68" text:class-names="" text:cond-style-name=""><text:span text:style-name="a67" text:class-names=""/></text:p>
                <draw:enhanced-geometry xmlns:dr3d="urn:oasis:names:tc:opendocument:xmlns:dr3d:1.0" draw:type="non-primitive" svg:viewBox="0 0 21600 21600" draw:enhanced-path="M ?f11 ?f9 L ?f11 ?f12 ?f8 ?f12 ?f10 ?f8 ?f9 ?f12 ?f13 ?f12 ?f13 ?f9 Z N" draw:text-areas="?f11 ?f19 ?f13 ?f24" draw:glue-points="?f22 ?f12 ?f23 ?f12" draw:glue-point-leaving-directions="-270, -90" draw:modifiers="9529 540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600"/>
                  <draw:equation draw:name="f7" draw:formula="?f4 / 21600"/>
                  <draw:equation draw:name="f8" draw:formula="0"/>
                  <draw:equation draw:name="f9" draw:formula="21600"/>
                  <draw:equation draw:name="f10" draw:formula="10800"/>
                  <draw:equation draw:name="f11" draw:formula="$1"/>
                  <draw:equation draw:name="f12" draw:formula="$0"/>
                  <draw:equation draw:name="f13" draw:formula="21600 - ?f11"/>
                  <draw:equation draw:name="f14" draw:formula="21600 * ?f7"/>
                  <draw:equation draw:name="f15" draw:formula="0 * ?f6"/>
                  <draw:equation draw:name="f16" draw:formula="21600 * ?f6"/>
                  <draw:equation draw:name="f17" draw:formula="?f12 * ?f11"/>
                  <draw:equation draw:name="f18" draw:formula="?f17 / 10800"/>
                  <draw:equation draw:name="f19" draw:formula="?f12 - ?f18"/>
                  <draw:equation draw:name="f20" draw:formula="$1 / ?f6"/>
                  <draw:equation draw:name="f21" draw:formula="$0 / ?f7"/>
                  <draw:equation draw:name="f22" draw:formula="?f15 / ?f6"/>
                  <draw:equation draw:name="f23" draw:formula="?f16 / ?f6"/>
                  <draw:equation draw:name="f24" draw:formula="?f14 / ?f7"/>
                  <draw:handle draw:handle-position="$1 $0" draw:handle-range-x-minimum="0" draw:handle-range-x-maximum="10800" draw:handle-range-y-minimum="0" draw:handle-range-y-maximum="21600"/>
                </draw:enhanced-geometry>
              </draw:custom-shape>
            </table:table-cell>
            <table:table-cell office:value-type="string" table:style-name="ce54">
              <text:p>62203003 - Cubetas Recogida Podas y Rabogato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200" table:style-name="ce39">
              <text:p><text:s/>200,00 €<text:s/></text:p>
            </table:table-cell>
            <table:table-cell office:value-type="currency" office:value="200" table:formula="of:=SUM([.C37:.E37])" table:style-name="ce21">
              <text:p><text:s/>200,00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200" table:style-name="ce23">
              <text:p><text:s/>200,00 €<text:s/></text:p>
            </table:table-cell>
            <table:table-cell office:value-type="currency" office:value="200" table:formula="of:=SUM([.G37:.I37])" table:style-name="ce24">
              <text:p><text:s/>200,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200" table:style-name="ce26">
              <text:p><text:s/>200,00 €<text:s/></text:p>
            </table:table-cell>
            <table:table-cell office:value-type="currency" office:value="200" table:formula="of:=SUM([.K37:.M37])" table:style-name="ce27">
              <text:p><text:s/>200,00 €<text:s/></text:p>
            </table:table-cell>
            <table:table-cell table:style-name="ce28"/>
            <table:table-cell table:number-columns-repeated="2" table:style-name="ce29"/>
            <table:table-cell office:value-type="currency" office:value="0" table:formula="of:=SUM([.O37:.Q37])" table:style-name="ce30">
              <text:p><text:s/>-00 €<text:s/></text:p>
            </table:table-cell>
            <table:table-cell office:value-type="currency" office:value="600" table:formula="of:=SUM([.R37];[.N37];[.J37];[.F37])" table:style-name="ce31">
              <text:p><text:s/>600,00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9964in" svg:y="0.02717in" svg:width="0.13587in" svg:height="0.15399in" draw:z-index="23" draw:id="id22" draw:style-name="a66" draw:name="Flecha: hacia arriba 23">
                <svg:title/>
                <svg:desc/>
                <text:p text:style-name="a65" text:class-names="" text:cond-style-name=""><text:span text:style-name="a64" text:class-names=""/></text:p>
                <draw:enhanced-geometry xmlns:dr3d="urn:oasis:names:tc:opendocument:xmlns:dr3d:1.0" draw:type="non-primitive" svg:viewBox="0 0 21600 21600" draw:enhanced-path="M ?f11 ?f9 L ?f11 ?f12 ?f8 ?f12 ?f10 ?f8 ?f9 ?f12 ?f13 ?f12 ?f13 ?f9 Z N" draw:text-areas="?f11 ?f19 ?f13 ?f24" draw:glue-points="?f22 ?f12 ?f23 ?f12" draw:glue-point-leaving-directions="-270, -90" draw:modifiers="9529 540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600"/>
                  <draw:equation draw:name="f7" draw:formula="?f4 / 21600"/>
                  <draw:equation draw:name="f8" draw:formula="0"/>
                  <draw:equation draw:name="f9" draw:formula="21600"/>
                  <draw:equation draw:name="f10" draw:formula="10800"/>
                  <draw:equation draw:name="f11" draw:formula="$1"/>
                  <draw:equation draw:name="f12" draw:formula="$0"/>
                  <draw:equation draw:name="f13" draw:formula="21600 - ?f11"/>
                  <draw:equation draw:name="f14" draw:formula="21600 * ?f7"/>
                  <draw:equation draw:name="f15" draw:formula="0 * ?f6"/>
                  <draw:equation draw:name="f16" draw:formula="21600 * ?f6"/>
                  <draw:equation draw:name="f17" draw:formula="?f12 * ?f11"/>
                  <draw:equation draw:name="f18" draw:formula="?f17 / 10800"/>
                  <draw:equation draw:name="f19" draw:formula="?f12 - ?f18"/>
                  <draw:equation draw:name="f20" draw:formula="$1 / ?f6"/>
                  <draw:equation draw:name="f21" draw:formula="$0 / ?f7"/>
                  <draw:equation draw:name="f22" draw:formula="?f15 / ?f6"/>
                  <draw:equation draw:name="f23" draw:formula="?f16 / ?f6"/>
                  <draw:equation draw:name="f24" draw:formula="?f14 / ?f7"/>
                  <draw:handle draw:handle-position="$1 $0" draw:handle-range-x-minimum="0" draw:handle-range-x-maximum="10800" draw:handle-range-y-minimum="0" draw:handle-range-y-maximum="21600"/>
                </draw:enhanced-geometry>
              </draw:custom-shape>
            </table:table-cell>
            <table:table-cell office:value-type="string" table:style-name="ce54">
              <text:p>62204001 - Mtto. y Reparación Aceras y Calzadas</text:p>
            </table:table-cell>
            <table:table-cell office:value-type="currency" office:value="1000" table:style-name="ce39">
              <text:p><text:s/>1.000,00 €<text:s/></text:p>
            </table:table-cell>
            <table:table-cell office:value-type="currency" office:value="1000" table:style-name="ce39">
              <text:p><text:s/>1.000,00 €<text:s/></text:p>
            </table:table-cell>
            <table:table-cell office:value-type="currency" office:value="1000" table:style-name="ce39">
              <text:p><text:s/>1.000,00 €<text:s/></text:p>
            </table:table-cell>
            <table:table-cell office:value-type="currency" office:value="3000" table:formula="of:=SUM([.C38:.E38])" table:style-name="ce21">
              <text:p><text:s/>3.000,00 €<text:s/></text:p>
            </table:table-cell>
            <table:table-cell office:value-type="currency" office:value="1000" table:style-name="ce22">
              <text:p><text:s/>1.000,00 €<text:s/></text:p>
            </table:table-cell>
            <table:table-cell office:value-type="currency" office:value="1000" table:style-name="ce23">
              <text:p><text:s/>1.000,00 €<text:s/></text:p>
            </table:table-cell>
            <table:table-cell office:value-type="currency" office:value="1000" table:style-name="ce23">
              <text:p><text:s/>1.000,00 €<text:s/></text:p>
            </table:table-cell>
            <table:table-cell office:value-type="currency" office:value="3000" table:formula="of:=SUM([.G38:.I38])" table:style-name="ce24">
              <text:p><text:s/>3.000,00 €<text:s/></text:p>
            </table:table-cell>
            <table:table-cell office:value-type="currency" office:value="1000" table:style-name="ce25">
              <text:p><text:s/>1.000,00 €<text:s/></text:p>
            </table:table-cell>
            <table:table-cell office:value-type="currency" office:value="1000" table:style-name="ce26">
              <text:p><text:s/>1.000,00 €<text:s/></text:p>
            </table:table-cell>
            <table:table-cell office:value-type="currency" office:value="1000" table:style-name="ce26">
              <text:p><text:s/>1.000,00 €<text:s/></text:p>
            </table:table-cell>
            <table:table-cell office:value-type="currency" office:value="3000" table:formula="of:=SUM([.K38:.M38])" table:style-name="ce27">
              <text:p><text:s/>3.000,00 €<text:s/></text:p>
            </table:table-cell>
            <table:table-cell office:value-type="currency" office:value="1000" table:style-name="ce28">
              <text:p><text:s/>1.000,00 €<text:s/></text:p>
            </table:table-cell>
            <table:table-cell office:value-type="currency" office:value="1000" table:style-name="ce29">
              <text:p><text:s/>1.000,00 €<text:s/></text:p>
            </table:table-cell>
            <table:table-cell office:value-type="currency" office:value="1000" table:style-name="ce29">
              <text:p><text:s/>1.000,00 €<text:s/></text:p>
            </table:table-cell>
            <table:table-cell office:value-type="currency" office:value="3000" table:formula="of:=SUM([.O38:.Q38])" table:style-name="ce30">
              <text:p><text:s/>3.000,00 €<text:s/></text:p>
            </table:table-cell>
            <table:table-cell office:value-type="currency" office:value="12000" table:formula="of:=SUM([.R38];[.N38];[.J38];[.F38])" table:style-name="ce31">
              <text:p><text:s/>12.000,00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width="0.13587in" svg:height="0.15399in" draw:z-index="10" draw:id="id9" draw:style-name="a29" draw:transform="translate(-0.06793in -0.07699in) rotate(-3.14159) translate(0.1585in 0.13133in)" draw:name="Flecha: hacia arriba 10">
                <svg:title/>
                <svg:desc/>
                <text:p text:style-name="a28" text:class-names="" text:cond-style-name=""><text:span text:style-name="a27" text:class-names=""/></text:p>
                <draw:enhanced-geometry xmlns:dr3d="urn:oasis:names:tc:opendocument:xmlns:dr3d:1.0" draw:type="non-primitive" svg:viewBox="0 0 21600 21600" draw:enhanced-path="M ?f11 ?f9 L ?f11 ?f12 ?f8 ?f12 ?f10 ?f8 ?f9 ?f12 ?f13 ?f12 ?f13 ?f9 Z N" draw:text-areas="?f11 ?f19 ?f13 ?f24" draw:glue-points="?f22 ?f12 ?f23 ?f12" draw:glue-point-leaving-directions="-270, -90" draw:modifiers="9529 540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600"/>
                  <draw:equation draw:name="f7" draw:formula="?f4 / 21600"/>
                  <draw:equation draw:name="f8" draw:formula="0"/>
                  <draw:equation draw:name="f9" draw:formula="21600"/>
                  <draw:equation draw:name="f10" draw:formula="10800"/>
                  <draw:equation draw:name="f11" draw:formula="$1"/>
                  <draw:equation draw:name="f12" draw:formula="$0"/>
                  <draw:equation draw:name="f13" draw:formula="21600 - ?f11"/>
                  <draw:equation draw:name="f14" draw:formula="21600 * ?f7"/>
                  <draw:equation draw:name="f15" draw:formula="0 * ?f6"/>
                  <draw:equation draw:name="f16" draw:formula="21600 * ?f6"/>
                  <draw:equation draw:name="f17" draw:formula="?f12 * ?f11"/>
                  <draw:equation draw:name="f18" draw:formula="?f17 / 10800"/>
                  <draw:equation draw:name="f19" draw:formula="?f12 - ?f18"/>
                  <draw:equation draw:name="f20" draw:formula="$1 / ?f6"/>
                  <draw:equation draw:name="f21" draw:formula="$0 / ?f7"/>
                  <draw:equation draw:name="f22" draw:formula="?f15 / ?f6"/>
                  <draw:equation draw:name="f23" draw:formula="?f16 / ?f6"/>
                  <draw:equation draw:name="f24" draw:formula="?f14 / ?f7"/>
                  <draw:handle draw:handle-position="$1 $0" draw:handle-range-x-minimum="0" draw:handle-range-x-maximum="10800" draw:handle-range-y-minimum="0" draw:handle-range-y-maximum="21600"/>
                </draw:enhanced-geometry>
              </draw:custom-shape>
            </table:table-cell>
            <table:table-cell office:value-type="string" table:style-name="ce54">
              <text:p>62206001 - Mtto. y Reparación Arquetas y Socavones</text:p>
            </table:table-cell>
            <table:table-cell office:value-type="currency" office:value="1700" table:style-name="ce39">
              <text:p><text:s/>1.700,00 €<text:s/></text:p>
            </table:table-cell>
            <table:table-cell office:value-type="currency" office:value="1700" table:style-name="ce39">
              <text:p><text:s/>1.700,00 €<text:s/></text:p>
            </table:table-cell>
            <table:table-cell office:value-type="currency" office:value="1700" table:style-name="ce39">
              <text:p><text:s/>1.700,00 €<text:s/></text:p>
            </table:table-cell>
            <table:table-cell office:value-type="currency" office:value="5100" table:formula="of:=SUM([.C39:.E39])" table:style-name="ce21">
              <text:p><text:s/>5.100,00 €<text:s/></text:p>
            </table:table-cell>
            <table:table-cell office:value-type="currency" office:value="1700" table:style-name="ce22">
              <text:p><text:s/>1.700,00 €<text:s/></text:p>
            </table:table-cell>
            <table:table-cell office:value-type="currency" office:value="1700" table:style-name="ce23">
              <text:p><text:s/>1.700,00 €<text:s/></text:p>
            </table:table-cell>
            <table:table-cell office:value-type="currency" office:value="1700" table:style-name="ce23">
              <text:p><text:s/>1.700,00 €<text:s/></text:p>
            </table:table-cell>
            <table:table-cell office:value-type="currency" office:value="5100" table:formula="of:=SUM([.G39:.I39])" table:style-name="ce24">
              <text:p><text:s/>5.100,00 €<text:s/></text:p>
            </table:table-cell>
            <table:table-cell office:value-type="currency" office:value="1700" table:style-name="ce25">
              <text:p><text:s/>1.700,00 €<text:s/></text:p>
            </table:table-cell>
            <table:table-cell office:value-type="currency" office:value="1700" table:style-name="ce26">
              <text:p><text:s/>1.700,00 €<text:s/></text:p>
            </table:table-cell>
            <table:table-cell office:value-type="currency" office:value="1700" table:style-name="ce26">
              <text:p><text:s/>1.700,00 €<text:s/></text:p>
            </table:table-cell>
            <table:table-cell office:value-type="currency" office:value="5100" table:formula="of:=SUM([.K39:.M39])" table:style-name="ce27">
              <text:p><text:s/>5.100,00 €<text:s/></text:p>
            </table:table-cell>
            <table:table-cell office:value-type="currency" office:value="1700" table:style-name="ce28">
              <text:p><text:s/>1.700,00 €<text:s/></text:p>
            </table:table-cell>
            <table:table-cell office:value-type="currency" office:value="1700" table:style-name="ce29">
              <text:p><text:s/>1.700,00 €<text:s/></text:p>
            </table:table-cell>
            <table:table-cell office:value-type="currency" office:value="1700" table:style-name="ce29">
              <text:p><text:s/>1.700,00 €<text:s/></text:p>
            </table:table-cell>
            <table:table-cell office:value-type="currency" office:value="5100" table:formula="of:=SUM([.O39:.Q39])" table:style-name="ce30">
              <text:p><text:s/>5.100,00 €<text:s/></text:p>
            </table:table-cell>
            <table:table-cell office:value-type="currency" office:value="20400" table:formula="of:=SUM([.R39];[.N39];[.J39];[.F39])" table:style-name="ce31">
              <text:p><text:s/>20.400,00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9058in" svg:y="0.08152in" svg:width="0.13587in" svg:height="0.12274in" draw:z-index="8" draw:id="id7" draw:style-name="a23" draw:name="Flecha: hacia arriba 8">
                <svg:title/>
                <svg:desc/>
                <text:p text:style-name="a22" text:class-names="" text:cond-style-name=""><text:span text:style-name="a21" text:class-names=""/></text:p>
                <draw:enhanced-geometry xmlns:dr3d="urn:oasis:names:tc:opendocument:xmlns:dr3d:1.0" draw:type="non-primitive" svg:viewBox="0 0 21600 21600" draw:enhanced-path="M ?f11 ?f9 L ?f11 ?f12 ?f8 ?f12 ?f10 ?f8 ?f9 ?f12 ?f13 ?f12 ?f13 ?f9 Z N" draw:text-areas="?f11 ?f19 ?f13 ?f24" draw:glue-points="?f22 ?f12 ?f23 ?f12" draw:glue-point-leaving-directions="-270, -90" draw:modifiers="10800 540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600"/>
                  <draw:equation draw:name="f7" draw:formula="?f4 / 21600"/>
                  <draw:equation draw:name="f8" draw:formula="0"/>
                  <draw:equation draw:name="f9" draw:formula="21600"/>
                  <draw:equation draw:name="f10" draw:formula="10800"/>
                  <draw:equation draw:name="f11" draw:formula="$1"/>
                  <draw:equation draw:name="f12" draw:formula="$0"/>
                  <draw:equation draw:name="f13" draw:formula="21600 - ?f11"/>
                  <draw:equation draw:name="f14" draw:formula="21600 * ?f7"/>
                  <draw:equation draw:name="f15" draw:formula="0 * ?f6"/>
                  <draw:equation draw:name="f16" draw:formula="21600 * ?f6"/>
                  <draw:equation draw:name="f17" draw:formula="?f12 * ?f11"/>
                  <draw:equation draw:name="f18" draw:formula="?f17 / 10800"/>
                  <draw:equation draw:name="f19" draw:formula="?f12 - ?f18"/>
                  <draw:equation draw:name="f20" draw:formula="$1 / ?f6"/>
                  <draw:equation draw:name="f21" draw:formula="$0 / ?f7"/>
                  <draw:equation draw:name="f22" draw:formula="?f15 / ?f6"/>
                  <draw:equation draw:name="f23" draw:formula="?f16 / ?f6"/>
                  <draw:equation draw:name="f24" draw:formula="?f14 / ?f7"/>
                  <draw:handle draw:handle-position="$1 $0" draw:handle-range-x-minimum="0" draw:handle-range-x-maximum="10800" draw:handle-range-y-minimum="0" draw:handle-range-y-maximum="21600"/>
                </draw:enhanced-geometry>
              </draw:custom-shape>
            </table:table-cell>
            <table:table-cell office:value-type="string" table:style-name="ce54">
              <text:p>62206003 - Mtto. Hidrantes Fase I, II, III (PROTECSA, S.L.)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1198.5999999999999" table:style-name="ce39">
              <office:annotation draw:style-name="a75" svg:x="3.67708333333333in" svg:y="5.88541666666667in" svg:width="1.01041666666667in" svg:height="0.541666666666667in">
                <dc:creator>eklt50</dc:creator>
                <text:p><text:span text:style-name="T7">EvaMorales:</text:span><text:span text:style-name="T7"/></text:p>
                <text:p><text:span text:style-name="T7">Mtto Hidrantes FASE II-A</text:span><text:span text:style-name="T4"/></text:p>
                <text:p/>
              </office:annotation>
              <text:p><text:s/>1.198,6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1198.5999999999999" table:formula="of:=SUM([.C40:.E40])" table:style-name="ce21">
              <text:p><text:s/>1.198,60 €<text:s/></text:p>
            </table:table-cell>
            <table:table-cell office:value-type="currency" office:value="1335.36" table:style-name="ce22">
              <office:annotation draw:style-name="a76" svg:x="6.97916666666667in" svg:y="6.73958333333333in" svg:width="0.802083333333333in" svg:height="0.28125in">
                <dc:creator>eklt50</dc:creator>
                <text:p><text:span text:style-name="T5">EvaMorales:</text:span><text:span text:style-name="T5"/></text:p>
                <text:p><text:span text:style-name="T6">Mtto Hidrantes FASE I</text:span></text:p>
              </office:annotation>
              <text:p><text:s/>1.335,36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1335.36" table:formula="of:=SUM([.G40:.I40])" table:style-name="ce24">
              <text:p><text:s/>1.335,36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492.2" table:style-name="ce26">
              <office:annotation draw:style-name="a77" svg:x="9.8125in" svg:y="6.5625in" svg:width="0.875in" svg:height="0.239583333333333in">
                <dc:creator>eklt50</dc:creator>
                <text:p><text:span text:style-name="T5">EvaMorales:</text:span><text:span text:style-name="T6"/></text:p>
                <text:p><text:span text:style-name="T6">Mtto.Hidrantes FASE II-A</text:span></text:p>
              </office:annotation>
              <text:p><text:s/>492,2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492.2" table:formula="of:=SUM([.K40:.M40])" table:style-name="ce27">
              <text:p><text:s/>492,2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formula="of:=SUM([.O40:.Q40])" table:style-name="ce30">
              <text:p><text:s/>-00 €<text:s/></text:p>
            </table:table-cell>
            <table:table-cell office:value-type="currency" office:value="3026.16" table:formula="of:=SUM([.R40];[.N40];[.J40];[.F40])" table:style-name="ce31">
              <text:p><text:s/>3.026,16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2207001 - Mtto. y Reparación Señales Viarias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250" table:style-name="ce39">
              <text:p><text:s/>250,00 €<text:s/></text:p>
            </table:table-cell>
            <table:table-cell office:value-type="currency" office:value="250" table:formula="of:=SUM([.C41:.E41])" table:style-name="ce21">
              <text:p><text:s/>250,00 €<text:s/></text:p>
            </table:table-cell>
            <table:table-cell office:value-type="currency" office:value="250" table:style-name="ce22">
              <text:p><text:s/>250,00 €<text:s/></text:p>
            </table:table-cell>
            <table:table-cell office:value-type="currency" office:value="250" table:style-name="ce23">
              <text:p><text:s/>250,00 €<text:s/></text:p>
            </table:table-cell>
            <table:table-cell office:value-type="currency" office:value="250" table:style-name="ce23">
              <text:p><text:s/>250,00 €<text:s/></text:p>
            </table:table-cell>
            <table:table-cell office:value-type="currency" office:value="750" table:formula="of:=SUM([.G41:.I41])" table:style-name="ce24">
              <text:p><text:s/>750,00 €<text:s/></text:p>
            </table:table-cell>
            <table:table-cell office:value-type="currency" office:value="250" table:style-name="ce25">
              <text:p><text:s/>250,00 €<text:s/></text:p>
            </table:table-cell>
            <table:table-cell office:value-type="currency" office:value="250" table:style-name="ce26">
              <text:p><text:s/>250,00 €<text:s/></text:p>
            </table:table-cell>
            <table:table-cell office:value-type="currency" office:value="250" table:style-name="ce26">
              <text:p><text:s/>250,00 €<text:s/></text:p>
            </table:table-cell>
            <table:table-cell office:value-type="currency" office:value="750" table:formula="of:=SUM([.K41:.M41])" table:style-name="ce27">
              <text:p><text:s/>750,00 €<text:s/></text:p>
            </table:table-cell>
            <table:table-cell office:value-type="currency" office:value="250" table:style-name="ce28">
              <text:p><text:s/>250,00 €<text:s/></text:p>
            </table:table-cell>
            <table:table-cell office:value-type="currency" office:value="250" table:style-name="ce29">
              <text:p><text:s/>250,00 €<text:s/></text:p>
            </table:table-cell>
            <table:table-cell office:value-type="currency" office:value="250" table:style-name="ce29">
              <text:p><text:s/>250,00 €<text:s/></text:p>
            </table:table-cell>
            <table:table-cell office:value-type="currency" office:value="750" table:formula="of:=SUM([.O41:.Q41])" table:style-name="ce30">
              <text:p><text:s/>750,00 €<text:s/></text:p>
            </table:table-cell>
            <table:table-cell office:value-type="currency" office:value="2500" table:formula="of:=SUM([.R41];[.N41];[.J41];[.F41])" table:style-name="ce31">
              <text:p><text:s/>2.500,00 €<text:s/></text:p>
            </table:table-cell>
            <table:table-cell table:number-columns-repeated="16365"/>
          </table:table-row>
        </table:table-row-group>
        <table:table-row table:style-name="ro5">
          <table:table-cell table:style-name="ce5"/>
          <table:table-cell office:value-type="string" table:style-name="ce95">
            <text:p>TOTAL MANTENIMIENTO</text:p>
          </table:table-cell>
          <table:table-cell office:value-type="currency" office:value="18211.32" table:formula="of:=SUM([.C34:.C41])" table:style-name="ce92">
            <text:p><text:s/>18.211,32 €<text:s/></text:p>
          </table:table-cell>
          <table:table-cell office:value-type="currency" office:value="11654.26" table:formula="of:=SUM([.D34:.D41])" table:style-name="ce92">
            <text:p><text:s/>11.654,26 €<text:s/></text:p>
          </table:table-cell>
          <table:table-cell office:value-type="currency" office:value="10950" table:formula="of:=SUM([.E34:.E41])" table:style-name="ce92">
            <text:p><text:s/>10.950,00 €<text:s/></text:p>
          </table:table-cell>
          <table:table-cell office:value-type="currency" office:value="40815.58" table:formula="of:=SUM([.C42:.E42])" table:style-name="ce42">
            <text:p><text:s/>40.815,58 €<text:s/></text:p>
          </table:table-cell>
          <table:table-cell office:value-type="currency" office:value="12085.36" table:formula="of:=SUM([.G34:.G41])" table:style-name="ce50">
            <text:p><text:s/>12.085,36 €<text:s/></text:p>
          </table:table-cell>
          <table:table-cell office:value-type="currency" office:value="10750" table:formula="of:=SUM([.H34:.H41])" table:style-name="ce50">
            <text:p><text:s/>10.750,00 €<text:s/></text:p>
          </table:table-cell>
          <table:table-cell office:value-type="currency" office:value="10950" table:formula="of:=SUM([.I34:.I41])" table:style-name="ce50">
            <text:p><text:s/>10.950,00 €<text:s/></text:p>
          </table:table-cell>
          <table:table-cell office:value-type="currency" office:value="33785.360000000001" table:formula="of:=SUM([.G42:.I42])" table:style-name="ce32">
            <text:p><text:s/>33.785,36 €<text:s/></text:p>
          </table:table-cell>
          <table:table-cell office:value-type="currency" office:value="10790" table:formula="of:=SUM([.K34:.K41])" table:style-name="ce51">
            <text:p><text:s/>10.790,00 €<text:s/></text:p>
          </table:table-cell>
          <table:table-cell office:value-type="currency" office:value="11242.2" table:formula="of:=SUM([.L34:.L41])" table:style-name="ce51">
            <text:p><text:s/>11.242,20 €<text:s/></text:p>
          </table:table-cell>
          <table:table-cell office:value-type="currency" office:value="11381.91" table:formula="of:=SUM([.M34:.M41])" table:style-name="ce51">
            <text:p><text:s/>11.381,91 €<text:s/></text:p>
          </table:table-cell>
          <table:table-cell office:value-type="currency" office:value="33414.11" table:formula="of:=SUM([.K42:.M42])" table:style-name="ce33">
            <text:p><text:s/>33.414,11 €<text:s/></text:p>
          </table:table-cell>
          <table:table-cell office:value-type="currency" office:value="10750" table:formula="of:=SUM([.O34:.O41])" table:style-name="ce51">
            <text:p><text:s/>10.750,00 €<text:s/></text:p>
          </table:table-cell>
          <table:table-cell office:value-type="currency" office:value="10750" table:formula="of:=SUM([.P34:.P41])" table:style-name="ce51">
            <text:p><text:s/>10.750,00 €<text:s/></text:p>
          </table:table-cell>
          <table:table-cell office:value-type="currency" office:value="10750" table:formula="of:=SUM([.Q34:.Q41])" table:style-name="ce51">
            <text:p><text:s/>10.750,00 €<text:s/></text:p>
          </table:table-cell>
          <table:table-cell office:value-type="currency" office:value="32250" table:formula="of:=SUM([.O42:.Q42])" table:style-name="ce34">
            <text:p><text:s/>32.250,00 €<text:s/></text:p>
          </table:table-cell>
          <table:table-cell office:value-type="currency" office:value="140265.04999999999" table:formula="of:=SUM([.R42];[.N42];[.J42];[.F42])" table:style-name="ce93">
            <text:p><text:s/>140.265,05 €<text:s/></text:p>
          </table:table-cell>
          <table:table-cell table:number-columns-repeated="16365" table:style-name="ce5"/>
        </table:table-row>
        <table:table-row table:style-name="ro4">
          <table:table-cell/>
          <table:table-cell office:value-type="string" table:style-name="ce98">
            <text:p>ASESORÍAS</text:p>
          </table:table-cell>
          <table:table-cell table:number-columns-repeated="2" table:style-name="ce108"/>
          <table:table-cell table:style-name="ce19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20"/>
          <table:table-cell table:number-columns-repeated="16365"/>
        </table:table-row>
        <table:table-row-group>
          <table:table-row table:style-name="ro4">
            <table:table-cell table:style-name="ce2">
              <draw:custom-shape svg:x="0.06341in" svg:y="0.05435in" svg:width="0.14493in" svg:height="0.14493in" draw:z-index="5" draw:id="id4" draw:style-name="a14" draw:name="Es igual a 5">
                <svg:title/>
                <svg:desc/>
                <text:p text:style-name="a13" text:class-names="" text:cond-style-name=""><text:span text:style-name="a12" text:class-names=""/></text:p>
                <draw:enhanced-geometry xmlns:dr3d="urn:oasis:names:tc:opendocument:xmlns:dr3d:1.0" draw:path-stretchpoint-x="21600" draw:path-stretchpoint-y="21600" draw:type="non-primitive" svg:viewBox="0 0 21600 21600" draw:enhanced-path="M ?f28 ?f30 L ?f29 ?f30 ?f29 ?f26 ?f28 ?f26 Z M ?f28 ?f27 L ?f29 ?f27 ?f29 ?f31 ?f28 ?f31 Z N" draw:text-areas="?f28 ?f30 ?f29 ?f31" draw:glue-points="?f29 ?f34 ?f29 ?f35 ?f22 ?f31 ?f28 ?f34 ?f28 ?f35 ?f22 ?f30" draw:glue-point-leaving-directions="-90, -90, -180, -270, -270, -360" draw:modifiers="0 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3520"/>
                  <draw:equation draw:name="f9" draw:formula="11760"/>
                  <draw:equation draw:name="f10" draw:formula="21600 * ?f5"/>
                  <draw:equation draw:name="f11" draw:formula="21600 * ?f4"/>
                  <draw:equation draw:name="f12" draw:formula="?f10 / ?f6"/>
                  <draw:equation draw:name="f13" draw:formula="?f11 / ?f6"/>
                  <draw:equation draw:name="f14" draw:formula="?f13 - ?f7"/>
                  <draw:equation draw:name="f15" draw:formula="?f12 - ?f7"/>
                  <draw:equation draw:name="f16" draw:formula="?f14 / 2"/>
                  <draw:equation draw:name="f17" draw:formula="?f15 / 2"/>
                  <draw:equation draw:name="f18" draw:formula="?f14 * ?f8"/>
                  <draw:equation draw:name="f19" draw:formula="?f14 * ?f9"/>
                  <draw:equation draw:name="f20" draw:formula="?f15 * 73490"/>
                  <draw:equation draw:name="f21" draw:formula="?f7 + ?f16"/>
                  <draw:equation draw:name="f22" draw:formula="?f7 + ?f17"/>
                  <draw:equation draw:name="f23" draw:formula="?f18 / 100000"/>
                  <draw:equation draw:name="f24" draw:formula="?f19 / 200000"/>
                  <draw:equation draw:name="f25" draw:formula="?f20 / 200000"/>
                  <draw:equation draw:name="f26" draw:formula="?f21 - ?f24"/>
                  <draw:equation draw:name="f27" draw:formula="?f21 + ?f24"/>
                  <draw:equation draw:name="f28" draw:formula="?f22 - ?f25"/>
                  <draw:equation draw:name="f29" draw:formula="?f22 + ?f25"/>
                  <draw:equation draw:name="f30" draw:formula="?f26 - ?f23"/>
                  <draw:equation draw:name="f31" draw:formula="?f27 + ?f23"/>
                  <draw:equation draw:name="f32" draw:formula="?f30 + ?f26"/>
                  <draw:equation draw:name="f33" draw:formula="?f27 + ?f31"/>
                  <draw:equation draw:name="f34" draw:formula="?f32 / 2"/>
                  <draw:equation draw:name="f35" draw:formula="?f33 / 2"/>
                </draw:enhanced-geometry>
              </draw:custom-shape>
            </table:table-cell>
            <table:table-cell office:value-type="string" table:style-name="ce54">
              <text:p>62300002 - Asesoría Laboral (SF ASESORES)</text:p>
            </table:table-cell>
            <table:table-cell office:value-type="currency" office:value="53.5" table:style-name="ce39">
              <text:p><text:s/>53,50 €<text:s/></text:p>
            </table:table-cell>
            <table:table-cell office:value-type="currency" office:value="53.5" table:style-name="ce39">
              <text:p><text:s/>53,50 €<text:s/></text:p>
            </table:table-cell>
            <table:table-cell office:value-type="currency" office:value="53.5" table:style-name="ce39">
              <text:p><text:s/>53,50 €<text:s/></text:p>
            </table:table-cell>
            <table:table-cell office:value-type="currency" office:value="160.5" table:formula="of:=SUM([.C44:.E44])" table:style-name="ce21">
              <text:p><text:s/>160,50 €<text:s/></text:p>
            </table:table-cell>
            <table:table-cell office:value-type="currency" office:value="53.5" table:style-name="ce22">
              <text:p><text:s/>53,50 €<text:s/></text:p>
            </table:table-cell>
            <table:table-cell office:value-type="currency" office:value="53.5" table:style-name="ce23">
              <text:p><text:s/>53,50 €<text:s/></text:p>
            </table:table-cell>
            <table:table-cell office:value-type="currency" office:value="53.5" table:style-name="ce23">
              <text:p><text:s/>53,50 €<text:s/></text:p>
            </table:table-cell>
            <table:table-cell office:value-type="currency" office:value="160.5" table:formula="of:=SUM([.G44:.I44])" table:style-name="ce24">
              <text:p><text:s/>160,50 €<text:s/></text:p>
            </table:table-cell>
            <table:table-cell office:value-type="currency" office:value="53.5" table:style-name="ce25">
              <text:p><text:s/>53,50 €<text:s/></text:p>
            </table:table-cell>
            <table:table-cell office:value-type="currency" office:value="53.5" table:style-name="ce26">
              <text:p><text:s/>53,50 €<text:s/></text:p>
            </table:table-cell>
            <table:table-cell office:value-type="currency" office:value="53.5" table:style-name="ce26">
              <text:p><text:s/>53,50 €<text:s/></text:p>
            </table:table-cell>
            <table:table-cell office:value-type="currency" office:value="160.5" table:formula="of:=SUM([.K44:.M44])" table:style-name="ce27">
              <text:p><text:s/>160,50 €<text:s/></text:p>
            </table:table-cell>
            <table:table-cell office:value-type="currency" office:value="53.5" table:style-name="ce28">
              <text:p><text:s/>53,50 €<text:s/></text:p>
            </table:table-cell>
            <table:table-cell office:value-type="currency" office:value="53.5" table:style-name="ce29">
              <text:p><text:s/>53,50 €<text:s/></text:p>
            </table:table-cell>
            <table:table-cell office:value-type="currency" office:value="53.5" table:style-name="ce29">
              <text:p><text:s/>53,50 €<text:s/></text:p>
            </table:table-cell>
            <table:table-cell office:value-type="currency" office:value="160.5" table:formula="of:=SUM([.O44:.Q44])" table:style-name="ce30">
              <text:p><text:s/>160,50 €<text:s/></text:p>
            </table:table-cell>
            <table:table-cell office:value-type="currency" office:value="642" table:formula="of:=SUM([.R44];[.N44];[.J44];[.F44])" table:style-name="ce31">
              <text:p><text:s/>642,00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6341in" svg:y="0.05435in" svg:width="0.14493in" svg:height="0.14493in" draw:z-index="6" draw:id="id5" draw:style-name="a17" draw:name="Es igual a 6">
                <svg:title/>
                <svg:desc/>
                <text:p text:style-name="a16" text:class-names="" text:cond-style-name=""><text:span text:style-name="a15" text:class-names=""/></text:p>
                <draw:enhanced-geometry xmlns:dr3d="urn:oasis:names:tc:opendocument:xmlns:dr3d:1.0" draw:path-stretchpoint-x="21600" draw:path-stretchpoint-y="21600" draw:type="non-primitive" svg:viewBox="0 0 21600 21600" draw:enhanced-path="M ?f28 ?f30 L ?f29 ?f30 ?f29 ?f26 ?f28 ?f26 Z M ?f28 ?f27 L ?f29 ?f27 ?f29 ?f31 ?f28 ?f31 Z N" draw:text-areas="?f28 ?f30 ?f29 ?f31" draw:glue-points="?f29 ?f34 ?f29 ?f35 ?f22 ?f31 ?f28 ?f34 ?f28 ?f35 ?f22 ?f30" draw:glue-point-leaving-directions="-90, -90, -180, -270, -270, -360" draw:modifiers="0 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3520"/>
                  <draw:equation draw:name="f9" draw:formula="11760"/>
                  <draw:equation draw:name="f10" draw:formula="21600 * ?f5"/>
                  <draw:equation draw:name="f11" draw:formula="21600 * ?f4"/>
                  <draw:equation draw:name="f12" draw:formula="?f10 / ?f6"/>
                  <draw:equation draw:name="f13" draw:formula="?f11 / ?f6"/>
                  <draw:equation draw:name="f14" draw:formula="?f13 - ?f7"/>
                  <draw:equation draw:name="f15" draw:formula="?f12 - ?f7"/>
                  <draw:equation draw:name="f16" draw:formula="?f14 / 2"/>
                  <draw:equation draw:name="f17" draw:formula="?f15 / 2"/>
                  <draw:equation draw:name="f18" draw:formula="?f14 * ?f8"/>
                  <draw:equation draw:name="f19" draw:formula="?f14 * ?f9"/>
                  <draw:equation draw:name="f20" draw:formula="?f15 * 73490"/>
                  <draw:equation draw:name="f21" draw:formula="?f7 + ?f16"/>
                  <draw:equation draw:name="f22" draw:formula="?f7 + ?f17"/>
                  <draw:equation draw:name="f23" draw:formula="?f18 / 100000"/>
                  <draw:equation draw:name="f24" draw:formula="?f19 / 200000"/>
                  <draw:equation draw:name="f25" draw:formula="?f20 / 200000"/>
                  <draw:equation draw:name="f26" draw:formula="?f21 - ?f24"/>
                  <draw:equation draw:name="f27" draw:formula="?f21 + ?f24"/>
                  <draw:equation draw:name="f28" draw:formula="?f22 - ?f25"/>
                  <draw:equation draw:name="f29" draw:formula="?f22 + ?f25"/>
                  <draw:equation draw:name="f30" draw:formula="?f26 - ?f23"/>
                  <draw:equation draw:name="f31" draw:formula="?f27 + ?f23"/>
                  <draw:equation draw:name="f32" draw:formula="?f30 + ?f26"/>
                  <draw:equation draw:name="f33" draw:formula="?f27 + ?f31"/>
                  <draw:equation draw:name="f34" draw:formula="?f32 / 2"/>
                  <draw:equation draw:name="f35" draw:formula="?f33 / 2"/>
                </draw:enhanced-geometry>
              </draw:custom-shape>
            </table:table-cell>
            <table:table-cell office:value-type="string" table:style-name="ce54">
              <text:p>62300004 - Asesoría Fiscal (ASEFICO)</text:p>
            </table:table-cell>
            <table:table-cell office:value-type="currency" office:value="214" table:style-name="ce39">
              <text:p><text:s/>214,00 €<text:s/></text:p>
            </table:table-cell>
            <table:table-cell office:value-type="currency" office:value="214" table:style-name="ce39">
              <text:p><text:s/>214,00 €<text:s/></text:p>
            </table:table-cell>
            <table:table-cell office:value-type="currency" office:value="214" table:style-name="ce39">
              <text:p><text:s/>214,00 €<text:s/></text:p>
            </table:table-cell>
            <table:table-cell office:value-type="currency" office:value="642" table:formula="of:=SUM([.C45:.E45])" table:style-name="ce21">
              <text:p><text:s/>642,00 €<text:s/></text:p>
            </table:table-cell>
            <table:table-cell office:value-type="currency" office:value="214" table:style-name="ce22">
              <text:p><text:s/>214,00 €<text:s/></text:p>
            </table:table-cell>
            <table:table-cell office:value-type="currency" office:value="214" table:style-name="ce23">
              <text:p><text:s/>214,00 €<text:s/></text:p>
            </table:table-cell>
            <table:table-cell office:value-type="currency" office:value="214" table:style-name="ce23">
              <text:p><text:s/>214,00 €<text:s/></text:p>
            </table:table-cell>
            <table:table-cell office:value-type="currency" office:value="642" table:formula="of:=SUM([.G45:.I45])" table:style-name="ce24">
              <text:p><text:s/>642,00 €<text:s/></text:p>
            </table:table-cell>
            <table:table-cell office:value-type="currency" office:value="214" table:style-name="ce25">
              <text:p><text:s/>214,00 €<text:s/></text:p>
            </table:table-cell>
            <table:table-cell office:value-type="currency" office:value="214" table:style-name="ce26">
              <text:p><text:s/>214,00 €<text:s/></text:p>
            </table:table-cell>
            <table:table-cell office:value-type="currency" office:value="214" table:style-name="ce26">
              <text:p><text:s/>214,00 €<text:s/></text:p>
            </table:table-cell>
            <table:table-cell office:value-type="currency" office:value="642" table:formula="of:=SUM([.K45:.M45])" table:style-name="ce27">
              <text:p><text:s/>642,00 €<text:s/></text:p>
            </table:table-cell>
            <table:table-cell office:value-type="currency" office:value="214" table:style-name="ce28">
              <text:p><text:s/>214,00 €<text:s/></text:p>
            </table:table-cell>
            <table:table-cell office:value-type="currency" office:value="214" table:style-name="ce29">
              <text:p><text:s/>214,00 €<text:s/></text:p>
            </table:table-cell>
            <table:table-cell office:value-type="currency" office:value="214" table:style-name="ce29">
              <text:p><text:s/>214,00 €<text:s/></text:p>
            </table:table-cell>
            <table:table-cell office:value-type="currency" office:value="642" table:formula="of:=SUM([.O45:.Q45])" table:style-name="ce30">
              <text:p><text:s/>642,00 €<text:s/></text:p>
            </table:table-cell>
            <table:table-cell office:value-type="currency" office:value="2568" table:formula="of:=SUM([.R45];[.N45];[.J45];[.F45])" table:style-name="ce31">
              <text:p><text:s/>2.568,00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7246in" svg:y="0.04529in" svg:width="0.13587in" svg:height="0.15399in" draw:z-index="7" draw:id="id6" draw:style-name="a20" draw:name="Flecha: hacia arriba 7">
                <svg:title/>
                <svg:desc/>
                <text:p text:style-name="a19" text:class-names="" text:cond-style-name=""><text:span text:style-name="a18" text:class-names=""/></text:p>
                <draw:enhanced-geometry xmlns:dr3d="urn:oasis:names:tc:opendocument:xmlns:dr3d:1.0" draw:type="non-primitive" svg:viewBox="0 0 21600 21600" draw:enhanced-path="M ?f11 ?f9 L ?f11 ?f12 ?f8 ?f12 ?f10 ?f8 ?f9 ?f12 ?f13 ?f12 ?f13 ?f9 Z N" draw:text-areas="?f11 ?f19 ?f13 ?f24" draw:glue-points="?f22 ?f12 ?f23 ?f12" draw:glue-point-leaving-directions="-270, -90" draw:modifiers="9529 540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600"/>
                  <draw:equation draw:name="f7" draw:formula="?f4 / 21600"/>
                  <draw:equation draw:name="f8" draw:formula="0"/>
                  <draw:equation draw:name="f9" draw:formula="21600"/>
                  <draw:equation draw:name="f10" draw:formula="10800"/>
                  <draw:equation draw:name="f11" draw:formula="$1"/>
                  <draw:equation draw:name="f12" draw:formula="$0"/>
                  <draw:equation draw:name="f13" draw:formula="21600 - ?f11"/>
                  <draw:equation draw:name="f14" draw:formula="21600 * ?f7"/>
                  <draw:equation draw:name="f15" draw:formula="0 * ?f6"/>
                  <draw:equation draw:name="f16" draw:formula="21600 * ?f6"/>
                  <draw:equation draw:name="f17" draw:formula="?f12 * ?f11"/>
                  <draw:equation draw:name="f18" draw:formula="?f17 / 10800"/>
                  <draw:equation draw:name="f19" draw:formula="?f12 - ?f18"/>
                  <draw:equation draw:name="f20" draw:formula="$1 / ?f6"/>
                  <draw:equation draw:name="f21" draw:formula="$0 / ?f7"/>
                  <draw:equation draw:name="f22" draw:formula="?f15 / ?f6"/>
                  <draw:equation draw:name="f23" draw:formula="?f16 / ?f6"/>
                  <draw:equation draw:name="f24" draw:formula="?f14 / ?f7"/>
                  <draw:handle draw:handle-position="$1 $0" draw:handle-range-x-minimum="0" draw:handle-range-x-maximum="10800" draw:handle-range-y-minimum="0" draw:handle-range-y-maximum="21600"/>
                </draw:enhanced-geometry>
              </draw:custom-shape>
            </table:table-cell>
            <table:table-cell office:value-type="string" table:style-name="ce54">
              <text:p>62300005 - Servicios Protección Datos (ES-KLAPTT CONSULTING)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formula="of:=SUM([.C46:.E46])" table:style-name="ce21">
              <text:p><text:s/>-00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203" table:style-name="ce23">
              <text:p><text:s/>203,00 €<text:s/></text:p>
            </table:table-cell>
            <table:table-cell office:value-type="currency" office:value="203" table:formula="of:=SUM([.G46:.I46])" table:style-name="ce24">
              <text:p><text:s/>203,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formula="of:=SUM([.K46:.M46])" table:style-name="ce27">
              <text:p><text:s/>-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formula="of:=SUM([.O46:.Q46])" table:style-name="ce30">
              <text:p><text:s/>-00 €<text:s/></text:p>
            </table:table-cell>
            <table:table-cell office:value-type="currency" office:value="203" table:formula="of:=SUM([.R46];[.N46];[.J46];[.F46])" table:style-name="ce31">
              <text:p><text:s/>203,00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6341in" svg:y="0.04529in" svg:width="0.14493in" svg:height="0.14493in" draw:z-index="22" draw:id="id21" draw:style-name="a63" draw:name="Es igual a 22">
                <svg:title/>
                <svg:desc/>
                <text:p text:style-name="a62" text:class-names="" text:cond-style-name=""><text:span text:style-name="a61" text:class-names=""/></text:p>
                <draw:enhanced-geometry xmlns:dr3d="urn:oasis:names:tc:opendocument:xmlns:dr3d:1.0" draw:path-stretchpoint-x="21600" draw:path-stretchpoint-y="21600" draw:type="non-primitive" svg:viewBox="0 0 21600 21600" draw:enhanced-path="M ?f28 ?f30 L ?f29 ?f30 ?f29 ?f26 ?f28 ?f26 Z M ?f28 ?f27 L ?f29 ?f27 ?f29 ?f31 ?f28 ?f31 Z N" draw:text-areas="?f28 ?f30 ?f29 ?f31" draw:glue-points="?f29 ?f34 ?f29 ?f35 ?f22 ?f31 ?f28 ?f34 ?f28 ?f35 ?f22 ?f30" draw:glue-point-leaving-directions="-90, -90, -180, -270, -270, -360" draw:modifiers="0 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3520"/>
                  <draw:equation draw:name="f9" draw:formula="11760"/>
                  <draw:equation draw:name="f10" draw:formula="21600 * ?f5"/>
                  <draw:equation draw:name="f11" draw:formula="21600 * ?f4"/>
                  <draw:equation draw:name="f12" draw:formula="?f10 / ?f6"/>
                  <draw:equation draw:name="f13" draw:formula="?f11 / ?f6"/>
                  <draw:equation draw:name="f14" draw:formula="?f13 - ?f7"/>
                  <draw:equation draw:name="f15" draw:formula="?f12 - ?f7"/>
                  <draw:equation draw:name="f16" draw:formula="?f14 / 2"/>
                  <draw:equation draw:name="f17" draw:formula="?f15 / 2"/>
                  <draw:equation draw:name="f18" draw:formula="?f14 * ?f8"/>
                  <draw:equation draw:name="f19" draw:formula="?f14 * ?f9"/>
                  <draw:equation draw:name="f20" draw:formula="?f15 * 73490"/>
                  <draw:equation draw:name="f21" draw:formula="?f7 + ?f16"/>
                  <draw:equation draw:name="f22" draw:formula="?f7 + ?f17"/>
                  <draw:equation draw:name="f23" draw:formula="?f18 / 100000"/>
                  <draw:equation draw:name="f24" draw:formula="?f19 / 200000"/>
                  <draw:equation draw:name="f25" draw:formula="?f20 / 200000"/>
                  <draw:equation draw:name="f26" draw:formula="?f21 - ?f24"/>
                  <draw:equation draw:name="f27" draw:formula="?f21 + ?f24"/>
                  <draw:equation draw:name="f28" draw:formula="?f22 - ?f25"/>
                  <draw:equation draw:name="f29" draw:formula="?f22 + ?f25"/>
                  <draw:equation draw:name="f30" draw:formula="?f26 - ?f23"/>
                  <draw:equation draw:name="f31" draw:formula="?f27 + ?f23"/>
                  <draw:equation draw:name="f32" draw:formula="?f30 + ?f26"/>
                  <draw:equation draw:name="f33" draw:formula="?f27 + ?f31"/>
                  <draw:equation draw:name="f34" draw:formula="?f32 / 2"/>
                  <draw:equation draw:name="f35" draw:formula="?f33 / 2"/>
                </draw:enhanced-geometry>
              </draw:custom-shape>
            </table:table-cell>
            <table:table-cell office:value-type="string" table:style-name="ce54">
              <text:p>62300006 - Asesoría Legal (MORENO PÉREZ Y ASOCIADOS)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7704.2" table:style-name="ce39">
              <text:p><text:s/>7.704,20 €<text:s/></text:p>
            </table:table-cell>
            <table:table-cell office:value-type="currency" office:value="7704.2" table:formula="of:=SUM([.C47:.E47])" table:style-name="ce21">
              <text:p><text:s/>7.704,20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formula="of:=SUM([.G47:.I47])" table:style-name="ce24">
              <text:p><text:s/>-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formula="of:=SUM([.K47:.M47])" table:style-name="ce27">
              <text:p><text:s/>-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formula="of:=SUM([.O47:.Q47])" table:style-name="ce30">
              <text:p><text:s/>-00 €<text:s/></text:p>
            </table:table-cell>
            <table:table-cell office:value-type="currency" office:value="7704.2" table:formula="of:=SUM([.R47];[.N47];[.J47];[.F47])" table:style-name="ce31">
              <text:p><text:s/>7.704,20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8152in" svg:y="0.03623in" svg:width="0.13587in" svg:height="0.15399in" draw:z-index="11" draw:id="id10" draw:style-name="a32" draw:name="Flecha: hacia arriba 11">
                <svg:title/>
                <svg:desc/>
                <text:p text:style-name="a31" text:class-names="" text:cond-style-name=""><text:span text:style-name="a30" text:class-names=""/></text:p>
                <draw:enhanced-geometry xmlns:dr3d="urn:oasis:names:tc:opendocument:xmlns:dr3d:1.0" draw:type="non-primitive" svg:viewBox="0 0 21600 21600" draw:enhanced-path="M ?f11 ?f9 L ?f11 ?f12 ?f8 ?f12 ?f10 ?f8 ?f9 ?f12 ?f13 ?f12 ?f13 ?f9 Z N" draw:text-areas="?f11 ?f19 ?f13 ?f24" draw:glue-points="?f22 ?f12 ?f23 ?f12" draw:glue-point-leaving-directions="-270, -90" draw:modifiers="9529 540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600"/>
                  <draw:equation draw:name="f7" draw:formula="?f4 / 21600"/>
                  <draw:equation draw:name="f8" draw:formula="0"/>
                  <draw:equation draw:name="f9" draw:formula="21600"/>
                  <draw:equation draw:name="f10" draw:formula="10800"/>
                  <draw:equation draw:name="f11" draw:formula="$1"/>
                  <draw:equation draw:name="f12" draw:formula="$0"/>
                  <draw:equation draw:name="f13" draw:formula="21600 - ?f11"/>
                  <draw:equation draw:name="f14" draw:formula="21600 * ?f7"/>
                  <draw:equation draw:name="f15" draw:formula="0 * ?f6"/>
                  <draw:equation draw:name="f16" draw:formula="21600 * ?f6"/>
                  <draw:equation draw:name="f17" draw:formula="?f12 * ?f11"/>
                  <draw:equation draw:name="f18" draw:formula="?f17 / 10800"/>
                  <draw:equation draw:name="f19" draw:formula="?f12 - ?f18"/>
                  <draw:equation draw:name="f20" draw:formula="$1 / ?f6"/>
                  <draw:equation draw:name="f21" draw:formula="$0 / ?f7"/>
                  <draw:equation draw:name="f22" draw:formula="?f15 / ?f6"/>
                  <draw:equation draw:name="f23" draw:formula="?f16 / ?f6"/>
                  <draw:equation draw:name="f24" draw:formula="?f14 / ?f7"/>
                  <draw:handle draw:handle-position="$1 $0" draw:handle-range-x-minimum="0" draw:handle-range-x-maximum="10800" draw:handle-range-y-minimum="0" draw:handle-range-y-maximum="21600"/>
                </draw:enhanced-geometry>
              </draw:custom-shape>
            </table:table-cell>
            <table:table-cell office:value-type="string" table:style-name="ce54">
              <text:p>62300007 - Auditoría (AUDIATLÁNTICA)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802.5" table:style-name="ce39">
              <text:p><text:s/>802,50 €<text:s/></text:p>
            </table:table-cell>
            <table:table-cell office:value-type="currency" office:value="802.5" table:formula="of:=SUM([.C48:.E48])" table:style-name="ce21">
              <text:p><text:s/>802,50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formula="of:=SUM([.G48:.I48])" table:style-name="ce24">
              <text:p><text:s/>-00 €<text:s/></text:p>
            </table:table-cell>
            <table:table-cell office:value-type="currency" office:value="802.5" table:style-name="ce25">
              <text:p><text:s/>802,5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802.5" table:formula="of:=SUM([.K48:.M48])" table:style-name="ce27">
              <text:p><text:s/>802,50 €<text:s/></text:p>
            </table:table-cell>
            <table:table-cell office:value-type="currency" office:value="802.5" table:style-name="ce28">
              <text:p><text:s/>802,5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802.5" table:formula="of:=SUM([.O48:.Q48])" table:style-name="ce30">
              <text:p><text:s/>802,50 €<text:s/></text:p>
            </table:table-cell>
            <table:table-cell office:value-type="currency" office:value="2407.5" table:formula="of:=SUM([.R48];[.N48];[.J48];[.F48])" table:style-name="ce31">
              <text:p><text:s/>2.407,50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2300011 - Colegio Registradores España</text:p>
            </table:table-cell>
            <table:table-cell office:value-type="currency" office:value="9.65" table:style-name="ce39">
              <office:annotation draw:style-name="a78" svg:x="3.17708333333333in" svg:y="7.1875in" svg:width="1.02083333333333in" svg:height="0.541666666666667in">
                <dc:creator>eklt50</dc:creator>
                <text:p><text:span text:style-name="T2">EvaMorales:</text:span><text:span text:style-name="T2"/></text:p>
                <text:p><text:span text:style-name="T3">Nota Simple solar frente a Inside (es de FERMÍN SANCHEZ)</text:span><text:span text:style-name="T4"/></text:p>
                <text:p/>
              </office:annotation>
              <text:p><text:s/>9,65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99">
              <text:p><text:s/>-00 €<text:s/></text:p>
            </table:table-cell>
            <table:table-cell office:value-type="currency" office:value="9.65" table:formula="of:=SUM([.C49:.E49])" table:style-name="ce21">
              <text:p><text:s/>9,65 €<text:s/></text:p>
            </table:table-cell>
            <table:table-cell office:value-type="currency" office:value="0" table:style-name="ce55">
              <text:p><text:s/>-00 €<text:s/></text:p>
            </table:table-cell>
            <table:table-cell office:value-type="currency" office:value="0" table:style-name="ce56">
              <text:p><text:s/>-00 €<text:s/></text:p>
            </table:table-cell>
            <table:table-cell office:value-type="currency" office:value="0" table:style-name="ce56">
              <text:p><text:s/>-00 €<text:s/></text:p>
            </table:table-cell>
            <table:table-cell office:value-type="currency" office:value="0" table:formula="of:=SUM([.G49:.I49])" table:style-name="ce24">
              <text:p><text:s/>-00 €<text:s/></text:p>
            </table:table-cell>
            <table:table-cell office:value-type="currency" office:value="0" table:style-name="ce57">
              <text:p><text:s/>-00 €<text:s/></text:p>
            </table:table-cell>
            <table:table-cell office:value-type="currency" office:value="0" table:style-name="ce58">
              <text:p><text:s/>-00 €<text:s/></text:p>
            </table:table-cell>
            <table:table-cell office:value-type="currency" office:value="0" table:style-name="ce58">
              <text:p><text:s/>-00 €<text:s/></text:p>
            </table:table-cell>
            <table:table-cell office:value-type="currency" office:value="0" table:formula="of:=SUM([.K49:.M49])" table:style-name="ce27">
              <text:p><text:s/>-00 €<text:s/></text:p>
            </table:table-cell>
            <table:table-cell office:value-type="currency" office:value="0" table:style-name="ce59">
              <text:p><text:s/>-00 €<text:s/></text:p>
            </table:table-cell>
            <table:table-cell office:value-type="currency" office:value="0" table:style-name="ce60">
              <text:p><text:s/>-00 €<text:s/></text:p>
            </table:table-cell>
            <table:table-cell office:value-type="currency" office:value="0" table:style-name="ce60">
              <text:p><text:s/>-00 €<text:s/></text:p>
            </table:table-cell>
            <table:table-cell office:value-type="currency" office:value="0" table:formula="of:=SUM([.O49:.Q49])" table:style-name="ce30">
              <text:p><text:s/>-00 €<text:s/></text:p>
            </table:table-cell>
            <table:table-cell office:value-type="currency" office:value="9.65" table:formula="of:=SUM([.R49];[.N49];[.J49];[.F49])" table:style-name="ce45">
              <text:p><text:s/>9,65 €<text:s/></text:p>
            </table:table-cell>
            <table:table-cell table:number-columns-repeated="16365"/>
          </table:table-row>
        </table:table-row-group>
        <table:table-row table:style-name="ro5">
          <table:table-cell table:style-name="ce5"/>
          <table:table-cell office:value-type="string" table:style-name="ce95">
            <text:p>TOTAL ASESORÍAS</text:p>
          </table:table-cell>
          <table:table-cell office:value-type="currency" office:value="277.14999999999998" table:formula="of:=SUM([.C44:.C49])" table:style-name="ce92">
            <text:p><text:s/>277,15 €<text:s/></text:p>
          </table:table-cell>
          <table:table-cell office:value-type="currency" office:value="267.5" table:formula="of:=SUM([.D44:.D49])" table:style-name="ce92">
            <text:p><text:s/>267,50 €<text:s/></text:p>
          </table:table-cell>
          <table:table-cell office:value-type="currency" office:value="8774.2000000000007" table:formula="of:=SUM([.E44:.E49])" table:style-name="ce92">
            <text:p><text:s/>8.774,20 €<text:s/></text:p>
          </table:table-cell>
          <table:table-cell office:value-type="currency" office:value="9318.85" table:formula="of:=SUM([.C50:.E50])" table:style-name="ce42">
            <text:p><text:s/>9.318,85 €<text:s/></text:p>
          </table:table-cell>
          <table:table-cell office:value-type="currency" office:value="267.5" table:formula="of:=SUM([.G44:.G49])" table:style-name="ce53">
            <text:p><text:s/>267,50 €<text:s/></text:p>
          </table:table-cell>
          <table:table-cell office:value-type="currency" office:value="267.5" table:formula="of:=SUM([.H44:.H49])" table:style-name="ce53">
            <text:p><text:s/>267,50 €<text:s/></text:p>
          </table:table-cell>
          <table:table-cell office:value-type="currency" office:value="470.5" table:formula="of:=SUM([.I44:.I49])" table:style-name="ce53">
            <text:p><text:s/>470,50 €<text:s/></text:p>
          </table:table-cell>
          <table:table-cell office:value-type="currency" office:value="1005.5" table:formula="of:=SUM([.G50:.I50])" table:style-name="ce32">
            <text:p><text:s/>1.005,50 €<text:s/></text:p>
          </table:table-cell>
          <table:table-cell office:value-type="currency" office:value="1070" table:formula="of:=SUM([.K44:.K49])" table:style-name="ce53">
            <text:p><text:s/>1.070,00 €<text:s/></text:p>
          </table:table-cell>
          <table:table-cell office:value-type="currency" office:value="267.5" table:formula="of:=SUM([.L44:.L49])" table:style-name="ce53">
            <text:p><text:s/>267,50 €<text:s/></text:p>
          </table:table-cell>
          <table:table-cell office:value-type="currency" office:value="267.5" table:formula="of:=SUM([.M44:.M49])" table:style-name="ce53">
            <text:p><text:s/>267,50 €<text:s/></text:p>
          </table:table-cell>
          <table:table-cell office:value-type="currency" office:value="1605" table:formula="of:=SUM([.K50:.M50])" table:style-name="ce33">
            <text:p><text:s/>1.605,00 €<text:s/></text:p>
          </table:table-cell>
          <table:table-cell office:value-type="currency" office:value="1070" table:formula="of:=SUM([.O44:.O49])" table:style-name="ce53">
            <text:p><text:s/>1.070,00 €<text:s/></text:p>
          </table:table-cell>
          <table:table-cell office:value-type="currency" office:value="267.5" table:formula="of:=SUM([.P44:.P49])" table:style-name="ce53">
            <text:p><text:s/>267,50 €<text:s/></text:p>
          </table:table-cell>
          <table:table-cell office:value-type="currency" office:value="267.5" table:formula="of:=SUM([.Q44:.Q49])" table:style-name="ce53">
            <text:p><text:s/>267,50 €<text:s/></text:p>
          </table:table-cell>
          <table:table-cell office:value-type="currency" office:value="1605" table:formula="of:=SUM([.O50:.Q50])" table:style-name="ce34">
            <text:p><text:s/>1.605,00 €<text:s/></text:p>
          </table:table-cell>
          <table:table-cell office:value-type="currency" office:value="13534.35" table:formula="of:=SUM([.R50];[.N50];[.J50];[.F50])" table:style-name="ce93">
            <text:p><text:s/>13.534,35 €<text:s/></text:p>
          </table:table-cell>
          <table:table-cell table:number-columns-repeated="16365" table:style-name="ce5"/>
        </table:table-row>
        <table:table-row table:style-name="ro4">
          <table:table-cell/>
          <table:table-cell office:value-type="string" table:style-name="ce98">
            <text:p>SEGUROS</text:p>
          </table:table-cell>
          <table:table-cell table:number-columns-repeated="2" table:style-name="ce108"/>
          <table:table-cell table:style-name="ce19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20"/>
          <table:table-cell table:number-columns-repeated="16365"/>
        </table:table-row>
        <table:table-row-group>
          <table:table-row table:style-name="ro4">
            <table:table-cell table:style-name="ce2">
              <draw:custom-shape svg:x="0.07246in" svg:y="0.07246in" svg:width="0.13587in" svg:height="0.13315in" draw:z-index="4" draw:id="id3" draw:style-name="a11" draw:name="Flecha: hacia arriba 4">
                <svg:title/>
                <svg:desc/>
                <text:p text:style-name="a10" text:class-names="" text:cond-style-name=""><text:span text:style-name="a9" text:class-names=""/></text:p>
                <draw:enhanced-geometry xmlns:dr3d="urn:oasis:names:tc:opendocument:xmlns:dr3d:1.0" draw:type="non-primitive" svg:viewBox="0 0 21600 21600" draw:enhanced-path="M ?f11 ?f9 L ?f11 ?f12 ?f8 ?f12 ?f10 ?f8 ?f9 ?f12 ?f13 ?f12 ?f13 ?f9 Z N" draw:text-areas="?f11 ?f19 ?f13 ?f24" draw:glue-points="?f22 ?f12 ?f23 ?f12" draw:glue-point-leaving-directions="-270, -90" draw:modifiers="10800 540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600"/>
                  <draw:equation draw:name="f7" draw:formula="?f4 / 21600"/>
                  <draw:equation draw:name="f8" draw:formula="0"/>
                  <draw:equation draw:name="f9" draw:formula="21600"/>
                  <draw:equation draw:name="f10" draw:formula="10800"/>
                  <draw:equation draw:name="f11" draw:formula="$1"/>
                  <draw:equation draw:name="f12" draw:formula="$0"/>
                  <draw:equation draw:name="f13" draw:formula="21600 - ?f11"/>
                  <draw:equation draw:name="f14" draw:formula="21600 * ?f7"/>
                  <draw:equation draw:name="f15" draw:formula="0 * ?f6"/>
                  <draw:equation draw:name="f16" draw:formula="21600 * ?f6"/>
                  <draw:equation draw:name="f17" draw:formula="?f12 * ?f11"/>
                  <draw:equation draw:name="f18" draw:formula="?f17 / 10800"/>
                  <draw:equation draw:name="f19" draw:formula="?f12 - ?f18"/>
                  <draw:equation draw:name="f20" draw:formula="$1 / ?f6"/>
                  <draw:equation draw:name="f21" draw:formula="$0 / ?f7"/>
                  <draw:equation draw:name="f22" draw:formula="?f15 / ?f6"/>
                  <draw:equation draw:name="f23" draw:formula="?f16 / ?f6"/>
                  <draw:equation draw:name="f24" draw:formula="?f14 / ?f7"/>
                  <draw:handle draw:handle-position="$1 $0" draw:handle-range-x-minimum="0" draw:handle-range-x-maximum="10800" draw:handle-range-y-minimum="0" draw:handle-range-y-maximum="21600"/>
                </draw:enhanced-geometry>
              </draw:custom-shape>
            </table:table-cell>
            <table:table-cell office:value-type="string" table:style-name="ce54">
              <text:p>62500002 - Póliza Seguros Accidentes (PREBAL)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formula="of:=SUM([.C52:.E52])" table:style-name="ce21">
              <text:p><text:s/>-00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45" table:style-name="ce23">
              <text:p><text:s/>45,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45" table:formula="of:=SUM([.G52:.I52])" table:style-name="ce24">
              <text:p><text:s/>45,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formula="of:=SUM([.K52:.M52])" table:style-name="ce27">
              <text:p><text:s/>-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formula="of:=SUM([.O52:.Q52])" table:style-name="ce30">
              <text:p><text:s/>-00 €<text:s/></text:p>
            </table:table-cell>
            <table:table-cell office:value-type="currency" office:value="45" table:formula="of:=SUM([.R52];[.N52];[.J52];[.F52])" table:style-name="ce31">
              <text:p><text:s/>45,00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7246in" svg:y="0.07246in" svg:width="0.13587in" svg:height="0.13315in" draw:z-index="3" draw:id="id2" draw:style-name="a8" draw:name="Flecha: hacia arriba 3">
                <svg:title/>
                <svg:desc/>
                <text:p text:style-name="a7" text:class-names="" text:cond-style-name=""><text:span text:style-name="a6" text:class-names=""/></text:p>
                <draw:enhanced-geometry xmlns:dr3d="urn:oasis:names:tc:opendocument:xmlns:dr3d:1.0" draw:type="non-primitive" svg:viewBox="0 0 21600 21600" draw:enhanced-path="M ?f11 ?f9 L ?f11 ?f12 ?f8 ?f12 ?f10 ?f8 ?f9 ?f12 ?f13 ?f12 ?f13 ?f9 Z N" draw:text-areas="?f11 ?f19 ?f13 ?f24" draw:glue-points="?f22 ?f12 ?f23 ?f12" draw:glue-point-leaving-directions="-270, -90" draw:modifiers="10800 540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600"/>
                  <draw:equation draw:name="f7" draw:formula="?f4 / 21600"/>
                  <draw:equation draw:name="f8" draw:formula="0"/>
                  <draw:equation draw:name="f9" draw:formula="21600"/>
                  <draw:equation draw:name="f10" draw:formula="10800"/>
                  <draw:equation draw:name="f11" draw:formula="$1"/>
                  <draw:equation draw:name="f12" draw:formula="$0"/>
                  <draw:equation draw:name="f13" draw:formula="21600 - ?f11"/>
                  <draw:equation draw:name="f14" draw:formula="21600 * ?f7"/>
                  <draw:equation draw:name="f15" draw:formula="0 * ?f6"/>
                  <draw:equation draw:name="f16" draw:formula="21600 * ?f6"/>
                  <draw:equation draw:name="f17" draw:formula="?f12 * ?f11"/>
                  <draw:equation draw:name="f18" draw:formula="?f17 / 10800"/>
                  <draw:equation draw:name="f19" draw:formula="?f12 - ?f18"/>
                  <draw:equation draw:name="f20" draw:formula="$1 / ?f6"/>
                  <draw:equation draw:name="f21" draw:formula="$0 / ?f7"/>
                  <draw:equation draw:name="f22" draw:formula="?f15 / ?f6"/>
                  <draw:equation draw:name="f23" draw:formula="?f16 / ?f6"/>
                  <draw:equation draw:name="f24" draw:formula="?f14 / ?f7"/>
                  <draw:handle draw:handle-position="$1 $0" draw:handle-range-x-minimum="0" draw:handle-range-x-maximum="10800" draw:handle-range-y-minimum="0" draw:handle-range-y-maximum="21600"/>
                </draw:enhanced-geometry>
              </draw:custom-shape>
            </table:table-cell>
            <table:table-cell office:value-type="string" table:style-name="ce54">
              <text:p>62500003 - Seguros PRL (PREVIS)</text:p>
            </table:table-cell>
            <table:table-cell office:value-type="currency" office:value="360.74" table:style-name="ce39">
              <text:p><text:s/>360,74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117" table:style-name="ce39">
              <office:annotation draw:style-name="a79" svg:x="5.29166666666667in" svg:y="8.86458333333333in" svg:width="1.03125in" svg:height="0.239583333333333in">
                <dc:creator>eklt50</dc:creator>
                <text:p><text:span text:style-name="T2">EvaMorales:</text:span><text:span text:style-name="T2"/></text:p>
                <text:p><text:span text:style-name="T3">Análisis y revisiones médicas</text:span><text:span text:style-name="T3"/></text:p>
                <text:p/>
              </office:annotation>
              <text:p><text:s/>117,00 €<text:s/></text:p>
            </table:table-cell>
            <table:table-cell office:value-type="currency" office:value="477.74" table:formula="of:=SUM([.C53:.E53])" table:style-name="ce21">
              <text:p><text:s/>477,74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formula="of:=SUM([.G53:.I53])" table:style-name="ce24">
              <text:p><text:s/>-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formula="of:=SUM([.K53:.M53])" table:style-name="ce27">
              <text:p><text:s/>-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formula="of:=SUM([.O53:.Q53])" table:style-name="ce30">
              <text:p><text:s/>-00 €<text:s/></text:p>
            </table:table-cell>
            <table:table-cell office:value-type="currency" office:value="477.74" table:formula="of:=SUM([.R53];[.N53];[.J53];[.F53])" table:style-name="ce31">
              <text:p><text:s/>477,74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7246in" svg:y="0.04529in" svg:width="0.13587in" svg:height="0.15399in" draw:z-index="15" draw:id="id14" draw:style-name="a44" draw:name="Flecha: hacia arriba 15">
                <svg:title/>
                <svg:desc/>
                <text:p text:style-name="a43" text:class-names="" text:cond-style-name=""><text:span text:style-name="a42" text:class-names=""/></text:p>
                <draw:enhanced-geometry xmlns:dr3d="urn:oasis:names:tc:opendocument:xmlns:dr3d:1.0" draw:type="non-primitive" svg:viewBox="0 0 21600 21600" draw:enhanced-path="M ?f11 ?f9 L ?f11 ?f12 ?f8 ?f12 ?f10 ?f8 ?f9 ?f12 ?f13 ?f12 ?f13 ?f9 Z N" draw:text-areas="?f11 ?f19 ?f13 ?f24" draw:glue-points="?f22 ?f12 ?f23 ?f12" draw:glue-point-leaving-directions="-270, -90" draw:modifiers="9529 540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600"/>
                  <draw:equation draw:name="f7" draw:formula="?f4 / 21600"/>
                  <draw:equation draw:name="f8" draw:formula="0"/>
                  <draw:equation draw:name="f9" draw:formula="21600"/>
                  <draw:equation draw:name="f10" draw:formula="10800"/>
                  <draw:equation draw:name="f11" draw:formula="$1"/>
                  <draw:equation draw:name="f12" draw:formula="$0"/>
                  <draw:equation draw:name="f13" draw:formula="21600 - ?f11"/>
                  <draw:equation draw:name="f14" draw:formula="21600 * ?f7"/>
                  <draw:equation draw:name="f15" draw:formula="0 * ?f6"/>
                  <draw:equation draw:name="f16" draw:formula="21600 * ?f6"/>
                  <draw:equation draw:name="f17" draw:formula="?f12 * ?f11"/>
                  <draw:equation draw:name="f18" draw:formula="?f17 / 10800"/>
                  <draw:equation draw:name="f19" draw:formula="?f12 - ?f18"/>
                  <draw:equation draw:name="f20" draw:formula="$1 / ?f6"/>
                  <draw:equation draw:name="f21" draw:formula="$0 / ?f7"/>
                  <draw:equation draw:name="f22" draw:formula="?f15 / ?f6"/>
                  <draw:equation draw:name="f23" draw:formula="?f16 / ?f6"/>
                  <draw:equation draw:name="f24" draw:formula="?f14 / ?f7"/>
                  <draw:handle draw:handle-position="$1 $0" draw:handle-range-x-minimum="0" draw:handle-range-x-maximum="10800" draw:handle-range-y-minimum="0" draw:handle-range-y-maximum="21600"/>
                </draw:enhanced-geometry>
              </draw:custom-shape>
            </table:table-cell>
            <table:table-cell office:value-type="string" table:style-name="ce54">
              <text:p>62500004 - Póliza Seguro RC General (AXA Parque + Directivos)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formula="of:=SUM([.C54:.E54])" table:style-name="ce21">
              <text:p><text:s/>-00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formula="of:=SUM([.G54:.I54])" table:style-name="ce24">
              <text:p><text:s/>-00 €<text:s/></text:p>
            </table:table-cell>
            <table:table-cell office:value-type="currency" office:value="2731" table:style-name="ce25">
              <text:p><text:s/>2.731,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2731" table:formula="of:=SUM([.K54:.M54])" table:style-name="ce27">
              <text:p><text:s/>2.731,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formula="of:=SUM([.O54:.Q54])" table:style-name="ce30">
              <text:p><text:s/>-00 €<text:s/></text:p>
            </table:table-cell>
            <table:table-cell office:value-type="currency" office:value="2731" table:formula="of:=SUM([.R54];[.N54];[.J54];[.F54])" table:style-name="ce31">
              <text:p><text:s/>2.731,00 €<text:s/></text:p>
            </table:table-cell>
            <table:table-cell table:number-columns-repeated="16365"/>
          </table:table-row>
        </table:table-row-group>
        <table:table-row table:style-name="ro3">
          <table:table-cell/>
          <table:table-cell office:value-type="string" table:style-name="ce95">
            <text:p>TOTAL SEGUROS</text:p>
          </table:table-cell>
          <table:table-cell office:value-type="currency" office:value="360.74" table:formula="of:=SUM([.C52:.C54])" table:style-name="ce92">
            <text:p><text:s/>360,74 €<text:s/></text:p>
          </table:table-cell>
          <table:table-cell office:value-type="currency" office:value="0" table:formula="of:=SUM([.D52:.D54])" table:style-name="ce92">
            <text:p><text:s/>-00 €<text:s/></text:p>
          </table:table-cell>
          <table:table-cell office:value-type="currency" office:value="117" table:formula="of:=SUM([.E52:.E54])" table:style-name="ce92">
            <text:p><text:s/>117,00 €<text:s/></text:p>
          </table:table-cell>
          <table:table-cell office:value-type="currency" office:value="477.74" table:formula="of:=SUM([.C55:.E55])" table:style-name="ce42">
            <text:p><text:s/>477,74 €<text:s/></text:p>
          </table:table-cell>
          <table:table-cell office:value-type="currency" office:value="0" table:formula="of:=SUM([.G52:.G54])" table:style-name="ce53">
            <text:p><text:s/>-00 €<text:s/></text:p>
          </table:table-cell>
          <table:table-cell office:value-type="currency" office:value="45" table:formula="of:=SUM([.H52:.H54])" table:style-name="ce53">
            <text:p><text:s/>45,00 €<text:s/></text:p>
          </table:table-cell>
          <table:table-cell office:value-type="currency" office:value="0" table:formula="of:=SUM([.I52:.I54])" table:style-name="ce53">
            <text:p><text:s/>-00 €<text:s/></text:p>
          </table:table-cell>
          <table:table-cell office:value-type="currency" office:value="45" table:formula="of:=SUM([.G55:.I55])" table:style-name="ce32">
            <text:p><text:s/>45,00 €<text:s/></text:p>
          </table:table-cell>
          <table:table-cell office:value-type="currency" office:value="2731" table:formula="of:=SUM([.K52:.K54])" table:style-name="ce53">
            <text:p><text:s/>2.731,00 €<text:s/></text:p>
          </table:table-cell>
          <table:table-cell office:value-type="currency" office:value="0" table:formula="of:=SUM([.L52:.L54])" table:style-name="ce53">
            <text:p><text:s/>-00 €<text:s/></text:p>
          </table:table-cell>
          <table:table-cell office:value-type="currency" office:value="0" table:formula="of:=SUM([.M52:.M54])" table:style-name="ce53">
            <text:p><text:s/>-00 €<text:s/></text:p>
          </table:table-cell>
          <table:table-cell office:value-type="currency" office:value="2731" table:formula="of:=SUM([.K55:.M55])" table:style-name="ce33">
            <text:p><text:s/>2.731,00 €<text:s/></text:p>
          </table:table-cell>
          <table:table-cell office:value-type="currency" office:value="0" table:formula="of:=SUM([.O52:.O54])" table:style-name="ce53">
            <text:p><text:s/>-00 €<text:s/></text:p>
          </table:table-cell>
          <table:table-cell office:value-type="currency" office:value="0" table:formula="of:=SUM([.P52:.P54])" table:style-name="ce53">
            <text:p><text:s/>-00 €<text:s/></text:p>
          </table:table-cell>
          <table:table-cell office:value-type="currency" office:value="0" table:formula="of:=SUM([.Q52:.Q54])" table:style-name="ce53">
            <text:p><text:s/>-00 €<text:s/></text:p>
          </table:table-cell>
          <table:table-cell office:value-type="currency" office:value="0" table:formula="of:=SUM([.O55:.Q55])" table:style-name="ce34">
            <text:p><text:s/>-00 €<text:s/></text:p>
          </table:table-cell>
          <table:table-cell office:value-type="currency" office:value="3253.74" table:formula="of:=SUM([.R55];[.N55];[.J55];[.F55])" table:style-name="ce93">
            <text:p><text:s/>3.253,74 €<text:s/></text:p>
          </table:table-cell>
          <table:table-cell table:number-columns-repeated="16365"/>
        </table:table-row>
        <table:table-row table:style-name="ro4">
          <table:table-cell/>
          <table:table-cell office:value-type="string" table:style-name="ce98">
            <text:p>SERVICIOS BANCARIOS Y SIMILAR</text:p>
          </table:table-cell>
          <table:table-cell table:number-columns-repeated="2" table:style-name="ce108"/>
          <table:table-cell table:style-name="ce19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20"/>
          <table:table-cell table:number-columns-repeated="16365"/>
        </table:table-row>
        <table:table-row-group>
          <table:table-row table:style-name="ro4">
            <table:table-cell/>
            <table:table-cell office:value-type="string" table:style-name="ce54">
              <text:p>62600006 - Serv. Bancarios y Similares (CAIXABANK)</text:p>
            </table:table-cell>
            <table:table-cell office:value-type="currency" office:value="1.93" table:style-name="ce39">
              <text:p><text:s/>1,93 €<text:s/></text:p>
            </table:table-cell>
            <table:table-cell office:value-type="currency" office:value="1.93" table:style-name="ce39">
              <text:p><text:s/>1,93 €<text:s/></text:p>
            </table:table-cell>
            <table:table-cell office:value-type="currency" office:value="5" table:style-name="ce39">
              <text:p><text:s/>5,00 €<text:s/></text:p>
            </table:table-cell>
            <table:table-cell office:value-type="currency" office:value="8.86" table:formula="of:=SUM([.C57:.E57])" table:style-name="ce21">
              <text:p><text:s/>8,86 €<text:s/></text:p>
            </table:table-cell>
            <table:table-cell office:value-type="currency" office:value="5" table:style-name="ce22">
              <text:p><text:s/>5,00 €<text:s/></text:p>
            </table:table-cell>
            <table:table-cell office:value-type="currency" office:value="5" table:style-name="ce23">
              <text:p><text:s/>5,00 €<text:s/></text:p>
            </table:table-cell>
            <table:table-cell office:value-type="currency" office:value="5" table:style-name="ce23">
              <text:p><text:s/>5,00 €<text:s/></text:p>
            </table:table-cell>
            <table:table-cell office:value-type="currency" office:value="15" table:formula="of:=SUM([.G57:.I57])" table:style-name="ce24">
              <text:p><text:s/>15,00 €<text:s/></text:p>
            </table:table-cell>
            <table:table-cell office:value-type="currency" office:value="5" table:style-name="ce25">
              <text:p><text:s/>5,00 €<text:s/></text:p>
            </table:table-cell>
            <table:table-cell office:value-type="currency" office:value="5" table:style-name="ce26">
              <text:p><text:s/>5,00 €<text:s/></text:p>
            </table:table-cell>
            <table:table-cell office:value-type="currency" office:value="5" table:style-name="ce26">
              <text:p><text:s/>5,00 €<text:s/></text:p>
            </table:table-cell>
            <table:table-cell office:value-type="currency" office:value="15" table:formula="of:=SUM([.K57:.M57])" table:style-name="ce27">
              <text:p><text:s/>15,00 €<text:s/></text:p>
            </table:table-cell>
            <table:table-cell office:value-type="currency" office:value="5" table:style-name="ce28">
              <text:p><text:s/>5,00 €<text:s/></text:p>
            </table:table-cell>
            <table:table-cell office:value-type="currency" office:value="5" table:style-name="ce29">
              <text:p><text:s/>5,00 €<text:s/></text:p>
            </table:table-cell>
            <table:table-cell office:value-type="currency" office:value="5" table:style-name="ce29">
              <text:p><text:s/>5,00 €<text:s/></text:p>
            </table:table-cell>
            <table:table-cell office:value-type="currency" office:value="15" table:formula="of:=SUM([.O57:.Q57])" table:style-name="ce30">
              <text:p><text:s/>15,00 €<text:s/></text:p>
            </table:table-cell>
            <table:table-cell office:value-type="currency" office:value="53.86" table:formula="of:=SUM([.R57];[.N57];[.J57];[.F57])" table:style-name="ce31">
              <text:p><text:s/>53,86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2600007 - Gastos Varios Tarjeta Monedero</text:p>
            </table:table-cell>
            <table:table-cell office:value-type="currency" office:value="107.24" table:style-name="ce39">
              <text:p><text:s/>107,24 €<text:s/></text:p>
            </table:table-cell>
            <table:table-cell office:value-type="currency" office:value="35.659999999999997" table:style-name="ce39">
              <text:p><text:s/>35,66 €<text:s/></text:p>
            </table:table-cell>
            <table:table-cell office:value-type="currency" office:value="0" table:style-name="ce99">
              <text:p><text:s/>-00 €<text:s/></text:p>
            </table:table-cell>
            <table:table-cell office:value-type="currency" office:value="142.89999999999998" table:formula="of:=SUM([.C58:.E58])" table:style-name="ce21">
              <text:p><text:s/>142,90 €<text:s/></text:p>
            </table:table-cell>
            <table:table-cell office:value-type="currency" office:value="15" table:style-name="ce55">
              <text:p><text:s/>15,00 €<text:s/></text:p>
            </table:table-cell>
            <table:table-cell office:value-type="currency" office:value="15" table:style-name="ce56">
              <text:p><text:s/>15,00 €<text:s/></text:p>
            </table:table-cell>
            <table:table-cell office:value-type="currency" office:value="15" table:style-name="ce56">
              <text:p><text:s/>15,00 €<text:s/></text:p>
            </table:table-cell>
            <table:table-cell office:value-type="currency" office:value="45" table:formula="of:=SUM([.G58:.I58])" table:style-name="ce24">
              <text:p><text:s/>45,00 €<text:s/></text:p>
            </table:table-cell>
            <table:table-cell office:value-type="currency" office:value="15" table:style-name="ce57">
              <text:p><text:s/>15,00 €<text:s/></text:p>
            </table:table-cell>
            <table:table-cell office:value-type="currency" office:value="15" table:style-name="ce58">
              <text:p><text:s/>15,00 €<text:s/></text:p>
            </table:table-cell>
            <table:table-cell office:value-type="currency" office:value="15" table:style-name="ce58">
              <text:p><text:s/>15,00 €<text:s/></text:p>
            </table:table-cell>
            <table:table-cell office:value-type="currency" office:value="45" table:formula="of:=SUM([.K58:.M58])" table:style-name="ce27">
              <text:p><text:s/>45,00 €<text:s/></text:p>
            </table:table-cell>
            <table:table-cell office:value-type="currency" office:value="15" table:style-name="ce59">
              <text:p><text:s/>15,00 €<text:s/></text:p>
            </table:table-cell>
            <table:table-cell office:value-type="currency" office:value="15" table:style-name="ce60">
              <text:p><text:s/>15,00 €<text:s/></text:p>
            </table:table-cell>
            <table:table-cell office:value-type="currency" office:value="15" table:style-name="ce60">
              <text:p><text:s/>15,00 €<text:s/></text:p>
            </table:table-cell>
            <table:table-cell office:value-type="currency" office:value="45" table:formula="of:=SUM([.O58:.Q58])" table:style-name="ce30">
              <text:p><text:s/>45,00 €<text:s/></text:p>
            </table:table-cell>
            <table:table-cell office:value-type="currency" office:value="277.89999999999998" table:formula="of:=SUM([.R58];[.N58];[.J58];[.F58])" table:style-name="ce31">
              <text:p><text:s/>277,90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2610002 - VALORA Comisión 13% (Ejecutiva)</text:p>
            </table:table-cell>
            <table:table-cell office:value-type="currency" office:value="345.8" table:style-name="ce39">
              <text:p><text:s/>345,80 €<text:s/></text:p>
            </table:table-cell>
            <table:table-cell office:value-type="currency" office:value="245.5" table:style-name="ce39">
              <text:p><text:s/>245,50 €<text:s/></text:p>
            </table:table-cell>
            <table:table-cell office:value-type="currency" office:value="0" table:style-name="ce99">
              <text:p><text:s/>-00 €<text:s/></text:p>
            </table:table-cell>
            <table:table-cell office:value-type="currency" office:value="591.29999999999995" table:formula="of:=SUM([.C59:.E59])" table:style-name="ce21">
              <text:p><text:s/>591,30 €<text:s/></text:p>
            </table:table-cell>
            <table:table-cell office:value-type="currency" office:value="0" table:style-name="ce55">
              <text:p><text:s/>-00 €<text:s/></text:p>
            </table:table-cell>
            <table:table-cell office:value-type="currency" office:value="0" table:style-name="ce56">
              <text:p><text:s/>-00 €<text:s/></text:p>
            </table:table-cell>
            <table:table-cell office:value-type="currency" office:value="50" table:style-name="ce56">
              <text:p><text:s/>50,00 €<text:s/></text:p>
            </table:table-cell>
            <table:table-cell office:value-type="currency" office:value="50" table:formula="of:=SUM([.G59:.I59])" table:style-name="ce24">
              <text:p><text:s/>50,00 €<text:s/></text:p>
            </table:table-cell>
            <table:table-cell office:value-type="currency" office:value="0" table:style-name="ce57">
              <text:p><text:s/>-00 €<text:s/></text:p>
            </table:table-cell>
            <table:table-cell office:value-type="currency" office:value="0" table:style-name="ce58">
              <text:p><text:s/>-00 €<text:s/></text:p>
            </table:table-cell>
            <table:table-cell office:value-type="currency" office:value="50" table:style-name="ce58">
              <text:p><text:s/>50,00 €<text:s/></text:p>
            </table:table-cell>
            <table:table-cell office:value-type="currency" office:value="50" table:formula="of:=SUM([.K59:.M59])" table:style-name="ce27">
              <text:p><text:s/>50,00 €<text:s/></text:p>
            </table:table-cell>
            <table:table-cell office:value-type="currency" office:value="0" table:style-name="ce59">
              <text:p><text:s/>-00 €<text:s/></text:p>
            </table:table-cell>
            <table:table-cell office:value-type="currency" office:value="0" table:style-name="ce60">
              <text:p><text:s/>-00 €<text:s/></text:p>
            </table:table-cell>
            <table:table-cell office:value-type="currency" office:value="50" table:style-name="ce60">
              <text:p><text:s/>50,00 €<text:s/></text:p>
            </table:table-cell>
            <table:table-cell office:value-type="currency" office:value="50" table:formula="of:=SUM([.O59:.Q59])" table:style-name="ce30">
              <text:p><text:s/>50,00 €<text:s/></text:p>
            </table:table-cell>
            <table:table-cell office:value-type="currency" office:value="741.3" table:formula="of:=SUM([.R59];[.N59];[.J59];[.F59])" table:style-name="ce31">
              <text:p><text:s/>741,30 €<text:s/></text:p>
            </table:table-cell>
            <table:table-cell table:number-columns-repeated="16365"/>
          </table:table-row>
        </table:table-row-group>
        <table:table-row table:style-name="ro5">
          <table:table-cell table:style-name="ce5"/>
          <table:table-cell office:value-type="string" table:style-name="ce95">
            <text:p>TOTAL SERV. BCOS</text:p>
          </table:table-cell>
          <table:table-cell office:value-type="currency" office:value="454.97" table:formula="of:=SUM([.C57:.C59])" table:style-name="ce92">
            <text:p><text:s/>454,97 €<text:s/></text:p>
          </table:table-cell>
          <table:table-cell office:value-type="currency" office:value="283.08999999999997" table:formula="of:=SUM([.D57:.D59])" table:style-name="ce92">
            <text:p><text:s/>283,09 €<text:s/></text:p>
          </table:table-cell>
          <table:table-cell office:value-type="currency" office:value="5" table:formula="of:=SUM([.E57:.E59])" table:style-name="ce92">
            <text:p><text:s/>5,00 €<text:s/></text:p>
          </table:table-cell>
          <table:table-cell office:value-type="currency" office:value="743.06" table:formula="of:=SUM([.C60:.E60])" table:style-name="ce42">
            <text:p><text:s/>743,06 €<text:s/></text:p>
          </table:table-cell>
          <table:table-cell office:value-type="currency" office:value="20" table:formula="of:=SUM([.G57:.G59])" table:style-name="ce53">
            <text:p><text:s/>20,00 €<text:s/></text:p>
          </table:table-cell>
          <table:table-cell office:value-type="currency" office:value="20" table:formula="of:=SUM([.H57:.H59])" table:style-name="ce53">
            <text:p><text:s/>20,00 €<text:s/></text:p>
          </table:table-cell>
          <table:table-cell office:value-type="currency" office:value="70" table:formula="of:=SUM([.I57:.I59])" table:style-name="ce53">
            <text:p><text:s/>70,00 €<text:s/></text:p>
          </table:table-cell>
          <table:table-cell office:value-type="currency" office:value="110" table:formula="of:=SUM([.G60:.I60])" table:style-name="ce32">
            <text:p><text:s/>110,00 €<text:s/></text:p>
          </table:table-cell>
          <table:table-cell office:value-type="currency" office:value="20" table:formula="of:=SUM([.K57:.K59])" table:style-name="ce53">
            <text:p><text:s/>20,00 €<text:s/></text:p>
          </table:table-cell>
          <table:table-cell office:value-type="currency" office:value="20" table:formula="of:=SUM([.L57:.L59])" table:style-name="ce53">
            <text:p><text:s/>20,00 €<text:s/></text:p>
          </table:table-cell>
          <table:table-cell office:value-type="currency" office:value="70" table:formula="of:=SUM([.M57:.M59])" table:style-name="ce53">
            <text:p><text:s/>70,00 €<text:s/></text:p>
          </table:table-cell>
          <table:table-cell office:value-type="currency" office:value="110" table:formula="of:=SUM([.K60:.M60])" table:style-name="ce33">
            <text:p><text:s/>110,00 €<text:s/></text:p>
          </table:table-cell>
          <table:table-cell office:value-type="currency" office:value="20" table:formula="of:=SUM([.O57:.O59])" table:style-name="ce53">
            <text:p><text:s/>20,00 €<text:s/></text:p>
          </table:table-cell>
          <table:table-cell office:value-type="currency" office:value="20" table:formula="of:=SUM([.P57:.P59])" table:style-name="ce53">
            <text:p><text:s/>20,00 €<text:s/></text:p>
          </table:table-cell>
          <table:table-cell office:value-type="currency" office:value="70" table:formula="of:=SUM([.Q57:.Q59])" table:style-name="ce53">
            <text:p><text:s/>70,00 €<text:s/></text:p>
          </table:table-cell>
          <table:table-cell office:value-type="currency" office:value="110" table:formula="of:=SUM([.O60:.Q60])" table:style-name="ce34">
            <text:p><text:s/>110,00 €<text:s/></text:p>
          </table:table-cell>
          <table:table-cell office:value-type="currency" office:value="1073.06" table:formula="of:=SUM([.R60];[.N60];[.J60];[.F60])" table:style-name="ce93">
            <text:p><text:s/>1.073,06 €<text:s/></text:p>
          </table:table-cell>
          <table:table-cell table:number-columns-repeated="16365" table:style-name="ce5"/>
        </table:table-row>
        <table:table-row table:style-name="ro4">
          <table:table-cell/>
          <table:table-cell office:value-type="string" table:style-name="ce98">
            <text:p>SUMINISTROS</text:p>
          </table:table-cell>
          <table:table-cell table:number-columns-repeated="2" table:style-name="ce109"/>
          <table:table-cell table:style-name="ce36"/>
          <table:table-cell table:style-name="ce61"/>
          <table:table-cell table:style-name="ce36"/>
          <table:table-cell table:number-columns-repeated="2" table:style-name="ce35"/>
          <table:table-cell table:style-name="ce61"/>
          <table:table-cell table:style-name="ce36"/>
          <table:table-cell table:number-columns-repeated="2" table:style-name="ce35"/>
          <table:table-cell table:style-name="ce61"/>
          <table:table-cell table:style-name="ce36"/>
          <table:table-cell table:number-columns-repeated="2" table:style-name="ce35"/>
          <table:table-cell table:style-name="ce61"/>
          <table:table-cell table:style-name="ce62"/>
          <table:table-cell table:number-columns-repeated="16365"/>
        </table:table-row>
        <table:table-row-group>
          <table:table-row table:style-name="ro4">
            <table:table-cell/>
            <table:table-cell office:value-type="string" table:style-name="ce54">
              <text:p>62800000 - Otros Suministros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25" table:style-name="ce39">
              <text:p><text:s/>25,00 €<text:s/></text:p>
            </table:table-cell>
            <table:table-cell office:value-type="currency" office:value="25" table:formula="of:=SUM([.C62:.E62])" table:style-name="ce21">
              <text:p><text:s/>25,00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25" table:style-name="ce23">
              <text:p><text:s/>25,00 €<text:s/></text:p>
            </table:table-cell>
            <table:table-cell office:value-type="currency" office:value="25" table:formula="of:=SUM([.G62:.I62])" table:style-name="ce24">
              <text:p><text:s/>25,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formula="of:=SUM([.K62:.M62])" table:style-name="ce27">
              <text:p><text:s/>-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formula="of:=SUM([.O62:.Q62])" table:style-name="ce30">
              <text:p><text:s/>-00 €<text:s/></text:p>
            </table:table-cell>
            <table:table-cell office:value-type="currency" office:value="50" table:formula="of:=SUM([.R62];[.N62];[.J62];[.F62])" table:style-name="ce31">
              <text:p><text:s/>50,00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2800001 - Telefonía fija y ADSL (PATUMOVIL) - domic</text:p>
            </table:table-cell>
            <table:table-cell office:value-type="currency" office:value="98.8" table:style-name="ce39">
              <office:annotation draw:style-name="a80" svg:x="3.60416666666667in" svg:y="10.5416666666667in" svg:width="1.69791666666667in" svg:height="0.3125in">
                <dc:creator>eklt50</dc:creator>
                <text:p><text:span text:style-name="T2">EvaMorales:</text:span><text:span text:style-name="T3"/></text:p>
                <text:p><text:span text:style-name="T3">Adquisición nuevo terminal // Dto paulatino mes</text:span></text:p>
              </office:annotation>
              <text:p><text:s/>98,80 €<text:s/></text:p>
            </table:table-cell>
            <table:table-cell office:value-type="currency" office:value="98.24" table:style-name="ce39">
              <text:p><text:s/>98,24 €<text:s/></text:p>
            </table:table-cell>
            <table:table-cell office:value-type="currency" office:value="100" table:style-name="ce39">
              <text:p><text:s/>100,00 €<text:s/></text:p>
            </table:table-cell>
            <table:table-cell office:value-type="currency" office:value="297.03999999999996" table:formula="of:=SUM([.C63:.E63])" table:style-name="ce21">
              <text:p><text:s/>297,04 €<text:s/></text:p>
            </table:table-cell>
            <table:table-cell office:value-type="currency" office:value="100" table:style-name="ce22">
              <text:p><text:s/>100,00 €<text:s/></text:p>
            </table:table-cell>
            <table:table-cell office:value-type="currency" office:value="100" table:style-name="ce23">
              <text:p><text:s/>100,00 €<text:s/></text:p>
            </table:table-cell>
            <table:table-cell office:value-type="currency" office:value="100" table:style-name="ce23">
              <text:p><text:s/>100,00 €<text:s/></text:p>
            </table:table-cell>
            <table:table-cell office:value-type="currency" office:value="300" table:formula="of:=SUM([.G63:.I63])" table:style-name="ce24">
              <text:p><text:s/>300,00 €<text:s/></text:p>
            </table:table-cell>
            <table:table-cell office:value-type="currency" office:value="100" table:style-name="ce25">
              <text:p><text:s/>100,00 €<text:s/></text:p>
            </table:table-cell>
            <table:table-cell office:value-type="currency" office:value="100" table:style-name="ce26">
              <text:p><text:s/>100,00 €<text:s/></text:p>
            </table:table-cell>
            <table:table-cell office:value-type="currency" office:value="100" table:style-name="ce26">
              <text:p><text:s/>100,00 €<text:s/></text:p>
            </table:table-cell>
            <table:table-cell office:value-type="currency" office:value="300" table:formula="of:=SUM([.K63:.M63])" table:style-name="ce27">
              <text:p><text:s/>300,00 €<text:s/></text:p>
            </table:table-cell>
            <table:table-cell office:value-type="currency" office:value="100" table:style-name="ce28">
              <text:p><text:s/>100,00 €<text:s/></text:p>
            </table:table-cell>
            <table:table-cell office:value-type="currency" office:value="100" table:style-name="ce29">
              <text:p><text:s/>100,00 €<text:s/></text:p>
            </table:table-cell>
            <table:table-cell office:value-type="currency" office:value="100" table:style-name="ce29">
              <text:p><text:s/>100,00 €<text:s/></text:p>
            </table:table-cell>
            <table:table-cell office:value-type="currency" office:value="300" table:formula="of:=SUM([.O63:.Q63])" table:style-name="ce30">
              <text:p><text:s/>300,00 €<text:s/></text:p>
            </table:table-cell>
            <table:table-cell office:value-type="currency" office:value="1197.04" table:formula="of:=SUM([.R63];[.N63];[.J63];[.F63])" table:style-name="ce31">
              <text:p><text:s/>1.197,04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2800002 - Telefonía Móvil (PATUMOVIL) - domic</text:p>
            </table:table-cell>
            <table:table-cell office:value-type="currency" office:value="190.94" table:style-name="ce39">
              <text:p><text:s/>190,94 €<text:s/></text:p>
            </table:table-cell>
            <table:table-cell office:value-type="currency" office:value="25.27" table:style-name="ce39">
              <text:p><text:s/>25,27 €<text:s/></text:p>
            </table:table-cell>
            <table:table-cell office:value-type="currency" office:value="20" table:style-name="ce39">
              <text:p><text:s/>20,00 €<text:s/></text:p>
            </table:table-cell>
            <table:table-cell office:value-type="currency" office:value="236.21" table:formula="of:=SUM([.C64:.E64])" table:style-name="ce21">
              <text:p><text:s/>236,21 €<text:s/></text:p>
            </table:table-cell>
            <table:table-cell office:value-type="currency" office:value="20" table:style-name="ce22">
              <text:p><text:s/>20,00 €<text:s/></text:p>
            </table:table-cell>
            <table:table-cell office:value-type="currency" office:value="20" table:style-name="ce23">
              <text:p><text:s/>20,00 €<text:s/></text:p>
            </table:table-cell>
            <table:table-cell office:value-type="currency" office:value="20" table:style-name="ce23">
              <text:p><text:s/>20,00 €<text:s/></text:p>
            </table:table-cell>
            <table:table-cell office:value-type="currency" office:value="60" table:formula="of:=SUM([.G64:.I64])" table:style-name="ce24">
              <text:p><text:s/>60,00 €<text:s/></text:p>
            </table:table-cell>
            <table:table-cell office:value-type="currency" office:value="20" table:style-name="ce25">
              <text:p><text:s/>20,00 €<text:s/></text:p>
            </table:table-cell>
            <table:table-cell office:value-type="currency" office:value="20" table:style-name="ce26">
              <text:p><text:s/>20,00 €<text:s/></text:p>
            </table:table-cell>
            <table:table-cell office:value-type="currency" office:value="20" table:style-name="ce26">
              <text:p><text:s/>20,00 €<text:s/></text:p>
            </table:table-cell>
            <table:table-cell office:value-type="currency" office:value="60" table:formula="of:=SUM([.K64:.M64])" table:style-name="ce27">
              <text:p><text:s/>60,00 €<text:s/></text:p>
            </table:table-cell>
            <table:table-cell office:value-type="currency" office:value="20" table:style-name="ce28">
              <text:p><text:s/>20,00 €<text:s/></text:p>
            </table:table-cell>
            <table:table-cell office:value-type="currency" office:value="20" table:style-name="ce28">
              <text:p><text:s/>20,00 €<text:s/></text:p>
            </table:table-cell>
            <table:table-cell office:value-type="currency" office:value="20" table:style-name="ce28">
              <text:p><text:s/>20,00 €<text:s/></text:p>
            </table:table-cell>
            <table:table-cell office:value-type="currency" office:value="60" table:formula="of:=SUM([.O64:.Q64])" table:style-name="ce30">
              <text:p><text:s/>60,00 €<text:s/></text:p>
            </table:table-cell>
            <table:table-cell office:value-type="currency" office:value="416.21000000000004" table:formula="of:=SUM([.R64];[.N64];[.J64];[.F64])" table:style-name="ce31">
              <text:p><text:s/>416,21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2800003 - Agua, café y varios (Oficina)</text:p>
            </table:table-cell>
            <table:table-cell office:value-type="currency" office:value="94.02" table:style-name="ce39">
              <text:p><text:s/>94,02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15" table:style-name="ce39">
              <text:p><text:s/>15,00 €<text:s/></text:p>
            </table:table-cell>
            <table:table-cell office:value-type="currency" office:value="109.02" table:formula="of:=SUM([.C65:.E65])" table:style-name="ce21">
              <text:p><text:s/>109,02 €<text:s/></text:p>
            </table:table-cell>
            <table:table-cell office:value-type="currency" office:value="15" table:style-name="ce22">
              <text:p><text:s/>15,00 €<text:s/></text:p>
            </table:table-cell>
            <table:table-cell office:value-type="currency" office:value="15" table:style-name="ce23">
              <text:p><text:s/>15,00 €<text:s/></text:p>
            </table:table-cell>
            <table:table-cell office:value-type="currency" office:value="15" table:style-name="ce23">
              <text:p><text:s/>15,00 €<text:s/></text:p>
            </table:table-cell>
            <table:table-cell office:value-type="currency" office:value="45" table:formula="of:=SUM([.G65:.I65])" table:style-name="ce24">
              <text:p><text:s/>45,00 €<text:s/></text:p>
            </table:table-cell>
            <table:table-cell office:value-type="currency" office:value="15" table:style-name="ce25">
              <text:p><text:s/>15,00 €<text:s/></text:p>
            </table:table-cell>
            <table:table-cell office:value-type="currency" office:value="15" table:style-name="ce26">
              <text:p><text:s/>15,00 €<text:s/></text:p>
            </table:table-cell>
            <table:table-cell office:value-type="currency" office:value="15" table:style-name="ce26">
              <text:p><text:s/>15,00 €<text:s/></text:p>
            </table:table-cell>
            <table:table-cell office:value-type="currency" office:value="45" table:formula="of:=SUM([.K65:.M65])" table:style-name="ce27">
              <text:p><text:s/>45,00 €<text:s/></text:p>
            </table:table-cell>
            <table:table-cell office:value-type="currency" office:value="15" table:style-name="ce28">
              <text:p><text:s/>15,00 €<text:s/></text:p>
            </table:table-cell>
            <table:table-cell office:value-type="currency" office:value="15" table:style-name="ce29">
              <text:p><text:s/>15,00 €<text:s/></text:p>
            </table:table-cell>
            <table:table-cell office:value-type="currency" office:value="15" table:style-name="ce29">
              <text:p><text:s/>15,00 €<text:s/></text:p>
            </table:table-cell>
            <table:table-cell office:value-type="currency" office:value="45" table:formula="of:=SUM([.O65:.Q65])" table:style-name="ce30">
              <text:p><text:s/>45,00 €<text:s/></text:p>
            </table:table-cell>
            <table:table-cell office:value-type="currency" office:value="244.01999999999998" table:formula="of:=SUM([.R65];[.N65];[.J65];[.F65])" table:style-name="ce31">
              <text:p><text:s/>244,02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2820005 - Suministros, e instalaciones Señáletica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50" table:style-name="ce39">
              <text:p><text:s/>50,00 €<text:s/></text:p>
            </table:table-cell>
            <table:table-cell office:value-type="currency" office:value="50" table:formula="of:=SUM([.C66:.E66])" table:style-name="ce21">
              <text:p><text:s/>50,00 €<text:s/></text:p>
            </table:table-cell>
            <table:table-cell office:value-type="currency" office:value="50" table:style-name="ce22">
              <text:p><text:s/>50,00 €<text:s/></text:p>
            </table:table-cell>
            <table:table-cell office:value-type="currency" office:value="50" table:style-name="ce23">
              <text:p><text:s/>50,00 €<text:s/></text:p>
            </table:table-cell>
            <table:table-cell office:value-type="currency" office:value="50" table:style-name="ce23">
              <text:p><text:s/>50,00 €<text:s/></text:p>
            </table:table-cell>
            <table:table-cell office:value-type="currency" office:value="150" table:formula="of:=SUM([.G66:.I66])" table:style-name="ce24">
              <text:p><text:s/>150,00 €<text:s/></text:p>
            </table:table-cell>
            <table:table-cell office:value-type="currency" office:value="50" table:style-name="ce25">
              <text:p><text:s/>50,00 €<text:s/></text:p>
            </table:table-cell>
            <table:table-cell office:value-type="currency" office:value="50" table:style-name="ce26">
              <text:p><text:s/>50,00 €<text:s/></text:p>
            </table:table-cell>
            <table:table-cell office:value-type="currency" office:value="50" table:style-name="ce26">
              <text:p><text:s/>50,00 €<text:s/></text:p>
            </table:table-cell>
            <table:table-cell office:value-type="currency" office:value="150" table:formula="of:=SUM([.K66:.M66])" table:style-name="ce27">
              <text:p><text:s/>150,00 €<text:s/></text:p>
            </table:table-cell>
            <table:table-cell office:value-type="currency" office:value="50" table:style-name="ce28">
              <text:p><text:s/>50,00 €<text:s/></text:p>
            </table:table-cell>
            <table:table-cell office:value-type="currency" office:value="50" table:style-name="ce29">
              <text:p><text:s/>50,00 €<text:s/></text:p>
            </table:table-cell>
            <table:table-cell office:value-type="currency" office:value="50" table:style-name="ce29">
              <text:p><text:s/>50,00 €<text:s/></text:p>
            </table:table-cell>
            <table:table-cell office:value-type="currency" office:value="150" table:formula="of:=SUM([.O66:.Q66])" table:style-name="ce30">
              <text:p><text:s/>150,00 €<text:s/></text:p>
            </table:table-cell>
            <table:table-cell office:value-type="currency" office:value="500" table:formula="of:=SUM([.R66];[.N66];[.J66];[.F66])" table:style-name="ce31">
              <text:p><text:s/>500,00 €<text:s/></text:p>
            </table:table-cell>
            <table:table-cell table:number-columns-repeated="16365"/>
          </table:table-row>
        </table:table-row-group>
        <table:table-row table:style-name="ro5">
          <table:table-cell table:style-name="ce5"/>
          <table:table-cell office:value-type="string" table:style-name="ce95">
            <text:p>TOTAL SUMINISTROS</text:p>
          </table:table-cell>
          <table:table-cell office:value-type="currency" office:value="383.76" table:formula="of:=SUM([.C62:.C66])" table:style-name="ce92">
            <text:p><text:s/>383,76 €<text:s/></text:p>
          </table:table-cell>
          <table:table-cell office:value-type="currency" office:value="123.50999999999999" table:formula="of:=SUM([.D62:.D66])" table:style-name="ce92">
            <text:p><text:s/>123,51 €<text:s/></text:p>
          </table:table-cell>
          <table:table-cell office:value-type="currency" office:value="210" table:formula="of:=SUM([.E62:.E66])" table:style-name="ce92">
            <text:p><text:s/>210,00 €<text:s/></text:p>
          </table:table-cell>
          <table:table-cell office:value-type="currency" office:value="717.27" table:formula="of:=SUM([.C67:.E67])" table:style-name="ce42">
            <text:p><text:s/>717,27 €<text:s/></text:p>
          </table:table-cell>
          <table:table-cell office:value-type="currency" office:value="185" table:formula="of:=SUM([.G62:.G66])" table:style-name="ce53">
            <text:p><text:s/>185,00 €<text:s/></text:p>
          </table:table-cell>
          <table:table-cell office:value-type="currency" office:value="185" table:formula="of:=SUM([.H62:.H66])" table:style-name="ce52">
            <text:p><text:s/>185,00 €<text:s/></text:p>
          </table:table-cell>
          <table:table-cell office:value-type="currency" office:value="210" table:formula="of:=SUM([.I62:.I66])" table:style-name="ce52">
            <text:p><text:s/>210,00 €<text:s/></text:p>
          </table:table-cell>
          <table:table-cell office:value-type="currency" office:value="580" table:formula="of:=SUM([.G67:.I67])" table:style-name="ce32">
            <text:p><text:s/>580,00 €<text:s/></text:p>
          </table:table-cell>
          <table:table-cell office:value-type="currency" office:value="185" table:formula="of:=SUM([.K62:.K66])" table:style-name="ce53">
            <text:p><text:s/>185,00 €<text:s/></text:p>
          </table:table-cell>
          <table:table-cell office:value-type="currency" office:value="185" table:formula="of:=SUM([.L62:.L66])" table:style-name="ce53">
            <text:p><text:s/>185,00 €<text:s/></text:p>
          </table:table-cell>
          <table:table-cell office:value-type="currency" office:value="185" table:formula="of:=SUM([.M62:.M66])" table:style-name="ce53">
            <text:p><text:s/>185,00 €<text:s/></text:p>
          </table:table-cell>
          <table:table-cell office:value-type="currency" office:value="555" table:formula="of:=SUM([.K67:.M67])" table:style-name="ce33">
            <text:p><text:s/>555,00 €<text:s/></text:p>
          </table:table-cell>
          <table:table-cell office:value-type="currency" office:value="185" table:formula="of:=SUM([.O62:.O66])" table:style-name="ce53">
            <text:p><text:s/>185,00 €<text:s/></text:p>
          </table:table-cell>
          <table:table-cell office:value-type="currency" office:value="185" table:formula="of:=SUM([.P62:.P66])" table:style-name="ce53">
            <text:p><text:s/>185,00 €<text:s/></text:p>
          </table:table-cell>
          <table:table-cell office:value-type="currency" office:value="185" table:formula="of:=SUM([.Q62:.Q66])" table:style-name="ce53">
            <text:p><text:s/>185,00 €<text:s/></text:p>
          </table:table-cell>
          <table:table-cell office:value-type="currency" office:value="555" table:formula="of:=SUM([.O67:.Q67])" table:style-name="ce34">
            <text:p><text:s/>555,00 €<text:s/></text:p>
          </table:table-cell>
          <table:table-cell office:value-type="currency" office:value="2407.27" table:formula="of:=SUM([.R67];[.N67];[.J67];[.F67])" table:style-name="ce93">
            <text:p><text:s/>2.407,27 €<text:s/></text:p>
          </table:table-cell>
          <table:table-cell table:number-columns-repeated="16365" table:style-name="ce5"/>
        </table:table-row>
        <table:table-row table:style-name="ro4">
          <table:table-cell/>
          <table:table-cell office:value-type="string" table:style-name="ce98">
            <text:p>OTROS SERVICIOS</text:p>
          </table:table-cell>
          <table:table-cell table:number-columns-repeated="2" table:style-name="ce108"/>
          <table:table-cell table:style-name="ce19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20"/>
          <table:table-cell table:number-columns-repeated="16365"/>
        </table:table-row>
        <table:table-row-group>
          <table:table-row table:style-name="ro4">
            <table:table-cell/>
            <table:table-cell office:value-type="string" table:style-name="ce54">
              <text:p>62900007 - Correos y Telégrafos</text:p>
            </table:table-cell>
            <table:table-cell office:value-type="currency" office:value="7.42" table:style-name="ce39">
              <text:p><text:s/>7,42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7.42" table:formula="of:=SUM([.C69:.E69])" table:style-name="ce21">
              <text:p><text:s/>7,42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formula="of:=SUM([.G69:.I69])" table:style-name="ce24">
              <text:p><text:s/>-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formula="of:=SUM([.K69:.M69])" table:style-name="ce27">
              <text:p><text:s/>-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formula="of:=SUM([.O69:.Q69])" table:style-name="ce30">
              <text:p><text:s/>-00 €<text:s/></text:p>
            </table:table-cell>
            <table:table-cell office:value-type="currency" office:value="7.42" table:formula="of:=SUM([.R69];[.N69];[.J69];[.F69])" table:style-name="ce31">
              <text:p><text:s/>7,42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2900010 - Fotocopias Exceso Color/BN</text:p>
            </table:table-cell>
            <table:table-cell office:value-type="currency" office:value="8.93" table:style-name="ce39">
              <text:p><text:s/>8,93 €<text:s/></text:p>
            </table:table-cell>
            <table:table-cell office:value-type="currency" office:value="15.02" table:style-name="ce39">
              <text:p><text:s/>15,02 €<text:s/></text:p>
            </table:table-cell>
            <table:table-cell office:value-type="currency" office:value="10" table:style-name="ce39">
              <text:p><text:s/>10,00 €<text:s/></text:p>
            </table:table-cell>
            <table:table-cell office:value-type="currency" office:value="33.950000000000003" table:formula="of:=SUM([.C70:.E70])" table:style-name="ce21">
              <text:p><text:s/>33,95 €<text:s/></text:p>
            </table:table-cell>
            <table:table-cell office:value-type="currency" office:value="20" table:style-name="ce22">
              <text:p><text:s/>20,00 €<text:s/></text:p>
            </table:table-cell>
            <table:table-cell office:value-type="currency" office:value="10" table:style-name="ce23">
              <text:p><text:s/>10,00 €<text:s/></text:p>
            </table:table-cell>
            <table:table-cell office:value-type="currency" office:value="10" table:style-name="ce23">
              <text:p><text:s/>10,00 €<text:s/></text:p>
            </table:table-cell>
            <table:table-cell office:value-type="currency" office:value="40" table:formula="of:=SUM([.G70:.I70])" table:style-name="ce24">
              <text:p><text:s/>40,00 €<text:s/></text:p>
            </table:table-cell>
            <table:table-cell office:value-type="currency" office:value="10" table:style-name="ce25">
              <text:p><text:s/>10,00 €<text:s/></text:p>
            </table:table-cell>
            <table:table-cell office:value-type="currency" office:value="10" table:style-name="ce26">
              <text:p><text:s/>10,00 €<text:s/></text:p>
            </table:table-cell>
            <table:table-cell office:value-type="currency" office:value="10" table:style-name="ce26">
              <text:p><text:s/>10,00 €<text:s/></text:p>
            </table:table-cell>
            <table:table-cell office:value-type="currency" office:value="30" table:formula="of:=SUM([.K70:.M70])" table:style-name="ce27">
              <text:p><text:s/>30,00 €<text:s/></text:p>
            </table:table-cell>
            <table:table-cell office:value-type="currency" office:value="10" table:style-name="ce28">
              <text:p><text:s/>10,00 €<text:s/></text:p>
            </table:table-cell>
            <table:table-cell office:value-type="currency" office:value="10" table:style-name="ce29">
              <text:p><text:s/>10,00 €<text:s/></text:p>
            </table:table-cell>
            <table:table-cell office:value-type="currency" office:value="10" table:style-name="ce29">
              <text:p><text:s/>10,00 €<text:s/></text:p>
            </table:table-cell>
            <table:table-cell office:value-type="currency" office:value="30" table:formula="of:=SUM([.O70:.Q70])" table:style-name="ce30">
              <text:p><text:s/>30,00 €<text:s/></text:p>
            </table:table-cell>
            <table:table-cell office:value-type="currency" office:value="133.94999999999999" table:formula="of:=SUM([.R70];[.N70];[.J70];[.F70])" table:style-name="ce31">
              <text:p><text:s/>133,95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2900012 - Gtos Vestuarios Personal</text:p>
            </table:table-cell>
            <table:table-cell office:value-type="currency" office:value="56.55" table:style-name="ce39">
              <office:annotation draw:style-name="a81" svg:x="3.17708333333333in" svg:y="10.375in" svg:width="1.02083333333333in" svg:height="0.229166666666667in">
                <dc:creator>eklt50</dc:creator>
                <text:p><text:span text:style-name="T2">EvaMorales:</text:span><text:span text:style-name="T2"/></text:p>
                <text:p><text:span text:style-name="T2">botas seguridad Domingo</text:span><text:span text:style-name="T4"/></text:p>
                <text:p/>
              </office:annotation>
              <text:p><text:s/>56,55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56.55" table:formula="of:=SUM([.C71:.E71])" table:style-name="ce21">
              <text:p><text:s/>56,55 €<text:s/></text:p>
            </table:table-cell>
            <table:table-cell office:value-type="currency" office:value="250" table:style-name="ce22">
              <text:p><text:s/>250,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250" table:formula="of:=SUM([.G71:.I71])" table:style-name="ce24">
              <text:p><text:s/>250,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formula="of:=SUM([.K71:.M71])" table:style-name="ce27">
              <text:p><text:s/>-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formula="of:=SUM([.O71:.Q71])" table:style-name="ce30">
              <text:p><text:s/>-00 €<text:s/></text:p>
            </table:table-cell>
            <table:table-cell office:value-type="currency" office:value="306.55" table:formula="of:=SUM([.R71];[.N71];[.J71];[.F71])" table:style-name="ce31">
              <text:p><text:s/>306,55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2900013 - Tasas Ecoparque Juan Grande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100" table:style-name="ce39">
              <text:p><text:s/>100,00 €<text:s/></text:p>
            </table:table-cell>
            <table:table-cell office:value-type="currency" office:value="100" table:formula="of:=SUM([.C72:.E72])" table:style-name="ce21">
              <text:p><text:s/>100,00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100" table:style-name="ce23">
              <text:p><text:s/>100,00 €<text:s/></text:p>
            </table:table-cell>
            <table:table-cell office:value-type="currency" office:value="100" table:formula="of:=SUM([.G72:.I72])" table:style-name="ce24">
              <text:p><text:s/>100,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formula="of:=SUM([.K72:.M72])" table:style-name="ce27">
              <text:p><text:s/>-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formula="of:=SUM([.O72:.Q72])" table:style-name="ce30">
              <text:p><text:s/>-00 €<text:s/></text:p>
            </table:table-cell>
            <table:table-cell office:value-type="currency" office:value="200" table:formula="of:=SUM([.R72];[.N72];[.J72];[.F72])" table:style-name="ce31">
              <text:p><text:s/>200,00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2901001 - Material de Oficina</text:p>
            </table:table-cell>
            <table:table-cell office:value-type="currency" office:value="52.87" table:style-name="ce39">
              <text:p><text:s/>52,87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52.87" table:formula="of:=SUM([.C73:.E73])" table:style-name="ce21">
              <text:p><text:s/>52,87 €<text:s/></text:p>
            </table:table-cell>
            <table:table-cell office:value-type="currency" office:value="50" table:style-name="ce22">
              <text:p><text:s/>50,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50" table:formula="of:=SUM([.G73:.I73])" table:style-name="ce24">
              <text:p><text:s/>50,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50" table:style-name="ce26">
              <text:p><text:s/>50,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50" table:formula="of:=SUM([.K73:.M73])" table:style-name="ce27">
              <text:p><text:s/>50,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50" table:style-name="ce29">
              <text:p><text:s/>50,00 €<text:s/></text:p>
            </table:table-cell>
            <table:table-cell office:value-type="currency" office:value="50" table:formula="of:=SUM([.O73:.Q73])" table:style-name="ce30">
              <text:p><text:s/>50,00 €<text:s/></text:p>
            </table:table-cell>
            <table:table-cell office:value-type="currency" office:value="202.87" table:formula="of:=SUM([.R73];[.N73];[.J73];[.F73])" table:style-name="ce31">
              <text:p><text:s/>202,87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2901002 - Mobiliario, oficinas y otros útiles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150" table:style-name="ce39">
              <text:p><text:s/>150,00 €<text:s/></text:p>
            </table:table-cell>
            <table:table-cell office:value-type="currency" office:value="150" table:formula="of:=SUM([.C74:.E74])" table:style-name="ce21">
              <text:p><text:s/>150,00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150" table:style-name="ce23">
              <text:p><text:s/>150,00 €<text:s/></text:p>
            </table:table-cell>
            <table:table-cell office:value-type="currency" office:value="150" table:formula="of:=SUM([.G74:.I74])" table:style-name="ce24">
              <text:p><text:s/>150,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150" table:style-name="ce26">
              <text:p><text:s/>150,00 €<text:s/></text:p>
            </table:table-cell>
            <table:table-cell office:value-type="currency" office:value="150" table:formula="of:=SUM([.K74:.M74])" table:style-name="ce27">
              <text:p><text:s/>150,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150" table:style-name="ce29">
              <text:p><text:s/>150,00 €<text:s/></text:p>
            </table:table-cell>
            <table:table-cell office:value-type="currency" office:value="150" table:formula="of:=SUM([.O74:.Q74])" table:style-name="ce30">
              <text:p><text:s/>150,00 €<text:s/></text:p>
            </table:table-cell>
            <table:table-cell office:value-type="currency" office:value="600" table:formula="of:=SUM([.R74];[.N74];[.J74];[.F74])" table:style-name="ce31">
              <text:p><text:s/>600,00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2901003 - Combustible Vehículo Oficina</text:p>
            </table:table-cell>
            <table:table-cell office:value-type="currency" office:value="81.78" table:style-name="ce39">
              <text:p><text:s/>81,78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75" table:style-name="ce39">
              <text:p><text:s/>75,00 €<text:s/></text:p>
            </table:table-cell>
            <table:table-cell office:value-type="currency" office:value="156.78" table:formula="of:=SUM([.C75:.E75])" table:style-name="ce21">
              <text:p><text:s/>156,78 €<text:s/></text:p>
            </table:table-cell>
            <table:table-cell office:value-type="currency" office:value="75" table:style-name="ce22">
              <text:p><text:s/>75,00 €<text:s/></text:p>
            </table:table-cell>
            <table:table-cell office:value-type="currency" office:value="75" table:style-name="ce23">
              <text:p><text:s/>75,00 €<text:s/></text:p>
            </table:table-cell>
            <table:table-cell office:value-type="currency" office:value="75" table:style-name="ce23">
              <text:p><text:s/>75,00 €<text:s/></text:p>
            </table:table-cell>
            <table:table-cell office:value-type="currency" office:value="225" table:formula="of:=SUM([.G75:.I75])" table:style-name="ce24">
              <text:p><text:s/>225,00 €<text:s/></text:p>
            </table:table-cell>
            <table:table-cell office:value-type="currency" office:value="75" table:style-name="ce25">
              <text:p><text:s/>75,00 €<text:s/></text:p>
            </table:table-cell>
            <table:table-cell office:value-type="currency" office:value="75" table:style-name="ce26">
              <text:p><text:s/>75,00 €<text:s/></text:p>
            </table:table-cell>
            <table:table-cell office:value-type="currency" office:value="75" table:style-name="ce26">
              <text:p><text:s/>75,00 €<text:s/></text:p>
            </table:table-cell>
            <table:table-cell office:value-type="currency" office:value="225" table:formula="of:=SUM([.K75:.M75])" table:style-name="ce27">
              <text:p><text:s/>225,00 €<text:s/></text:p>
            </table:table-cell>
            <table:table-cell office:value-type="currency" office:value="75" table:style-name="ce28">
              <text:p><text:s/>75,00 €<text:s/></text:p>
            </table:table-cell>
            <table:table-cell office:value-type="currency" office:value="75" table:style-name="ce29">
              <text:p><text:s/>75,00 €<text:s/></text:p>
            </table:table-cell>
            <table:table-cell office:value-type="currency" office:value="75" table:style-name="ce29">
              <text:p><text:s/>75,00 €<text:s/></text:p>
            </table:table-cell>
            <table:table-cell office:value-type="currency" office:value="225" table:formula="of:=SUM([.O75:.Q75])" table:style-name="ce30">
              <text:p><text:s/>225,00 €<text:s/></text:p>
            </table:table-cell>
            <table:table-cell office:value-type="currency" office:value="831.78" table:formula="of:=SUM([.R75];[.N75];[.J75];[.F75])" table:style-name="ce31">
              <text:p><text:s/>831,78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2901004 - Material Ferretería/Varios Mtto</text:p>
            </table:table-cell>
            <table:table-cell office:value-type="currency" office:value="168.69" table:style-name="ce39">
              <text:p><text:s/>168,69 €<text:s/></text:p>
            </table:table-cell>
            <table:table-cell office:value-type="currency" office:value="6.73" table:style-name="ce39">
              <text:p><text:s/>6,73 €<text:s/></text:p>
            </table:table-cell>
            <table:table-cell office:value-type="currency" office:value="165" table:style-name="ce39">
              <text:p><text:s/>165,00 €<text:s/></text:p>
            </table:table-cell>
            <table:table-cell office:value-type="currency" office:value="340.41999999999996" table:formula="of:=SUM([.C76:.E76])" table:style-name="ce21">
              <text:p><text:s/>340,42 €<text:s/></text:p>
            </table:table-cell>
            <table:table-cell office:value-type="currency" office:value="165" table:style-name="ce22">
              <text:p><text:s/>165,00 €<text:s/></text:p>
            </table:table-cell>
            <table:table-cell office:value-type="currency" office:value="165" table:style-name="ce23">
              <text:p><text:s/>165,00 €<text:s/></text:p>
            </table:table-cell>
            <table:table-cell office:value-type="currency" office:value="165" table:style-name="ce23">
              <text:p><text:s/>165,00 €<text:s/></text:p>
            </table:table-cell>
            <table:table-cell office:value-type="currency" office:value="495" table:formula="of:=SUM([.G76:.I76])" table:style-name="ce24">
              <text:p><text:s/>495,00 €<text:s/></text:p>
            </table:table-cell>
            <table:table-cell office:value-type="currency" office:value="165" table:style-name="ce25">
              <text:p><text:s/>165,00 €<text:s/></text:p>
            </table:table-cell>
            <table:table-cell office:value-type="currency" office:value="165" table:style-name="ce26">
              <text:p><text:s/>165,00 €<text:s/></text:p>
            </table:table-cell>
            <table:table-cell office:value-type="currency" office:value="165" table:style-name="ce26">
              <text:p><text:s/>165,00 €<text:s/></text:p>
            </table:table-cell>
            <table:table-cell office:value-type="currency" office:value="495" table:formula="of:=SUM([.K76:.M76])" table:style-name="ce27">
              <text:p><text:s/>495,00 €<text:s/></text:p>
            </table:table-cell>
            <table:table-cell office:value-type="currency" office:value="165" table:style-name="ce28">
              <text:p><text:s/>165,00 €<text:s/></text:p>
            </table:table-cell>
            <table:table-cell office:value-type="currency" office:value="165" table:style-name="ce29">
              <text:p><text:s/>165,00 €<text:s/></text:p>
            </table:table-cell>
            <table:table-cell office:value-type="currency" office:value="165" table:style-name="ce29">
              <text:p><text:s/>165,00 €<text:s/></text:p>
            </table:table-cell>
            <table:table-cell office:value-type="currency" office:value="495" table:formula="of:=SUM([.O76:.Q76])" table:style-name="ce30">
              <text:p><text:s/>495,00 €<text:s/></text:p>
            </table:table-cell>
            <table:table-cell office:value-type="currency" office:value="1825.42" table:formula="of:=SUM([.R76];[.N76];[.J76];[.F76])" table:style-name="ce31">
              <text:p><text:s/>1.825,42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8152in" svg:y="0.05435in" svg:width="0.13587in" svg:height="0.15399in" draw:z-index="2" draw:id="id1" draw:style-name="a5" draw:name="Flecha: hacia arriba 2">
                <svg:title/>
                <svg:desc/>
                <text:p text:style-name="a4" text:class-names="" text:cond-style-name=""><text:span text:style-name="a3" text:class-names=""/></text:p>
                <draw:enhanced-geometry xmlns:dr3d="urn:oasis:names:tc:opendocument:xmlns:dr3d:1.0" draw:type="non-primitive" svg:viewBox="0 0 21600 21600" draw:enhanced-path="M ?f11 ?f9 L ?f11 ?f12 ?f8 ?f12 ?f10 ?f8 ?f9 ?f12 ?f13 ?f12 ?f13 ?f9 Z N" draw:text-areas="?f11 ?f19 ?f13 ?f24" draw:glue-points="?f22 ?f12 ?f23 ?f12" draw:glue-point-leaving-directions="-270, -90" draw:modifiers="9529 540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600"/>
                  <draw:equation draw:name="f7" draw:formula="?f4 / 21600"/>
                  <draw:equation draw:name="f8" draw:formula="0"/>
                  <draw:equation draw:name="f9" draw:formula="21600"/>
                  <draw:equation draw:name="f10" draw:formula="10800"/>
                  <draw:equation draw:name="f11" draw:formula="$1"/>
                  <draw:equation draw:name="f12" draw:formula="$0"/>
                  <draw:equation draw:name="f13" draw:formula="21600 - ?f11"/>
                  <draw:equation draw:name="f14" draw:formula="21600 * ?f7"/>
                  <draw:equation draw:name="f15" draw:formula="0 * ?f6"/>
                  <draw:equation draw:name="f16" draw:formula="21600 * ?f6"/>
                  <draw:equation draw:name="f17" draw:formula="?f12 * ?f11"/>
                  <draw:equation draw:name="f18" draw:formula="?f17 / 10800"/>
                  <draw:equation draw:name="f19" draw:formula="?f12 - ?f18"/>
                  <draw:equation draw:name="f20" draw:formula="$1 / ?f6"/>
                  <draw:equation draw:name="f21" draw:formula="$0 / ?f7"/>
                  <draw:equation draw:name="f22" draw:formula="?f15 / ?f6"/>
                  <draw:equation draw:name="f23" draw:formula="?f16 / ?f6"/>
                  <draw:equation draw:name="f24" draw:formula="?f14 / ?f7"/>
                  <draw:handle draw:handle-position="$1 $0" draw:handle-range-x-minimum="0" draw:handle-range-x-maximum="10800" draw:handle-range-y-minimum="0" draw:handle-range-y-maximum="21600"/>
                </draw:enhanced-geometry>
              </draw:custom-shape>
            </table:table-cell>
            <table:table-cell office:value-type="string" table:style-name="ce54">
              <office:annotation draw:style-name="a82" svg:x="3.05208333333333in" svg:y="12.8333333333333in" svg:width="1.78125in" svg:height="0.229166666666667in">
                <dc:creator>eklt50</dc:creator>
                <text:p><text:span text:style-name="T5">EvaMorales:</text:span><text:span text:style-name="T5"/></text:p>
                <text:p><text:span text:style-name="T6">Incremento Sectorial 6,41%. - B.I. 187,96€ + subida= 200,00€</text:span><text:span text:style-name="T4"/></text:p>
                <text:p/>
              </office:annotation>
              <text:p>62902001 - Limpieza Oficinas (CANARILIME)<text:s/></text:p>
            </table:table-cell>
            <table:table-cell office:value-type="currency" office:value="201.12" table:style-name="ce39">
              <text:p><text:s/>201,12 €<text:s/></text:p>
            </table:table-cell>
            <table:table-cell office:value-type="currency" office:value="201.12" table:style-name="ce39">
              <text:p><text:s/>201,12 €<text:s/></text:p>
            </table:table-cell>
            <table:table-cell office:value-type="currency" office:value="214" table:style-name="ce39">
              <text:p><text:s/>214,00 €<text:s/></text:p>
            </table:table-cell>
            <table:table-cell office:value-type="currency" office:value="616.24" table:formula="of:=SUM([.C77:.E77])" table:style-name="ce21">
              <text:p><text:s/>616,24 €<text:s/></text:p>
            </table:table-cell>
            <table:table-cell office:value-type="currency" office:value="214" table:style-name="ce22">
              <text:p><text:s/>214,00 €<text:s/></text:p>
            </table:table-cell>
            <table:table-cell office:value-type="currency" office:value="214" table:style-name="ce23">
              <text:p><text:s/>214,00 €<text:s/></text:p>
            </table:table-cell>
            <table:table-cell office:value-type="currency" office:value="214" table:style-name="ce23">
              <text:p><text:s/>214,00 €<text:s/></text:p>
            </table:table-cell>
            <table:table-cell office:value-type="currency" office:value="642" table:formula="of:=SUM([.G77:.I77])" table:style-name="ce24">
              <text:p><text:s/>642,00 €<text:s/></text:p>
            </table:table-cell>
            <table:table-cell office:value-type="currency" office:value="214" table:style-name="ce25">
              <text:p><text:s/>214,00 €<text:s/></text:p>
            </table:table-cell>
            <table:table-cell office:value-type="currency" office:value="214" table:style-name="ce26">
              <text:p><text:s/>214,00 €<text:s/></text:p>
            </table:table-cell>
            <table:table-cell office:value-type="currency" office:value="214" table:style-name="ce26">
              <text:p><text:s/>214,00 €<text:s/></text:p>
            </table:table-cell>
            <table:table-cell office:value-type="currency" office:value="642" table:formula="of:=SUM([.K77:.M77])" table:style-name="ce27">
              <text:p><text:s/>642,00 €<text:s/></text:p>
            </table:table-cell>
            <table:table-cell office:value-type="currency" office:value="214" table:style-name="ce28">
              <text:p><text:s/>214,00 €<text:s/></text:p>
            </table:table-cell>
            <table:table-cell office:value-type="currency" office:value="214" table:style-name="ce29">
              <text:p><text:s/>214,00 €<text:s/></text:p>
            </table:table-cell>
            <table:table-cell office:value-type="currency" office:value="214" table:style-name="ce29">
              <text:p><text:s/>214,00 €<text:s/></text:p>
            </table:table-cell>
            <table:table-cell office:value-type="currency" office:value="642" table:formula="of:=SUM([.O77:.Q77])" table:style-name="ce30">
              <text:p><text:s/>642,00 €<text:s/></text:p>
            </table:table-cell>
            <table:table-cell office:value-type="currency" office:value="2542.2399999999998" table:formula="of:=SUM([.R77];[.N77];[.J77];[.F77])" table:style-name="ce31">
              <text:p><text:s/>2.542,24 €<text:s/></text:p>
            </table:table-cell>
            <table:table-cell table:number-columns-repeated="16365"/>
          </table:table-row>
          <table:table-row table:style-name="ro4">
            <table:table-cell/>
            <table:table-cell office:value-type="string" table:style-name="ce54">
              <text:p>62902002 - Material y Productos de Limpieza<text:s/></text:p>
            </table:table-cell>
            <table:table-cell office:value-type="currency" office:value="37.44" table:style-name="ce39">
              <text:p><text:s/>37,44 €<text:s/></text:p>
            </table:table-cell>
            <table:table-cell office:value-type="currency" office:value="37.44" table:style-name="ce39">
              <text:p><text:s/>37,44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74.88" table:formula="of:=SUM([.C78:.E78])" table:style-name="ce21">
              <text:p><text:s/>74,88 €<text:s/></text:p>
            </table:table-cell>
            <table:table-cell office:value-type="currency" office:value="38" table:style-name="ce22">
              <text:p><text:s/>38,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38" table:formula="of:=SUM([.G78:.I78])" table:style-name="ce24">
              <text:p><text:s/>38,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38" table:style-name="ce26">
              <text:p><text:s/>38,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38" table:formula="of:=SUM([.K78:.M78])" table:style-name="ce27">
              <text:p><text:s/>38,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38" table:style-name="ce29">
              <text:p><text:s/>38,00 €<text:s/></text:p>
            </table:table-cell>
            <table:table-cell office:value-type="currency" office:value="38" table:formula="of:=SUM([.O78:.Q78])" table:style-name="ce30">
              <text:p><text:s/>38,00 €<text:s/></text:p>
            </table:table-cell>
            <table:table-cell office:value-type="currency" office:value="188.88" table:formula="of:=SUM([.R78];[.N78];[.J78];[.F78])" table:style-name="ce31">
              <text:p><text:s/>188,88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7246in" svg:y="0.06341in" svg:width="0.14493in" svg:height="0.14493in" draw:z-index="9" draw:id="id8" draw:style-name="a26" draw:name="Es igual a 9">
                <svg:title/>
                <svg:desc/>
                <text:p text:style-name="a25" text:class-names="" text:cond-style-name=""><text:span text:style-name="a24" text:class-names=""/></text:p>
                <draw:enhanced-geometry xmlns:dr3d="urn:oasis:names:tc:opendocument:xmlns:dr3d:1.0" draw:path-stretchpoint-x="21600" draw:path-stretchpoint-y="21600" draw:type="non-primitive" svg:viewBox="0 0 21600 21600" draw:enhanced-path="M ?f28 ?f30 L ?f29 ?f30 ?f29 ?f26 ?f28 ?f26 Z M ?f28 ?f27 L ?f29 ?f27 ?f29 ?f31 ?f28 ?f31 Z N" draw:text-areas="?f28 ?f30 ?f29 ?f31" draw:glue-points="?f29 ?f34 ?f29 ?f35 ?f22 ?f31 ?f28 ?f34 ?f28 ?f35 ?f22 ?f30" draw:glue-point-leaving-directions="-90, -90, -180, -270, -270, -360" draw:modifiers="0 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3520"/>
                  <draw:equation draw:name="f9" draw:formula="11760"/>
                  <draw:equation draw:name="f10" draw:formula="21600 * ?f5"/>
                  <draw:equation draw:name="f11" draw:formula="21600 * ?f4"/>
                  <draw:equation draw:name="f12" draw:formula="?f10 / ?f6"/>
                  <draw:equation draw:name="f13" draw:formula="?f11 / ?f6"/>
                  <draw:equation draw:name="f14" draw:formula="?f13 - ?f7"/>
                  <draw:equation draw:name="f15" draw:formula="?f12 - ?f7"/>
                  <draw:equation draw:name="f16" draw:formula="?f14 / 2"/>
                  <draw:equation draw:name="f17" draw:formula="?f15 / 2"/>
                  <draw:equation draw:name="f18" draw:formula="?f14 * ?f8"/>
                  <draw:equation draw:name="f19" draw:formula="?f14 * ?f9"/>
                  <draw:equation draw:name="f20" draw:formula="?f15 * 73490"/>
                  <draw:equation draw:name="f21" draw:formula="?f7 + ?f16"/>
                  <draw:equation draw:name="f22" draw:formula="?f7 + ?f17"/>
                  <draw:equation draw:name="f23" draw:formula="?f18 / 100000"/>
                  <draw:equation draw:name="f24" draw:formula="?f19 / 200000"/>
                  <draw:equation draw:name="f25" draw:formula="?f20 / 200000"/>
                  <draw:equation draw:name="f26" draw:formula="?f21 - ?f24"/>
                  <draw:equation draw:name="f27" draw:formula="?f21 + ?f24"/>
                  <draw:equation draw:name="f28" draw:formula="?f22 - ?f25"/>
                  <draw:equation draw:name="f29" draw:formula="?f22 + ?f25"/>
                  <draw:equation draw:name="f30" draw:formula="?f26 - ?f23"/>
                  <draw:equation draw:name="f31" draw:formula="?f27 + ?f23"/>
                  <draw:equation draw:name="f32" draw:formula="?f30 + ?f26"/>
                  <draw:equation draw:name="f33" draw:formula="?f27 + ?f31"/>
                  <draw:equation draw:name="f34" draw:formula="?f32 / 2"/>
                  <draw:equation draw:name="f35" draw:formula="?f33 / 2"/>
                </draw:enhanced-geometry>
              </draw:custom-shape>
            </table:table-cell>
            <table:table-cell office:value-type="string" table:style-name="ce54">
              <text:p>62903003 - Copias Seguridad A3COM<text:s/></text:p>
            </table:table-cell>
            <table:table-cell office:value-type="currency" office:value="32.1" table:style-name="ce39">
              <text:p><text:s/>32,10 €<text:s/></text:p>
            </table:table-cell>
            <table:table-cell office:value-type="currency" office:value="32.1" table:style-name="ce39">
              <text:p><text:s/>32,10 €<text:s/></text:p>
            </table:table-cell>
            <table:table-cell office:value-type="currency" office:value="32.1" table:style-name="ce39">
              <text:p><text:s/>32,10 €<text:s/></text:p>
            </table:table-cell>
            <table:table-cell office:value-type="currency" office:value="96.300000000000011" table:formula="of:=SUM([.C79:.E79])" table:style-name="ce21">
              <text:p><text:s/>96,30 €<text:s/></text:p>
            </table:table-cell>
            <table:table-cell office:value-type="currency" office:value="32.1" table:style-name="ce22">
              <text:p><text:s/>32,10 €<text:s/></text:p>
            </table:table-cell>
            <table:table-cell office:value-type="currency" office:value="32.1" table:style-name="ce23">
              <text:p><text:s/>32,10 €<text:s/></text:p>
            </table:table-cell>
            <table:table-cell office:value-type="currency" office:value="32.1" table:style-name="ce23">
              <text:p><text:s/>32,10 €<text:s/></text:p>
            </table:table-cell>
            <table:table-cell office:value-type="currency" office:value="96.300000000000011" table:formula="of:=SUM([.G79:.I79])" table:style-name="ce24">
              <text:p><text:s/>96,30 €<text:s/></text:p>
            </table:table-cell>
            <table:table-cell office:value-type="currency" office:value="32.1" table:style-name="ce25">
              <text:p><text:s/>32,10 €<text:s/></text:p>
            </table:table-cell>
            <table:table-cell office:value-type="currency" office:value="32.1" table:style-name="ce26">
              <text:p><text:s/>32,10 €<text:s/></text:p>
            </table:table-cell>
            <table:table-cell office:value-type="currency" office:value="32.1" table:style-name="ce26">
              <text:p><text:s/>32,10 €<text:s/></text:p>
            </table:table-cell>
            <table:table-cell office:value-type="currency" office:value="96.300000000000011" table:formula="of:=SUM([.K79:.M79])" table:style-name="ce27">
              <text:p><text:s/>96,30 €<text:s/></text:p>
            </table:table-cell>
            <table:table-cell office:value-type="currency" office:value="32.1" table:style-name="ce28">
              <text:p><text:s/>32,10 €<text:s/></text:p>
            </table:table-cell>
            <table:table-cell office:value-type="currency" office:value="32.1" table:style-name="ce29">
              <text:p><text:s/>32,10 €<text:s/></text:p>
            </table:table-cell>
            <table:table-cell office:value-type="currency" office:value="32.1" table:style-name="ce29">
              <text:p><text:s/>32,10 €<text:s/></text:p>
            </table:table-cell>
            <table:table-cell office:value-type="currency" office:value="96.300000000000011" table:formula="of:=SUM([.O79:.Q79])" table:style-name="ce30">
              <text:p><text:s/>96,30 €<text:s/></text:p>
            </table:table-cell>
            <table:table-cell office:value-type="currency" office:value="385.20000000000005" table:formula="of:=SUM([.R79];[.N79];[.J79];[.F79])" table:style-name="ce31">
              <text:p><text:s/>385,20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7246in" svg:y="0.05435in" svg:width="0.14493in" svg:height="0.14493in" draw:z-index="12" draw:id="id11" draw:style-name="a35" draw:name="Es igual a 12">
                <svg:title/>
                <svg:desc/>
                <text:p text:style-name="a34" text:class-names="" text:cond-style-name=""><text:span text:style-name="a33" text:class-names=""/></text:p>
                <draw:enhanced-geometry xmlns:dr3d="urn:oasis:names:tc:opendocument:xmlns:dr3d:1.0" draw:path-stretchpoint-x="21600" draw:path-stretchpoint-y="21600" draw:type="non-primitive" svg:viewBox="0 0 21600 21600" draw:enhanced-path="M ?f28 ?f30 L ?f29 ?f30 ?f29 ?f26 ?f28 ?f26 Z M ?f28 ?f27 L ?f29 ?f27 ?f29 ?f31 ?f28 ?f31 Z N" draw:text-areas="?f28 ?f30 ?f29 ?f31" draw:glue-points="?f29 ?f34 ?f29 ?f35 ?f22 ?f31 ?f28 ?f34 ?f28 ?f35 ?f22 ?f30" draw:glue-point-leaving-directions="-90, -90, -180, -270, -270, -360" draw:modifiers="0 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3520"/>
                  <draw:equation draw:name="f9" draw:formula="11760"/>
                  <draw:equation draw:name="f10" draw:formula="21600 * ?f5"/>
                  <draw:equation draw:name="f11" draw:formula="21600 * ?f4"/>
                  <draw:equation draw:name="f12" draw:formula="?f10 / ?f6"/>
                  <draw:equation draw:name="f13" draw:formula="?f11 / ?f6"/>
                  <draw:equation draw:name="f14" draw:formula="?f13 - ?f7"/>
                  <draw:equation draw:name="f15" draw:formula="?f12 - ?f7"/>
                  <draw:equation draw:name="f16" draw:formula="?f14 / 2"/>
                  <draw:equation draw:name="f17" draw:formula="?f15 / 2"/>
                  <draw:equation draw:name="f18" draw:formula="?f14 * ?f8"/>
                  <draw:equation draw:name="f19" draw:formula="?f14 * ?f9"/>
                  <draw:equation draw:name="f20" draw:formula="?f15 * 73490"/>
                  <draw:equation draw:name="f21" draw:formula="?f7 + ?f16"/>
                  <draw:equation draw:name="f22" draw:formula="?f7 + ?f17"/>
                  <draw:equation draw:name="f23" draw:formula="?f18 / 100000"/>
                  <draw:equation draw:name="f24" draw:formula="?f19 / 200000"/>
                  <draw:equation draw:name="f25" draw:formula="?f20 / 200000"/>
                  <draw:equation draw:name="f26" draw:formula="?f21 - ?f24"/>
                  <draw:equation draw:name="f27" draw:formula="?f21 + ?f24"/>
                  <draw:equation draw:name="f28" draw:formula="?f22 - ?f25"/>
                  <draw:equation draw:name="f29" draw:formula="?f22 + ?f25"/>
                  <draw:equation draw:name="f30" draw:formula="?f26 - ?f23"/>
                  <draw:equation draw:name="f31" draw:formula="?f27 + ?f23"/>
                  <draw:equation draw:name="f32" draw:formula="?f30 + ?f26"/>
                  <draw:equation draw:name="f33" draw:formula="?f27 + ?f31"/>
                  <draw:equation draw:name="f34" draw:formula="?f32 / 2"/>
                  <draw:equation draw:name="f35" draw:formula="?f33 / 2"/>
                </draw:enhanced-geometry>
              </draw:custom-shape>
            </table:table-cell>
            <table:table-cell office:value-type="string" table:style-name="ce54">
              <text:p>62903004 - Correo GOROECO Dominio Hosting (MESANTEKO)</text:p>
            </table:table-cell>
            <table:table-cell office:value-type="currency" office:value="115.03" table:style-name="ce39">
              <text:p><text:s/>115,03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115.03" table:formula="of:=SUM([.C80:.E80])" table:style-name="ce21">
              <text:p><text:s/>115,03 €<text:s/></text:p>
            </table:table-cell>
            <table:table-cell office:value-type="currency" office:value="115.03" table:style-name="ce22">
              <text:p><text:s/>115,03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115.03" table:formula="of:=SUM([.G80:.I80])" table:style-name="ce24">
              <text:p><text:s/>115,03 €<text:s/></text:p>
            </table:table-cell>
            <table:table-cell office:value-type="currency" office:value="115.03" table:style-name="ce25">
              <text:p><text:s/>115,03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115.03" table:formula="of:=SUM([.K80:.M80])" table:style-name="ce27">
              <text:p><text:s/>115,03 €<text:s/></text:p>
            </table:table-cell>
            <table:table-cell office:value-type="currency" office:value="115.03" table:style-name="ce28">
              <text:p><text:s/>115,03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115.03" table:formula="of:=SUM([.O80:.Q80])" table:style-name="ce30">
              <text:p><text:s/>115,03 €<text:s/></text:p>
            </table:table-cell>
            <table:table-cell office:value-type="currency" office:value="460.12" table:formula="of:=SUM([.R80];[.N80];[.J80];[.F80])" table:style-name="ce31">
              <text:p><text:s/>460,12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6703in" svg:y="0.06703in" svg:width="0.14493in" svg:height="0.14493in" draw:z-index="13" draw:id="id12" draw:style-name="a38" draw:name="Es igual a 13">
                <svg:title/>
                <svg:desc/>
                <text:p text:style-name="a37" text:class-names="" text:cond-style-name=""><text:span text:style-name="a36" text:class-names=""/></text:p>
                <draw:enhanced-geometry xmlns:dr3d="urn:oasis:names:tc:opendocument:xmlns:dr3d:1.0" draw:path-stretchpoint-x="21600" draw:path-stretchpoint-y="21600" draw:type="non-primitive" svg:viewBox="0 0 21600 21600" draw:enhanced-path="M ?f28 ?f30 L ?f29 ?f30 ?f29 ?f26 ?f28 ?f26 Z M ?f28 ?f27 L ?f29 ?f27 ?f29 ?f31 ?f28 ?f31 Z N" draw:text-areas="?f28 ?f30 ?f29 ?f31" draw:glue-points="?f29 ?f34 ?f29 ?f35 ?f22 ?f31 ?f28 ?f34 ?f28 ?f35 ?f22 ?f30" draw:glue-point-leaving-directions="-90, -90, -180, -270, -270, -360" draw:modifiers="0 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min(?f5, ?f4)"/>
                  <draw:equation draw:name="f7" draw:formula="0"/>
                  <draw:equation draw:name="f8" draw:formula="23520"/>
                  <draw:equation draw:name="f9" draw:formula="11760"/>
                  <draw:equation draw:name="f10" draw:formula="21600 * ?f5"/>
                  <draw:equation draw:name="f11" draw:formula="21600 * ?f4"/>
                  <draw:equation draw:name="f12" draw:formula="?f10 / ?f6"/>
                  <draw:equation draw:name="f13" draw:formula="?f11 / ?f6"/>
                  <draw:equation draw:name="f14" draw:formula="?f13 - ?f7"/>
                  <draw:equation draw:name="f15" draw:formula="?f12 - ?f7"/>
                  <draw:equation draw:name="f16" draw:formula="?f14 / 2"/>
                  <draw:equation draw:name="f17" draw:formula="?f15 / 2"/>
                  <draw:equation draw:name="f18" draw:formula="?f14 * ?f8"/>
                  <draw:equation draw:name="f19" draw:formula="?f14 * ?f9"/>
                  <draw:equation draw:name="f20" draw:formula="?f15 * 73490"/>
                  <draw:equation draw:name="f21" draw:formula="?f7 + ?f16"/>
                  <draw:equation draw:name="f22" draw:formula="?f7 + ?f17"/>
                  <draw:equation draw:name="f23" draw:formula="?f18 / 100000"/>
                  <draw:equation draw:name="f24" draw:formula="?f19 / 200000"/>
                  <draw:equation draw:name="f25" draw:formula="?f20 / 200000"/>
                  <draw:equation draw:name="f26" draw:formula="?f21 - ?f24"/>
                  <draw:equation draw:name="f27" draw:formula="?f21 + ?f24"/>
                  <draw:equation draw:name="f28" draw:formula="?f22 - ?f25"/>
                  <draw:equation draw:name="f29" draw:formula="?f22 + ?f25"/>
                  <draw:equation draw:name="f30" draw:formula="?f26 - ?f23"/>
                  <draw:equation draw:name="f31" draw:formula="?f27 + ?f23"/>
                  <draw:equation draw:name="f32" draw:formula="?f30 + ?f26"/>
                  <draw:equation draw:name="f33" draw:formula="?f27 + ?f31"/>
                  <draw:equation draw:name="f34" draw:formula="?f32 / 2"/>
                  <draw:equation draw:name="f35" draw:formula="?f33 / 2"/>
                </draw:enhanced-geometry>
              </draw:custom-shape>
            </table:table-cell>
            <table:table-cell office:value-type="string" table:style-name="ce54">
              <text:p>62904002 - Dominios Registros Emails (MESANTEKO)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formula="of:=SUM([.C81:.E81])" table:style-name="ce21">
              <text:p><text:s/>-00 €<text:s/></text:p>
            </table:table-cell>
            <table:table-cell office:value-type="currency" office:value="65" table:style-name="ce22">
              <text:p><text:s/>65,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65" table:formula="of:=SUM([.G81:.I81])" table:style-name="ce24">
              <text:p><text:s/>65,00 €<text:s/></text:p>
            </table:table-cell>
            <table:table-cell office:value-type="currency" office:value="0" table:style-name="ce25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style-name="ce26">
              <text:p><text:s/>-00 €<text:s/></text:p>
            </table:table-cell>
            <table:table-cell office:value-type="currency" office:value="0" table:formula="of:=SUM([.K81:.M81])" table:style-name="ce27">
              <text:p><text:s/>-00 €<text:s/></text:p>
            </table:table-cell>
            <table:table-cell office:value-type="currency" office:value="0" table:style-name="ce28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style-name="ce29">
              <text:p><text:s/>-00 €<text:s/></text:p>
            </table:table-cell>
            <table:table-cell office:value-type="currency" office:value="0" table:formula="of:=SUM([.O81:.Q81])" table:style-name="ce30">
              <text:p><text:s/>-00 €<text:s/></text:p>
            </table:table-cell>
            <table:table-cell office:value-type="currency" office:value="65" table:formula="of:=SUM([.R81];[.N81];[.J81];[.F81])" table:style-name="ce31">
              <text:p><text:s/>65,00 €<text:s/></text:p>
            </table:table-cell>
            <table:table-cell table:number-columns-repeated="16365"/>
          </table:table-row>
          <table:table-row table:style-name="ro4">
            <table:table-cell table:style-name="ce2">
              <draw:custom-shape svg:x="0.06341in" svg:y="0.05435in" svg:width="0.13587in" svg:height="0.15399in" draw:z-index="1" draw:id="id0" draw:style-name="a2" draw:name="Flecha: hacia arriba 1">
                <svg:title/>
                <svg:desc/>
                <text:p text:style-name="a1" text:class-names="" text:cond-style-name=""><text:span text:style-name="a0" text:class-names=""/></text:p>
                <draw:enhanced-geometry xmlns:dr3d="urn:oasis:names:tc:opendocument:xmlns:dr3d:1.0" draw:type="non-primitive" svg:viewBox="0 0 21600 21600" draw:enhanced-path="M ?f11 ?f9 L ?f11 ?f12 ?f8 ?f12 ?f10 ?f8 ?f9 ?f12 ?f13 ?f12 ?f13 ?f9 Z N" draw:text-areas="?f11 ?f19 ?f13 ?f24" draw:glue-points="?f22 ?f12 ?f23 ?f12" draw:glue-point-leaving-directions="-270, -90" draw:modifiers="9529 540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600"/>
                  <draw:equation draw:name="f7" draw:formula="?f4 / 21600"/>
                  <draw:equation draw:name="f8" draw:formula="0"/>
                  <draw:equation draw:name="f9" draw:formula="21600"/>
                  <draw:equation draw:name="f10" draw:formula="10800"/>
                  <draw:equation draw:name="f11" draw:formula="$1"/>
                  <draw:equation draw:name="f12" draw:formula="$0"/>
                  <draw:equation draw:name="f13" draw:formula="21600 - ?f11"/>
                  <draw:equation draw:name="f14" draw:formula="21600 * ?f7"/>
                  <draw:equation draw:name="f15" draw:formula="0 * ?f6"/>
                  <draw:equation draw:name="f16" draw:formula="21600 * ?f6"/>
                  <draw:equation draw:name="f17" draw:formula="?f12 * ?f11"/>
                  <draw:equation draw:name="f18" draw:formula="?f17 / 10800"/>
                  <draw:equation draw:name="f19" draw:formula="?f12 - ?f18"/>
                  <draw:equation draw:name="f20" draw:formula="$1 / ?f6"/>
                  <draw:equation draw:name="f21" draw:formula="$0 / ?f7"/>
                  <draw:equation draw:name="f22" draw:formula="?f15 / ?f6"/>
                  <draw:equation draw:name="f23" draw:formula="?f16 / ?f6"/>
                  <draw:equation draw:name="f24" draw:formula="?f14 / ?f7"/>
                  <draw:handle draw:handle-position="$1 $0" draw:handle-range-x-minimum="0" draw:handle-range-x-maximum="10800" draw:handle-range-y-minimum="0" draw:handle-range-y-maximum="21600"/>
                </draw:enhanced-geometry>
              </draw:custom-shape>
            </table:table-cell>
            <table:table-cell office:value-type="string" table:style-name="ce54">
              <office:annotation draw:style-name="a83" svg:x="2.10416666666667in" svg:y="15.2708333333333in" svg:width="0.864583333333333in" svg:height="0.635416666666667in">
                <dc:creator>eklt50</dc:creator>
                <text:p><text:span text:style-name="T5">EvaMorales:</text:span><text:span text:style-name="T6"/></text:p>
                <text:p><text:span text:style-name="T6">Incremento IPC 3,5%</text:span><text:span text:style-name="T6"/></text:p>
                <text:p><text:span text:style-name="T6">Nueva B.I. 26,60 + IGIC=28,46€<text:s/></text:span></text:p>
              </office:annotation>
              <text:p>62906003 - Vigilancia Oficina (ELECTRIMEGA)<text:s/></text:p>
            </table:table-cell>
            <table:table-cell office:value-type="currency" office:value="26.75" table:style-name="ce39">
              <text:p><text:s/>26,75 €<text:s/></text:p>
            </table:table-cell>
            <table:table-cell office:value-type="currency" office:value="26.75" table:style-name="ce39">
              <text:p><text:s/>26,75 €<text:s/></text:p>
            </table:table-cell>
            <table:table-cell office:value-type="currency" office:value="29" table:style-name="ce39">
              <text:p><text:s/>29,00 €<text:s/></text:p>
            </table:table-cell>
            <table:table-cell office:value-type="currency" office:value="82.5" table:formula="of:=SUM([.C82:.E82])" table:style-name="ce21">
              <text:p><text:s/>82,50 €<text:s/></text:p>
            </table:table-cell>
            <table:table-cell office:value-type="currency" office:value="29" table:style-name="ce22">
              <text:p><text:s/>29,00 €<text:s/></text:p>
            </table:table-cell>
            <table:table-cell office:value-type="currency" office:value="29" table:style-name="ce23">
              <text:p><text:s/>29,00 €<text:s/></text:p>
            </table:table-cell>
            <table:table-cell office:value-type="currency" office:value="29" table:style-name="ce23">
              <text:p><text:s/>29,00 €<text:s/></text:p>
            </table:table-cell>
            <table:table-cell office:value-type="currency" office:value="87" table:formula="of:=SUM([.G82:.I82])" table:style-name="ce24">
              <text:p><text:s/>87,00 €<text:s/></text:p>
            </table:table-cell>
            <table:table-cell office:value-type="currency" office:value="29" table:style-name="ce25">
              <text:p><text:s/>29,00 €<text:s/></text:p>
            </table:table-cell>
            <table:table-cell office:value-type="currency" office:value="29" table:style-name="ce26">
              <text:p><text:s/>29,00 €<text:s/></text:p>
            </table:table-cell>
            <table:table-cell office:value-type="currency" office:value="29" table:style-name="ce26">
              <text:p><text:s/>29,00 €<text:s/></text:p>
            </table:table-cell>
            <table:table-cell office:value-type="currency" office:value="87" table:formula="of:=SUM([.K82:.M82])" table:style-name="ce27">
              <text:p><text:s/>87,00 €<text:s/></text:p>
            </table:table-cell>
            <table:table-cell office:value-type="currency" office:value="29" table:style-name="ce28">
              <text:p><text:s/>29,00 €<text:s/></text:p>
            </table:table-cell>
            <table:table-cell office:value-type="currency" office:value="29" table:style-name="ce29">
              <text:p><text:s/>29,00 €<text:s/></text:p>
            </table:table-cell>
            <table:table-cell office:value-type="currency" office:value="29" table:style-name="ce29">
              <text:p><text:s/>29,00 €<text:s/></text:p>
            </table:table-cell>
            <table:table-cell office:value-type="currency" office:value="87" table:formula="of:=SUM([.O82:.Q82])" table:style-name="ce30">
              <text:p><text:s/>87,00 €<text:s/></text:p>
            </table:table-cell>
            <table:table-cell office:value-type="currency" office:value="343.5" table:formula="of:=SUM([.R82];[.N82];[.J82];[.F82])" table:style-name="ce31">
              <text:p><text:s/>343,50 €<text:s/></text:p>
            </table:table-cell>
            <table:table-cell table:number-columns-repeated="16365"/>
          </table:table-row>
        </table:table-row-group>
        <table:table-row table:style-name="ro3">
          <table:table-cell table:style-name="ce2"/>
          <table:table-cell office:value-type="string" table:style-name="ce95">
            <text:p>TOTAL OTROS SERVICIOS</text:p>
          </table:table-cell>
          <table:table-cell office:value-type="currency" office:value="788.68" table:formula="of:=SUM([.C69:.C82])" table:style-name="ce92">
            <text:p><text:s/>788,68 €<text:s/></text:p>
          </table:table-cell>
          <table:table-cell office:value-type="currency" office:value="319.16000000000003" table:formula="of:=SUM([.D69:.D82])" table:style-name="ce92">
            <text:p><text:s/>319,16 €<text:s/></text:p>
          </table:table-cell>
          <table:table-cell office:value-type="currency" office:value="775.1" table:formula="of:=SUM([.E69:.E82])" table:style-name="ce92">
            <text:p><text:s/>775,10 €<text:s/></text:p>
          </table:table-cell>
          <table:table-cell office:value-type="currency" office:value="1882.94" table:formula="of:=SUM([.C83:.E83])" table:style-name="ce42">
            <text:p><text:s/>1.882,94 €<text:s/></text:p>
          </table:table-cell>
          <table:table-cell office:value-type="currency" office:value="1053.1300000000001" table:formula="of:=SUM([.G69:.G82])" table:style-name="ce53">
            <text:p><text:s/>1.053,13 €<text:s/></text:p>
          </table:table-cell>
          <table:table-cell office:value-type="currency" office:value="525.1" table:formula="of:=SUM([.H69:.H82])" table:style-name="ce53">
            <text:p><text:s/>525,10 €<text:s/></text:p>
          </table:table-cell>
          <table:table-cell office:value-type="currency" office:value="775.1" table:formula="of:=SUM([.I69:.I82])" table:style-name="ce53">
            <text:p><text:s/>775,10 €<text:s/></text:p>
          </table:table-cell>
          <table:table-cell office:value-type="currency" office:value="2353.33" table:formula="of:=SUM([.G83:.I83])" table:style-name="ce32">
            <text:p><text:s/>2.353,33 €<text:s/></text:p>
          </table:table-cell>
          <table:table-cell office:value-type="currency" office:value="640.13" table:formula="of:=SUM([.K69:.K82])" table:style-name="ce53">
            <text:p><text:s/>640,13 €<text:s/></text:p>
          </table:table-cell>
          <table:table-cell office:value-type="currency" office:value="613.1" table:formula="of:=SUM([.L69:.L82])" table:style-name="ce53">
            <text:p><text:s/>613,10 €<text:s/></text:p>
          </table:table-cell>
          <table:table-cell office:value-type="currency" office:value="675.1" table:formula="of:=SUM([.M69:.M82])" table:style-name="ce53">
            <text:p><text:s/>675,10 €<text:s/></text:p>
          </table:table-cell>
          <table:table-cell office:value-type="currency" office:value="1928.33" table:formula="of:=SUM([.K83:.M83])" table:style-name="ce33">
            <text:p><text:s/>1.928,33 €<text:s/></text:p>
          </table:table-cell>
          <table:table-cell office:value-type="currency" office:value="640.13" table:formula="of:=SUM([.O69:.O82])" table:style-name="ce53">
            <text:p><text:s/>640,13 €<text:s/></text:p>
          </table:table-cell>
          <table:table-cell office:value-type="currency" office:value="525.1" table:formula="of:=SUM([.P69:.P82])" table:style-name="ce53">
            <text:p><text:s/>525,10 €<text:s/></text:p>
          </table:table-cell>
          <table:table-cell office:value-type="currency" office:value="763.1" table:formula="of:=SUM([.Q69:.Q82])" table:style-name="ce53">
            <text:p><text:s/>763,10 €<text:s/></text:p>
          </table:table-cell>
          <table:table-cell office:value-type="currency" office:value="1928.33" table:formula="of:=SUM([.O83:.Q83])" table:style-name="ce34">
            <text:p><text:s/>1.928,33 €<text:s/></text:p>
          </table:table-cell>
          <table:table-cell office:value-type="currency" office:value="8092.93" table:formula="of:=SUM([.F83]+[.J83]+[.N83]+[.R83])" table:style-name="ce93">
            <text:p><text:s/>8.092,93 €<text:s/></text:p>
          </table:table-cell>
          <table:table-cell table:number-columns-repeated="16365"/>
        </table:table-row>
        <table:table-row table:style-name="ro6">
          <table:table-cell table:style-name="ce2"/>
          <table:table-cell table:style-name="ce100"/>
          <table:table-cell table:number-columns-repeated="2" table:style-name="ce109"/>
          <table:table-cell table:style-name="ce41"/>
          <table:table-cell table:style-name="ce21"/>
          <table:table-cell table:style-name="ce41"/>
          <table:table-cell table:number-columns-repeated="2" table:style-name="ce43"/>
          <table:table-cell table:style-name="ce24"/>
          <table:table-cell table:style-name="ce41"/>
          <table:table-cell table:number-columns-repeated="2" table:style-name="ce43"/>
          <table:table-cell table:style-name="ce27"/>
          <table:table-cell table:number-columns-repeated="3" table:style-name="ce41"/>
          <table:table-cell table:style-name="ce30"/>
          <table:table-cell table:style-name="ce63"/>
          <table:table-cell table:number-columns-repeated="16365"/>
        </table:table-row>
        <table:table-row table:style-name="ro3">
          <table:table-cell table:style-name="ce5"/>
          <table:table-cell office:value-type="string" table:style-name="ce101">
            <text:p>EBITDA</text:p>
          </table:table-cell>
          <table:table-cell office:value-type="currency" office:value="217336.17403698631" table:formula="of:=[.C20]-[.C27]-[.C32]-[.C42]-[.C50]-[.C55]-[.C60]-[.C67]-[.C83]" table:style-name="ce111">
            <text:p><text:s/>217.336,17 €<text:s/></text:p>
          </table:table-cell>
          <table:table-cell office:value-type="currency" office:value="-20430.230224657531" table:formula="of:=[.D20]-[.D27]-[.D32]-[.D42]-[.D50]-[.D55]-[.D60]-[.D67]-[.D83]" table:style-name="ce112">
            <text:p>-20.430,23 €<text:s/></text:p>
          </table:table-cell>
          <table:table-cell office:value-type="currency" office:value="-21600.325963013696" table:formula="of:=[.E20]-[.E27]-[.E32]-[.E42]-[.E50]-[.E55]-[.E60]-[.E67]-[.E83]" table:style-name="ce66">
            <text:p>-21.600,33 €<text:s/></text:p>
          </table:table-cell>
          <table:table-cell office:value-type="currency" office:value="175305.61784931505" table:formula="of:=[.F20]-[.F27]-[.F32]-[.F42]-[.F50]-[.F55]-[.F60]-[.F67]-[.F83]" table:style-name="ce65">
            <text:p><text:s/>175.305,62 €<text:s/></text:p>
          </table:table-cell>
          <table:table-cell office:value-type="currency" office:value="-14757.357383561644" table:formula="of:=[.G20]-[.G27]-[.G32]-[.G42]-[.G50]-[.G55]-[.G60]-[.G67]-[.G83]" table:style-name="ce66">
            <text:p>-14.757,36 €<text:s/></text:p>
          </table:table-cell>
          <table:table-cell office:value-type="currency" office:value="-13895.025963013699" table:formula="of:=[.H20]-[.H27]-[.H32]-[.H42]-[.H50]-[.H55]-[.H60]-[.H67]-[.H83]" table:style-name="ce64">
            <text:p>-13.895,03 €<text:s/></text:p>
          </table:table-cell>
          <table:table-cell office:value-type="currency" office:value="-13292.677383561644" table:formula="of:=[.I20]-[.I27]-[.I32]-[.I42]-[.I50]-[.I55]-[.I60]-[.I67]-[.I83]" table:style-name="ce64">
            <text:p>-13.292,68 €<text:s/></text:p>
          </table:table-cell>
          <table:table-cell office:value-type="currency" office:value="-41945.060730136989" table:formula="of:=[.J20]-[.J27]-[.J32]-[.J42]-[.J50]-[.J55]-[.J60]-[.J67]-[.J83]" table:style-name="ce67">
            <text:p>-41.945,06 €<text:s/></text:p>
          </table:table-cell>
          <table:table-cell office:value-type="currency" office:value="-16063.555963013698" table:formula="of:=[.K20]-[.K27]-[.K32]-[.K42]-[.K50]-[.K55]-[.K60]-[.K67]-[.K83]" table:style-name="ce66">
            <text:p>-16.063,56 €<text:s/></text:p>
          </table:table-cell>
          <table:table-cell office:value-type="currency" office:value="-14455.2259630137" table:formula="of:=[.L20]-[.L27]-[.L32]-[.L42]-[.L50]-[.L55]-[.L60]-[.L67]-[.L83]" table:style-name="ce64">
            <text:p>-14.455,23 €<text:s/></text:p>
          </table:table-cell>
          <table:table-cell office:value-type="currency" office:value="-13396.587383561644" table:formula="of:=[.M20]-[.M27]-[.M32]-[.M42]-[.M50]-[.M55]-[.M60]-[.M67]-[.M83]" table:style-name="ce64">
            <text:p>-13.396,59 €<text:s/></text:p>
          </table:table-cell>
          <table:table-cell office:value-type="currency" office:value="-43915.369309589041" table:formula="of:=[.N20]-[.N27]-[.N32]-[.N42]-[.N50]-[.N55]-[.N60]-[.N67]-[.N83]" table:style-name="ce67">
            <text:p>-43.915,37 €<text:s/></text:p>
          </table:table-cell>
          <table:table-cell office:value-type="currency" office:value="-13292.555963013698" table:formula="of:=[.O20]-[.O27]-[.O32]-[.O42]-[.O50]-[.O55]-[.O60]-[.O67]-[.O83]" table:style-name="ce66">
            <text:p>-13.292,56 €<text:s/></text:p>
          </table:table-cell>
          <table:table-cell office:value-type="currency" office:value="-14064.677383561644" table:formula="of:=[.P20]-[.P27]-[.P32]-[.P42]-[.P50]-[.P55]-[.P60]-[.P67]-[.P83]" table:style-name="ce64">
            <text:p>-14.064,68 €<text:s/></text:p>
          </table:table-cell>
          <table:table-cell office:value-type="currency" office:value="-12663.025963013699" table:formula="of:=[.Q20]-[.Q27]-[.Q32]-[.Q42]-[.Q50]-[.Q55]-[.Q60]-[.Q67]-[.Q83]" table:style-name="ce64">
            <text:p>-12.663,03 €<text:s/></text:p>
          </table:table-cell>
          <table:table-cell office:value-type="currency" office:value="-40020.259309589048" table:formula="of:=[.R20]-[.R27]-[.R32]-[.R42]-[.R50]-[.R55]-[.R60]-[.R67]-[.R83]" table:style-name="ce67">
            <text:p>-40.020,26 €<text:s/></text:p>
          </table:table-cell>
          <table:table-cell office:value-type="currency" office:value="49424.928499999995" table:formula="of:=[.S20]-[.S27]-[.S32]-[.S42]-[.S50]-[.S55]-[.S60]-[.S67]-[.S83]" table:style-name="ce65">
            <text:p><text:s/>49.424,93 €<text:s/></text:p>
          </table:table-cell>
          <table:table-cell table:number-columns-repeated="16365" table:style-name="ce5"/>
        </table:table-row>
        <table:table-row table:style-name="ro6">
          <table:table-cell table:style-name="ce5"/>
          <table:table-cell table:style-name="ce102"/>
          <table:table-cell table:style-name="ce111"/>
          <table:table-cell table:style-name="ce112"/>
          <table:table-cell table:style-name="ce66"/>
          <table:table-cell table:style-name="ce65"/>
          <table:table-cell table:style-name="ce66"/>
          <table:table-cell table:number-columns-repeated="2" table:style-name="ce64"/>
          <table:table-cell table:style-name="ce67"/>
          <table:table-cell table:style-name="ce66"/>
          <table:table-cell table:number-columns-repeated="2" table:style-name="ce64"/>
          <table:table-cell table:style-name="ce67"/>
          <table:table-cell table:style-name="ce66"/>
          <table:table-cell table:number-columns-repeated="2" table:style-name="ce64"/>
          <table:table-cell table:style-name="ce67"/>
          <table:table-cell table:style-name="ce68"/>
          <table:table-cell table:number-columns-repeated="16365" table:style-name="ce5"/>
        </table:table-row>
        <table:table-row table:style-name="ro4">
          <table:table-cell table:style-name="ce2"/>
          <table:table-cell office:value-type="string" table:style-name="ce98">
            <text:p>AMORTIZACIONES</text:p>
          </table:table-cell>
          <table:table-cell table:number-columns-repeated="2" table:style-name="ce108"/>
          <table:table-cell table:style-name="ce19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19"/>
          <table:table-cell table:number-columns-repeated="2" table:style-name="ce17"/>
          <table:table-cell table:style-name="ce18"/>
          <table:table-cell table:style-name="ce20"/>
          <table:table-cell table:number-columns-repeated="16365"/>
        </table:table-row>
        <table:table-row-group>
          <table:table-row table:style-name="ro4">
            <table:table-cell table:style-name="ce2"/>
            <table:table-cell office:value-type="string" table:style-name="ce54">
              <text:p>68060000 - Dot. Amort. APLICACIONES INFORMÁTICAS</text:p>
            </table:table-cell>
            <table:table-cell office:value-type="currency" office:value="17.637479726027397" table:style-name="ce39">
              <text:p><text:s/>17,64 €<text:s/></text:p>
            </table:table-cell>
            <table:table-cell office:value-type="currency" office:value="15.93062684931507" table:style-name="ce39">
              <text:p><text:s/>15,93 €<text:s/></text:p>
            </table:table-cell>
            <table:table-cell office:value-type="currency" office:value="17.637479726027397" table:style-name="ce39">
              <text:p><text:s/>17,64 €<text:s/></text:p>
            </table:table-cell>
            <table:table-cell office:value-type="currency" office:value="51.205586301369863" table:formula="of:=SUM([.C88:.E88])" table:style-name="ce21">
              <text:p><text:s/>51,21 €<text:s/></text:p>
            </table:table-cell>
            <table:table-cell office:value-type="currency" office:value="17.06852876712329" table:style-name="ce22">
              <text:p><text:s/>17,07 €<text:s/></text:p>
            </table:table-cell>
            <table:table-cell office:value-type="currency" office:value="17.637479726027397" table:style-name="ce23">
              <text:p><text:s/>17,64 €<text:s/></text:p>
            </table:table-cell>
            <table:table-cell office:value-type="currency" office:value="17.06852876712329" table:style-name="ce23">
              <text:p><text:s/>17,07 €<text:s/></text:p>
            </table:table-cell>
            <table:table-cell office:value-type="currency" office:value="51.774537260273981" table:formula="of:=SUM([.G88:.I88])" table:style-name="ce24">
              <text:p><text:s/>51,77 €<text:s/></text:p>
            </table:table-cell>
            <table:table-cell office:value-type="currency" office:value="17.637479726027397" table:style-name="ce25">
              <text:p><text:s/>17,64 €<text:s/></text:p>
            </table:table-cell>
            <table:table-cell office:value-type="currency" office:value="17.637479726027397" table:style-name="ce26">
              <text:p><text:s/>17,64 €<text:s/></text:p>
            </table:table-cell>
            <table:table-cell office:value-type="currency" office:value="17.06852876712329" table:style-name="ce26">
              <text:p><text:s/>17,07 €<text:s/></text:p>
            </table:table-cell>
            <table:table-cell office:value-type="currency" office:value="52.343488219178084" table:formula="of:=SUM([.K88:.M88])" table:style-name="ce27">
              <text:p><text:s/>52,34 €<text:s/></text:p>
            </table:table-cell>
            <table:table-cell office:value-type="currency" office:value="17.637479726027397" table:style-name="ce28">
              <text:p><text:s/>17,64 €<text:s/></text:p>
            </table:table-cell>
            <table:table-cell office:value-type="currency" office:value="17.06852876712329" table:style-name="ce29">
              <text:p><text:s/>17,07 €<text:s/></text:p>
            </table:table-cell>
            <table:table-cell office:value-type="currency" office:value="17.637479726027397" table:style-name="ce29">
              <text:p><text:s/>17,64 €<text:s/></text:p>
            </table:table-cell>
            <table:table-cell office:value-type="currency" office:value="52.343488219178084" table:formula="of:=SUM([.O88:.Q88])" table:style-name="ce30">
              <text:p><text:s/>52,34 €<text:s/></text:p>
            </table:table-cell>
            <table:table-cell office:value-type="currency" office:value="207.6671" table:formula="of:=SUM([.R88];[.N88];[.J88];[.F88])" table:style-name="ce31">
              <text:p><text:s/>207,67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54">
              <text:p>68120001 - Dot. Amort. HIDRANTES FASE I</text:p>
            </table:table-cell>
            <table:table-cell office:value-type="currency" office:value="1203.6143657534249" table:style-name="ce39">
              <text:p><text:s/>1.203,61 €<text:s/></text:p>
            </table:table-cell>
            <table:table-cell office:value-type="currency" office:value="1087.1355561643838" table:style-name="ce39">
              <text:p><text:s/>1.087,14 €<text:s/></text:p>
            </table:table-cell>
            <table:table-cell office:value-type="currency" office:value="1203.6143657534249" table:style-name="ce39">
              <text:p><text:s/>1.203,61 €<text:s/></text:p>
            </table:table-cell>
            <table:table-cell office:value-type="currency" office:value="3494.3642876712338" table:formula="of:=SUM([.C89:.E89])" table:style-name="ce21">
              <text:p><text:s/>3.494,36 €<text:s/></text:p>
            </table:table-cell>
            <table:table-cell office:value-type="currency" office:value="1164.7880958904111" table:style-name="ce22">
              <text:p><text:s/>1.164,79 €<text:s/></text:p>
            </table:table-cell>
            <table:table-cell office:value-type="currency" office:value="1203.6143657534249" table:style-name="ce23">
              <text:p><text:s/>1.203,61 €<text:s/></text:p>
            </table:table-cell>
            <table:table-cell office:value-type="currency" office:value="1164.7880958904111" table:style-name="ce23">
              <text:p><text:s/>1.164,79 €<text:s/></text:p>
            </table:table-cell>
            <table:table-cell office:value-type="currency" office:value="3533.1905575342471" table:formula="of:=SUM([.G89:.I89])" table:style-name="ce24">
              <text:p><text:s/>3.533,19 €<text:s/></text:p>
            </table:table-cell>
            <table:table-cell office:value-type="currency" office:value="1203.6143657534249" table:style-name="ce25">
              <text:p><text:s/>1.203,61 €<text:s/></text:p>
            </table:table-cell>
            <table:table-cell office:value-type="currency" office:value="1203.6143657534249" table:style-name="ce26">
              <text:p><text:s/>1.203,61 €<text:s/></text:p>
            </table:table-cell>
            <table:table-cell office:value-type="currency" office:value="1164.7880958904111" table:style-name="ce26">
              <text:p><text:s/>1.164,79 €<text:s/></text:p>
            </table:table-cell>
            <table:table-cell office:value-type="currency" office:value="3572.0168273972608" table:formula="of:=SUM([.K89:.M89])" table:style-name="ce27">
              <text:p><text:s/>3.572,02 €<text:s/></text:p>
            </table:table-cell>
            <table:table-cell office:value-type="currency" office:value="1203.6143657534249" table:style-name="ce28">
              <text:p><text:s/>1.203,61 €<text:s/></text:p>
            </table:table-cell>
            <table:table-cell office:value-type="currency" office:value="1164.7880958904111" table:style-name="ce29">
              <text:p><text:s/>1.164,79 €<text:s/></text:p>
            </table:table-cell>
            <table:table-cell office:value-type="currency" office:value="1203.6143657534249" table:style-name="ce29">
              <text:p><text:s/>1.203,61 €<text:s/></text:p>
            </table:table-cell>
            <table:table-cell office:value-type="currency" office:value="3572.0168273972608" table:formula="of:=SUM([.O89:.Q89])" table:style-name="ce30">
              <text:p><text:s/>3.572,02 €<text:s/></text:p>
            </table:table-cell>
            <table:table-cell office:value-type="currency" office:value="14171.588500000002" table:formula="of:=SUM([.R89];[.N89];[.J89];[.F89])" table:style-name="ce31">
              <text:p><text:s/>14.171,59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54">
              <text:p>68120002 - Dot. Amort. . HIDRANTES FASE II-A</text:p>
            </table:table-cell>
            <table:table-cell office:value-type="currency" office:value="1195.495890410959" table:style-name="ce39">
              <text:p><text:s/>1.195,50 €<text:s/></text:p>
            </table:table-cell>
            <table:table-cell office:value-type="currency" office:value="1079.8027397260275" table:style-name="ce39">
              <text:p><text:s/>1.079,80 €<text:s/></text:p>
            </table:table-cell>
            <table:table-cell office:value-type="currency" office:value="1195.495890410959" table:style-name="ce39">
              <text:p><text:s/>1.195,50 €<text:s/></text:p>
            </table:table-cell>
            <table:table-cell office:value-type="currency" office:value="3470.7945205479455" table:formula="of:=SUM([.C90:.E90])" table:style-name="ce21">
              <text:p><text:s/>3.470,79 €<text:s/></text:p>
            </table:table-cell>
            <table:table-cell office:value-type="currency" office:value="1156.9315068493152" table:style-name="ce22">
              <text:p><text:s/>1.156,93 €<text:s/></text:p>
            </table:table-cell>
            <table:table-cell office:value-type="currency" office:value="1195.495890410959" table:style-name="ce23">
              <text:p><text:s/>1.195,50 €<text:s/></text:p>
            </table:table-cell>
            <table:table-cell office:value-type="currency" office:value="1156.9315068493152" table:style-name="ce23">
              <text:p><text:s/>1.156,93 €<text:s/></text:p>
            </table:table-cell>
            <table:table-cell office:value-type="currency" office:value="3509.3589041095893" table:formula="of:=SUM([.G90:.I90])" table:style-name="ce24">
              <text:p><text:s/>3.509,36 €<text:s/></text:p>
            </table:table-cell>
            <table:table-cell office:value-type="currency" office:value="1195.495890410959" table:style-name="ce25">
              <text:p><text:s/>1.195,50 €<text:s/></text:p>
            </table:table-cell>
            <table:table-cell office:value-type="currency" office:value="1195.495890410959" table:style-name="ce26">
              <text:p><text:s/>1.195,50 €<text:s/></text:p>
            </table:table-cell>
            <table:table-cell office:value-type="currency" office:value="1156.9315068493152" table:style-name="ce26">
              <text:p><text:s/>1.156,93 €<text:s/></text:p>
            </table:table-cell>
            <table:table-cell office:value-type="currency" office:value="3547.9232876712331" table:formula="of:=SUM([.K90:.M90])" table:style-name="ce27">
              <text:p><text:s/>3.547,92 €<text:s/></text:p>
            </table:table-cell>
            <table:table-cell office:value-type="currency" office:value="1195.495890410959" table:style-name="ce28">
              <text:p><text:s/>1.195,50 €<text:s/></text:p>
            </table:table-cell>
            <table:table-cell office:value-type="currency" office:value="1156.9315068493152" table:style-name="ce29">
              <text:p><text:s/>1.156,93 €<text:s/></text:p>
            </table:table-cell>
            <table:table-cell office:value-type="currency" office:value="1195.495890410959" table:style-name="ce29">
              <text:p><text:s/>1.195,50 €<text:s/></text:p>
            </table:table-cell>
            <table:table-cell office:value-type="currency" office:value="3547.9232876712331" table:formula="of:=SUM([.O90:.Q90])" table:style-name="ce30">
              <text:p><text:s/>3.547,92 €<text:s/></text:p>
            </table:table-cell>
            <table:table-cell office:value-type="currency" office:value="14076" table:formula="of:=SUM([.R90];[.N90];[.J90];[.F90])" table:style-name="ce31">
              <text:p><text:s/>14.076,00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54">
              <text:p>68120003 - Dot. Amort. <text:s/>HIDRANTES FASE II-B</text:p>
            </table:table-cell>
            <table:table-cell office:value-type="currency" office:value="916.23515068493145" table:style-name="ce39">
              <text:p><text:s/>916,24 €<text:s/></text:p>
            </table:table-cell>
            <table:table-cell office:value-type="currency" office:value="827.5672328767123" table:style-name="ce39">
              <text:p><text:s/>827,57 €<text:s/></text:p>
            </table:table-cell>
            <table:table-cell office:value-type="currency" office:value="916.23515068493145" table:style-name="ce39">
              <text:p><text:s/>916,24 €<text:s/></text:p>
            </table:table-cell>
            <table:table-cell office:value-type="currency" office:value="2660.037534246575" table:formula="of:=SUM([.C91:.E91])" table:style-name="ce21">
              <text:p><text:s/>2.660,04 €<text:s/></text:p>
            </table:table-cell>
            <table:table-cell office:value-type="currency" office:value="886.67917808219181" table:style-name="ce22">
              <text:p><text:s/>886,68 €<text:s/></text:p>
            </table:table-cell>
            <table:table-cell office:value-type="currency" office:value="916.23515068493145" table:style-name="ce23">
              <text:p><text:s/>916,24 €<text:s/></text:p>
            </table:table-cell>
            <table:table-cell office:value-type="currency" office:value="886.67917808219181" table:style-name="ce23">
              <text:p><text:s/>886,68 €<text:s/></text:p>
            </table:table-cell>
            <table:table-cell office:value-type="currency" office:value="2689.593506849315" table:formula="of:=SUM([.G91:.I91])" table:style-name="ce24">
              <text:p><text:s/>2.689,59 €<text:s/></text:p>
            </table:table-cell>
            <table:table-cell office:value-type="currency" office:value="916.23515068493145" table:style-name="ce25">
              <text:p><text:s/>916,24 €<text:s/></text:p>
            </table:table-cell>
            <table:table-cell office:value-type="currency" office:value="916.23515068493145" table:style-name="ce26">
              <text:p><text:s/>916,24 €<text:s/></text:p>
            </table:table-cell>
            <table:table-cell office:value-type="currency" office:value="886.67917808219181" table:style-name="ce26">
              <text:p><text:s/>886,68 €<text:s/></text:p>
            </table:table-cell>
            <table:table-cell office:value-type="currency" office:value="2719.1494794520549" table:formula="of:=SUM([.K91:.M91])" table:style-name="ce27">
              <text:p><text:s/>2.719,15 €<text:s/></text:p>
            </table:table-cell>
            <table:table-cell office:value-type="currency" office:value="916.23515068493145" table:style-name="ce28">
              <text:p><text:s/>916,24 €<text:s/></text:p>
            </table:table-cell>
            <table:table-cell office:value-type="currency" office:value="886.67917808219181" table:style-name="ce29">
              <text:p><text:s/>886,68 €<text:s/></text:p>
            </table:table-cell>
            <table:table-cell office:value-type="currency" office:value="916.23515068493145" table:style-name="ce29">
              <text:p><text:s/>916,24 €<text:s/></text:p>
            </table:table-cell>
            <table:table-cell office:value-type="currency" office:value="2719.1494794520545" table:formula="of:=SUM([.O91:.Q91])" table:style-name="ce30">
              <text:p><text:s/>2.719,15 €<text:s/></text:p>
            </table:table-cell>
            <table:table-cell office:value-type="currency" office:value="10787.93" table:formula="of:=SUM([.R91];[.N91];[.J91];[.F91])" table:style-name="ce31">
              <text:p><text:s/>10.787,93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54">
              <text:p>68120004 - Dot. Amort. PLUVIALES FASE I</text:p>
            </table:table-cell>
            <table:table-cell office:value-type="currency" office:value="2563.8486301369862" table:style-name="ce39">
              <text:p><text:s/>2.563,85 €<text:s/></text:p>
            </table:table-cell>
            <table:table-cell office:value-type="currency" office:value="2315.7342465753427" table:style-name="ce39">
              <text:p><text:s/>2.315,73 €<text:s/></text:p>
            </table:table-cell>
            <table:table-cell office:value-type="currency" office:value="2563.8486301369862" table:style-name="ce39">
              <text:p><text:s/>2.563,85 €<text:s/></text:p>
            </table:table-cell>
            <table:table-cell office:value-type="currency" office:value="7443.4315068493161" table:formula="of:=SUM([.C92:.E92])" table:style-name="ce21">
              <text:p><text:s/>7.443,43 €<text:s/></text:p>
            </table:table-cell>
            <table:table-cell office:value-type="currency" office:value="2481.1438356164385" table:style-name="ce22">
              <text:p><text:s/>2.481,14 €<text:s/></text:p>
            </table:table-cell>
            <table:table-cell office:value-type="currency" office:value="2563.8486301369862" table:style-name="ce23">
              <text:p><text:s/>2.563,85 €<text:s/></text:p>
            </table:table-cell>
            <table:table-cell office:value-type="currency" office:value="2481.1438356164385" table:style-name="ce23">
              <text:p><text:s/>2.481,14 €<text:s/></text:p>
            </table:table-cell>
            <table:table-cell office:value-type="currency" office:value="7526.1363013698628" table:formula="of:=SUM([.G92:.I92])" table:style-name="ce24">
              <text:p><text:s/>7.526,14 €<text:s/></text:p>
            </table:table-cell>
            <table:table-cell office:value-type="currency" office:value="2563.8486301369862" table:style-name="ce25">
              <text:p><text:s/>2.563,85 €<text:s/></text:p>
            </table:table-cell>
            <table:table-cell office:value-type="currency" office:value="2563.8486301369862" table:style-name="ce26">
              <text:p><text:s/>2.563,85 €<text:s/></text:p>
            </table:table-cell>
            <table:table-cell office:value-type="currency" office:value="2481.1438356164385" table:style-name="ce26">
              <text:p><text:s/>2.481,14 €<text:s/></text:p>
            </table:table-cell>
            <table:table-cell office:value-type="currency" office:value="7608.8410958904115" table:formula="of:=SUM([.K92:.M92])" table:style-name="ce27">
              <text:p><text:s/>7.608,84 €<text:s/></text:p>
            </table:table-cell>
            <table:table-cell office:value-type="currency" office:value="2563.8486301369862" table:style-name="ce28">
              <text:p><text:s/>2.563,85 €<text:s/></text:p>
            </table:table-cell>
            <table:table-cell office:value-type="currency" office:value="2481.1438356164385" table:style-name="ce29">
              <text:p><text:s/>2.481,14 €<text:s/></text:p>
            </table:table-cell>
            <table:table-cell office:value-type="currency" office:value="2563.8486301369862" table:style-name="ce29">
              <text:p><text:s/>2.563,85 €<text:s/></text:p>
            </table:table-cell>
            <table:table-cell office:value-type="currency" office:value="7608.8410958904115" table:formula="of:=SUM([.O92:.Q92])" table:style-name="ce30">
              <text:p><text:s/>7.608,84 €<text:s/></text:p>
            </table:table-cell>
            <table:table-cell office:value-type="currency" office:value="30187.25" table:formula="of:=SUM([.R92];[.N92];[.J92];[.F92])" table:style-name="ce31">
              <text:p><text:s/>30.187,25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54">
              <text:p>68130001 - Dot. Amort. DESBROZADORA STIHL Fs94 C-E</text:p>
            </table:table-cell>
            <table:table-cell office:value-type="currency" office:value="5.4416975342465745" table:style-name="ce39">
              <text:p><text:s/>5,44 €<text:s/></text:p>
            </table:table-cell>
            <table:table-cell office:value-type="currency" office:value="4.9150816438356157" table:style-name="ce39">
              <text:p><text:s/>4,92 €<text:s/></text:p>
            </table:table-cell>
            <table:table-cell office:value-type="currency" office:value="5.4416975342465745" table:style-name="ce39">
              <text:p><text:s/>5,44 €<text:s/></text:p>
            </table:table-cell>
            <table:table-cell office:value-type="currency" office:value="15.798476712328764" table:formula="of:=SUM([.C93:.E93])" table:style-name="ce21">
              <text:p><text:s/>15,80 €<text:s/></text:p>
            </table:table-cell>
            <table:table-cell office:value-type="currency" office:value="5.2661589041095889" table:style-name="ce22">
              <text:p><text:s/>5,27 €<text:s/></text:p>
            </table:table-cell>
            <table:table-cell office:value-type="currency" office:value="5.4416975342465745" table:style-name="ce23">
              <text:p><text:s/>5,44 €<text:s/></text:p>
            </table:table-cell>
            <table:table-cell office:value-type="currency" office:value="5.2661589041095889" table:style-name="ce23">
              <text:p><text:s/>5,27 €<text:s/></text:p>
            </table:table-cell>
            <table:table-cell office:value-type="currency" office:value="15.974015342465751" table:formula="of:=SUM([.G93:.I93])" table:style-name="ce24">
              <text:p><text:s/>15,97 €<text:s/></text:p>
            </table:table-cell>
            <table:table-cell office:value-type="currency" office:value="5.4416975342465745" table:style-name="ce25">
              <text:p><text:s/>5,44 €<text:s/></text:p>
            </table:table-cell>
            <table:table-cell office:value-type="currency" office:value="5.4416975342465745" table:style-name="ce26">
              <text:p><text:s/>5,44 €<text:s/></text:p>
            </table:table-cell>
            <table:table-cell office:value-type="currency" office:value="5.2661589041095889" table:style-name="ce26">
              <text:p><text:s/>5,27 €<text:s/></text:p>
            </table:table-cell>
            <table:table-cell office:value-type="currency" office:value="16.149553972602739" table:formula="of:=SUM([.K93:.M93])" table:style-name="ce27">
              <text:p><text:s/>16,15 €<text:s/></text:p>
            </table:table-cell>
            <table:table-cell office:value-type="currency" office:value="5.4416975342465745" table:style-name="ce28">
              <text:p><text:s/>5,44 €<text:s/></text:p>
            </table:table-cell>
            <table:table-cell office:value-type="currency" office:value="5.2661589041095889" table:style-name="ce29">
              <text:p><text:s/>5,27 €<text:s/></text:p>
            </table:table-cell>
            <table:table-cell office:value-type="currency" office:value="5.4416975342465745" table:style-name="ce29">
              <text:p><text:s/>5,44 €<text:s/></text:p>
            </table:table-cell>
            <table:table-cell office:value-type="currency" office:value="16.149553972602739" table:formula="of:=SUM([.O93:.Q93])" table:style-name="ce30">
              <text:p><text:s/>16,15 €<text:s/></text:p>
            </table:table-cell>
            <table:table-cell office:value-type="currency" office:value="64.071599999999989" table:formula="of:=SUM([.R93];[.N93];[.J93];[.F93])" table:style-name="ce31">
              <text:p><text:s/>64,07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54">
              <text:p>68130002 - Dot. Amort. MARTILLO DEMOLEDOR MILWAUKEE + GENERADOR</text:p>
            </table:table-cell>
            <table:table-cell office:value-type="currency" office:value="11.346305753424657" table:style-name="ce39">
              <text:p><text:s/>11,35 €<text:s/></text:p>
            </table:table-cell>
            <table:table-cell office:value-type="currency" office:value="10.24827616438356" table:style-name="ce39">
              <text:p><text:s/>10,25 €<text:s/></text:p>
            </table:table-cell>
            <table:table-cell office:value-type="currency" office:value="11.346305753424657" table:style-name="ce39">
              <text:p><text:s/>11,35 €<text:s/></text:p>
            </table:table-cell>
            <table:table-cell office:value-type="currency" office:value="32.940887671232872" table:formula="of:=SUM([.C94:.E94])" table:style-name="ce21">
              <text:p><text:s/>32,94 €<text:s/></text:p>
            </table:table-cell>
            <table:table-cell office:value-type="currency" office:value="10.980295890410957" table:style-name="ce22">
              <text:p><text:s/>10,98 €<text:s/></text:p>
            </table:table-cell>
            <table:table-cell office:value-type="currency" office:value="11.346305753424657" table:style-name="ce23">
              <text:p><text:s/>11,35 €<text:s/></text:p>
            </table:table-cell>
            <table:table-cell office:value-type="currency" office:value="10.980295890410957" table:style-name="ce23">
              <text:p><text:s/>10,98 €<text:s/></text:p>
            </table:table-cell>
            <table:table-cell office:value-type="currency" office:value="33.306897534246573" table:formula="of:=SUM([.G94:.I94])" table:style-name="ce24">
              <text:p><text:s/>33,31 €<text:s/></text:p>
            </table:table-cell>
            <table:table-cell office:value-type="currency" office:value="11.346305753424657" table:style-name="ce25">
              <text:p><text:s/>11,35 €<text:s/></text:p>
            </table:table-cell>
            <table:table-cell office:value-type="currency" office:value="11.346305753424657" table:style-name="ce26">
              <text:p><text:s/>11,35 €<text:s/></text:p>
            </table:table-cell>
            <table:table-cell office:value-type="currency" office:value="10.980295890410957" table:style-name="ce26">
              <text:p><text:s/>10,98 €<text:s/></text:p>
            </table:table-cell>
            <table:table-cell office:value-type="currency" office:value="33.672907397260275" table:formula="of:=SUM([.K94:.M94])" table:style-name="ce27">
              <text:p><text:s/>33,67 €<text:s/></text:p>
            </table:table-cell>
            <table:table-cell office:value-type="currency" office:value="11.346305753424657" table:style-name="ce28">
              <text:p><text:s/>11,35 €<text:s/></text:p>
            </table:table-cell>
            <table:table-cell office:value-type="currency" office:value="10.980295890410957" table:style-name="ce29">
              <text:p><text:s/>10,98 €<text:s/></text:p>
            </table:table-cell>
            <table:table-cell office:value-type="currency" office:value="11.346305753424657" table:style-name="ce29">
              <text:p><text:s/>11,35 €<text:s/></text:p>
            </table:table-cell>
            <table:table-cell office:value-type="currency" office:value="33.672907397260275" table:formula="of:=SUM([.O94:.Q94])" table:style-name="ce30">
              <text:p><text:s/>33,67 €<text:s/></text:p>
            </table:table-cell>
            <table:table-cell office:value-type="currency" office:value="133.59359999999998" table:formula="of:=SUM([.R94];[.N94];[.J94];[.F94])" table:style-name="ce31">
              <text:p><text:s/>133,59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54">
              <text:p>68130003 - Dot. Amort. EQUIPO AIRE ACONDICIONADO Hitachi Dodai -2 RAR-35REF</text:p>
            </table:table-cell>
            <table:table-cell office:value-type="currency" office:value="9.7238082191780819" table:style-name="ce39">
              <text:p><text:s/>9,72 €<text:s/></text:p>
            </table:table-cell>
            <table:table-cell office:value-type="currency" office:value="8.7827945205479452" table:style-name="ce39">
              <text:p><text:s/>8,78 €<text:s/></text:p>
            </table:table-cell>
            <table:table-cell office:value-type="currency" office:value="9.7238082191780819" table:style-name="ce39">
              <text:p><text:s/>9,72 €<text:s/></text:p>
            </table:table-cell>
            <table:table-cell office:value-type="currency" office:value="28.230410958904109" table:formula="of:=SUM([.C95:.E95])" table:style-name="ce21">
              <text:p><text:s/>28,23 €<text:s/></text:p>
            </table:table-cell>
            <table:table-cell office:value-type="currency" office:value="9.4101369863013709" table:style-name="ce22">
              <text:p><text:s/>9,41 €<text:s/></text:p>
            </table:table-cell>
            <table:table-cell office:value-type="currency" office:value="9.7238082191780819" table:style-name="ce23">
              <text:p><text:s/>9,72 €<text:s/></text:p>
            </table:table-cell>
            <table:table-cell office:value-type="currency" office:value="9.4101369863013709" table:style-name="ce23">
              <text:p><text:s/>9,41 €<text:s/></text:p>
            </table:table-cell>
            <table:table-cell office:value-type="currency" office:value="28.544082191780824" table:formula="of:=SUM([.G95:.I95])" table:style-name="ce24">
              <text:p><text:s/>28,54 €<text:s/></text:p>
            </table:table-cell>
            <table:table-cell office:value-type="currency" office:value="9.7238082191780819" table:style-name="ce25">
              <text:p><text:s/>9,72 €<text:s/></text:p>
            </table:table-cell>
            <table:table-cell office:value-type="currency" office:value="9.7238082191780819" table:style-name="ce26">
              <text:p><text:s/>9,72 €<text:s/></text:p>
            </table:table-cell>
            <table:table-cell office:value-type="currency" office:value="9.4101369863013709" table:style-name="ce26">
              <text:p><text:s/>9,41 €<text:s/></text:p>
            </table:table-cell>
            <table:table-cell office:value-type="currency" office:value="28.857753424657535" table:formula="of:=SUM([.K95:.M95])" table:style-name="ce27">
              <text:p><text:s/>28,86 €<text:s/></text:p>
            </table:table-cell>
            <table:table-cell office:value-type="currency" office:value="9.7238082191780819" table:style-name="ce28">
              <text:p><text:s/>9,72 €<text:s/></text:p>
            </table:table-cell>
            <table:table-cell office:value-type="currency" office:value="9.4101369863013709" table:style-name="ce29">
              <text:p><text:s/>9,41 €<text:s/></text:p>
            </table:table-cell>
            <table:table-cell office:value-type="currency" office:value="9.7238082191780819" table:style-name="ce29">
              <text:p><text:s/>9,72 €<text:s/></text:p>
            </table:table-cell>
            <table:table-cell office:value-type="currency" office:value="28.857753424657535" table:formula="of:=SUM([.O95:.Q95])" table:style-name="ce30">
              <text:p><text:s/>28,86 €<text:s/></text:p>
            </table:table-cell>
            <table:table-cell office:value-type="currency" office:value="114.49000000000001" table:formula="of:=SUM([.R95];[.N95];[.J95];[.F95])" table:style-name="ce31">
              <text:p><text:s/>114,49 €<text:s/></text:p>
            </table:table-cell>
            <table:table-cell table:number-columns-repeated="16365"/>
          </table:table-row>
          <table:table-row table:style-name="ro4">
            <table:table-cell office:value-type="string" table:style-name="ce69">
              <text:p>renting</text:p>
            </table:table-cell>
            <table:table-cell office:value-type="string" table:style-name="ce54">
              <text:p>68150001 - Dot. Amort. SOLFIX CÁMARAS DE SEGURIDAD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style-name="ce39">
              <text:p><text:s/>-00 €<text:s/></text:p>
            </table:table-cell>
            <table:table-cell office:value-type="currency" office:value="0" table:formula="of:=SUM([.C96:.E96])" table:style-name="ce21">
              <text:p><text:s/>-00 €<text:s/></text:p>
            </table:table-cell>
            <table:table-cell office:value-type="currency" office:value="0" table:style-name="ce22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style-name="ce23">
              <text:p><text:s/>-00 €<text:s/></text:p>
            </table:table-cell>
            <table:table-cell office:value-type="currency" office:value="0" table:formula="of:=SUM([.G96:.I96])" table:style-name="ce24">
              <text:p><text:s/>-00 €<text:s/></text:p>
            </table:table-cell>
            <table:table-cell office:value-type="currency" office:value="682.72" table:style-name="ce25">
              <text:p><text:s/>682,72 €<text:s/></text:p>
            </table:table-cell>
            <table:table-cell office:value-type="currency" office:value="682.72" table:style-name="ce25">
              <text:p><text:s/>682,72 €<text:s/></text:p>
            </table:table-cell>
            <table:table-cell office:value-type="currency" office:value="660.73335197092536" table:style-name="ce26">
              <text:p><text:s/>660,73 €<text:s/></text:p>
            </table:table-cell>
            <table:table-cell office:value-type="currency" office:value="2026.1733519709255" table:formula="of:=SUM([.K96:.M96])" table:style-name="ce27">
              <text:p><text:s/>2.026,17 €<text:s/></text:p>
            </table:table-cell>
            <table:table-cell office:value-type="currency" office:value="682.75779703662295" table:style-name="ce28">
              <text:p><text:s/>682,76 €<text:s/></text:p>
            </table:table-cell>
            <table:table-cell office:value-type="currency" office:value="660.73335197092536" table:style-name="ce29">
              <text:p><text:s/>660,73 €<text:s/></text:p>
            </table:table-cell>
            <table:table-cell office:value-type="currency" office:value="682.75779703662295" table:style-name="ce29">
              <text:p><text:s/>682,76 €<text:s/></text:p>
            </table:table-cell>
            <table:table-cell office:value-type="currency" office:value="2026.2489460441711" table:formula="of:=SUM([.O96:.Q96])" table:style-name="ce30">
              <text:p><text:s/>2.026,25 €<text:s/></text:p>
            </table:table-cell>
            <table:table-cell office:value-type="currency" office:value="4052.4222980150967" table:formula="of:=SUM([.R96];[.N96];[.J96];[.F96])" table:style-name="ce31">
              <text:p><text:s/>4.052,42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54">
              <text:p>68160001 - Dot. Amort. <text:s/>MOBILIARIO</text:p>
            </table:table-cell>
            <table:table-cell office:value-type="currency" office:value="2.2035095515106025" table:style-name="ce39">
              <text:p><text:s/>2,20 €<text:s/></text:p>
            </table:table-cell>
            <table:table-cell office:value-type="currency" office:value="1.9902666916869958" table:style-name="ce39">
              <text:p><text:s/>1,99 €<text:s/></text:p>
            </table:table-cell>
            <table:table-cell office:value-type="currency" office:value="2.2035095515106025" table:style-name="ce39">
              <text:p><text:s/>2,20 €<text:s/></text:p>
            </table:table-cell>
            <table:table-cell office:value-type="currency" office:value="6.3972857947082016" table:formula="of:=SUM([.C97:.E97])" table:style-name="ce21">
              <text:p><text:s/>6,40 €<text:s/></text:p>
            </table:table-cell>
            <table:table-cell office:value-type="currency" office:value="2.1324285982360669" table:style-name="ce22">
              <text:p><text:s/>2,13 €<text:s/></text:p>
            </table:table-cell>
            <table:table-cell office:value-type="currency" office:value="2.2035095515106025" table:style-name="ce23">
              <text:p><text:s/>2,20 €<text:s/></text:p>
            </table:table-cell>
            <table:table-cell office:value-type="currency" office:value="2.1324285982360669" table:style-name="ce23">
              <text:p><text:s/>2,13 €<text:s/></text:p>
            </table:table-cell>
            <table:table-cell office:value-type="currency" office:value="6.4683667479827358" table:formula="of:=SUM([.G97:.I97])" table:style-name="ce24">
              <text:p><text:s/>6,47 €<text:s/></text:p>
            </table:table-cell>
            <table:table-cell office:value-type="currency" office:value="2.2035095515106025" table:style-name="ce25">
              <text:p><text:s/>2,20 €<text:s/></text:p>
            </table:table-cell>
            <table:table-cell office:value-type="currency" office:value="2.2035095515106025" table:style-name="ce26">
              <text:p><text:s/>2,20 €<text:s/></text:p>
            </table:table-cell>
            <table:table-cell office:value-type="currency" office:value="2.1324285982360669" table:style-name="ce26">
              <text:p><text:s/>2,13 €<text:s/></text:p>
            </table:table-cell>
            <table:table-cell office:value-type="currency" office:value="6.5394477012572718" table:formula="of:=SUM([.K97:.M97])" table:style-name="ce27">
              <text:p><text:s/>6,54 €<text:s/></text:p>
            </table:table-cell>
            <table:table-cell office:value-type="currency" office:value="2.2035095515106025" table:style-name="ce28">
              <text:p><text:s/>2,20 €<text:s/></text:p>
            </table:table-cell>
            <table:table-cell office:value-type="currency" office:value="2.1324285982360669" table:style-name="ce29">
              <text:p><text:s/>2,13 €<text:s/></text:p>
            </table:table-cell>
            <table:table-cell office:value-type="currency" office:value="2.2035095515106025" table:style-name="ce29">
              <text:p><text:s/>2,20 €<text:s/></text:p>
            </table:table-cell>
            <table:table-cell office:value-type="currency" office:value="6.5394477012572718" table:formula="of:=SUM([.O97:.Q97])" table:style-name="ce30">
              <text:p><text:s/>6,54 €<text:s/></text:p>
            </table:table-cell>
            <table:table-cell office:value-type="currency" office:value="25.944547945205478" table:formula="of:=SUM([.R97];[.N97];[.J97];[.F97])" table:style-name="ce31">
              <text:p><text:s/>25,94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54">
              <text:p>68170001 - Dot. Amort. <text:s/>ORDENADOR LENOVO 330</text:p>
            </table:table-cell>
            <table:table-cell office:value-type="currency" office:value="3.5669165667104523" table:style-name="ce39">
              <text:p><text:s/>3,57 €<text:s/></text:p>
            </table:table-cell>
            <table:table-cell office:value-type="currency" office:value="3.221731092512667" table:style-name="ce39">
              <text:p><text:s/>3,22 €<text:s/></text:p>
            </table:table-cell>
            <table:table-cell office:value-type="currency" office:value="3.5669165667104523" table:style-name="ce39">
              <text:p><text:s/>3,57 €<text:s/></text:p>
            </table:table-cell>
            <table:table-cell office:value-type="currency" office:value="10.355564225933572" table:formula="of:=SUM([.C98:.E98])" table:style-name="ce21">
              <text:p><text:s/>10,36 €<text:s/></text:p>
            </table:table-cell>
            <table:table-cell office:value-type="currency" office:value="3.4518547419778574" table:style-name="ce22">
              <text:p><text:s/>3,45 €<text:s/></text:p>
            </table:table-cell>
            <table:table-cell office:value-type="currency" office:value="3.5669165667104523" table:style-name="ce23">
              <text:p><text:s/>3,57 €<text:s/></text:p>
            </table:table-cell>
            <table:table-cell office:value-type="currency" office:value="3.4518547419778574" table:style-name="ce23">
              <text:p><text:s/>3,45 €<text:s/></text:p>
            </table:table-cell>
            <table:table-cell office:value-type="currency" office:value="10.470626050666167" table:formula="of:=SUM([.G98:.I98])" table:style-name="ce24">
              <text:p><text:s/>10,47 €<text:s/></text:p>
            </table:table-cell>
            <table:table-cell office:value-type="currency" office:value="3.5669165667104523" table:style-name="ce25">
              <text:p><text:s/>3,57 €<text:s/></text:p>
            </table:table-cell>
            <table:table-cell office:value-type="currency" office:value="3.5669165667104523" table:style-name="ce26">
              <text:p><text:s/>3,57 €<text:s/></text:p>
            </table:table-cell>
            <table:table-cell office:value-type="currency" office:value="3.4518547419778574" table:style-name="ce26">
              <text:p><text:s/>3,45 €<text:s/></text:p>
            </table:table-cell>
            <table:table-cell office:value-type="currency" office:value="10.585687875398762" table:formula="of:=SUM([.K98:.M98])" table:style-name="ce27">
              <text:p><text:s/>10,59 €<text:s/></text:p>
            </table:table-cell>
            <table:table-cell office:value-type="currency" office:value="3.5669165667104523" table:style-name="ce28">
              <text:p><text:s/>3,57 €<text:s/></text:p>
            </table:table-cell>
            <table:table-cell office:value-type="currency" office:value="3.4518547419778574" table:style-name="ce29">
              <text:p><text:s/>3,45 €<text:s/></text:p>
            </table:table-cell>
            <table:table-cell office:value-type="currency" office:value="3.5669165667104523" table:style-name="ce29">
              <text:p><text:s/>3,57 €<text:s/></text:p>
            </table:table-cell>
            <table:table-cell office:value-type="currency" office:value="10.585687875398762" table:formula="of:=SUM([.O98:.Q98])" table:style-name="ce30">
              <text:p><text:s/>10,59 €<text:s/></text:p>
            </table:table-cell>
            <table:table-cell office:value-type="currency" office:value="41.997566027397262" table:formula="of:=SUM([.R98];[.N98];[.J98];[.F98])" table:style-name="ce31">
              <text:p><text:s/>42,00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54">
              <text:p>68170002 -Dot. Amort. WEBCAM LEWCAM 200</text:p>
            </table:table-cell>
            <table:table-cell office:value-type="currency" office:value="0.61882957402889838" table:style-name="ce39">
              <text:p><text:s/>0,62 €<text:s/></text:p>
            </table:table-cell>
            <table:table-cell office:value-type="currency" office:value="0.5589428410583599" table:style-name="ce39">
              <text:p><text:s/>0,56 €<text:s/></text:p>
            </table:table-cell>
            <table:table-cell office:value-type="currency" office:value="0.61882957402889838" table:style-name="ce39">
              <text:p><text:s/>0,62 €<text:s/></text:p>
            </table:table-cell>
            <table:table-cell office:value-type="currency" office:value="1.7966019891161569" table:formula="of:=SUM([.C99:.E99])" table:style-name="ce21">
              <text:p><text:s/>1,80 €<text:s/></text:p>
            </table:table-cell>
            <table:table-cell office:value-type="currency" office:value="0.59886732970538559" table:style-name="ce22">
              <text:p><text:s/>0,60 €<text:s/></text:p>
            </table:table-cell>
            <table:table-cell office:value-type="currency" office:value="0.61882957402889838" table:style-name="ce23">
              <text:p><text:s/>0,62 €<text:s/></text:p>
            </table:table-cell>
            <table:table-cell office:value-type="currency" office:value="0.59886732970538559" table:style-name="ce23">
              <text:p><text:s/>0,60 €<text:s/></text:p>
            </table:table-cell>
            <table:table-cell office:value-type="currency" office:value="1.8165642334396694" table:formula="of:=SUM([.G99:.I99])" table:style-name="ce24">
              <text:p><text:s/>1,82 €<text:s/></text:p>
            </table:table-cell>
            <table:table-cell office:value-type="currency" office:value="0.61882957402889838" table:style-name="ce25">
              <text:p><text:s/>0,62 €<text:s/></text:p>
            </table:table-cell>
            <table:table-cell office:value-type="currency" office:value="0.61882957402889838" table:style-name="ce26">
              <text:p><text:s/>0,62 €<text:s/></text:p>
            </table:table-cell>
            <table:table-cell office:value-type="currency" office:value="0.59886732970538559" table:style-name="ce26">
              <text:p><text:s/>0,60 €<text:s/></text:p>
            </table:table-cell>
            <table:table-cell office:value-type="currency" office:value="1.8365264777631825" table:formula="of:=SUM([.K99:.M99])" table:style-name="ce27">
              <text:p><text:s/>1,84 €<text:s/></text:p>
            </table:table-cell>
            <table:table-cell office:value-type="currency" office:value="0.61882957402889838" table:style-name="ce28">
              <text:p><text:s/>0,62 €<text:s/></text:p>
            </table:table-cell>
            <table:table-cell office:value-type="currency" office:value="0.59886732970538559" table:style-name="ce29">
              <text:p><text:s/>0,60 €<text:s/></text:p>
            </table:table-cell>
            <table:table-cell office:value-type="currency" office:value="0.61882957402889838" table:style-name="ce29">
              <text:p><text:s/>0,62 €<text:s/></text:p>
            </table:table-cell>
            <table:table-cell office:value-type="currency" office:value="1.8365264777631825" table:formula="of:=SUM([.O99:.Q99])" table:style-name="ce30">
              <text:p><text:s/>1,84 €<text:s/></text:p>
            </table:table-cell>
            <table:table-cell office:value-type="currency" office:value="7.2862191780821917" table:formula="of:=SUM([.R99];[.N99];[.J99];[.F99])" table:style-name="ce31">
              <text:p><text:s/>7,29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54">
              <text:p>68170003 - Dot. Amort. <text:s/>XIAOMI REDMI 9 4/</text:p>
            </table:table-cell>
            <table:table-cell office:value-type="currency" office:value="1.4196252505160445" table:style-name="ce39">
              <text:p><text:s/>1,42 €<text:s/></text:p>
            </table:table-cell>
            <table:table-cell office:value-type="currency" office:value="1.2822421617564275" table:style-name="ce39">
              <text:p><text:s/>1,28 €<text:s/></text:p>
            </table:table-cell>
            <table:table-cell office:value-type="currency" office:value="1.4196252505160445" table:style-name="ce39">
              <text:p><text:s/>1,42 €<text:s/></text:p>
            </table:table-cell>
            <table:table-cell office:value-type="currency" office:value="4.1214926627885164" table:formula="of:=SUM([.C100:.E100])" table:style-name="ce21">
              <text:p><text:s/>4,12 €<text:s/></text:p>
            </table:table-cell>
            <table:table-cell office:value-type="currency" office:value="1.3738308875961722" table:style-name="ce22">
              <text:p><text:s/>1,37 €<text:s/></text:p>
            </table:table-cell>
            <table:table-cell office:value-type="currency" office:value="1.4196252505160445" table:style-name="ce23">
              <text:p><text:s/>1,42 €<text:s/></text:p>
            </table:table-cell>
            <table:table-cell office:value-type="currency" office:value="1.3738308875961722" table:style-name="ce23">
              <text:p><text:s/>1,37 €<text:s/></text:p>
            </table:table-cell>
            <table:table-cell office:value-type="currency" office:value="4.1672870257083892" table:formula="of:=SUM([.G100:.I100])" table:style-name="ce24">
              <text:p><text:s/>4,17 €<text:s/></text:p>
            </table:table-cell>
            <table:table-cell office:value-type="currency" office:value="1.4196252505160445" table:style-name="ce25">
              <text:p><text:s/>1,42 €<text:s/></text:p>
            </table:table-cell>
            <table:table-cell office:value-type="currency" office:value="1.4196252505160445" table:style-name="ce26">
              <text:p><text:s/>1,42 €<text:s/></text:p>
            </table:table-cell>
            <table:table-cell office:value-type="currency" office:value="1.3738308875961722" table:style-name="ce26">
              <text:p><text:s/>1,37 €<text:s/></text:p>
            </table:table-cell>
            <table:table-cell office:value-type="currency" office:value="4.213081388628261" table:formula="of:=SUM([.K100:.M100])" table:style-name="ce27">
              <text:p><text:s/>4,21 €<text:s/></text:p>
            </table:table-cell>
            <table:table-cell office:value-type="currency" office:value="1.4196252505160445" table:style-name="ce28">
              <text:p><text:s/>1,42 €<text:s/></text:p>
            </table:table-cell>
            <table:table-cell office:value-type="currency" office:value="1.3738308875961722" table:style-name="ce29">
              <text:p><text:s/>1,37 €<text:s/></text:p>
            </table:table-cell>
            <table:table-cell office:value-type="currency" office:value="1.4196252505160445" table:style-name="ce29">
              <text:p><text:s/>1,42 €<text:s/></text:p>
            </table:table-cell>
            <table:table-cell office:value-type="currency" office:value="4.213081388628261" table:formula="of:=SUM([.O100:.Q100])" table:style-name="ce30">
              <text:p><text:s/>4,21 €<text:s/></text:p>
            </table:table-cell>
            <table:table-cell office:value-type="currency" office:value="16.714942465753428" table:formula="of:=SUM([.R100];[.N100];[.J100];[.F100])" table:style-name="ce31">
              <text:p><text:s/>16,71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54">
              <text:p>68170004 - Dot. Amort. . INST. SISTEMAS CC</text:p>
            </table:table-cell>
            <table:table-cell office:value-type="currency" office:value="5.2292324113342099" table:style-name="ce39">
              <text:p><text:s/>5,23 €<text:s/></text:p>
            </table:table-cell>
            <table:table-cell office:value-type="currency" office:value="4.7231776618502535" table:style-name="ce39">
              <text:p><text:s/>4,72 €<text:s/></text:p>
            </table:table-cell>
            <table:table-cell office:value-type="currency" office:value="5.2292324113342099" table:style-name="ce39">
              <text:p><text:s/>5,23 €<text:s/></text:p>
            </table:table-cell>
            <table:table-cell office:value-type="currency" office:value="15.181642484518672" table:formula="of:=SUM([.C101:.E101])" table:style-name="ce21">
              <text:p><text:s/>15,18 €<text:s/></text:p>
            </table:table-cell>
            <table:table-cell office:value-type="currency" office:value="5.0605474948395575" table:style-name="ce22">
              <text:p><text:s/>5,06 €<text:s/></text:p>
            </table:table-cell>
            <table:table-cell office:value-type="currency" office:value="5.2292324113342099" table:style-name="ce23">
              <text:p><text:s/>5,23 €<text:s/></text:p>
            </table:table-cell>
            <table:table-cell office:value-type="currency" office:value="5.0605474948395575" table:style-name="ce23">
              <text:p><text:s/>5,06 €<text:s/></text:p>
            </table:table-cell>
            <table:table-cell office:value-type="currency" office:value="15.350327401013324" table:formula="of:=SUM([.G101:.I101])" table:style-name="ce24">
              <text:p><text:s/>15,35 €<text:s/></text:p>
            </table:table-cell>
            <table:table-cell office:value-type="currency" office:value="5.2292324113342099" table:style-name="ce25">
              <text:p><text:s/>5,23 €<text:s/></text:p>
            </table:table-cell>
            <table:table-cell office:value-type="currency" office:value="5.2292324113342099" table:style-name="ce26">
              <text:p><text:s/>5,23 €<text:s/></text:p>
            </table:table-cell>
            <table:table-cell office:value-type="currency" office:value="5.0605474948395575" table:style-name="ce26">
              <text:p><text:s/>5,06 €<text:s/></text:p>
            </table:table-cell>
            <table:table-cell office:value-type="currency" office:value="15.519012317507977" table:formula="of:=SUM([.K101:.M101])" table:style-name="ce27">
              <text:p><text:s/>15,52 €<text:s/></text:p>
            </table:table-cell>
            <table:table-cell office:value-type="currency" office:value="5.2292324113342099" table:style-name="ce28">
              <text:p><text:s/>5,23 €<text:s/></text:p>
            </table:table-cell>
            <table:table-cell office:value-type="currency" office:value="5.0605474948395575" table:style-name="ce29">
              <text:p><text:s/>5,06 €<text:s/></text:p>
            </table:table-cell>
            <table:table-cell office:value-type="currency" office:value="5.2292324113342099" table:style-name="ce29">
              <text:p><text:s/>5,23 €<text:s/></text:p>
            </table:table-cell>
            <table:table-cell office:value-type="currency" office:value="15.519012317507975" table:formula="of:=SUM([.O101:.Q101])" table:style-name="ce30">
              <text:p><text:s/>15,52 €<text:s/></text:p>
            </table:table-cell>
            <table:table-cell office:value-type="currency" office:value="61.569994520547951" table:formula="of:=SUM([.R101];[.N101];[.J101];[.F101])" table:style-name="ce31">
              <text:p><text:s/>61,57 €<text:s/></text:p>
            </table:table-cell>
            <table:table-cell table:number-columns-repeated="16365"/>
          </table:table-row>
          <table:table-row table:style-name="ro4">
            <table:table-cell office:value-type="string" table:style-name="ce69">
              <text:p>renting</text:p>
            </table:table-cell>
            <table:table-cell office:value-type="string" table:style-name="ce54">
              <text:p>68170005 - Dot. Amort. KYOCERA TASKALFA 2554CI</text:p>
            </table:table-cell>
            <table:table-cell office:value-type="currency" office:value="78.861027397260273" table:style-name="ce39">
              <text:p><text:s/>78,86 €<text:s/></text:p>
            </table:table-cell>
            <table:table-cell office:value-type="currency" office:value="71.22931506849315" table:style-name="ce39">
              <text:p><text:s/>71,23 €<text:s/></text:p>
            </table:table-cell>
            <table:table-cell office:value-type="currency" office:value="78.861027397260273" table:style-name="ce39">
              <text:p><text:s/>78,86 €<text:s/></text:p>
            </table:table-cell>
            <table:table-cell office:value-type="currency" office:value="228.9513698630137" table:formula="of:=SUM([.C102:.E102])" table:style-name="ce21">
              <text:p><text:s/>228,95 €<text:s/></text:p>
            </table:table-cell>
            <table:table-cell office:value-type="currency" office:value="76.317123287671222" table:style-name="ce22">
              <text:p><text:s/>76,32 €<text:s/></text:p>
            </table:table-cell>
            <table:table-cell office:value-type="currency" office:value="78.861027397260273" table:style-name="ce23">
              <text:p><text:s/>78,86 €<text:s/></text:p>
            </table:table-cell>
            <table:table-cell office:value-type="currency" office:value="76.317123287671222" table:style-name="ce23">
              <text:p><text:s/>76,32 €<text:s/></text:p>
            </table:table-cell>
            <table:table-cell office:value-type="currency" office:value="231.49527397260272" table:formula="of:=SUM([.G102:.I102])" table:style-name="ce24">
              <text:p><text:s/>231,50 €<text:s/></text:p>
            </table:table-cell>
            <table:table-cell office:value-type="currency" office:value="78.861027397260273" table:style-name="ce25">
              <text:p><text:s/>78,86 €<text:s/></text:p>
            </table:table-cell>
            <table:table-cell office:value-type="currency" office:value="78.861027397260273" table:style-name="ce26">
              <text:p><text:s/>78,86 €<text:s/></text:p>
            </table:table-cell>
            <table:table-cell office:value-type="currency" office:value="76.317123287671222" table:style-name="ce26">
              <text:p><text:s/>76,32 €<text:s/></text:p>
            </table:table-cell>
            <table:table-cell office:value-type="currency" office:value="234.03917808219177" table:formula="of:=SUM([.K102:.M102])" table:style-name="ce27">
              <text:p><text:s/>234,04 €<text:s/></text:p>
            </table:table-cell>
            <table:table-cell office:value-type="currency" office:value="78.861027397260273" table:style-name="ce28">
              <text:p><text:s/>78,86 €<text:s/></text:p>
            </table:table-cell>
            <table:table-cell office:value-type="currency" office:value="76.317123287671222" table:style-name="ce29">
              <text:p><text:s/>76,32 €<text:s/></text:p>
            </table:table-cell>
            <table:table-cell office:value-type="currency" office:value="78.861027397260273" table:style-name="ce29">
              <text:p><text:s/>78,86 €<text:s/></text:p>
            </table:table-cell>
            <table:table-cell office:value-type="currency" office:value="234.03917808219177" table:formula="of:=SUM([.O102:.Q102])" table:style-name="ce30">
              <text:p><text:s/>234,04 €<text:s/></text:p>
            </table:table-cell>
            <table:table-cell office:value-type="currency" office:value="928.52499999999998" table:formula="of:=SUM([.R102];[.N102];[.J102];[.F102])" table:style-name="ce31">
              <text:p><text:s/>928,53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54">
              <text:p>68190003 - Dot. Amort. <text:s/>ROTULO SAMPER</text:p>
            </table:table-cell>
            <table:table-cell office:value-type="currency" office:value="3.3609456558453745" table:style-name="ce39">
              <text:p><text:s/>3,36 €<text:s/></text:p>
            </table:table-cell>
            <table:table-cell office:value-type="currency" office:value="3.0356928504409835" table:style-name="ce39">
              <text:p><text:s/>3,04 €<text:s/></text:p>
            </table:table-cell>
            <table:table-cell office:value-type="currency" office:value="3.3609456558453745" table:style-name="ce39">
              <text:p><text:s/>3,36 €<text:s/></text:p>
            </table:table-cell>
            <table:table-cell office:value-type="currency" office:value="9.7575841621317316" table:formula="of:=SUM([.C103:.E103])" table:style-name="ce21">
              <text:p><text:s/>9,76 €<text:s/></text:p>
            </table:table-cell>
            <table:table-cell office:value-type="currency" office:value="3.2525280540439105" table:style-name="ce22">
              <text:p><text:s/>3,25 €<text:s/></text:p>
            </table:table-cell>
            <table:table-cell office:value-type="currency" office:value="3.3609456558453745" table:style-name="ce23">
              <text:p><text:s/>3,36 €<text:s/></text:p>
            </table:table-cell>
            <table:table-cell office:value-type="currency" office:value="3.2525280540439105" table:style-name="ce23">
              <text:p><text:s/>3,25 €<text:s/></text:p>
            </table:table-cell>
            <table:table-cell office:value-type="currency" office:value="9.8660017639331947" table:formula="of:=SUM([.G103:.I103])" table:style-name="ce24">
              <text:p><text:s/>9,87 €<text:s/></text:p>
            </table:table-cell>
            <table:table-cell office:value-type="currency" office:value="3.3609456558453745" table:style-name="ce25">
              <text:p><text:s/>3,36 €<text:s/></text:p>
            </table:table-cell>
            <table:table-cell office:value-type="currency" office:value="3.3609456558453745" table:style-name="ce26">
              <text:p><text:s/>3,36 €<text:s/></text:p>
            </table:table-cell>
            <table:table-cell office:value-type="currency" office:value="3.2525280540439105" table:style-name="ce26">
              <text:p><text:s/>3,25 €<text:s/></text:p>
            </table:table-cell>
            <table:table-cell office:value-type="currency" office:value="9.9744193657346596" table:formula="of:=SUM([.K103:.M103])" table:style-name="ce27">
              <text:p><text:s/>9,97 €<text:s/></text:p>
            </table:table-cell>
            <table:table-cell office:value-type="currency" office:value="3.3609456558453745" table:style-name="ce28">
              <text:p><text:s/>3,36 €<text:s/></text:p>
            </table:table-cell>
            <table:table-cell office:value-type="currency" office:value="3.2525280540439105" table:style-name="ce29">
              <text:p><text:s/>3,25 €<text:s/></text:p>
            </table:table-cell>
            <table:table-cell office:value-type="currency" office:value="3.3609456558453745" table:style-name="ce29">
              <text:p><text:s/>3,36 €<text:s/></text:p>
            </table:table-cell>
            <table:table-cell office:value-type="currency" office:value="9.9744193657346596" table:formula="of:=SUM([.O103:.Q103])" table:style-name="ce30">
              <text:p><text:s/>9,97 €<text:s/></text:p>
            </table:table-cell>
            <table:table-cell office:value-type="currency" office:value="39.572424657534242" table:formula="of:=SUM([.R103];[.N103];[.J103];[.F103])" table:style-name="ce31">
              <text:p><text:s/>39,57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54">
              <text:p>68190004 - Dot. Amort. PROYECTOR OPTOMA DW 318E</text:p>
            </table:table-cell>
            <table:table-cell office:value-type="currency" office:value="3.2206042289360104" table:style-name="ce39">
              <text:p><text:s/>3,22 €<text:s/></text:p>
            </table:table-cell>
            <table:table-cell office:value-type="currency" office:value="2.9089328519422031" table:style-name="ce39">
              <text:p><text:s/>2,91 €<text:s/></text:p>
            </table:table-cell>
            <table:table-cell office:value-type="currency" office:value="3.2206042289360104" table:style-name="ce39">
              <text:p><text:s/>3,22 €<text:s/></text:p>
            </table:table-cell>
            <table:table-cell office:value-type="currency" office:value="9.350141309814223" table:formula="of:=SUM([.C104:.E104])" table:style-name="ce21">
              <text:p><text:s/>9,35 €<text:s/></text:p>
            </table:table-cell>
            <table:table-cell office:value-type="currency" office:value="3.1167137699380745" table:style-name="ce22">
              <text:p><text:s/>3,12 €<text:s/></text:p>
            </table:table-cell>
            <table:table-cell office:value-type="currency" office:value="3.2206042289360104" table:style-name="ce23">
              <text:p><text:s/>3,22 €<text:s/></text:p>
            </table:table-cell>
            <table:table-cell office:value-type="currency" office:value="3.1167137699380745" table:style-name="ce23">
              <text:p><text:s/>3,12 €<text:s/></text:p>
            </table:table-cell>
            <table:table-cell office:value-type="currency" office:value="9.4540317688121593" table:formula="of:=SUM([.G104:.I104])" table:style-name="ce24">
              <text:p><text:s/>9,45 €<text:s/></text:p>
            </table:table-cell>
            <table:table-cell office:value-type="currency" office:value="3.2206042289360104" table:style-name="ce25">
              <text:p><text:s/>3,22 €<text:s/></text:p>
            </table:table-cell>
            <table:table-cell office:value-type="currency" office:value="3.2206042289360104" table:style-name="ce26">
              <text:p><text:s/>3,22 €<text:s/></text:p>
            </table:table-cell>
            <table:table-cell office:value-type="currency" office:value="3.1167137699380745" table:style-name="ce26">
              <text:p><text:s/>3,12 €<text:s/></text:p>
            </table:table-cell>
            <table:table-cell office:value-type="currency" office:value="9.5579222278100957" table:formula="of:=SUM([.K104:.M104])" table:style-name="ce27">
              <text:p><text:s/>9,56 €<text:s/></text:p>
            </table:table-cell>
            <table:table-cell office:value-type="currency" office:value="3.2206042289360104" table:style-name="ce28">
              <text:p><text:s/>3,22 €<text:s/></text:p>
            </table:table-cell>
            <table:table-cell office:value-type="currency" office:value="3.1167137699380745" table:style-name="ce29">
              <text:p><text:s/>3,12 €<text:s/></text:p>
            </table:table-cell>
            <table:table-cell office:value-type="currency" office:value="3.2206042289360104" table:style-name="ce29">
              <text:p><text:s/>3,22 €<text:s/></text:p>
            </table:table-cell>
            <table:table-cell office:value-type="currency" office:value="9.5579222278100957" table:formula="of:=SUM([.O104:.Q104])" table:style-name="ce30">
              <text:p><text:s/>9,56 €<text:s/></text:p>
            </table:table-cell>
            <table:table-cell office:value-type="currency" office:value="37.920017534246568" table:formula="of:=SUM([.R104];[.N104];[.J104];[.F104])" table:style-name="ce31">
              <text:p><text:s/>37,92 €<text:s/></text:p>
            </table:table-cell>
            <table:table-cell table:number-columns-repeated="16365"/>
          </table:table-row>
          <table:table-row table:style-name="ro7">
            <table:table-cell table:style-name="ce2"/>
            <table:table-cell office:value-type="string" table:style-name="ce54">
              <text:p>68190005 - Dot. Amort. DESTRUCTORA Q-CON</text:p>
            </table:table-cell>
            <table:table-cell office:value-type="currency" office:value="2.2189309724150879" table:style-name="ce39">
              <text:p><text:s/>2,22 €<text:s/></text:p>
            </table:table-cell>
            <table:table-cell office:value-type="currency" office:value="2.0041957170200795" table:style-name="ce39">
              <text:p><text:s/>2,00 €<text:s/></text:p>
            </table:table-cell>
            <table:table-cell office:value-type="currency" office:value="2.2189309724150879" table:style-name="ce39">
              <text:p><text:s/>2,22 €<text:s/></text:p>
            </table:table-cell>
            <table:table-cell office:value-type="currency" office:value="6.4420576618502547" table:formula="of:=SUM([.C105:.E105])" table:style-name="ce21">
              <text:p><text:s/>6,44 €<text:s/></text:p>
            </table:table-cell>
            <table:table-cell office:value-type="currency" office:value="2.1473525539500851" table:style-name="ce22">
              <text:p><text:s/>2,15 €<text:s/></text:p>
            </table:table-cell>
            <table:table-cell office:value-type="currency" office:value="2.2189309724150879" table:style-name="ce23">
              <text:p><text:s/>2,22 €<text:s/></text:p>
            </table:table-cell>
            <table:table-cell office:value-type="currency" office:value="2.1473525539500851" table:style-name="ce23">
              <text:p><text:s/>2,15 €<text:s/></text:p>
            </table:table-cell>
            <table:table-cell office:value-type="currency" office:value="6.5136360803152584" table:formula="of:=SUM([.G105:.I105])" table:style-name="ce24">
              <text:p><text:s/>6,51 €<text:s/></text:p>
            </table:table-cell>
            <table:table-cell office:value-type="currency" office:value="2.2189309724150879" table:style-name="ce25">
              <text:p><text:s/>2,22 €<text:s/></text:p>
            </table:table-cell>
            <table:table-cell office:value-type="currency" office:value="2.2189309724150879" table:style-name="ce26">
              <text:p><text:s/>2,22 €<text:s/></text:p>
            </table:table-cell>
            <table:table-cell office:value-type="currency" office:value="2.1473525539500851" table:style-name="ce26">
              <text:p><text:s/>2,15 €<text:s/></text:p>
            </table:table-cell>
            <table:table-cell office:value-type="currency" office:value="6.5852144987802603" table:formula="of:=SUM([.K105:.M105])" table:style-name="ce27">
              <text:p><text:s/>6,59 €<text:s/></text:p>
            </table:table-cell>
            <table:table-cell office:value-type="currency" office:value="2.2189309724150879" table:style-name="ce28">
              <text:p><text:s/>2,22 €<text:s/></text:p>
            </table:table-cell>
            <table:table-cell office:value-type="currency" office:value="2.1473525539500851" table:style-name="ce29">
              <text:p><text:s/>2,15 €<text:s/></text:p>
            </table:table-cell>
            <table:table-cell office:value-type="currency" office:value="2.2189309724150879" table:style-name="ce29">
              <text:p><text:s/>2,22 €<text:s/></text:p>
            </table:table-cell>
            <table:table-cell office:value-type="currency" office:value="6.5852144987802603" table:formula="of:=SUM([.O105:.Q105])" table:style-name="ce30">
              <text:p><text:s/>6,59 €<text:s/></text:p>
            </table:table-cell>
            <table:table-cell office:value-type="currency" office:value="26.126122739726036" table:formula="of:=SUM([.R105];[.N105];[.J105];[.F105])" table:style-name="ce31">
              <text:p><text:s/>26,13 €<text:s/></text:p>
            </table:table-cell>
            <table:table-cell table:number-columns-repeated="16365"/>
          </table:table-row>
          <table:table-row table:style-name="ro4">
            <table:table-cell table:style-name="ce2"/>
            <table:table-cell office:value-type="string" table:style-name="ce54">
              <text:p>68190006 - Dot. Amort. SISTEMA INTRUSIÓN</text:p>
            </table:table-cell>
            <table:table-cell office:value-type="currency" office:value="3.9894585851003939" table:style-name="ce39">
              <text:p><text:s/>3,99 €<text:s/></text:p>
            </table:table-cell>
            <table:table-cell office:value-type="currency" office:value="3.6033819478326139" table:style-name="ce39">
              <text:p><text:s/>3,60 €<text:s/></text:p>
            </table:table-cell>
            <table:table-cell office:value-type="currency" office:value="3.9894585851003939" table:style-name="ce39">
              <text:p><text:s/>3,99 €<text:s/></text:p>
            </table:table-cell>
            <table:table-cell office:value-type="currency" office:value="11.582299118033401" table:formula="of:=SUM([.C106:.E106])" table:style-name="ce21">
              <text:p><text:s/>11,58 €<text:s/></text:p>
            </table:table-cell>
            <table:table-cell office:value-type="currency" office:value="3.8607663726778005" table:style-name="ce22">
              <text:p><text:s/>3,86 €<text:s/></text:p>
            </table:table-cell>
            <table:table-cell office:value-type="currency" office:value="3.9894585851003939" table:style-name="ce23">
              <text:p><text:s/>3,99 €<text:s/></text:p>
            </table:table-cell>
            <table:table-cell office:value-type="currency" office:value="3.8607663726778005" table:style-name="ce23">
              <text:p><text:s/>3,86 €<text:s/></text:p>
            </table:table-cell>
            <table:table-cell office:value-type="currency" office:value="11.710991330455995" table:formula="of:=SUM([.G106:.I106])" table:style-name="ce24">
              <text:p><text:s/>11,71 €<text:s/></text:p>
            </table:table-cell>
            <table:table-cell office:value-type="currency" office:value="3.9894585851003939" table:style-name="ce25">
              <text:p><text:s/>3,99 €<text:s/></text:p>
            </table:table-cell>
            <table:table-cell office:value-type="currency" office:value="3.9894585851003939" table:style-name="ce26">
              <text:p><text:s/>3,99 €<text:s/></text:p>
            </table:table-cell>
            <table:table-cell office:value-type="currency" office:value="3.8607663726778005" table:style-name="ce26">
              <text:p><text:s/>3,86 €<text:s/></text:p>
            </table:table-cell>
            <table:table-cell office:value-type="currency" office:value="11.839683542878589" table:formula="of:=SUM([.K106:.M106])" table:style-name="ce27">
              <text:p><text:s/>11,84 €<text:s/></text:p>
            </table:table-cell>
            <table:table-cell office:value-type="currency" office:value="3.9894585851003939" table:style-name="ce28">
              <text:p><text:s/>3,99 €<text:s/></text:p>
            </table:table-cell>
            <table:table-cell office:value-type="currency" office:value="3.8607663726778005" table:style-name="ce29">
              <text:p><text:s/>3,86 €<text:s/></text:p>
            </table:table-cell>
            <table:table-cell office:value-type="currency" office:value="3.9894585851003939" table:style-name="ce29">
              <text:p><text:s/>3,99 €<text:s/></text:p>
            </table:table-cell>
            <table:table-cell office:value-type="currency" office:value="11.839683542878589" table:formula="of:=SUM([.O106:.Q106])" table:style-name="ce30">
              <text:p><text:s/>11,84 €<text:s/></text:p>
            </table:table-cell>
            <table:table-cell office:value-type="currency" office:value="46.972657534246579" table:formula="of:=SUM([.R106];[.N106];[.J106];[.F106])" table:style-name="ce31">
              <text:p><text:s/>46,97 €<text:s/></text:p>
            </table:table-cell>
            <table:table-cell table:number-columns-repeated="16365"/>
          </table:table-row>
        </table:table-row-group>
        <table:table-row table:style-name="ro3">
          <table:table-cell table:style-name="ce2"/>
          <table:table-cell office:value-type="string" table:style-name="ce95">
            <text:p>TOTAL AMORTIZACIONES</text:p>
          </table:table-cell>
          <table:table-cell office:value-type="currency" office:value="6028.0324084128351" table:formula="of:=SUM([.C88:.C106])" table:style-name="ce109">
            <text:p><text:s/>6.028,03 €<text:s/></text:p>
          </table:table-cell>
          <table:table-cell office:value-type="currency" office:value="5444.6744334051409" table:formula="of:=SUM([.D88:.D106])" table:style-name="ce109">
            <text:p><text:s/>5.444,67 €<text:s/></text:p>
          </table:table-cell>
          <table:table-cell office:value-type="currency" office:value="6028.0324084128351" table:formula="of:=SUM([.E88:.E106])" table:style-name="ce109">
            <text:p><text:s/>6.028,03 €<text:s/></text:p>
          </table:table-cell>
          <table:table-cell office:value-type="currency" office:value="17500.739250230814" table:formula="of:=SUM([.C107:.E107])" table:style-name="ce42">
            <text:p><text:s/>17.500,74 €<text:s/></text:p>
          </table:table-cell>
          <table:table-cell office:value-type="currency" office:value="5833.5797500769386" table:formula="of:=SUM([.G88:.G106])" table:style-name="ce36">
            <text:p><text:s/>5.833,58 €<text:s/></text:p>
          </table:table-cell>
          <table:table-cell office:value-type="currency" office:value="6028.0324084128351" table:formula="of:=SUM([.H88:.H106])" table:style-name="ce36">
            <text:p><text:s/>6.028,03 €<text:s/></text:p>
          </table:table-cell>
          <table:table-cell office:value-type="currency" office:value="5833.5797500769386" table:formula="of:=SUM([.I88:.I106])" table:style-name="ce36">
            <text:p><text:s/>5.833,58 €<text:s/></text:p>
          </table:table-cell>
          <table:table-cell office:value-type="currency" office:value="17695.19190856671" table:formula="of:=SUM([.G107:.I107])" table:style-name="ce32">
            <text:p><text:s/>17.695,19 €<text:s/></text:p>
          </table:table-cell>
          <table:table-cell office:value-type="currency" office:value="6710.7524084128354" table:formula="of:=SUM([.K88:.K106])" table:style-name="ce36">
            <text:p><text:s/>6.710,75 €<text:s/></text:p>
          </table:table-cell>
          <table:table-cell office:value-type="currency" office:value="6710.7524084128354" table:formula="of:=SUM([.L88:.L106])" table:style-name="ce36">
            <text:p><text:s/>6.710,75 €<text:s/></text:p>
          </table:table-cell>
          <table:table-cell office:value-type="currency" office:value="6494.313102047864" table:formula="of:=SUM([.M88:.M106])" table:style-name="ce36">
            <text:p><text:s/>6.494,31 €<text:s/></text:p>
          </table:table-cell>
          <table:table-cell office:value-type="currency" office:value="19915.817918873534" table:formula="of:=SUM([.K107:.M107])" table:style-name="ce33">
            <text:p><text:s/>19.915,82 €<text:s/></text:p>
          </table:table-cell>
          <table:table-cell office:value-type="currency" office:value="6710.790205449458" table:formula="of:=SUM([.O88:.O106])" table:style-name="ce36">
            <text:p><text:s/>6.710,79 €<text:s/></text:p>
          </table:table-cell>
          <table:table-cell office:value-type="currency" office:value="6494.313102047864" table:formula="of:=SUM([.P88:.P106])" table:style-name="ce36">
            <text:p><text:s/>6.494,31 €<text:s/></text:p>
          </table:table-cell>
          <table:table-cell office:value-type="currency" office:value="6710.790205449458" table:formula="of:=SUM([.Q88:.Q106])" table:style-name="ce36">
            <text:p><text:s/>6.710,79 €<text:s/></text:p>
          </table:table-cell>
          <table:table-cell office:value-type="currency" office:value="19915.893512946779" table:formula="of:=SUM([.O107:.Q107])" table:style-name="ce34">
            <text:p><text:s/>19.915,89 €<text:s/></text:p>
          </table:table-cell>
          <table:table-cell office:value-type="currency" office:value="75027.642590617834" table:formula="of:=SUM([.R107];[.N107];[.J107];[.F107])" table:style-name="ce31">
            <text:p><text:s/>75.027,64 €<text:s/></text:p>
          </table:table-cell>
          <table:table-cell table:number-columns-repeated="16365"/>
        </table:table-row>
        <table:table-row table:style-name="ro6">
          <table:table-cell table:style-name="ce2"/>
          <table:table-cell table:style-name="ce94"/>
          <table:table-cell table:number-columns-repeated="2" table:style-name="ce109"/>
          <table:table-cell table:style-name="ce36"/>
          <table:table-cell table:style-name="ce61"/>
          <table:table-cell table:style-name="ce36"/>
          <table:table-cell table:number-columns-repeated="2" table:style-name="ce35"/>
          <table:table-cell table:style-name="ce61"/>
          <table:table-cell table:style-name="ce36"/>
          <table:table-cell table:number-columns-repeated="2" table:style-name="ce35"/>
          <table:table-cell table:style-name="ce61"/>
          <table:table-cell table:style-name="ce36"/>
          <table:table-cell table:number-columns-repeated="2" table:style-name="ce35"/>
          <table:table-cell table:style-name="ce61"/>
          <table:table-cell table:style-name="ce62"/>
          <table:table-cell table:number-columns-repeated="16365"/>
        </table:table-row>
        <table:table-row table:style-name="ro3">
          <table:table-cell table:style-name="ce5"/>
          <table:table-cell office:value-type="string" table:style-name="ce103">
            <text:p>EBIT</text:p>
          </table:table-cell>
          <table:table-cell office:value-type="currency" office:value="211308.14162857347" table:formula="of:=SUM([.C85]-[.C107])" table:style-name="ce109">
            <text:p><text:s/>211.308,14 €<text:s/></text:p>
          </table:table-cell>
          <table:table-cell office:value-type="currency" office:value="-25874.904658062671" table:formula="of:=SUM([.D85]-[.D107])" table:style-name="ce113">
            <text:p>-25.874,90 €<text:s/></text:p>
          </table:table-cell>
          <table:table-cell office:value-type="currency" office:value="-27628.358371426533" table:formula="of:=SUM([.E85]-[.E107])" table:style-name="ce71">
            <text:p>-27.628,36 €<text:s/></text:p>
          </table:table-cell>
          <table:table-cell office:value-type="currency" office:value="157804.87859908424" table:formula="of:=SUM([.F85]-[.F107])" table:style-name="ce61">
            <text:p><text:s/>157.804,88 €<text:s/></text:p>
          </table:table-cell>
          <table:table-cell office:value-type="currency" office:value="-20590.937133638581" table:formula="of:=SUM([.G85]-[.G107])" table:style-name="ce71">
            <text:p>-20.590,94 €<text:s/></text:p>
          </table:table-cell>
          <table:table-cell office:value-type="currency" office:value="-19923.058371426534" table:formula="of:=SUM([.H85]-[.H107])" table:style-name="ce70">
            <text:p>-19.923,06 €<text:s/></text:p>
          </table:table-cell>
          <table:table-cell office:value-type="currency" office:value="-19126.257133638581" table:formula="of:=SUM([.I85]-[.I107])" table:style-name="ce70">
            <text:p>-19.126,26 €<text:s/></text:p>
          </table:table-cell>
          <table:table-cell office:value-type="currency" office:value="-59640.2526387037" table:formula="of:=SUM([.J85]-[.J107])" table:style-name="ce72">
            <text:p>-59.640,25 €<text:s/></text:p>
          </table:table-cell>
          <table:table-cell office:value-type="currency" office:value="-22774.308371426534" table:formula="of:=SUM([.K85]-[.K107])" table:style-name="ce71">
            <text:p>-22.774,31 €<text:s/></text:p>
          </table:table-cell>
          <table:table-cell office:value-type="currency" office:value="-21165.978371426536" table:formula="of:=SUM([.L85]-[.L107])" table:style-name="ce70">
            <text:p>-21.165,98 €<text:s/></text:p>
          </table:table-cell>
          <table:table-cell office:value-type="currency" office:value="-19890.900485609509" table:formula="of:=SUM([.M85]-[.M107])" table:style-name="ce70">
            <text:p>-19.890,90 €<text:s/></text:p>
          </table:table-cell>
          <table:table-cell office:value-type="currency" office:value="-63831.187228462572" table:formula="of:=SUM([.N85]-[.N107])" table:style-name="ce72">
            <text:p>-63.831,19 €<text:s/></text:p>
          </table:table-cell>
          <table:table-cell office:value-type="currency" office:value="-20003.346168463155" table:formula="of:=SUM([.O85]-[.O107])" table:style-name="ce71">
            <text:p>-20.003,35 €<text:s/></text:p>
          </table:table-cell>
          <table:table-cell office:value-type="currency" office:value="-20558.990485609509" table:formula="of:=SUM([.P85]-[.P107])" table:style-name="ce70">
            <text:p>-20.558,99 €<text:s/></text:p>
          </table:table-cell>
          <table:table-cell office:value-type="currency" office:value="-19373.816168463156" table:formula="of:=SUM([.Q85]-[.Q107])" table:style-name="ce70">
            <text:p>-19.373,82 €<text:s/></text:p>
          </table:table-cell>
          <table:table-cell office:value-type="currency" office:value="-59936.152822535827" table:formula="of:=SUM([.R85]-[.R107])" table:style-name="ce72">
            <text:p>-59.936,15 €<text:s/></text:p>
          </table:table-cell>
          <table:table-cell office:value-type="currency" office:value="-25602.714090617839" table:formula="of:=SUM([.S85]-[.S107])" table:style-name="ce73">
            <text:p>-25.602,71 €<text:s/></text:p>
          </table:table-cell>
          <table:table-cell table:number-columns-repeated="16365" table:style-name="ce5"/>
        </table:table-row>
        <table:table-row table:style-name="ro6">
          <table:table-cell table:number-columns-repeated="5" table:style-name="ce2"/>
          <table:table-cell table:style-name="ce5"/>
          <table:table-cell table:number-columns-repeated="3" table:style-name="ce2"/>
          <table:table-cell table:style-name="ce5"/>
          <table:table-cell table:number-columns-repeated="3" table:style-name="ce2"/>
          <table:table-cell table:style-name="ce5"/>
          <table:table-cell table:number-columns-repeated="3" table:style-name="ce2"/>
          <table:table-cell table:number-columns-repeated="2" table:style-name="ce5"/>
          <table:table-cell table:number-columns-repeated="16365"/>
        </table:table-row>
        <table:table-row table:style-name="ro3">
          <table:table-cell table:style-name="ce9"/>
          <table:table-cell office:value-type="string" table:style-name="ce90">
            <text:p>FINANCIEROS</text:p>
          </table:table-cell>
          <table:table-cell office:value-type="string" table:style-name="ce91">
            <text:p>ENERO</text:p>
          </table:table-cell>
          <table:table-cell office:value-type="string" table:style-name="ce91">
            <text:p>FEB</text:p>
          </table:table-cell>
          <table:table-cell office:value-type="string" table:style-name="ce91">
            <text:p>MA</text:p>
          </table:table-cell>
          <table:table-cell office:value-type="string" table:style-name="ce119">
            <text:p>TOTAL DEL 1T</text:p>
          </table:table-cell>
          <table:table-cell office:value-type="string" table:style-name="ce10">
            <text:p>ABR</text:p>
          </table:table-cell>
          <table:table-cell office:value-type="string" table:style-name="ce11">
            <text:p>MAYO</text:p>
          </table:table-cell>
          <table:table-cell office:value-type="string" table:style-name="ce11">
            <text:p>JUN</text:p>
          </table:table-cell>
          <table:table-cell office:value-type="string" table:style-name="ce120">
            <text:p>TOTAL DEL 2T</text:p>
          </table:table-cell>
          <table:table-cell office:value-type="string" table:style-name="ce12">
            <text:p>JUL</text:p>
          </table:table-cell>
          <table:table-cell office:value-type="string" table:style-name="ce13">
            <text:p>AGOSTO</text:p>
          </table:table-cell>
          <table:table-cell office:value-type="string" table:style-name="ce13">
            <text:p>SEPT</text:p>
          </table:table-cell>
          <table:table-cell office:value-type="string" table:style-name="ce121">
            <text:p>TOTAL DEL 3T</text:p>
          </table:table-cell>
          <table:table-cell office:value-type="string" table:style-name="ce14">
            <text:p>OCT</text:p>
          </table:table-cell>
          <table:table-cell office:value-type="string" table:style-name="ce15">
            <text:p>NOV</text:p>
          </table:table-cell>
          <table:table-cell office:value-type="string" table:style-name="ce15">
            <text:p>DIC</text:p>
          </table:table-cell>
          <table:table-cell office:value-type="string" table:style-name="ce122">
            <text:p>TOTAL DEL 4T</text:p>
          </table:table-cell>
          <table:table-cell office:value-type="string" table:style-name="ce123">
            <text:p>TOTAL ANUAL</text:p>
          </table:table-cell>
          <table:table-cell table:number-columns-repeated="16365" table:style-name="ce9"/>
        </table:table-row>
        <table:table-row table:style-name="ro3">
          <table:table-cell table:style-name="ce2"/>
          <table:table-cell office:value-type="string" table:style-name="ce95">
            <text:p>INGRESOS</text:p>
          </table:table-cell>
          <table:table-cell office:value-type="currency" office:value="0" table:style-name="ce114">
            <text:p><text:s/>-00 €<text:s/></text:p>
          </table:table-cell>
          <table:table-cell office:value-type="currency" office:value="0" table:style-name="ce114">
            <text:p><text:s/>-00 €<text:s/></text:p>
          </table:table-cell>
          <table:table-cell office:value-type="currency" office:value="0" table:style-name="ce84">
            <text:p><text:s/>-00 €<text:s/></text:p>
          </table:table-cell>
          <table:table-cell office:value-type="currency" office:value="0" table:formula="of:=SUM([.C112:.E112])" table:style-name="ce61">
            <text:p><text:s/>-00 €<text:s/></text:p>
          </table:table-cell>
          <table:table-cell office:value-type="currency" office:value="0" table:style-name="ce74">
            <text:p><text:s/>-00 €<text:s/></text:p>
          </table:table-cell>
          <table:table-cell office:value-type="currency" office:value="0" table:style-name="ce74">
            <text:p><text:s/>-00 €<text:s/></text:p>
          </table:table-cell>
          <table:table-cell office:value-type="currency" office:value="0" table:style-name="ce74">
            <text:p><text:s/>-00 €<text:s/></text:p>
          </table:table-cell>
          <table:table-cell office:value-type="currency" office:value="0" table:formula="of:=SUM([.G112:.I112])" table:style-name="ce61">
            <text:p><text:s/>-00 €<text:s/></text:p>
          </table:table-cell>
          <table:table-cell office:value-type="currency" office:value="0" table:style-name="ce75">
            <text:p><text:s/>-00 €<text:s/></text:p>
          </table:table-cell>
          <table:table-cell office:value-type="currency" office:value="0" table:style-name="ce75">
            <text:p><text:s/>-00 €<text:s/></text:p>
          </table:table-cell>
          <table:table-cell office:value-type="currency" office:value="0" table:style-name="ce75">
            <text:p><text:s/>-00 €<text:s/></text:p>
          </table:table-cell>
          <table:table-cell office:value-type="currency" office:value="0" table:formula="of:=SUM([.K112:.M112])" table:style-name="ce61">
            <text:p><text:s/>-00 €<text:s/></text:p>
          </table:table-cell>
          <table:table-cell office:value-type="currency" office:value="0" table:style-name="ce76">
            <text:p><text:s/>-00 €<text:s/></text:p>
          </table:table-cell>
          <table:table-cell office:value-type="currency" office:value="0" table:style-name="ce76">
            <text:p><text:s/>-00 €<text:s/></text:p>
          </table:table-cell>
          <table:table-cell office:value-type="currency" office:value="0" table:style-name="ce76">
            <text:p><text:s/>-00 €<text:s/></text:p>
          </table:table-cell>
          <table:table-cell office:value-type="currency" office:value="0" table:formula="of:=SUM([.O112:.Q112])" table:style-name="ce61">
            <text:p><text:s/>-00 €<text:s/></text:p>
          </table:table-cell>
          <table:table-cell office:value-type="currency" office:value="0" table:formula="of:=SUM([.F112]+[.J112]+[.N112]+[.R112])" table:style-name="ce49">
            <text:p><text:s/>-00 €<text:s/></text:p>
          </table:table-cell>
          <table:table-cell table:number-columns-repeated="16365"/>
        </table:table-row>
        <table:table-row table:style-name="ro3">
          <table:table-cell/>
          <table:table-cell office:value-type="string" table:style-name="ce104">
            <text:p>GASTOS</text:p>
          </table:table-cell>
          <table:table-cell office:value-type="currency" office:value="0" table:style-name="ce115">
            <text:p><text:s/>-00 €<text:s/></text:p>
          </table:table-cell>
          <table:table-cell office:value-type="currency" office:value="0" table:style-name="ce115">
            <text:p><text:s/>-00 €<text:s/></text:p>
          </table:table-cell>
          <table:table-cell office:value-type="currency" office:value="0" table:style-name="ce39">
            <text:p><text:s/>-00 €<text:s/></text:p>
          </table:table-cell>
          <table:table-cell office:value-type="currency" office:value="0" table:formula="of:=SUM([.C113:.E113])" table:style-name="ce61">
            <text:p><text:s/>-00 €<text:s/></text:p>
          </table:table-cell>
          <table:table-cell office:value-type="currency" office:value="0" table:style-name="ce22">
            <text:p><text:s/>-00 €<text:s/></text:p>
          </table:table-cell>
          <table:table-cell office:value-type="currency" office:value="0" table:style-name="ce22">
            <text:p><text:s/>-00 €<text:s/></text:p>
          </table:table-cell>
          <table:table-cell office:value-type="currency" office:value="0" table:style-name="ce22">
            <text:p><text:s/>-00 €<text:s/></text:p>
          </table:table-cell>
          <table:table-cell office:value-type="currency" office:value="0" table:formula="of:=SUM([.G113:.I113])" table:style-name="ce61">
            <text:p><text:s/>-00 €<text:s/></text:p>
          </table:table-cell>
          <table:table-cell office:value-type="currency" office:value="0" table:style-name="ce25">
            <text:p><text:s/>-00 €<text:s/></text:p>
          </table:table-cell>
          <table:table-cell office:value-type="currency" office:value="0" table:style-name="ce25">
            <text:p><text:s/>-00 €<text:s/></text:p>
          </table:table-cell>
          <table:table-cell office:value-type="currency" office:value="0" table:style-name="ce25">
            <text:p><text:s/>-00 €<text:s/></text:p>
          </table:table-cell>
          <table:table-cell office:value-type="currency" office:value="0" table:formula="of:=SUM([.K113:.M113])" table:style-name="ce61">
            <text:p><text:s/>-00 €<text:s/></text:p>
          </table:table-cell>
          <table:table-cell office:value-type="currency" office:value="0" table:style-name="ce28">
            <text:p><text:s/>-00 €<text:s/></text:p>
          </table:table-cell>
          <table:table-cell office:value-type="currency" office:value="0" table:style-name="ce28">
            <text:p><text:s/>-00 €<text:s/></text:p>
          </table:table-cell>
          <table:table-cell office:value-type="currency" office:value="0" table:style-name="ce28">
            <text:p><text:s/>-00 €<text:s/></text:p>
          </table:table-cell>
          <table:table-cell office:value-type="currency" office:value="0" table:formula="of:=SUM([.O113:.Q113])" table:style-name="ce61">
            <text:p><text:s/>-00 €<text:s/></text:p>
          </table:table-cell>
          <table:table-cell office:value-type="currency" office:value="0" table:formula="of:=SUM([.F113]+[.J113]+[.N113]+[.R113])" table:style-name="ce49">
            <text:p><text:s/>-00 €<text:s/></text:p>
          </table:table-cell>
          <table:table-cell table:number-columns-repeated="16365"/>
        </table:table-row>
        <table:table-row table:style-name="ro8">
          <table:table-cell/>
          <table:table-cell table:style-name="ce2"/>
          <table:table-cell table:number-columns-repeated="3" table:style-name="ce77"/>
          <table:table-cell table:style-name="ce78"/>
          <table:table-cell table:number-columns-repeated="3" table:style-name="ce77"/>
          <table:table-cell table:style-name="ce78"/>
          <table:table-cell table:number-columns-repeated="3" table:style-name="ce77"/>
          <table:table-cell table:style-name="ce78"/>
          <table:table-cell table:number-columns-repeated="3" table:style-name="ce77"/>
          <table:table-cell table:number-columns-repeated="2" table:style-name="ce78"/>
          <table:table-cell table:number-columns-repeated="16365"/>
        </table:table-row>
        <table:table-row table:style-name="ro7">
          <table:table-cell table:style-name="ce9"/>
          <table:table-cell office:value-type="string" table:style-name="ce90">
            <text:p>EXTRAORDINARIOS</text:p>
          </table:table-cell>
          <table:table-cell office:value-type="string" office:string-value="ENERO" table:formula="of:=['Ppto''2024_v2_xTrimestres'.C111]" table:style-name="ce107">
            <text:p>ENERO</text:p>
          </table:table-cell>
          <table:table-cell office:value-type="string" office:string-value="FEB" table:formula="of:=['Ppto''2024_v2_xTrimestres'.D111]" table:style-name="ce107">
            <text:p>FEB</text:p>
          </table:table-cell>
          <table:table-cell office:value-type="string" office:string-value="MA" table:formula="of:=['Ppto''2024_v2_xTrimestres'.E111]" table:style-name="ce91">
            <text:p>MA</text:p>
          </table:table-cell>
          <table:table-cell office:value-type="string" table:style-name="ce119">
            <text:p>TOTAL DEL 1T</text:p>
          </table:table-cell>
          <table:table-cell office:value-type="string" table:style-name="ce10">
            <text:p>ABR</text:p>
          </table:table-cell>
          <table:table-cell office:value-type="string" table:style-name="ce11">
            <text:p>MAYO</text:p>
          </table:table-cell>
          <table:table-cell office:value-type="string" table:style-name="ce11">
            <text:p>JUN</text:p>
          </table:table-cell>
          <table:table-cell office:value-type="string" table:style-name="ce120">
            <text:p>TOTAL DEL 2T</text:p>
          </table:table-cell>
          <table:table-cell office:value-type="string" table:style-name="ce12">
            <text:p>JUL</text:p>
          </table:table-cell>
          <table:table-cell office:value-type="string" table:style-name="ce13">
            <text:p>AGOSTO</text:p>
          </table:table-cell>
          <table:table-cell office:value-type="string" table:style-name="ce13">
            <text:p>SEPT</text:p>
          </table:table-cell>
          <table:table-cell office:value-type="string" table:style-name="ce121">
            <text:p>TOTAL DEL 3T</text:p>
          </table:table-cell>
          <table:table-cell office:value-type="string" table:style-name="ce14">
            <text:p>OCT</text:p>
          </table:table-cell>
          <table:table-cell office:value-type="string" table:style-name="ce15">
            <text:p>NOV</text:p>
          </table:table-cell>
          <table:table-cell office:value-type="string" table:style-name="ce15">
            <text:p>DIC</text:p>
          </table:table-cell>
          <table:table-cell office:value-type="string" table:style-name="ce122">
            <text:p>TOTAL DEL 4T</text:p>
          </table:table-cell>
          <table:table-cell office:value-type="string" table:style-name="ce123">
            <text:p>TOTAL ANUAL</text:p>
          </table:table-cell>
          <table:table-cell table:number-columns-repeated="16365" table:style-name="ce9"/>
        </table:table-row>
        <table:table-row table:style-name="ro5">
          <table:table-cell table:style-name="ce5"/>
          <table:table-cell office:value-type="string" table:style-name="ce95">
            <text:p>INGRESOS</text:p>
          </table:table-cell>
          <table:table-cell office:value-type="currency" office:value="0" table:style-name="ce131">
            <text:p><text:s/>-00 €<text:s/></text:p>
          </table:table-cell>
          <table:table-cell office:value-type="currency" office:value="0" table:style-name="ce131">
            <text:p><text:s/>-00 €<text:s/></text:p>
          </table:table-cell>
          <table:table-cell office:value-type="currency" office:value="0" table:style-name="ce132">
            <text:p><text:s/>-00 €<text:s/></text:p>
          </table:table-cell>
          <table:table-cell office:value-type="currency" office:value="0" table:formula="of:=SUM([.C116:.E116])" table:style-name="ce61">
            <text:p><text:s/>-00 €<text:s/></text:p>
          </table:table-cell>
          <table:table-cell office:value-type="currency" office:value="0" table:style-name="ce133">
            <text:p><text:s/>-00 €<text:s/></text:p>
          </table:table-cell>
          <table:table-cell office:value-type="currency" office:value="0" table:style-name="ce133">
            <text:p><text:s/>-00 €<text:s/></text:p>
          </table:table-cell>
          <table:table-cell office:value-type="currency" office:value="0" table:style-name="ce133">
            <text:p><text:s/>-00 €<text:s/></text:p>
          </table:table-cell>
          <table:table-cell office:value-type="currency" office:value="0" table:formula="of:=SUM([.G116:.I116])" table:style-name="ce61">
            <text:p><text:s/>-00 €<text:s/></text:p>
          </table:table-cell>
          <table:table-cell office:value-type="currency" office:value="0" table:style-name="ce134">
            <text:p><text:s/>-00 €<text:s/></text:p>
          </table:table-cell>
          <table:table-cell office:value-type="currency" office:value="0" table:style-name="ce134">
            <text:p><text:s/>-00 €<text:s/></text:p>
          </table:table-cell>
          <table:table-cell office:value-type="currency" office:value="0" table:style-name="ce134">
            <text:p><text:s/>-00 €<text:s/></text:p>
          </table:table-cell>
          <table:table-cell office:value-type="currency" office:value="0" table:formula="of:=SUM([.K116:.M116])" table:style-name="ce61">
            <text:p><text:s/>-00 €<text:s/></text:p>
          </table:table-cell>
          <table:table-cell office:value-type="currency" office:value="0" table:style-name="ce135">
            <text:p><text:s/>-00 €<text:s/></text:p>
          </table:table-cell>
          <table:table-cell office:value-type="currency" office:value="0" table:style-name="ce135">
            <text:p><text:s/>-00 €<text:s/></text:p>
          </table:table-cell>
          <table:table-cell office:value-type="currency" office:value="0" table:style-name="ce135">
            <text:p><text:s/>-00 €<text:s/></text:p>
          </table:table-cell>
          <table:table-cell office:value-type="currency" office:value="0" table:formula="of:=SUM([.O116:.Q116])" table:style-name="ce61">
            <text:p><text:s/>-00 €<text:s/></text:p>
          </table:table-cell>
          <table:table-cell office:value-type="currency" office:value="0" table:formula="of:=SUM([.F116]+[.J116]+[.N116]+[.R116])" table:style-name="ce49">
            <text:p><text:s/>-00 €<text:s/></text:p>
          </table:table-cell>
          <table:table-cell table:number-columns-repeated="16365" table:style-name="ce5"/>
        </table:table-row>
        <table:table-row table:style-name="ro5">
          <table:table-cell table:style-name="ce5"/>
          <table:table-cell office:value-type="string" table:style-name="ce104">
            <text:p>GASTOS</text:p>
          </table:table-cell>
          <table:table-cell office:value-type="currency" office:value="0" table:style-name="ce136">
            <text:p><text:s/>-00 €<text:s/></text:p>
          </table:table-cell>
          <table:table-cell office:value-type="currency" office:value="0" table:style-name="ce136">
            <text:p><text:s/>-00 €<text:s/></text:p>
          </table:table-cell>
          <table:table-cell office:value-type="currency" office:value="0" table:style-name="ce42">
            <text:p><text:s/>-00 €<text:s/></text:p>
          </table:table-cell>
          <table:table-cell office:value-type="currency" office:value="0" table:formula="of:=SUM([.C117:.E117])" table:style-name="ce61">
            <text:p><text:s/>-00 €<text:s/></text:p>
          </table:table-cell>
          <table:table-cell office:value-type="currency" office:value="0" table:style-name="ce137">
            <text:p><text:s/>-00 €<text:s/></text:p>
          </table:table-cell>
          <table:table-cell office:value-type="currency" office:value="0" table:style-name="ce137">
            <text:p><text:s/>-00 €<text:s/></text:p>
          </table:table-cell>
          <table:table-cell office:value-type="currency" office:value="0" table:style-name="ce137">
            <text:p><text:s/>-00 €<text:s/></text:p>
          </table:table-cell>
          <table:table-cell office:value-type="currency" office:value="0" table:formula="of:=SUM([.G117:.I117])" table:style-name="ce61">
            <text:p><text:s/>-00 €<text:s/></text:p>
          </table:table-cell>
          <table:table-cell office:value-type="currency" office:value="0" table:style-name="ce138">
            <text:p><text:s/>-00 €<text:s/></text:p>
          </table:table-cell>
          <table:table-cell office:value-type="currency" office:value="0" table:style-name="ce138">
            <text:p><text:s/>-00 €<text:s/></text:p>
          </table:table-cell>
          <table:table-cell office:value-type="currency" office:value="0" table:style-name="ce138">
            <text:p><text:s/>-00 €<text:s/></text:p>
          </table:table-cell>
          <table:table-cell office:value-type="currency" office:value="0" table:formula="of:=SUM([.K117:.M117])" table:style-name="ce61">
            <text:p><text:s/>-00 €<text:s/></text:p>
          </table:table-cell>
          <table:table-cell office:value-type="currency" office:value="0" table:style-name="ce139">
            <text:p><text:s/>-00 €<text:s/></text:p>
          </table:table-cell>
          <table:table-cell office:value-type="currency" office:value="0" table:style-name="ce139">
            <text:p><text:s/>-00 €<text:s/></text:p>
          </table:table-cell>
          <table:table-cell office:value-type="currency" office:value="0" table:style-name="ce139">
            <text:p><text:s/>-00 €<text:s/></text:p>
          </table:table-cell>
          <table:table-cell office:value-type="currency" office:value="0" table:formula="of:=SUM([.O117:.Q117])" table:style-name="ce61">
            <text:p><text:s/>-00 €<text:s/></text:p>
          </table:table-cell>
          <table:table-cell office:value-type="currency" office:value="0" table:formula="of:=SUM([.F117]+[.J117]+[.N117]+[.R117])" table:style-name="ce49">
            <text:p><text:s/>-00 €<text:s/></text:p>
          </table:table-cell>
          <table:table-cell table:number-columns-repeated="16365" table:style-name="ce5"/>
        </table:table-row>
        <table:table-row table:style-name="ro6">
          <table:table-cell/>
          <table:table-cell table:number-columns-repeated="4" table:style-name="ce2"/>
          <table:table-cell table:style-name="ce5"/>
          <table:table-cell table:number-columns-repeated="3" table:style-name="ce2"/>
          <table:table-cell table:style-name="ce5"/>
          <table:table-cell table:number-columns-repeated="3" table:style-name="ce2"/>
          <table:table-cell table:style-name="ce5"/>
          <table:table-cell table:number-columns-repeated="3" table:style-name="ce2"/>
          <table:table-cell table:number-columns-repeated="2" table:style-name="ce5"/>
          <table:table-cell table:number-columns-repeated="16365"/>
        </table:table-row>
        <table:table-row table:style-name="ro3">
          <table:table-cell table:style-name="ce9"/>
          <table:table-cell office:value-type="string" table:style-name="ce103">
            <text:p>EBT</text:p>
          </table:table-cell>
          <table:table-cell office:value-type="string" table:style-name="ce91">
            <text:p>ENERO</text:p>
          </table:table-cell>
          <table:table-cell office:value-type="string" table:style-name="ce91">
            <text:p>FEB</text:p>
          </table:table-cell>
          <table:table-cell office:value-type="string" table:style-name="ce91">
            <text:p>MA</text:p>
          </table:table-cell>
          <table:table-cell office:value-type="string" table:style-name="ce119">
            <text:p>TOTAL DEL 1T</text:p>
          </table:table-cell>
          <table:table-cell office:value-type="string" table:style-name="ce10">
            <text:p>ABR</text:p>
          </table:table-cell>
          <table:table-cell office:value-type="string" table:style-name="ce11">
            <text:p>MAYO</text:p>
          </table:table-cell>
          <table:table-cell office:value-type="string" table:style-name="ce11">
            <text:p>JUN</text:p>
          </table:table-cell>
          <table:table-cell office:value-type="string" table:style-name="ce120">
            <text:p>TOTAL DEL 2T</text:p>
          </table:table-cell>
          <table:table-cell office:value-type="string" table:style-name="ce12">
            <text:p>JUL</text:p>
          </table:table-cell>
          <table:table-cell office:value-type="string" table:style-name="ce13">
            <text:p>AGOSTO</text:p>
          </table:table-cell>
          <table:table-cell office:value-type="string" table:style-name="ce13">
            <text:p>SEPT</text:p>
          </table:table-cell>
          <table:table-cell office:value-type="string" table:style-name="ce121">
            <text:p>TOTAL DEL 3T</text:p>
          </table:table-cell>
          <table:table-cell office:value-type="string" table:style-name="ce14">
            <text:p>OCT</text:p>
          </table:table-cell>
          <table:table-cell office:value-type="string" table:style-name="ce15">
            <text:p>NOV</text:p>
          </table:table-cell>
          <table:table-cell office:value-type="string" table:style-name="ce15">
            <text:p>DIC</text:p>
          </table:table-cell>
          <table:table-cell office:value-type="string" table:style-name="ce122">
            <text:p>TOTAL DEL 4T</text:p>
          </table:table-cell>
          <table:table-cell office:value-type="string" table:style-name="ce123">
            <text:p>TOTAL ANUAL</text:p>
          </table:table-cell>
          <table:table-cell table:number-columns-repeated="16365" table:style-name="ce9"/>
        </table:table-row>
        <table:table-row table:style-name="ro6">
          <table:table-cell table:style-name="ce9"/>
          <table:table-cell table:style-name="ce105"/>
          <table:table-cell table:number-columns-repeated="2" table:style-name="ce116"/>
          <table:table-cell table:style-name="ce81"/>
          <table:table-cell table:style-name="ce80"/>
          <table:table-cell table:style-name="ce81"/>
          <table:table-cell table:number-columns-repeated="2" table:style-name="ce79"/>
          <table:table-cell table:style-name="ce80"/>
          <table:table-cell table:style-name="ce81"/>
          <table:table-cell table:number-columns-repeated="2" table:style-name="ce79"/>
          <table:table-cell table:style-name="ce80"/>
          <table:table-cell table:style-name="ce81"/>
          <table:table-cell table:number-columns-repeated="2" table:style-name="ce79"/>
          <table:table-cell table:style-name="ce80"/>
          <table:table-cell table:style-name="ce81"/>
          <table:table-cell table:number-columns-repeated="16365" table:style-name="ce9"/>
        </table:table-row>
        <table:table-row table:style-name="ro9">
          <table:table-cell table:style-name="ce82"/>
          <table:table-cell office:value-type="string" table:style-name="ce106">
            <text:p>Antes de Impuestos</text:p>
          </table:table-cell>
          <table:table-cell office:value-type="currency" office:value="211308.14162857347" table:formula="of:=([.C109]+[.C112]-[.C113])+([.C116]-[.C117])" table:style-name="ce111">
            <text:p><text:s/>211.308,14 €<text:s/></text:p>
          </table:table-cell>
          <table:table-cell office:value-type="currency" office:value="-25874.904658062671" table:formula="of:=([.D109]+[.D112]-[.D113])+([.D116]-[.D117])" table:style-name="ce140">
            <text:p>-25.874,90 €<text:s/></text:p>
          </table:table-cell>
          <table:table-cell office:value-type="currency" office:value="-27628.358371426533" table:formula="of:=([.E109]+[.E112]-[.E113])+([.E116]-[.E117])" table:style-name="ce73">
            <text:p>-27.628,36 €<text:s/></text:p>
          </table:table-cell>
          <table:table-cell office:value-type="currency" office:value="157804.87859908424" table:formula="of:=([.F109]+[.F112]-[.F113])+([.F116]-[.F117])" table:style-name="ce65">
            <text:p><text:s/>157.804,88 €<text:s/></text:p>
          </table:table-cell>
          <table:table-cell office:value-type="currency" office:value="-20590.937133638581" table:formula="of:=([.G109]+[.G112]-[.G113])+([.G116]-[.G117])" table:style-name="ce73">
            <text:p>-20.590,94 €<text:s/></text:p>
          </table:table-cell>
          <table:table-cell office:value-type="currency" office:value="-19923.058371426534" table:formula="of:=([.H109]+[.H112]-[.H113])+([.H116]-[.H117])" table:style-name="ce141">
            <text:p>-19.923,06 €<text:s/></text:p>
          </table:table-cell>
          <table:table-cell office:value-type="currency" office:value="-19126.257133638581" table:formula="of:=([.I109]+[.I112]-[.I113])+([.I116]-[.I117])" table:style-name="ce141">
            <text:p>-19.126,26 €<text:s/></text:p>
          </table:table-cell>
          <table:table-cell office:value-type="currency" office:value="-59640.2526387037" table:formula="of:=([.J109]+[.J112]-[.J113])+([.J116]-[.J117])" table:style-name="ce72">
            <text:p>-59.640,25 €<text:s/></text:p>
          </table:table-cell>
          <table:table-cell office:value-type="currency" office:value="-22774.308371426534" table:formula="of:=([.K109]+[.K112]-[.K113])+([.K116]-[.K117])" table:style-name="ce73">
            <text:p>-22.774,31 €<text:s/></text:p>
          </table:table-cell>
          <table:table-cell office:value-type="currency" office:value="-21165.978371426536" table:formula="of:=([.L109]+[.L112]-[.L113])+([.L116]-[.L117])" table:style-name="ce141">
            <text:p>-21.165,98 €<text:s/></text:p>
          </table:table-cell>
          <table:table-cell office:value-type="currency" office:value="-19890.900485609509" table:formula="of:=([.M109]+[.M112]-[.M113])+([.M116]-[.M117])" table:style-name="ce141">
            <text:p>-19.890,90 €<text:s/></text:p>
          </table:table-cell>
          <table:table-cell office:value-type="currency" office:value="-63831.187228462572" table:formula="of:=([.N109]+[.N112]-[.N113])+([.N116]-[.N117])" table:style-name="ce72">
            <text:p>-63.831,19 €<text:s/></text:p>
          </table:table-cell>
          <table:table-cell office:value-type="currency" office:value="-20003.346168463155" table:formula="of:=([.O109]+[.O112]-[.O113])+([.O116]-[.O117])" table:style-name="ce66">
            <text:p>-20.003,35 €<text:s/></text:p>
          </table:table-cell>
          <table:table-cell office:value-type="currency" office:value="-20558.990485609509" table:formula="of:=([.P109]+[.P112]-[.P113])+([.P116]-[.P117])" table:style-name="ce64">
            <text:p>-20.558,99 €<text:s/></text:p>
          </table:table-cell>
          <table:table-cell office:value-type="currency" office:value="-19373.816168463156" table:formula="of:=([.Q109]+[.Q112]-[.Q113])+([.Q116]-[.Q117])" table:style-name="ce64">
            <text:p>-19.373,82 €<text:s/></text:p>
          </table:table-cell>
          <table:table-cell office:value-type="currency" office:value="-59936.152822535827" table:formula="of:=([.R109]+[.R112]-[.R113])+([.R116]-[.R117])" table:style-name="ce72">
            <text:p>-59.936,15 €<text:s/></text:p>
          </table:table-cell>
          <table:table-cell office:value-type="currency" office:value="-25602.714090617839" table:formula="of:=([.S109]+[.S112]-[.S113])+([.S116]-[.S117])" table:style-name="ce73">
            <text:p>-25.602,71 €<text:s/></text:p>
          </table:table-cell>
          <table:table-cell table:number-columns-repeated="16365" table:style-name="ce82"/>
        </table:table-row>
        <table:table-row table:style-name="ro5">
          <table:table-cell table:style-name="ce5"/>
          <table:table-cell office:value-type="string" table:style-name="ce83">
            <text:p>63100000 - Impuesto sobre Sociedades Ejercicio 2023</text:p>
          </table:table-cell>
          <table:table-cell office:value-type="currency" office:value="0" table:style-name="ce131">
            <text:p><text:s/>-00 €<text:s/></text:p>
          </table:table-cell>
          <table:table-cell office:value-type="currency" office:value="0" table:style-name="ce131">
            <text:p><text:s/>-00 €<text:s/></text:p>
          </table:table-cell>
          <table:table-cell office:value-type="currency" office:value="0" table:style-name="ce132">
            <text:p><text:s/>-00 €<text:s/></text:p>
          </table:table-cell>
          <table:table-cell office:value-type="currency" office:value="0" table:formula="of:=SUM([.C122:.E122])" table:style-name="ce61">
            <text:p><text:s/>-00 €<text:s/></text:p>
          </table:table-cell>
          <table:table-cell office:value-type="currency" office:value="0" table:style-name="ce133">
            <text:p><text:s/>-00 €<text:s/></text:p>
          </table:table-cell>
          <table:table-cell office:value-type="currency" office:value="0" table:style-name="ce133">
            <text:p><text:s/>-00 €<text:s/></text:p>
          </table:table-cell>
          <table:table-cell office:value-type="currency" office:value="0" table:style-name="ce133">
            <text:p><text:s/>-00 €<text:s/></text:p>
          </table:table-cell>
          <table:table-cell office:value-type="currency" office:value="0" table:formula="of:=SUM([.G122:.I122])" table:style-name="ce61">
            <text:p><text:s/>-00 €<text:s/></text:p>
          </table:table-cell>
          <table:table-cell office:value-type="currency" office:value="0" table:style-name="ce134">
            <text:p><text:s/>-00 €<text:s/></text:p>
          </table:table-cell>
          <table:table-cell office:value-type="currency" office:value="0" table:style-name="ce134">
            <text:p><text:s/>-00 €<text:s/></text:p>
          </table:table-cell>
          <table:table-cell office:value-type="currency" office:value="0" table:style-name="ce134">
            <text:p><text:s/>-00 €<text:s/></text:p>
          </table:table-cell>
          <table:table-cell office:value-type="currency" office:value="74.12" table:style-name="ce61">
            <text:p><text:s/>74,12 €<text:s/></text:p>
          </table:table-cell>
          <table:table-cell office:value-type="currency" office:value="0" table:style-name="ce135">
            <text:p><text:s/>-00 €<text:s/></text:p>
          </table:table-cell>
          <table:table-cell office:value-type="currency" office:value="0" table:style-name="ce135">
            <text:p><text:s/>-00 €<text:s/></text:p>
          </table:table-cell>
          <table:table-cell office:value-type="currency" office:value="0" table:style-name="ce135">
            <text:p><text:s/>-00 €<text:s/></text:p>
          </table:table-cell>
          <table:table-cell office:value-type="currency" office:value="0" table:formula="of:=SUM([.O122:.Q122])" table:style-name="ce61">
            <text:p><text:s/>-00 €<text:s/></text:p>
          </table:table-cell>
          <table:table-cell office:value-type="currency" office:value="74.12" table:formula="of:=SUM([.F122];[.J122];[.N122];[.R122])" table:style-name="ce49">
            <text:p><text:s/>74,12 €<text:s/></text:p>
          </table:table-cell>
          <table:table-cell table:number-columns-repeated="16365" table:style-name="ce5"/>
        </table:table-row>
        <table:table-row table:style-name="ro6">
          <table:table-cell/>
          <table:table-cell table:style-name="ce83"/>
          <table:table-cell table:number-columns-repeated="2" table:style-name="ce114"/>
          <table:table-cell table:style-name="ce85"/>
          <table:table-cell table:style-name="ce142"/>
          <table:table-cell table:number-columns-repeated="3" table:style-name="ce86"/>
          <table:table-cell table:style-name="ce142"/>
          <table:table-cell table:number-columns-repeated="3" table:style-name="ce87"/>
          <table:table-cell table:style-name="ce142"/>
          <table:table-cell table:number-columns-repeated="3" table:style-name="ce88"/>
          <table:table-cell table:style-name="ce142"/>
          <table:table-cell table:style-name="ce63"/>
          <table:table-cell table:number-columns-repeated="16365"/>
        </table:table-row>
        <table:table-row table:style-name="ro10">
          <table:table-cell table:style-name="ce5"/>
          <table:table-cell office:value-type="string" table:style-name="ce143">
            <text:p>RESULTADO DEL EJERCICIO</text:p>
          </table:table-cell>
          <table:table-cell office:value-type="currency" office:value="211308.14162857347" table:formula="of:=SUM([.C121]-[.C122])" table:style-name="ce144">
            <text:p><text:s/>211.308,14 €<text:s/></text:p>
          </table:table-cell>
          <table:table-cell office:value-type="currency" office:value="-25874.904658062671" table:formula="of:=SUM([.D121]-[.D122])" table:style-name="ce145">
            <text:p>-25.874,90 €<text:s/></text:p>
          </table:table-cell>
          <table:table-cell office:value-type="currency" office:value="-27628.358371426533" table:formula="of:=SUM([.E121]-[.E122])" table:style-name="ce145">
            <text:p>-27.628,36 €<text:s/></text:p>
          </table:table-cell>
          <table:table-cell office:value-type="currency" office:value="157804.87859908424" table:formula="of:=SUM([.F121]-[.F122])" table:style-name="ce144">
            <text:p><text:s/>157.804,88 €<text:s/></text:p>
          </table:table-cell>
          <table:table-cell office:value-type="currency" office:value="-20590.937133638581" table:formula="of:=SUM([.G121]-[.G122])" table:style-name="ce145">
            <text:p>-20.590,94 €<text:s/></text:p>
          </table:table-cell>
          <table:table-cell office:value-type="currency" office:value="-19923.058371426534" table:formula="of:=SUM([.H121]-[.H122])" table:style-name="ce145">
            <text:p>-19.923,06 €<text:s/></text:p>
          </table:table-cell>
          <table:table-cell office:value-type="currency" office:value="-19126.257133638581" table:formula="of:=SUM([.I121]-[.I122])" table:style-name="ce145">
            <text:p>-19.126,26 €<text:s/></text:p>
          </table:table-cell>
          <table:table-cell office:value-type="currency" office:value="-59640.2526387037" table:formula="of:=SUM([.J121]-[.J122])" table:style-name="ce145">
            <text:p>-59.640,25 €<text:s/></text:p>
          </table:table-cell>
          <table:table-cell office:value-type="currency" office:value="-22774.308371426534" table:formula="of:=SUM([.K121]-[.K122])" table:style-name="ce145">
            <text:p>-22.774,31 €<text:s/></text:p>
          </table:table-cell>
          <table:table-cell office:value-type="currency" office:value="-21165.978371426536" table:formula="of:=SUM([.L121]-[.L122])" table:style-name="ce145">
            <text:p>-21.165,98 €<text:s/></text:p>
          </table:table-cell>
          <table:table-cell office:value-type="currency" office:value="-19890.900485609509" table:formula="of:=SUM([.M121]-[.M122])" table:style-name="ce145">
            <text:p>-19.890,90 €<text:s/></text:p>
          </table:table-cell>
          <table:table-cell office:value-type="currency" office:value="-63905.307228462574" table:formula="of:=SUM([.N121]-[.N122])" table:style-name="ce145">
            <text:p>-63.905,31 €<text:s/></text:p>
          </table:table-cell>
          <table:table-cell office:value-type="currency" office:value="-20003.346168463155" table:formula="of:=SUM([.O121]-[.O122])" table:style-name="ce145">
            <text:p>-20.003,35 €<text:s/></text:p>
          </table:table-cell>
          <table:table-cell office:value-type="currency" office:value="-20558.990485609509" table:formula="of:=SUM([.P121]-[.P122])" table:style-name="ce145">
            <text:p>-20.558,99 €<text:s/></text:p>
          </table:table-cell>
          <table:table-cell office:value-type="currency" office:value="-19373.816168463156" table:formula="of:=SUM([.Q121]-[.Q122])" table:style-name="ce145">
            <text:p>-19.373,82 €<text:s/></text:p>
          </table:table-cell>
          <table:table-cell office:value-type="currency" office:value="-59936.152822535827" table:formula="of:=SUM([.R121]-[.R122])" table:style-name="ce145">
            <text:p>-59.936,15 €<text:s/></text:p>
          </table:table-cell>
          <table:table-cell office:value-type="currency" office:value="-25676.834090617838" table:formula="of:=SUM([.S121]-[.S122])" table:style-name="ce145">
            <text:p>-25.676,83 €<text:s/></text:p>
          </table:table-cell>
          <table:table-cell table:number-columns-repeated="16365" table:style-name="ce5"/>
        </table:table-row>
        <table:table-row table:style-name="ro6">
          <table:table-cell/>
          <table:table-cell table:number-columns-repeated="4" table:style-name="ce2"/>
          <table:table-cell table:style-name="ce5"/>
          <table:table-cell table:number-columns-repeated="3" table:style-name="ce2"/>
          <table:table-cell table:style-name="ce5"/>
          <table:table-cell table:number-columns-repeated="3" table:style-name="ce2"/>
          <table:table-cell table:style-name="ce5"/>
          <table:table-cell table:number-columns-repeated="3" table:style-name="ce2"/>
          <table:table-cell table:number-columns-repeated="2" table:style-name="ce5"/>
          <table:table-cell table:number-columns-repeated="16365"/>
        </table:table-row>
        <table:table-row table:style-name="ro3">
          <table:table-cell/>
          <table:table-cell table:style-name="ce2"/>
          <table:table-cell table:style-name="ce1"/>
          <table:table-cell table:number-columns-repeated="2" table:style-name="ce2"/>
          <table:table-cell table:style-name="ce5"/>
          <table:table-cell table:number-columns-repeated="3" table:style-name="ce2"/>
          <table:table-cell table:style-name="ce5"/>
          <table:table-cell table:number-columns-repeated="3" table:style-name="ce2"/>
          <table:table-cell table:style-name="ce5"/>
          <table:table-cell table:number-columns-repeated="3" table:style-name="ce2"/>
          <table:table-cell table:number-columns-repeated="2" table:style-name="ce5"/>
          <table:table-cell table:number-columns-repeated="16365"/>
        </table:table-row>
        <table:table-row table:number-rows-repeated="2" table:style-name="ro3">
          <table:table-cell table:number-columns-repeated="16384"/>
        </table:table-row>
        <table:table-row table:style-name="ro3">
          <table:table-cell table:number-columns-repeated="2"/>
          <table:table-cell table:style-name="ce89"/>
          <table:table-cell table:number-columns-repeated="16381"/>
        </table:table-row>
        <table:table-row table:number-rows-repeated="1048447" table:style-name="ro3">
          <table:table-cell table:number-columns-repeated="16384"/>
        </table:table-row>
        <table:named-expressions>
          <table:named-range table:name="Print_Titles" table:cell-range-address="'Ppto''2024_v2_xTrimestres'.$A$1:'Ppto''2024_v2_xTrimestres'.$XFD$4" table:base-cell-address="'Ppto''2024_v2_xTrimestres'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  <style:font-face style:name="Tahoma" svg:font-family="Tahoma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currency-style style:name="N36P0" number:language="es" number:country="ES">
      <number:text> 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6P1" number:language="es" number:country="ES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6P2" number:language="es" number:country="ES">
      <number:text> -</number:text>
      <number:number number:decimal-places="0" number:min-integer-digits="2">
        <number:embedded-text number:position="0"> </number:embedded-text>
      </number:number>
      <number:currency-symbol number:language="es" number:country="ES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75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8pt" style:font-size-asian="8pt" style:font-size-complex="8pt" style:font-family-generic="swiss"/>
    </style:style>
  </office:automatic-styles>
  <office:master-styles>
    <style:master-page style:name="mp1" style:page-layout-name="pm1">
      <style:header/>
      <style:header-left style:display="false"/>
      <style:footer>
        <style:region-right>
          <text:p><text:span text:style-name="T1">Página</text:span><text:span text:style-name="T1"> </text:span><text:span text:style-name="T1"><text:page-number>1</text:page-number></text:span><text:span text:style-name="T1"><text:s/></text:span><text:span text:style-name="T1">de</text:span><text:span text:style-name="T1"><text:s/></text:span><text:span text:style-name="T1"><text:page-count>99</text:page-count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lexandra Ragazhinskaya</meta:initial-creator>
    <dc:creator>Mesanteko SLU B76044452</dc:creator>
    <meta:creation-date>2017-02-14T02:23:49Z</meta:creation-date>
    <dc:date>2026-01-19T12:10:58Z</dc:date>
    <meta:print-date>2024-05-06T10:34:42Z</meta:print-date>
  </office:meta>
</office:document-meta>
</file>