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file-entry manifest:full-path="media/image13.png" manifest:media-type="image/png"/>
  <manifest:file-entry manifest:full-path="media/image14.png" manifest:media-type="image/png"/>
  <manifest:file-entry manifest:full-path="media/image15.png" manifest:media-type="image/png"/>
  <manifest:file-entry manifest:full-path="media/image16.png" manifest:media-type="image/png"/>
  <manifest:file-entry manifest:full-path="media/image17.png" manifest:media-type="image/png"/>
  <manifest:file-entry manifest:full-path="media/image18.png" manifest:media-type="image/png"/>
  <manifest:file-entry manifest:full-path="media/image19.png" manifest:media-type="image/png"/>
  <manifest:file-entry manifest:full-path="media/image20.png" manifest:media-type="image/png"/>
  <manifest:file-entry manifest:full-path="media/image21.png" manifest:media-type="image/pn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jpeg" manifest:media-type="image/jpe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png" manifest:media-type="image/png"/>
  <manifest:file-entry manifest:full-path="media/image40.png" manifest:media-type="image/png"/>
  <manifest:file-entry manifest:full-path="media/image41.png" manifest:media-type="image/png"/>
  <manifest:file-entry manifest:full-path="media/image42.png" manifest:media-type="image/png"/>
  <manifest:file-entry manifest:full-path="media/image43.png" manifest:media-type="image/png"/>
  <manifest:file-entry manifest:full-path="media/image44.png" manifest:media-type="image/pn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media/image50.png" manifest:media-type="image/png"/>
  <manifest:file-entry manifest:full-path="media/image51.png" manifest:media-type="image/png"/>
  <manifest:file-entry manifest:full-path="media/image52.png" manifest:media-type="image/png"/>
  <manifest:file-entry manifest:full-path="media/image53.png" manifest:media-type="image/png"/>
  <manifest:file-entry manifest:full-path="media/image54.png" manifest:media-type="image/png"/>
  <manifest:file-entry manifest:full-path="media/image55.png" manifest:media-type="image/png"/>
  <manifest:file-entry manifest:full-path="media/image56.png" manifest:media-type="image/png"/>
  <manifest:file-entry manifest:full-path="media/image57.png" manifest:media-type="image/png"/>
  <manifest:file-entry manifest:full-path="media/image58.png" manifest:media-type="image/png"/>
  <manifest:file-entry manifest:full-path="media/image1.png" manifest:media-type="image/png"/>
  <manifest:file-entry manifest:full-path="media/image60.png" manifest:media-type="image/png"/>
  <manifest:file-entry manifest:full-path="media/image61.png" manifest:media-type="image/png"/>
  <manifest:file-entry manifest:full-path="media/image62.png" manifest:media-type="image/png"/>
  <manifest:file-entry manifest:full-path="media/image63.png" manifest:media-type="image/png"/>
  <manifest:file-entry manifest:full-path="media/image64.png" manifest:media-type="image/png"/>
  <manifest:file-entry manifest:full-path="media/image65.png" manifest:media-type="image/png"/>
  <manifest:file-entry manifest:full-path="media/image66.png" manifest:media-type="image/png"/>
  <manifest:file-entry manifest:full-path="media/image67.png" manifest:media-type="image/png"/>
  <manifest:file-entry manifest:full-path="media/image68.png" manifest:media-type="image/png"/>
  <manifest:file-entry manifest:full-path="media/image59.png" manifest:media-type="image/png"/>
  <manifest:file-entry manifest:full-path="media/image70.png" manifest:media-type="image/png"/>
  <manifest:file-entry manifest:full-path="media/image71.png" manifest:media-type="image/png"/>
  <manifest:file-entry manifest:full-path="media/image72.png" manifest:media-type="image/png"/>
  <manifest:file-entry manifest:full-path="media/image73.png" manifest:media-type="image/png"/>
  <manifest:file-entry manifest:full-path="media/image74.png" manifest:media-type="image/png"/>
  <manifest:file-entry manifest:full-path="media/image75.png" manifest:media-type="image/png"/>
  <manifest:file-entry manifest:full-path="media/image76.png" manifest:media-type="image/png"/>
  <manifest:file-entry manifest:full-path="media/image2.png" manifest:media-type="image/png"/>
  <manifest:file-entry manifest:full-path="media/image3.png" manifest:media-type="image/png"/>
  <manifest:file-entry manifest:full-path="media/image69.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Standard" style:master-page-name="MP0" style:family="paragraph">
      <style:paragraph-properties/>
    </style:style>
    <style:style style:name="P3" style:parent-style-name="Standard" style:family="paragraph">
      <style:text-properties style:font-name="Times New Roman" style:font-name-asian="Times New Roman" style:font-name-complex="Times New Roman" fo:font-size="10pt" style:font-size-asian="10pt" style:font-size-complex="10pt"/>
    </style:style>
    <style:style style:name="P4" style:parent-style-name="Standard" style:family="paragraph">
      <style:text-properties style:font-name="Times New Roman" style:font-name-asian="Times New Roman" style:font-name-complex="Times New Roman" fo:font-size="10pt" style:font-size-asian="10pt" style:font-size-complex="10pt"/>
    </style:style>
    <style:style style:name="P5" style:parent-style-name="Standard" style:family="paragraph">
      <style:text-properties style:font-name="Times New Roman" style:font-name-asian="Times New Roman" style:font-name-complex="Times New Roman" fo:font-size="10pt" style:font-size-asian="10pt" style:font-size-complex="10pt"/>
    </style:style>
    <style:style style:name="P6" style:parent-style-name="Standard" style:family="paragraph">
      <style:text-properties style:font-name="Times New Roman" style:font-name-asian="Times New Roman" style:font-name-complex="Times New Roman" fo:font-size="10pt" style:font-size-asian="10pt" style:font-size-complex="10pt"/>
    </style:style>
    <style:style style:name="P7" style:parent-style-name="Standard" style:family="paragraph">
      <style:text-properties style:font-name="Times New Roman" style:font-name-asian="Times New Roman" style:font-name-complex="Times New Roman" fo:font-size="10pt" style:font-size-asian="10pt" style:font-size-complex="10pt"/>
    </style:style>
    <style:style style:name="P8" style:parent-style-name="Standard" style:family="paragraph">
      <style:text-properties style:font-name="Times New Roman" style:font-name-asian="Times New Roman" style:font-name-complex="Times New Roman" fo:font-size="10pt" style:font-size-asian="10pt" style:font-size-complex="10pt"/>
    </style:style>
    <style:style style:name="P9" style:parent-style-name="Standard" style:family="paragraph">
      <style:text-properties style:font-name="Times New Roman" style:font-name-asian="Times New Roman" style:font-name-complex="Times New Roman" fo:font-size="10pt" style:font-size-asian="10pt" style:font-size-complex="10pt"/>
    </style:style>
    <style:style style:name="P10" style:parent-style-name="Standard" style:family="paragraph">
      <style:text-properties style:font-name="Times New Roman" style:font-name-asian="Times New Roman" style:font-name-complex="Times New Roman" fo:font-size="10pt" style:font-size-asian="10pt" style:font-size-complex="10pt"/>
    </style:style>
    <style:style style:name="P11" style:parent-style-name="Standard" style:family="paragraph">
      <style:text-properties style:font-name="Times New Roman" style:font-name-asian="Times New Roman" style:font-name-complex="Times New Roman" fo:font-size="10pt" style:font-size-asian="10pt" style:font-size-complex="10pt"/>
    </style:style>
    <style:style style:name="P12" style:parent-style-name="Standard" style:family="paragraph">
      <style:text-properties style:font-name="Times New Roman" style:font-name-asian="Times New Roman" style:font-name-complex="Times New Roman" fo:font-size="10pt" style:font-size-asian="10pt" style:font-size-complex="10pt"/>
    </style:style>
    <style:style style:name="P13" style:parent-style-name="Standard" style:family="paragraph">
      <style:text-properties style:font-name="Times New Roman" style:font-name-asian="Times New Roman" style:font-name-complex="Times New Roman" fo:font-size="10pt" style:font-size-asian="10pt" style:font-size-complex="10pt"/>
    </style:style>
    <style:style style:name="P14" style:parent-style-name="Standard" style:family="paragraph">
      <style:text-properties style:font-name="Times New Roman" style:font-name-asian="Times New Roman" style:font-name-complex="Times New Roman" fo:font-size="10pt" style:font-size-asian="10pt" style:font-size-complex="10pt"/>
    </style:style>
    <style:style style:name="P15" style:parent-style-name="Standard" style:family="paragraph">
      <style:text-properties style:font-name="Times New Roman" style:font-name-asian="Times New Roman" style:font-name-complex="Times New Roman" fo:font-size="10pt" style:font-size-asian="10pt" style:font-size-complex="10pt"/>
    </style:style>
    <style:style style:name="P16" style:parent-style-name="Standard" style:family="paragraph">
      <style:text-properties style:font-name="Times New Roman" style:font-name-asian="Times New Roman" style:font-name-complex="Times New Roman" fo:font-size="10pt" style:font-size-asian="10pt" style:font-size-complex="10pt"/>
    </style:style>
    <style:style style:name="P17" style:parent-style-name="Standard" style:family="paragraph">
      <style:text-properties style:font-name="Times New Roman" style:font-name-asian="Times New Roman" style:font-name-complex="Times New Roman" fo:font-size="10pt" style:font-size-asian="10pt" style:font-size-complex="10pt"/>
    </style:style>
    <style:style style:name="P18" style:parent-style-name="Standard" style:family="paragraph">
      <style:text-properties style:font-name="Times New Roman" style:font-name-asian="Times New Roman" style:font-name-complex="Times New Roman" fo:font-size="10pt" style:font-size-asian="10pt" style:font-size-complex="10pt"/>
    </style:style>
    <style:style style:name="P19" style:parent-style-name="Standard" style:family="paragraph">
      <style:text-properties style:font-name="Times New Roman" style:font-name-asian="Times New Roman" style:font-name-complex="Times New Roman" fo:font-size="10pt" style:font-size-asian="10pt" style:font-size-complex="10pt"/>
    </style:style>
    <style:style style:name="P20" style:parent-style-name="Standard" style:family="paragraph">
      <style:text-properties style:font-name="Times New Roman" style:font-name-asian="Times New Roman" style:font-name-complex="Times New Roman" fo:font-size="10pt" style:font-size-asian="10pt" style:font-size-complex="10pt"/>
    </style:style>
    <style:style style:name="P21" style:parent-style-name="Standard" style:family="paragraph">
      <style:text-properties style:font-name="Times New Roman" style:font-name-asian="Times New Roman" style:font-name-complex="Times New Roman" fo:font-size="10pt" style:font-size-asian="10pt" style:font-size-complex="10pt"/>
    </style:style>
    <style:style style:name="P22" style:parent-style-name="Standard" style:family="paragraph">
      <style:paragraph-properties fo:margin-top="0.0013in"/>
      <style:text-properties style:font-name="Times New Roman" style:font-name-asian="Times New Roman" style:font-name-complex="Times New Roman" fo:font-size="7pt" style:font-size-asian="7pt" style:font-size-complex="7pt"/>
    </style:style>
    <style:style style:name="TableColumn24" style:family="table-column">
      <style:table-column-properties style:column-width="1.5909in" style:use-optimal-column-width="false"/>
    </style:style>
    <style:style style:name="TableColumn25" style:family="table-column">
      <style:table-column-properties style:column-width="4.3034in" style:use-optimal-column-width="false"/>
    </style:style>
    <style:style style:name="Table23" style:family="table">
      <style:table-properties style:width="5.8944in" fo:margin-left="1.1986in" table:align="left"/>
    </style:style>
    <style:style style:name="TableRow26" style:family="table-row">
      <style:table-row-properties style:min-row-height="0.3444in" style:use-optimal-row-height="false"/>
    </style:style>
    <style:style style:name="TableCell27" style:family="table-cell">
      <style:table-cell-properties fo:border-top="0.0104in solid #000000" fo:border-left="0.0104in solid #000000" fo:border-bottom="0.0104in solid #000000" fo:border-right="0.0104in solid #000000" style:writing-mode="lr-tb" fo:padding-top="0in" fo:padding-left="0in" fo:padding-bottom="0in" fo:padding-right="0in"/>
    </style:style>
    <style:style style:name="TableCell28" style:family="table-cell">
      <style:table-cell-properties fo:border-top="0.0104in solid #000000" fo:border-left="0.0104in solid #000000" fo:border-bottom="0.0104in solid #000000" fo:border-right="0.0104in solid #000000" style:writing-mode="lr-tb" fo:padding-top="0in" fo:padding-left="0in" fo:padding-bottom="0in" fo:padding-right="0in"/>
    </style:style>
    <style:style style:name="TableRow29" style:family="table-row">
      <style:table-row-properties style:row-height="0.2916in" style:use-optimal-row-height="false"/>
    </style:style>
    <style:style style:name="TableCell30" style:family="table-cell">
      <style:table-cell-properties fo:border-top="0.0104in solid #000000" fo:border-left="0.0104in solid #000000" fo:border-bottom="0.0104in solid #000000" fo:border-right="0.0104in solid #000000" style:writing-mode="lr-tb" fo:padding-top="0in" fo:padding-left="0in" fo:padding-bottom="0in" fo:padding-right="0in"/>
    </style:style>
    <style:style style:name="TableCell31" style:family="table-cell">
      <style:table-cell-properties fo:border="0.0104in solid #000000" style:writing-mode="lr-tb" fo:padding-top="0in" fo:padding-left="0in" fo:padding-bottom="0in" fo:padding-right="0in"/>
    </style:style>
    <style:style style:name="TableRow32" style:family="table-row">
      <style:table-row-properties style:row-height="0.2916in" style:use-optimal-row-height="false"/>
    </style:style>
    <style:style style:name="TableCell33" style:family="table-cell">
      <style:table-cell-properties fo:border-top="0.0104in solid #000000" fo:border-left="0.0104in solid #000000" fo:border-bottom="0.0104in solid #000000" fo:border-right="0.0104in solid #000000" style:writing-mode="lr-tb" fo:padding-top="0in" fo:padding-left="0in" fo:padding-bottom="0in" fo:padding-right="0in"/>
    </style:style>
    <style:style style:name="TableCell34" style:family="table-cell">
      <style:table-cell-properties fo:border="0.0104in solid #000000" style:writing-mode="lr-tb" fo:padding-top="0in" fo:padding-left="0in" fo:padding-bottom="0in" fo:padding-right="0in"/>
    </style:style>
    <style:style style:name="TableRow35" style:family="table-row">
      <style:table-row-properties style:row-height="0.293in" style:use-optimal-row-height="false"/>
    </style:style>
    <style:style style:name="TableCell36" style:family="table-cell">
      <style:table-cell-properties fo:border-top="0.0104in solid #000000" fo:border-left="0.0104in solid #000000" fo:border-bottom="0.0104in solid #000000" fo:border-right="0.0104in solid #000000" style:writing-mode="lr-tb" fo:padding-top="0in" fo:padding-left="0in" fo:padding-bottom="0in" fo:padding-right="0in"/>
    </style:style>
    <style:style style:name="TableCell37" style:family="table-cell">
      <style:table-cell-properties fo:border="0.0104in solid #000000" style:writing-mode="lr-tb" fo:padding-top="0in" fo:padding-left="0in" fo:padding-bottom="0in" fo:padding-right="0in"/>
    </style:style>
    <style:style style:name="TableRow38" style:family="table-row">
      <style:table-row-properties style:row-height="0.3444in" style:use-optimal-row-height="false"/>
    </style:style>
    <style:style style:name="TableCell39" style:family="table-cell">
      <style:table-cell-properties fo:border-top="0.0104in solid #000000" fo:border-left="0.0104in solid #000000" fo:border-bottom="0.0104in solid #000000" fo:border-right="0.0104in solid #000000" style:writing-mode="lr-tb" fo:padding-top="0in" fo:padding-left="0in" fo:padding-bottom="0in" fo:padding-right="0in"/>
    </style:style>
    <style:style style:name="TableCell40" style:family="table-cell">
      <style:table-cell-properties fo:border-top="0.0104in solid #000000" fo:border-left="0.0104in solid #000000" fo:border-bottom="0.0104in solid #000000" fo:border-right="0.0104in solid #000000" style:writing-mode="lr-tb" fo:padding-top="0in" fo:padding-left="0in" fo:padding-bottom="0in" fo:padding-right="0in"/>
    </style:style>
    <style:style style:name="P41" style:parent-style-name="Standard" style:master-page-name="MP1" style:family="paragraph">
      <style:paragraph-properties fo:break-before="page" fo:margin-top="0.0034in"/>
    </style:style>
    <style:style style:family="graphic" style:name="a210">
      <style:graphic-properties style:writing-mode="lr-tb"/>
    </style:style>
    <style:style style:family="graphic" style:name="a211">
      <style:graphic-properties style:writing-mode="lr-tb" draw:fill="solid" draw:fill-color="#000000" draw:opacity="100%" draw:stroke="none"/>
      <style:paragraph-properties/>
    </style:style>
    <style:style style:family="graphic" style:name="a70">
      <style:graphic-properties style:writing-mode="lr-tb" draw:fill="solid" draw:fill-color="#000000" draw:opacity="100%" draw:stroke="none"/>
      <style:paragraph-properties/>
    </style:style>
    <style:style style:family="graphic" style:name="a212">
      <style:graphic-properties style:writing-mode="lr-tb" draw:fill="solid" draw:fill-color="#000000" draw:opacity="100%" draw:stroke="none"/>
      <style:paragraph-properties/>
    </style:style>
    <style:style style:family="graphic" style:name="a71">
      <style:graphic-properties style:writing-mode="lr-tb" draw:fill="solid" draw:fill-color="#000000" draw:opacity="100%" draw:stroke="none"/>
      <style:paragraph-properties/>
    </style:style>
    <style:style style:family="graphic" style:name="a213">
      <style:graphic-properties style:writing-mode="lr-tb"/>
    </style:style>
    <style:style style:family="graphic" style:name="a72">
      <style:graphic-properties style:writing-mode="lr-tb" draw:fill="solid" draw:fill-color="#000000" draw:opacity="100%" draw:stroke="none"/>
      <style:paragraph-properties/>
    </style:style>
    <style:style style:family="graphic" style:name="a214">
      <style:graphic-properties style:writing-mode="lr-tb" draw:fill="solid" draw:fill-color="#000000" draw:opacity="100%" draw:stroke="none"/>
      <style:paragraph-properties/>
    </style:style>
    <style:style style:family="graphic" style:name="a73">
      <style:graphic-properties style:writing-mode="lr-tb" draw:fill="solid" draw:fill-color="#000000" draw:opacity="100%" draw:stroke="none"/>
      <style:paragraph-properties/>
    </style:style>
    <style:style style:family="graphic" style:name="a215">
      <style:graphic-properties style:writing-mode="lr-tb" draw:fill="solid" draw:fill-color="#000000" draw:opacity="100%" draw:stroke="none"/>
      <style:paragraph-properties/>
    </style:style>
    <style:style style:family="graphic" style:name="a74">
      <style:graphic-properties style:writing-mode="lr-tb" draw:fill="solid" draw:fill-color="#000000" draw:opacity="100%" draw:stroke="none"/>
      <style:paragraph-properties/>
    </style:style>
    <style:style style:family="graphic" style:name="a75">
      <style:graphic-properties style:writing-mode="lr-tb" draw:fill="solid" draw:fill-color="#000000" draw:opacity="100%" draw:stroke="none"/>
      <style:paragraph-properties/>
    </style:style>
    <style:style style:family="graphic" style:name="a440">
      <style:graphic-properties style:writing-mode="lr-tb" draw:fill="solid" draw:fill-color="#000000" draw:opacity="100%" draw:stroke="none"/>
      <style:paragraph-properties/>
    </style:style>
    <style:style style:family="graphic" style:name="a216">
      <style:graphic-properties style:writing-mode="lr-tb" draw:fill="solid" draw:fill-color="#000000" draw:opacity="100%" draw:stroke="none"/>
      <style:paragraph-properties/>
    </style:style>
    <style:style style:family="graphic" style:name="a76">
      <style:graphic-properties style:writing-mode="lr-tb" draw:fill="solid" draw:fill-color="#000000" draw:opacity="100%" draw:stroke="none"/>
      <style:paragraph-properties/>
    </style:style>
    <style:style style:family="graphic" style:name="a441">
      <style:graphic-properties style:writing-mode="lr-tb" draw:fill="solid" draw:fill-color="#000000" draw:opacity="100%" draw:stroke="none"/>
      <style:paragraph-properties/>
    </style:style>
    <style:style style:family="graphic" style:name="a217">
      <style:graphic-properties style:writing-mode="lr-tb" draw:fill="solid" draw:fill-color="#000000" draw:opacity="100%" draw:stroke="none"/>
      <style:paragraph-properties/>
    </style:style>
    <style:style style:family="graphic" style:name="a77">
      <style:graphic-properties style:writing-mode="lr-tb" draw:fill="solid" draw:fill-color="#000000" draw:opacity="100%" draw:stroke="none"/>
      <style:paragraph-properties/>
    </style:style>
    <style:style style:family="graphic" style:name="a442">
      <style:graphic-properties style:writing-mode="lr-tb" draw:fill="solid" draw:fill-color="#000000" draw:opacity="100%" draw:stroke="none"/>
      <style:paragraph-properties/>
    </style:style>
    <style:style style:family="graphic" style:name="a218">
      <style:graphic-properties style:writing-mode="lr-tb" draw:fill="solid" draw:fill-color="#000000" draw:opacity="100%" draw:stroke="none"/>
      <style:paragraph-properties/>
    </style:style>
    <style:style style:family="graphic" style:name="a78">
      <style:graphic-properties style:writing-mode="lr-tb" draw:fill="solid" draw:fill-color="#000000" draw:opacity="100%" draw:stroke="none"/>
      <style:paragraph-properties/>
    </style:style>
    <style:style style:family="graphic" style:name="a443">
      <style:graphic-properties style:writing-mode="lr-tb"/>
    </style:style>
    <style:style style:family="graphic" style:name="a219">
      <style:graphic-properties style:writing-mode="lr-tb"/>
    </style:style>
    <style:style style:family="graphic" style:name="a79">
      <style:graphic-properties style:writing-mode="lr-tb" draw:fill="solid" draw:fill-color="#000000" draw:opacity="100%" draw:stroke="none"/>
      <style:paragraph-properties/>
    </style:style>
    <style:style style:family="graphic" style:name="a444">
      <style:graphic-properties style:writing-mode="lr-tb" draw:fill="solid" draw:fill-color="#000000" draw:opacity="100%" draw:stroke="none"/>
      <style:paragraph-properties/>
    </style:style>
    <style:style style:family="graphic" style:name="a445">
      <style:graphic-properties style:writing-mode="lr-tb" draw:fill="solid" draw:fill-color="#000000" draw:opacity="100%" draw:stroke="none"/>
      <style:paragraph-properties/>
    </style:style>
    <style:style style:family="graphic" style:name="a446">
      <style:graphic-properties style:writing-mode="lr-tb" draw:fill="solid" draw:fill-color="#000000" draw:opacity="100%" draw:stroke="none"/>
      <style:paragraph-properties/>
    </style:style>
    <style:style style:family="graphic" style:name="a670">
      <style:graphic-properties style:writing-mode="lr-tb" draw:fill="solid" draw:fill-color="#000000" draw:opacity="100%" draw:stroke="none"/>
      <style:paragraph-properties/>
    </style:style>
    <style:style style:family="graphic" style:name="a447">
      <style:graphic-properties style:writing-mode="lr-tb"/>
    </style:style>
    <style:style style:family="graphic" style:name="a671">
      <style:graphic-properties style:writing-mode="lr-tb" draw:fill="solid" draw:fill-color="#000000" draw:opacity="100%" draw:stroke="none"/>
      <style:paragraph-properties/>
    </style:style>
    <style:style style:family="graphic" style:name="a448">
      <style:graphic-properties style:writing-mode="lr-tb" draw:fill="solid" draw:fill-color="#000000" draw:opacity="100%" draw:stroke="none"/>
      <style:paragraph-properties/>
    </style:style>
    <style:style style:family="graphic" style:name="a672">
      <style:graphic-properties style:writing-mode="lr-tb" draw:fill="solid" draw:fill-color="#000000" draw:opacity="100%" draw:stroke="none"/>
      <style:paragraph-properties/>
    </style:style>
    <style:style style:family="graphic" style:name="a449">
      <style:graphic-properties style:writing-mode="lr-tb" draw:fill="solid" draw:fill-color="#000000" draw:opacity="100%" draw:stroke="none"/>
      <style:paragraph-properties/>
    </style:style>
    <style:style style:family="graphic" style:name="a673" style:parent-style-name="Graphics">
      <style:graphic-properties fo:border="0.01042in none" fo:background-color="transparent" style:writing-mode="lr-tb" fo:clip="rect(0in, 0in, 0in, 0in)"/>
    </style:style>
    <style:style style:family="graphic" style:name="a674" style:parent-style-name="Graphics">
      <style:graphic-properties fo:border="0.01042in none" fo:background-color="transparent" style:writing-mode="lr-tb" fo:clip="rect(0in, 0in, 0in, 0in)"/>
    </style:style>
    <style:style style:family="graphic" style:name="a675">
      <style:graphic-properties style:writing-mode="lr-tb"/>
    </style:style>
    <style:style style:family="graphic" style:name="a676">
      <style:graphic-properties style:writing-mode="lr-tb" draw:fill="solid" draw:fill-color="#000000" draw:opacity="100%" draw:stroke="none"/>
      <style:paragraph-properties/>
    </style:style>
    <style:style style:family="graphic" style:name="a677">
      <style:graphic-properties style:writing-mode="lr-tb" draw:fill="solid" draw:fill-color="#000000" draw:opacity="100%" draw:stroke="none"/>
      <style:paragraph-properties/>
    </style:style>
    <style:style style:family="graphic" style:name="a678" style:parent-style-name="Graphics">
      <style:graphic-properties fo:border="0.01042in none" fo:background-color="transparent" style:writing-mode="lr-tb" fo:clip="rect(0in, 0in, 0in, 0in)"/>
    </style:style>
    <style:style style:family="graphic" style:name="a679">
      <style:graphic-properties style:writing-mode="lr-tb"/>
    </style:style>
    <style:style style:family="graphic" style:name="a220">
      <style:graphic-properties style:writing-mode="lr-tb" draw:fill="solid" draw:fill-color="#000000" draw:opacity="100%" draw:stroke="none"/>
      <style:paragraph-properties/>
    </style:style>
    <style:style style:family="graphic" style:name="a80">
      <style:graphic-properties style:writing-mode="lr-tb"/>
    </style:style>
    <style:style style:family="graphic" style:name="a221">
      <style:graphic-properties style:writing-mode="lr-tb" draw:fill="solid" draw:fill-color="#000000" draw:opacity="100%" draw:stroke="none"/>
      <style:paragraph-properties/>
    </style:style>
    <style:style style:family="graphic" style:name="a81">
      <style:graphic-properties style:writing-mode="lr-tb" draw:fill="solid" draw:fill-color="#000000" draw:opacity="100%" draw:stroke="none"/>
      <style:paragraph-properties/>
    </style:style>
    <style:style style:family="graphic" style:name="a222">
      <style:graphic-properties style:writing-mode="lr-tb" draw:fill="solid" draw:fill-color="#000000" draw:opacity="100%" draw:stroke="none"/>
      <style:paragraph-properties/>
    </style:style>
    <style:style style:family="graphic" style:name="a82">
      <style:graphic-properties style:writing-mode="lr-tb" draw:fill="none" draw:stroke="solid" svg:stroke-width="0.03139in" svg:stroke-color="#000000" svg:stroke-opacity="100%" draw:stroke-linejoin="round"/>
      <style:paragraph-properties/>
    </style:style>
    <style:style style:family="graphic" style:name="a223">
      <style:graphic-properties style:writing-mode="lr-tb" draw:fill="solid" draw:fill-color="#000000" draw:opacity="100%" draw:stroke="none"/>
      <style:paragraph-properties/>
    </style:style>
    <style:style style:family="graphic" style:name="a83">
      <style:graphic-properties style:writing-mode="lr-tb" draw:fill="none" draw:stroke="solid" svg:stroke-width="0.01333in" svg:stroke-color="#000000" svg:stroke-opacity="100%" draw:stroke-linejoin="round"/>
      <style:paragraph-properties/>
    </style:style>
    <style:style style:family="graphic" style:name="a224">
      <style:graphic-properties style:writing-mode="lr-tb" draw:fill="solid" draw:fill-color="#000000" draw:opacity="100%" draw:stroke="none"/>
      <style:paragraph-properties/>
    </style:style>
    <style:style style:family="graphic" style:name="a84">
      <style:graphic-properties style:writing-mode="lr-tb" draw:fill="none" draw:stroke="solid" svg:stroke-width="0.00833in" svg:stroke-color="#000000" svg:stroke-opacity="100%" draw:stroke-linejoin="round"/>
      <style:paragraph-properties/>
    </style:style>
    <style:style style:family="graphic" style:name="a225">
      <style:graphic-properties style:writing-mode="lr-tb"/>
    </style:style>
    <style:style style:family="graphic" style:name="a85">
      <style:graphic-properties style:writing-mode="lr-tb" draw:fill="solid" draw:fill-color="#000000" draw:opacity="100%" draw:stroke="none"/>
      <style:paragraph-properties/>
    </style:style>
    <style:style style:family="graphic" style:name="a450">
      <style:graphic-properties style:writing-mode="lr-tb"/>
    </style:style>
    <style:style style:family="graphic" style:name="a226">
      <style:graphic-properties style:writing-mode="lr-tb" draw:fill="solid" draw:fill-color="#000000" draw:opacity="100%" draw:stroke="none"/>
      <style:paragraph-properties/>
    </style:style>
    <style:style style:family="graphic" style:name="a86">
      <style:graphic-properties style:writing-mode="lr-tb" draw:fill="none" draw:stroke="solid" svg:stroke-width="0.03194in" svg:stroke-color="#000000" svg:stroke-opacity="100%" draw:stroke-linejoin="round"/>
      <style:paragraph-properties/>
    </style:style>
    <style:style style:family="graphic" style:name="a451">
      <style:graphic-properties style:writing-mode="lr-tb" draw:fill="solid" draw:fill-color="#000000" draw:opacity="100%" draw:stroke="none"/>
      <style:paragraph-properties/>
    </style:style>
    <style:style style:family="graphic" style:name="a227">
      <style:graphic-properties style:writing-mode="lr-tb" draw:fill="solid" draw:fill-color="#000000" draw:opacity="100%" draw:stroke="none"/>
      <style:paragraph-properties/>
    </style:style>
    <style:style style:family="graphic" style:name="a87">
      <style:graphic-properties style:writing-mode="lr-tb" draw:fill="none" draw:stroke="solid" svg:stroke-width="0.0125in" svg:stroke-color="#000000" svg:stroke-opacity="100%" draw:stroke-linejoin="round"/>
      <style:paragraph-properties/>
    </style:style>
    <style:style style:family="graphic" style:name="a452">
      <style:graphic-properties style:writing-mode="lr-tb" draw:fill="solid" draw:fill-color="#000000" draw:opacity="100%" draw:stroke="none"/>
      <style:paragraph-properties/>
    </style:style>
    <style:style style:family="graphic" style:name="a228">
      <style:graphic-properties style:writing-mode="lr-tb" draw:fill="solid" draw:fill-color="#000000" draw:opacity="100%" draw:stroke="none"/>
      <style:paragraph-properties/>
    </style:style>
    <style:style style:family="graphic" style:name="a88">
      <style:graphic-properties style:writing-mode="lr-tb" draw:fill="none" draw:stroke="solid" svg:stroke-width="0.01306in" svg:stroke-color="#000000" svg:stroke-opacity="100%" draw:stroke-linejoin="round"/>
      <style:paragraph-properties/>
    </style:style>
    <style:style style:family="graphic" style:name="a453">
      <style:graphic-properties style:writing-mode="lr-tb"/>
    </style:style>
    <style:style style:family="graphic" style:name="a229">
      <style:graphic-properties style:writing-mode="lr-tb" draw:fill="solid" draw:fill-color="#000000" draw:opacity="100%" draw:stroke="none"/>
      <style:paragraph-properties/>
    </style:style>
    <style:style style:family="graphic" style:name="a89">
      <style:graphic-properties style:writing-mode="lr-tb" draw:fill="none" draw:stroke="solid" svg:stroke-width="0.03194in" svg:stroke-color="#000000" svg:stroke-opacity="100%" draw:stroke-linejoin="round"/>
      <style:paragraph-properties/>
    </style:style>
    <style:style style:family="graphic" style:name="a454">
      <style:graphic-properties style:writing-mode="lr-tb" draw:fill="solid" draw:fill-color="#000000" draw:opacity="100%" draw:stroke="none"/>
      <style:paragraph-properties/>
    </style:style>
    <style:style style:family="graphic" style:name="a455">
      <style:graphic-properties style:writing-mode="lr-tb" draw:fill="solid" draw:fill-color="#000000" draw:opacity="100%" draw:stroke="none"/>
      <style:paragraph-properties/>
    </style:style>
    <style:style style:family="graphic" style:name="a456">
      <style:graphic-properties style:writing-mode="lr-tb" draw:fill="solid" draw:fill-color="#000000" draw:opacity="100%" draw:stroke="none"/>
      <style:paragraph-properties/>
    </style:style>
    <style:style style:family="graphic" style:name="a680">
      <style:graphic-properties style:writing-mode="lr-tb" draw:fill="solid" draw:fill-color="#000000" draw:opacity="100%" draw:stroke="none"/>
      <style:paragraph-properties/>
    </style:style>
    <style:style style:family="graphic" style:name="a457">
      <style:graphic-properties style:writing-mode="lr-tb" draw:fill="solid" draw:fill-color="#000000" draw:opacity="100%" draw:stroke="none"/>
      <style:paragraph-properties/>
    </style:style>
    <style:style style:family="graphic" style:name="a681">
      <style:graphic-properties style:writing-mode="lr-tb" draw:fill="solid" draw:fill-color="#000000" draw:opacity="100%" draw:stroke="none"/>
      <style:paragraph-properties/>
    </style:style>
    <style:style style:family="graphic" style:name="a458">
      <style:graphic-properties style:writing-mode="lr-tb" draw:fill="solid" draw:fill-color="#000000" draw:opacity="100%" draw:stroke="none"/>
      <style:paragraph-properties/>
    </style:style>
    <style:style style:family="graphic" style:name="a682">
      <style:graphic-properties style:writing-mode="lr-tb" draw:fill="solid" draw:fill-color="#000000" draw:opacity="100%" draw:stroke="none"/>
      <style:paragraph-properties/>
    </style:style>
    <style:style style:family="graphic" style:name="a459">
      <style:graphic-properties style:writing-mode="lr-tb"/>
    </style:style>
    <style:style style:family="graphic" style:name="a683">
      <style:graphic-properties style:writing-mode="lr-tb" draw:fill="solid" draw:fill-color="#000000" draw:opacity="100%" draw:stroke="none"/>
      <style:paragraph-properties/>
    </style:style>
    <style:style style:family="graphic" style:name="a684">
      <style:graphic-properties style:writing-mode="lr-tb"/>
    </style:style>
    <style:style style:family="graphic" style:name="a685">
      <style:graphic-properties style:writing-mode="lr-tb" draw:fill="solid" draw:fill-color="#000000" draw:opacity="100%" draw:stroke="none"/>
      <style:paragraph-properties/>
    </style:style>
    <style:style style:family="graphic" style:name="a686">
      <style:graphic-properties style:writing-mode="lr-tb" draw:fill="solid" draw:fill-color="#000000" draw:opacity="100%" draw:stroke="none"/>
      <style:paragraph-properties/>
    </style:style>
    <style:style style:family="graphic" style:name="a687">
      <style:graphic-properties style:writing-mode="lr-tb" draw:fill="solid" draw:fill-color="#000000" draw:opacity="100%" draw:stroke="none"/>
      <style:paragraph-properties/>
    </style:style>
    <style:style style:family="graphic" style:name="a688">
      <style:graphic-properties style:writing-mode="lr-tb" draw:fill="solid" draw:fill-color="#000000" draw:opacity="100%" draw:stroke="none"/>
      <style:paragraph-properties/>
    </style:style>
    <style:style style:family="graphic" style:name="a689">
      <style:graphic-properties style:writing-mode="lr-tb"/>
    </style:style>
    <style:style style:family="graphic" style:name="a230">
      <style:graphic-properties style:writing-mode="lr-tb" draw:fill="solid" draw:fill-color="#000000" draw:opacity="100%" draw:stroke="none"/>
      <style:paragraph-properties/>
    </style:style>
    <style:style style:family="graphic" style:name="a90">
      <style:graphic-properties style:writing-mode="lr-tb" draw:fill="solid" draw:fill-color="#000000" draw:opacity="100%" draw:stroke="none"/>
      <style:paragraph-properties/>
    </style:style>
    <style:style style:family="graphic" style:name="a231" style:parent-style-name="Graphics">
      <style:graphic-properties fo:border="0.01042in none" fo:background-color="transparent" style:writing-mode="lr-tb" fo:clip="rect(0in, 0in, 0in, 0in)"/>
    </style:style>
    <style:style style:family="graphic" style:name="a91">
      <style:graphic-properties style:writing-mode="lr-tb" draw:fill="none" draw:stroke="solid" svg:stroke-width="0.01333in" svg:stroke-color="#000000" svg:stroke-opacity="100%" draw:stroke-linejoin="round"/>
      <style:paragraph-properties/>
    </style:style>
    <style:style style:family="graphic" style:name="a232" style:parent-style-name="Graphics">
      <style:graphic-properties fo:border="0.01042in none" fo:background-color="transparent" style:writing-mode="lr-tb" fo:clip="rect(0in, 0in, 0in, 0in)"/>
    </style:style>
    <style:style style:family="graphic" style:name="a92">
      <style:graphic-properties style:writing-mode="lr-tb" draw:fill="none" draw:stroke="solid" svg:stroke-width="0.00833in" svg:stroke-color="#000000" svg:stroke-opacity="100%" draw:stroke-linejoin="round"/>
      <style:paragraph-properties/>
    </style:style>
    <style:style style:family="graphic" style:name="a233" style:parent-style-name="Graphics">
      <style:graphic-properties fo:border="0.01042in none" fo:background-color="transparent" style:writing-mode="lr-tb" fo:clip="rect(0in, 0in, 0in, 0in)"/>
    </style:style>
    <style:style style:family="graphic" style:name="a93">
      <style:graphic-properties style:writing-mode="lr-tb" draw:fill="solid" draw:fill-color="#000000" draw:opacity="100%" draw:stroke="none"/>
      <style:paragraph-properties/>
    </style:style>
    <style:style style:family="graphic" style:name="a234" style:parent-style-name="Graphics">
      <style:graphic-properties fo:border="0.01042in none" fo:background-color="transparent" style:writing-mode="lr-tb" fo:clip="rect(0in, 0in, 0in, 0in)"/>
    </style:style>
    <style:style style:family="graphic" style:name="a94">
      <style:graphic-properties style:writing-mode="lr-tb" draw:fill="solid" draw:fill-color="#000000" draw:opacity="100%" draw:stroke="none"/>
      <style:paragraph-properties/>
    </style:style>
    <style:style style:family="graphic" style:name="a235" style:parent-style-name="Graphics">
      <style:graphic-properties fo:border="0.01042in none" fo:background-color="transparent" style:writing-mode="lr-tb" fo:clip="rect(0in, 0in, 0in, 0in)"/>
    </style:style>
    <style:style style:family="graphic" style:name="a95">
      <style:graphic-properties style:writing-mode="lr-tb" draw:fill="none" draw:stroke="solid" svg:stroke-width="0.03639in" svg:stroke-color="#000000" svg:stroke-opacity="100%" draw:stroke-linejoin="round"/>
      <style:paragraph-properties/>
    </style:style>
    <style:style style:family="graphic" style:name="a460">
      <style:graphic-properties style:writing-mode="lr-tb" draw:fill="solid" draw:fill-color="#000000" draw:opacity="100%" draw:stroke="none"/>
      <style:paragraph-properties/>
    </style:style>
    <style:style style:family="graphic" style:name="a236" style:parent-style-name="Graphics">
      <style:graphic-properties fo:border="0.01042in none" fo:background-color="transparent" style:writing-mode="lr-tb" fo:clip="rect(0in, 0in, 0in, 0in)"/>
    </style:style>
    <style:style style:family="graphic" style:name="a96">
      <style:graphic-properties style:writing-mode="lr-tb" draw:fill="none" draw:stroke="solid" svg:stroke-width="0.03194in" svg:stroke-color="#000000" svg:stroke-opacity="100%" draw:stroke-linejoin="round"/>
      <style:paragraph-properties/>
    </style:style>
    <style:style style:family="graphic" style:name="a461" style:parent-style-name="Graphics">
      <style:graphic-properties fo:border="0.01042in none" fo:background-color="transparent" style:writing-mode="lr-tb" fo:clip="rect(0in, 0in, 0in, 0in)"/>
    </style:style>
    <style:style style:family="graphic" style:name="a237" style:parent-style-name="Graphics">
      <style:graphic-properties fo:border="0.01042in none" fo:background-color="transparent" style:writing-mode="lr-tb" fo:clip="rect(0in, 0in, 0in, 0in)"/>
    </style:style>
    <style:style style:family="graphic" style:name="a97">
      <style:graphic-properties style:writing-mode="lr-tb" draw:fill="none" draw:stroke="solid" svg:stroke-width="0.03194in" svg:stroke-color="#000000" svg:stroke-opacity="100%" draw:stroke-linejoin="round"/>
      <style:paragraph-properties/>
    </style:style>
    <style:style style:family="graphic" style:name="a462" style:parent-style-name="Graphics">
      <style:graphic-properties fo:border="0.01042in none" fo:background-color="transparent" style:writing-mode="lr-tb" fo:clip="rect(0in, 0in, 0in, 0in)"/>
    </style:style>
    <style:style style:family="graphic" style:name="a238" style:parent-style-name="Graphics">
      <style:graphic-properties fo:border="0.01042in none" fo:background-color="transparent" style:writing-mode="lr-tb" fo:clip="rect(0in, 0in, 0in, 0in)"/>
    </style:style>
    <style:style style:family="graphic" style:name="a98">
      <style:graphic-properties style:writing-mode="lr-tb" draw:fill="none" draw:stroke="solid" svg:stroke-width="0.01333in" svg:stroke-color="#000000" svg:stroke-opacity="100%" draw:stroke-linejoin="round"/>
      <style:paragraph-properties/>
    </style:style>
    <style:style style:family="graphic" style:name="a463" style:parent-style-name="Graphics">
      <style:graphic-properties fo:border="0.01042in none" fo:background-color="transparent" style:writing-mode="lr-tb" fo:clip="rect(0in, 0in, 0in, 0in)"/>
    </style:style>
    <style:style style:family="graphic" style:name="a239">
      <style:graphic-properties style:writing-mode="lr-tb"/>
    </style:style>
    <style:style style:family="graphic" style:name="a99">
      <style:graphic-properties style:writing-mode="lr-tb" draw:fill="none" draw:stroke="solid" svg:stroke-width="0.00833in" svg:stroke-color="#000000" svg:stroke-opacity="100%" draw:stroke-linejoin="round"/>
      <style:paragraph-properties/>
    </style:style>
    <style:style style:family="graphic" style:name="a464">
      <style:graphic-properties style:writing-mode="lr-tb"/>
    </style:style>
    <style:style style:family="graphic" style:name="a465">
      <style:graphic-properties style:writing-mode="lr-tb" draw:fill="solid" draw:fill-color="#000000" draw:opacity="100%" draw:stroke="none"/>
      <style:paragraph-properties/>
    </style:style>
    <style:style style:family="graphic" style:name="a466">
      <style:graphic-properties style:writing-mode="lr-tb" draw:fill="solid" draw:fill-color="#000000" draw:opacity="100%" draw:stroke="none"/>
      <style:paragraph-properties/>
    </style:style>
    <style:style style:family="graphic" style:name="a690">
      <style:graphic-properties style:writing-mode="lr-tb" draw:fill="solid" draw:fill-color="#000000" draw:opacity="100%" draw:stroke="none"/>
      <style:paragraph-properties/>
    </style:style>
    <style:style style:family="graphic" style:name="a467">
      <style:graphic-properties style:writing-mode="lr-tb" draw:fill="solid" draw:fill-color="#000000" draw:opacity="100%" draw:stroke="none"/>
      <style:paragraph-properties/>
    </style:style>
    <style:style style:family="graphic" style:name="a691">
      <style:graphic-properties style:writing-mode="lr-tb" draw:fill="solid" draw:fill-color="#000000" draw:opacity="100%" draw:stroke="none"/>
      <style:paragraph-properties/>
    </style:style>
    <style:style style:family="graphic" style:name="a468">
      <style:graphic-properties style:writing-mode="lr-tb" draw:fill="solid" draw:fill-color="#000000" draw:opacity="100%" draw:stroke="none"/>
      <style:paragraph-properties/>
    </style:style>
    <style:style style:family="graphic" style:name="a692">
      <style:graphic-properties style:writing-mode="lr-tb" draw:fill="solid" draw:fill-color="#000000" draw:opacity="100%" draw:stroke="none"/>
      <style:paragraph-properties/>
    </style:style>
    <style:style style:family="graphic" style:name="a469">
      <style:graphic-properties style:writing-mode="lr-tb" draw:fill="solid" draw:fill-color="#000000" draw:opacity="100%" draw:stroke="none"/>
      <style:paragraph-properties/>
    </style:style>
    <style:style style:family="graphic" style:name="a693">
      <style:graphic-properties style:writing-mode="lr-tb" draw:fill="solid" draw:fill-color="#000000" draw:opacity="100%" draw:stroke="none"/>
      <style:paragraph-properties/>
    </style:style>
    <style:style style:family="graphic" style:name="a694">
      <style:graphic-properties style:writing-mode="lr-tb" draw:fill="solid" draw:fill-color="#000000" draw:opacity="100%" draw:stroke="none"/>
      <style:paragraph-properties/>
    </style:style>
    <style:style style:family="graphic" style:name="a695">
      <style:graphic-properties style:writing-mode="lr-tb" draw:fill="solid" draw:fill-color="#000000" draw:opacity="100%" draw:stroke="none"/>
      <style:paragraph-properties/>
    </style:style>
    <style:style style:family="graphic" style:name="a696" style:parent-style-name="Graphics">
      <style:graphic-properties fo:border="0.01042in none" fo:background-color="transparent" style:writing-mode="lr-tb" fo:clip="rect(0in, 0in, 0in, 0in)"/>
    </style:style>
    <style:style style:family="graphic" style:name="a697">
      <style:graphic-properties style:writing-mode="lr-tb"/>
    </style:style>
    <style:style style:family="graphic" style:name="a698">
      <style:graphic-properties style:wrap="run-through" style:run-through="foreground" style:writing-mode="lr-tb" style:horizontal-rel="page" style:vertical-rel="page" style:horizontal-pos="from-left" style:vertical-pos="from-top"/>
    </style:style>
    <style:style style:family="graphic" style:name="a240">
      <style:graphic-properties style:writing-mode="lr-tb" draw:fill="solid" draw:fill-color="#000000" draw:opacity="100%" draw:stroke="none"/>
      <style:paragraph-properties/>
    </style:style>
    <style:style style:family="graphic" style:name="a241">
      <style:graphic-properties style:writing-mode="lr-tb" draw:fill="solid" draw:fill-color="#000000" draw:opacity="100%" draw:stroke="none"/>
      <style:paragraph-properties/>
    </style:style>
    <style:style style:family="graphic" style:name="a242">
      <style:graphic-properties style:writing-mode="lr-tb"/>
    </style:style>
    <style:style style:family="graphic" style:name="a243">
      <style:graphic-properties style:writing-mode="lr-tb" draw:fill="solid" draw:fill-color="#000000" draw:opacity="100%" draw:stroke="none"/>
      <style:paragraph-properties/>
    </style:style>
    <style:style style:family="graphic" style:name="a244">
      <style:graphic-properties style:writing-mode="lr-tb" draw:fill="solid" draw:fill-color="#000000" draw:opacity="100%" draw:stroke="none"/>
      <style:paragraph-properties/>
    </style:style>
    <style:style style:family="graphic" style:name="a245">
      <style:graphic-properties style:writing-mode="lr-tb" draw:fill="solid" draw:fill-color="#000000" draw:opacity="100%" draw:stroke="none"/>
      <style:paragraph-properties/>
    </style:style>
    <style:style style:family="graphic" style:name="a246">
      <style:graphic-properties style:writing-mode="lr-tb"/>
    </style:style>
    <style:style style:family="graphic" style:name="a470">
      <style:graphic-properties style:writing-mode="lr-tb" draw:fill="solid" draw:fill-color="#000000" draw:opacity="100%" draw:stroke="none"/>
      <style:paragraph-properties/>
    </style:style>
    <style:style style:family="graphic" style:name="a247">
      <style:graphic-properties style:writing-mode="lr-tb" draw:fill="solid" draw:fill-color="#000000" draw:opacity="100%" draw:stroke="none"/>
      <style:paragraph-properties/>
    </style:style>
    <style:style style:family="graphic" style:name="a471">
      <style:graphic-properties style:writing-mode="lr-tb"/>
    </style:style>
    <style:style style:family="graphic" style:name="a248">
      <style:graphic-properties style:writing-mode="lr-tb" draw:fill="solid" draw:fill-color="#000000" draw:opacity="100%" draw:stroke="none"/>
      <style:paragraph-properties/>
    </style:style>
    <style:style style:family="graphic" style:name="a472">
      <style:graphic-properties style:writing-mode="lr-tb" draw:fill="solid" draw:fill-color="#000000" draw:opacity="100%" draw:stroke="none"/>
      <style:paragraph-properties/>
    </style:style>
    <style:style style:family="graphic" style:name="a249">
      <style:graphic-properties style:writing-mode="lr-tb" draw:fill="solid" draw:fill-color="#000000" draw:opacity="100%" draw:stroke="none"/>
      <style:paragraph-properties/>
    </style:style>
    <style:style style:family="graphic" style:name="a473">
      <style:graphic-properties style:writing-mode="lr-tb" draw:fill="solid" draw:fill-color="#000000" draw:opacity="100%" draw:stroke="none"/>
      <style:paragraph-properties/>
    </style:style>
    <style:style style:family="graphic" style:name="a474">
      <style:graphic-properties style:writing-mode="lr-tb" draw:fill="solid" draw:fill-color="#000000" draw:opacity="100%" draw:stroke="none"/>
      <style:paragraph-properties/>
    </style:style>
    <style:style style:family="graphic" style:name="a475">
      <style:graphic-properties style:writing-mode="lr-tb"/>
    </style:style>
    <style:style style:family="graphic" style:name="a476">
      <style:graphic-properties style:writing-mode="lr-tb" draw:fill="solid" draw:fill-color="#000000" draw:opacity="100%" draw:stroke="none"/>
      <style:paragraph-properties/>
    </style:style>
    <style:style style:family="graphic" style:name="a477">
      <style:graphic-properties style:writing-mode="lr-tb" draw:fill="solid" draw:fill-color="#000000" draw:opacity="100%" draw:stroke="none"/>
      <style:paragraph-properties/>
    </style:style>
    <style:style style:family="graphic" style:name="a478">
      <style:graphic-properties style:writing-mode="lr-tb" draw:fill="solid" draw:fill-color="#000000" draw:opacity="100%" draw:stroke="none"/>
      <style:paragraph-properties/>
    </style:style>
    <style:style style:family="graphic" style:name="a479">
      <style:graphic-properties style:writing-mode="lr-tb" draw:fill="solid" draw:fill-color="#000000" draw:opacity="100%" draw:stroke="none"/>
      <style:paragraph-properties/>
    </style:style>
    <style:style style:family="graphic" style:name="a250">
      <style:graphic-properties style:writing-mode="lr-tb"/>
    </style:style>
    <style:style style:family="graphic" style:name="a251">
      <style:graphic-properties style:writing-mode="lr-tb" draw:fill="solid" draw:fill-color="#000000" draw:opacity="100%" draw:stroke="none"/>
      <style:paragraph-properties/>
    </style:style>
    <style:style style:family="graphic" style:name="a252">
      <style:graphic-properties style:writing-mode="lr-tb" draw:fill="solid" draw:fill-color="#000000" draw:opacity="100%" draw:stroke="none"/>
      <style:paragraph-properties/>
    </style:style>
    <style:style style:family="graphic" style:name="a253">
      <style:graphic-properties style:writing-mode="lr-tb" draw:fill="solid" draw:fill-color="#000000" draw:opacity="100%" draw:stroke="none"/>
      <style:paragraph-properties/>
    </style:style>
    <style:style style:family="graphic" style:name="a254">
      <style:graphic-properties style:writing-mode="lr-tb" draw:fill="solid" draw:fill-color="#000000" draw:opacity="100%" draw:stroke="none"/>
      <style:paragraph-properties/>
    </style:style>
    <style:style style:family="graphic" style:name="a255">
      <style:graphic-properties style:writing-mode="lr-tb" draw:fill="solid" draw:fill-color="#000000" draw:opacity="100%" draw:stroke="none"/>
      <style:paragraph-properties/>
    </style:style>
    <style:style style:family="graphic" style:name="a256">
      <style:graphic-properties style:writing-mode="lr-tb"/>
    </style:style>
    <style:style style:family="graphic" style:name="a480">
      <style:graphic-properties style:writing-mode="lr-tb"/>
    </style:style>
    <style:style style:family="graphic" style:name="a257">
      <style:graphic-properties style:writing-mode="lr-tb" draw:fill="solid" draw:fill-color="#000000" draw:opacity="100%" draw:stroke="none"/>
      <style:paragraph-properties/>
    </style:style>
    <style:style style:family="graphic" style:name="a481">
      <style:graphic-properties style:writing-mode="lr-tb" draw:fill="solid" draw:fill-color="#000000" draw:opacity="100%" draw:stroke="none"/>
      <style:paragraph-properties/>
    </style:style>
    <style:style style:family="graphic" style:name="a258">
      <style:graphic-properties style:writing-mode="lr-tb" draw:fill="solid" draw:fill-color="#000000" draw:opacity="100%" draw:stroke="none"/>
      <style:paragraph-properties/>
    </style:style>
    <style:style style:family="graphic" style:name="a482">
      <style:graphic-properties style:writing-mode="lr-tb" draw:fill="solid" draw:fill-color="#000000" draw:opacity="100%" draw:stroke="none"/>
      <style:paragraph-properties/>
    </style:style>
    <style:style style:family="graphic" style:name="a259">
      <style:graphic-properties style:writing-mode="lr-tb" draw:fill="solid" draw:fill-color="#000000" draw:opacity="100%" draw:stroke="none"/>
      <style:paragraph-properties/>
    </style:style>
    <style:style style:family="graphic" style:name="a483">
      <style:graphic-properties style:writing-mode="lr-tb" draw:fill="solid" draw:fill-color="#000000" draw:opacity="100%" draw:stroke="none"/>
      <style:paragraph-properties/>
    </style:style>
    <style:style style:family="graphic" style:name="a484">
      <style:graphic-properties style:writing-mode="lr-tb" draw:fill="solid" draw:fill-color="#000000" draw:opacity="100%" draw:stroke="none"/>
      <style:paragraph-properties/>
    </style:style>
    <style:style style:family="graphic" style:name="a485">
      <style:graphic-properties style:writing-mode="lr-tb"/>
    </style:style>
    <style:style style:family="graphic" style:name="a486">
      <style:graphic-properties style:writing-mode="lr-tb" draw:fill="solid" draw:fill-color="#000000" draw:opacity="100%" draw:stroke="none"/>
      <style:paragraph-properties/>
    </style:style>
    <style:style style:family="graphic" style:name="a487">
      <style:graphic-properties style:writing-mode="lr-tb" draw:fill="solid" draw:fill-color="#000000" draw:opacity="100%" draw:stroke="none"/>
      <style:paragraph-properties/>
    </style:style>
    <style:style style:family="graphic" style:name="a488">
      <style:graphic-properties style:writing-mode="lr-tb" draw:fill="solid" draw:fill-color="#000000" draw:opacity="100%" draw:stroke="none"/>
      <style:paragraph-properties/>
    </style:style>
    <style:style style:family="graphic" style:name="a489">
      <style:graphic-properties style:writing-mode="lr-tb" draw:fill="solid" draw:fill-color="#000000" draw:opacity="100%" draw:stroke="none"/>
      <style:paragraph-properties/>
    </style:style>
    <style:style style:family="graphic" style:name="a260">
      <style:graphic-properties style:writing-mode="lr-tb" draw:fill="solid" draw:fill-color="#000000" draw:opacity="100%" draw:stroke="none"/>
      <style:paragraph-properties/>
    </style:style>
    <style:style style:family="graphic" style:name="a261">
      <style:graphic-properties style:writing-mode="lr-tb" draw:fill="solid" draw:fill-color="#000000" draw:opacity="100%" draw:stroke="none"/>
      <style:paragraph-properties/>
    </style:style>
    <style:style style:family="graphic" style:name="a262">
      <style:graphic-properties style:writing-mode="lr-tb" draw:fill="solid" draw:fill-color="#000000" draw:opacity="100%" draw:stroke="none"/>
      <style:paragraph-properties/>
    </style:style>
    <style:style style:family="graphic" style:name="a263">
      <style:graphic-properties style:writing-mode="lr-tb"/>
    </style:style>
    <style:style style:family="graphic" style:name="a264">
      <style:graphic-properties style:writing-mode="lr-tb" draw:fill="solid" draw:fill-color="#000000" draw:opacity="100%" draw:stroke="none"/>
      <style:paragraph-properties/>
    </style:style>
    <style:style style:family="graphic" style:name="a265">
      <style:graphic-properties style:writing-mode="lr-tb" draw:fill="solid" draw:fill-color="#000000" draw:opacity="100%" draw:stroke="none"/>
      <style:paragraph-properties/>
    </style:style>
    <style:style style:family="graphic" style:name="a266">
      <style:graphic-properties style:writing-mode="lr-tb" draw:fill="solid" draw:fill-color="#000000" draw:opacity="100%" draw:stroke="none"/>
      <style:paragraph-properties/>
    </style:style>
    <style:style style:family="graphic" style:name="a490" style:parent-style-name="Graphics">
      <style:graphic-properties fo:border="0.01042in none" fo:background-color="transparent" style:writing-mode="lr-tb" fo:clip="rect(0in, 0in, 0in, 0in)"/>
    </style:style>
    <style:style style:family="graphic" style:name="a267">
      <style:graphic-properties style:writing-mode="lr-tb" draw:fill="solid" draw:fill-color="#000000" draw:opacity="100%" draw:stroke="none"/>
      <style:paragraph-properties/>
    </style:style>
    <style:style style:family="graphic" style:name="a491">
      <style:graphic-properties style:writing-mode="lr-tb"/>
    </style:style>
    <style:style style:family="graphic" style:name="a268" style:parent-style-name="Graphics">
      <style:graphic-properties fo:border="0.01042in none" fo:background-color="transparent" style:writing-mode="lr-tb" fo:clip="rect(0in, 0in, 0in, 0in)"/>
    </style:style>
    <style:style style:family="graphic" style:name="a492">
      <style:graphic-properties style:writing-mode="lr-tb" draw:fill="solid" draw:fill-color="#000000" draw:opacity="100%" draw:stroke="none"/>
      <style:paragraph-properties/>
    </style:style>
    <style:style style:family="graphic" style:name="a269" style:parent-style-name="Graphics">
      <style:graphic-properties fo:border="0.01042in none" fo:background-color="transparent" style:writing-mode="lr-tb" fo:clip="rect(0in, 0in, 0in, 0in)"/>
    </style:style>
    <style:style style:family="graphic" style:name="a493">
      <style:graphic-properties style:writing-mode="lr-tb" draw:fill="solid" draw:fill-color="#000000" draw:opacity="100%" draw:stroke="none"/>
      <style:paragraph-properties/>
    </style:style>
    <style:style style:family="graphic" style:name="a494">
      <style:graphic-properties style:writing-mode="lr-tb"/>
    </style:style>
    <style:style style:family="graphic" style:name="a495">
      <style:graphic-properties style:writing-mode="lr-tb" draw:fill="solid" draw:fill-color="#000000" draw:opacity="100%" draw:stroke="none"/>
      <style:paragraph-properties/>
    </style:style>
    <style:style style:family="graphic" style:name="a496">
      <style:graphic-properties style:writing-mode="lr-tb" draw:fill="solid" draw:fill-color="#000000" draw:opacity="100%" draw:stroke="none"/>
      <style:paragraph-properties/>
    </style:style>
    <style:style style:family="graphic" style:name="a497">
      <style:graphic-properties style:writing-mode="lr-tb" draw:fill="solid" draw:fill-color="#000000" draw:opacity="100%" draw:stroke="none"/>
      <style:paragraph-properties/>
    </style:style>
    <style:style style:family="graphic" style:name="a498">
      <style:graphic-properties style:writing-mode="lr-tb" draw:fill="solid" draw:fill-color="#000000" draw:opacity="100%" draw:stroke="none"/>
      <style:paragraph-properties/>
    </style:style>
    <style:style style:family="graphic" style:name="a499">
      <style:graphic-properties style:writing-mode="lr-tb" draw:fill="solid" draw:fill-color="#000000" draw:opacity="100%" draw:stroke="none"/>
      <style:paragraph-properties/>
    </style:style>
    <style:style style:family="graphic" style:name="a270" style:parent-style-name="Graphics">
      <style:graphic-properties fo:border="0.01042in none" fo:background-color="transparent" style:writing-mode="lr-tb" fo:clip="rect(0in, 0in, 0in, 0in)"/>
    </style:style>
    <style:style style:family="graphic" style:name="a271" style:parent-style-name="Graphics">
      <style:graphic-properties fo:border="0.01042in none" fo:background-color="transparent" style:writing-mode="lr-tb" fo:clip="rect(0in, 0in, 0in, 0in)"/>
    </style:style>
    <style:style style:family="graphic" style:name="a272">
      <style:graphic-properties style:writing-mode="lr-tb"/>
    </style:style>
    <style:style style:family="graphic" style:name="a273">
      <style:graphic-properties style:writing-mode="lr-tb" draw:fill="solid" draw:fill-color="#000000" draw:opacity="100%" draw:stroke="none"/>
      <style:paragraph-properties/>
    </style:style>
    <style:style style:family="graphic" style:name="a274">
      <style:graphic-properties style:writing-mode="lr-tb" draw:fill="solid" draw:fill-color="#000000" draw:opacity="100%" draw:stroke="none"/>
      <style:paragraph-properties/>
    </style:style>
    <style:style style:family="graphic" style:name="a275">
      <style:graphic-properties style:writing-mode="lr-tb"/>
    </style:style>
    <style:style style:family="graphic" style:name="a276">
      <style:graphic-properties style:writing-mode="lr-tb" draw:fill="solid" draw:fill-color="#000000" draw:opacity="100%" draw:stroke="none"/>
      <style:paragraph-properties/>
    </style:style>
    <style:style style:family="graphic" style:name="a277">
      <style:graphic-properties style:writing-mode="lr-tb" draw:fill="solid" draw:fill-color="#000000" draw:opacity="100%" draw:stroke="none"/>
      <style:paragraph-properties/>
    </style:style>
    <style:style style:family="graphic" style:name="a278">
      <style:graphic-properties style:writing-mode="lr-tb" draw:fill="solid" draw:fill-color="#000000" draw:opacity="100%" draw:stroke="none"/>
      <style:paragraph-properties/>
    </style:style>
    <style:style style:family="graphic" style:name="a500">
      <style:graphic-properties style:writing-mode="lr-tb"/>
    </style:style>
    <style:style style:family="graphic" style:name="a279">
      <style:graphic-properties style:writing-mode="lr-tb" draw:fill="solid" draw:fill-color="#000000" draw:opacity="100%" draw:stroke="none"/>
      <style:paragraph-properties/>
    </style:style>
    <style:style style:family="graphic" style:name="a501">
      <style:graphic-properties style:writing-mode="lr-tb" draw:fill="solid" draw:fill-color="#000000" draw:opacity="100%" draw:stroke="none"/>
      <style:paragraph-properties/>
    </style:style>
    <style:style style:family="graphic" style:name="a502">
      <style:graphic-properties style:writing-mode="lr-tb" draw:fill="solid" draw:fill-color="#000000" draw:opacity="100%" draw:stroke="none"/>
      <style:paragraph-properties/>
    </style:style>
    <style:style style:family="graphic" style:name="a503">
      <style:graphic-properties style:writing-mode="lr-tb" draw:fill="solid" draw:fill-color="#000000" draw:opacity="100%" draw:stroke="none"/>
      <style:paragraph-properties/>
    </style:style>
    <style:style style:family="graphic" style:name="a504">
      <style:graphic-properties style:writing-mode="lr-tb"/>
    </style:style>
    <style:style style:family="graphic" style:name="a505">
      <style:graphic-properties style:writing-mode="lr-tb" draw:fill="solid" draw:fill-color="#000000" draw:opacity="100%" draw:stroke="none"/>
      <style:paragraph-properties/>
    </style:style>
    <style:style style:family="graphic" style:name="a506">
      <style:graphic-properties style:writing-mode="lr-tb" draw:fill="solid" draw:fill-color="#000000" draw:opacity="100%" draw:stroke="none"/>
      <style:paragraph-properties/>
    </style:style>
    <style:style style:family="graphic" style:name="a507">
      <style:graphic-properties style:writing-mode="lr-tb"/>
    </style:style>
    <style:style style:family="graphic" style:name="a508">
      <style:graphic-properties style:writing-mode="lr-tb" draw:fill="solid" draw:fill-color="#000000" draw:opacity="100%" draw:stroke="none"/>
      <style:paragraph-properties/>
    </style:style>
    <style:style style:family="graphic" style:name="a509">
      <style:graphic-properties style:writing-mode="lr-tb" draw:fill="solid" draw:fill-color="#000000" draw:opacity="100%" draw:stroke="none"/>
      <style:paragraph-properties/>
    </style:style>
    <style:style style:family="graphic" style:name="a280">
      <style:graphic-properties style:writing-mode="lr-tb"/>
    </style:style>
    <style:style style:family="graphic" style:name="a281">
      <style:graphic-properties style:writing-mode="lr-tb" draw:fill="solid" draw:fill-color="#000000" draw:opacity="100%" draw:stroke="none"/>
      <style:paragraph-properties/>
    </style:style>
    <style:style style:family="graphic" style:name="a282">
      <style:graphic-properties style:writing-mode="lr-tb" draw:fill="solid" draw:fill-color="#000000" draw:opacity="100%" draw:stroke="none"/>
      <style:paragraph-properties/>
    </style:style>
    <style:style style:family="graphic" style:name="a283">
      <style:graphic-properties style:writing-mode="lr-tb" draw:fill="solid" draw:fill-color="#000000" draw:opacity="100%" draw:stroke="none"/>
      <style:paragraph-properties/>
    </style:style>
    <style:style style:family="graphic" style:name="a284">
      <style:graphic-properties style:writing-mode="lr-tb"/>
    </style:style>
    <style:style style:family="graphic" style:name="a285">
      <style:graphic-properties style:writing-mode="lr-tb" draw:fill="solid" draw:fill-color="#000000" draw:opacity="100%" draw:stroke="none"/>
      <style:paragraph-properties/>
    </style:style>
    <style:style style:family="graphic" style:name="a286">
      <style:graphic-properties style:writing-mode="lr-tb" draw:fill="solid" draw:fill-color="#000000" draw:opacity="100%" draw:stroke="none"/>
      <style:paragraph-properties/>
    </style:style>
    <style:style style:family="graphic" style:name="a287">
      <style:graphic-properties style:writing-mode="lr-tb"/>
    </style:style>
    <style:style style:family="graphic" style:name="a288">
      <style:graphic-properties style:writing-mode="lr-tb" draw:fill="solid" draw:fill-color="#000000" draw:opacity="100%" draw:stroke="none"/>
      <style:paragraph-properties/>
    </style:style>
    <style:style style:family="graphic" style:name="a510">
      <style:graphic-properties style:writing-mode="lr-tb"/>
    </style:style>
    <style:style style:family="graphic" style:name="a289">
      <style:graphic-properties style:writing-mode="lr-tb" draw:fill="solid" draw:fill-color="#000000" draw:opacity="100%" draw:stroke="none"/>
      <style:paragraph-properties/>
    </style:style>
    <style:style style:family="graphic" style:name="a511">
      <style:graphic-properties style:writing-mode="lr-tb" draw:fill="solid" draw:fill-color="#000000" draw:opacity="100%" draw:stroke="none"/>
      <style:paragraph-properties/>
    </style:style>
    <style:style style:family="graphic" style:name="a512">
      <style:graphic-properties style:writing-mode="lr-tb" draw:fill="solid" draw:fill-color="#000000" draw:opacity="100%" draw:stroke="none"/>
      <style:paragraph-properties/>
    </style:style>
    <style:style style:family="graphic" style:name="a513">
      <style:graphic-properties style:writing-mode="lr-tb" draw:fill="solid" draw:fill-color="#000000" draw:opacity="100%" draw:stroke="none"/>
      <style:paragraph-properties/>
    </style:style>
    <style:style style:family="graphic" style:name="a514">
      <style:graphic-properties style:writing-mode="lr-tb" draw:fill="solid" draw:fill-color="#000000" draw:opacity="100%" draw:stroke="none"/>
      <style:paragraph-properties/>
    </style:style>
    <style:style style:family="graphic" style:name="a515">
      <style:graphic-properties style:writing-mode="lr-tb"/>
    </style:style>
    <style:style style:family="graphic" style:name="a516">
      <style:graphic-properties style:writing-mode="lr-tb" draw:fill="solid" draw:fill-color="#000000" draw:opacity="100%" draw:stroke="none"/>
      <style:paragraph-properties/>
    </style:style>
    <style:style style:family="graphic" style:name="a517">
      <style:graphic-properties style:writing-mode="lr-tb" draw:fill="solid" draw:fill-color="#000000" draw:opacity="100%" draw:stroke="none"/>
      <style:paragraph-properties/>
    </style:style>
    <style:style style:family="graphic" style:name="a518">
      <style:graphic-properties style:writing-mode="lr-tb" draw:fill="solid" draw:fill-color="#000000" draw:opacity="100%" draw:stroke="none"/>
      <style:paragraph-properties/>
    </style:style>
    <style:style style:family="graphic" style:name="a519">
      <style:graphic-properties style:writing-mode="lr-tb"/>
    </style:style>
    <style:style style:family="graphic" style:name="a290">
      <style:graphic-properties style:writing-mode="lr-tb" draw:fill="solid" draw:fill-color="#000000" draw:opacity="100%" draw:stroke="none"/>
      <style:paragraph-properties/>
    </style:style>
    <style:style style:family="graphic" style:name="a291">
      <style:graphic-properties style:writing-mode="lr-tb" draw:fill="solid" draw:fill-color="#000000" draw:opacity="100%" draw:stroke="none"/>
      <style:paragraph-properties/>
    </style:style>
    <style:style style:family="graphic" style:name="a292">
      <style:graphic-properties style:writing-mode="lr-tb"/>
    </style:style>
    <style:style style:family="graphic" style:name="a293">
      <style:graphic-properties style:writing-mode="lr-tb" draw:fill="solid" draw:fill-color="#000000" draw:opacity="100%" draw:stroke="none"/>
      <style:paragraph-properties/>
    </style:style>
    <style:style style:family="graphic" style:name="a294">
      <style:graphic-properties style:writing-mode="lr-tb" draw:fill="solid" draw:fill-color="#000000" draw:opacity="100%" draw:stroke="none"/>
      <style:paragraph-properties/>
    </style:style>
    <style:style style:family="graphic" style:name="a295">
      <style:graphic-properties style:writing-mode="lr-tb" draw:fill="solid" draw:fill-color="#000000" draw:opacity="100%" draw:stroke="none"/>
      <style:paragraph-properties/>
    </style:style>
    <style:style style:family="graphic" style:name="a296" style:parent-style-name="Graphics">
      <style:graphic-properties fo:border="0.01042in none" fo:background-color="transparent" style:writing-mode="lr-tb" fo:clip="rect(0in, 0in, 0in, 0in)"/>
    </style:style>
    <style:style style:family="graphic" style:name="a297" style:parent-style-name="Graphics">
      <style:graphic-properties fo:border="0.01042in none" fo:background-color="transparent" style:writing-mode="lr-tb" fo:clip="rect(0in, 0in, 0in, 0in)"/>
    </style:style>
    <style:style style:family="graphic" style:name="a298" style:parent-style-name="Graphics">
      <style:graphic-properties fo:border="0.01042in none" fo:background-color="transparent" style:writing-mode="lr-tb" fo:clip="rect(0in, 0in, 0in, 0in)"/>
    </style:style>
    <style:style style:family="graphic" style:name="a520">
      <style:graphic-properties style:writing-mode="lr-tb" draw:fill="solid" draw:fill-color="#000000" draw:opacity="100%" draw:stroke="none"/>
      <style:paragraph-properties/>
    </style:style>
    <style:style style:family="graphic" style:name="a521">
      <style:graphic-properties style:writing-mode="lr-tb" draw:fill="solid" draw:fill-color="#000000" draw:opacity="100%" draw:stroke="none"/>
      <style:paragraph-properties/>
    </style:style>
    <style:style style:family="graphic" style:name="a299" style:parent-style-name="Graphics">
      <style:graphic-properties fo:border="0.01042in none" fo:background-color="transparent" style:writing-mode="lr-tb" fo:clip="rect(0in, 0in, 0in, 0in)"/>
    </style:style>
    <style:style style:family="graphic" style:name="a522">
      <style:graphic-properties style:writing-mode="lr-tb" draw:fill="solid" draw:fill-color="#000000" draw:opacity="100%" draw:stroke="none"/>
      <style:paragraph-properties/>
    </style:style>
    <style:style style:family="graphic" style:name="a523">
      <style:graphic-properties style:writing-mode="lr-tb"/>
    </style:style>
    <style:style style:family="graphic" style:name="a524">
      <style:graphic-properties style:writing-mode="lr-tb" draw:fill="solid" draw:fill-color="#000000" draw:opacity="100%" draw:stroke="none"/>
      <style:paragraph-properties/>
    </style:style>
    <style:style style:family="graphic" style:name="a525">
      <style:graphic-properties style:writing-mode="lr-tb" draw:fill="solid" draw:fill-color="#000000" draw:opacity="100%" draw:stroke="none"/>
      <style:paragraph-properties/>
    </style:style>
    <style:style style:family="graphic" style:name="a526">
      <style:graphic-properties style:writing-mode="lr-tb" draw:fill="solid" draw:fill-color="#000000" draw:opacity="100%" draw:stroke="none"/>
      <style:paragraph-properties/>
    </style:style>
    <style:style style:family="graphic" style:name="a527">
      <style:graphic-properties style:writing-mode="lr-tb"/>
    </style:style>
    <style:style style:family="graphic" style:name="a528">
      <style:graphic-properties style:writing-mode="lr-tb" draw:fill="solid" draw:fill-color="#000000" draw:opacity="100%" draw:stroke="none"/>
      <style:paragraph-properties/>
    </style:style>
    <style:style style:family="graphic" style:name="a529" style:parent-style-name="Graphics">
      <style:graphic-properties fo:border="0.01042in none" fo:background-color="transparent" style:writing-mode="lr-tb" fo:clip="rect(0in, 0in, 0in, 0in)"/>
    </style:style>
    <style:style style:family="graphic" style:name="a300">
      <style:graphic-properties style:writing-mode="lr-tb"/>
    </style:style>
    <style:style style:family="graphic" style:name="a301">
      <style:graphic-properties style:wrap="run-through" style:run-through="background" style:writing-mode="lr-tb" style:horizontal-rel="page" style:vertical-rel="page" style:horizontal-pos="from-left" style:vertical-pos="from-top"/>
    </style:style>
    <style:style style:family="graphic" style:name="a530" style:parent-style-name="Graphics">
      <style:graphic-properties fo:border="0.01042in none" fo:background-color="transparent" style:writing-mode="lr-tb" fo:clip="rect(0in, 0in, 0in, 0in)"/>
    </style:style>
    <style:style style:family="graphic" style:name="a531" style:parent-style-name="Graphics">
      <style:graphic-properties fo:border="0.01042in none" fo:background-color="transparent" style:writing-mode="lr-tb" fo:clip="rect(0in, 0in, 0in, 0in)"/>
    </style:style>
    <style:style style:family="graphic" style:name="a532">
      <style:graphic-properties style:writing-mode="lr-tb"/>
    </style:style>
    <style:style style:family="graphic" style:name="a533">
      <style:graphic-properties style:writing-mode="lr-tb" draw:fill="solid" draw:fill-color="#000000" draw:opacity="100%" draw:stroke="none"/>
      <style:paragraph-properties/>
    </style:style>
    <style:style style:family="graphic" style:name="a534">
      <style:graphic-properties style:writing-mode="lr-tb" draw:fill="solid" draw:fill-color="#000000" draw:opacity="100%" draw:stroke="none"/>
      <style:paragraph-properties/>
    </style:style>
    <style:style style:family="graphic" style:name="a535">
      <style:graphic-properties style:writing-mode="lr-tb" draw:fill="solid" draw:fill-color="#000000" draw:opacity="100%" draw:stroke="none"/>
      <style:paragraph-properties/>
    </style:style>
    <style:style style:family="graphic" style:name="a536">
      <style:graphic-properties style:writing-mode="lr-tb"/>
    </style:style>
    <style:style style:family="graphic" style:name="a537">
      <style:graphic-properties style:writing-mode="lr-tb" draw:fill="solid" draw:fill-color="#000000" draw:opacity="100%" draw:stroke="none"/>
      <style:paragraph-properties/>
    </style:style>
    <style:style style:family="graphic" style:name="a538">
      <style:graphic-properties style:writing-mode="lr-tb" draw:fill="solid" draw:fill-color="#000000" draw:opacity="100%" draw:stroke="none"/>
      <style:paragraph-properties/>
    </style:style>
    <style:style style:family="graphic" style:name="a539">
      <style:graphic-properties style:writing-mode="lr-tb" draw:fill="solid" draw:fill-color="#000000" draw:opacity="100%" draw:stroke="none"/>
      <style:paragraph-properties/>
    </style:style>
    <style:style style:family="graphic" style:name="a540">
      <style:graphic-properties style:writing-mode="lr-tb" draw:fill="solid" draw:fill-color="#000000" draw:opacity="100%" draw:stroke="none"/>
      <style:paragraph-properties/>
    </style:style>
    <style:style style:family="graphic" style:name="a541" style:parent-style-name="Graphics">
      <style:graphic-properties fo:border="0.01042in none" fo:background-color="transparent" style:writing-mode="lr-tb" fo:clip="rect(0in, 0in, 0in, 0in)"/>
    </style:style>
    <style:style style:family="graphic" style:name="a542">
      <style:graphic-properties style:writing-mode="lr-tb"/>
    </style:style>
    <style:style style:family="graphic" style:name="a543">
      <style:graphic-properties style:writing-mode="lr-tb" draw:fill="solid" draw:fill-color="#000000" draw:opacity="100%" draw:stroke="none"/>
      <style:paragraph-properties/>
    </style:style>
    <style:style style:family="graphic" style:name="a544">
      <style:graphic-properties style:writing-mode="lr-tb" draw:fill="solid" draw:fill-color="#000000" draw:opacity="100%" draw:stroke="none"/>
      <style:paragraph-properties/>
    </style:style>
    <style:style style:family="graphic" style:name="a545">
      <style:graphic-properties style:writing-mode="lr-tb" draw:fill="solid" draw:fill-color="#000000" draw:opacity="100%" draw:stroke="none"/>
      <style:paragraph-properties/>
    </style:style>
    <style:style style:family="graphic" style:name="a546">
      <style:graphic-properties style:writing-mode="lr-tb"/>
    </style:style>
    <style:style style:family="graphic" style:name="a547">
      <style:graphic-properties style:writing-mode="lr-tb" draw:fill="solid" draw:fill-color="#000000" draw:opacity="100%" draw:stroke="none"/>
      <style:paragraph-properties/>
    </style:style>
    <style:style style:family="graphic" style:name="a548">
      <style:graphic-properties style:writing-mode="lr-tb" draw:fill="solid" draw:fill-color="#000000" draw:opacity="100%" draw:stroke="none"/>
      <style:paragraph-properties/>
    </style:style>
    <style:style style:family="graphic" style:name="a549">
      <style:graphic-properties style:writing-mode="lr-tb" draw:fill="solid" draw:fill-color="#000000" draw:opacity="100%" draw:stroke="none"/>
      <style:paragraph-properties/>
    </style:style>
    <style:style style:family="graphic" style:name="a550">
      <style:graphic-properties style:writing-mode="lr-tb" draw:fill="solid" draw:fill-color="#000000" draw:opacity="100%" draw:stroke="none"/>
      <style:paragraph-properties/>
    </style:style>
    <style:style style:family="graphic" style:name="a551" style:parent-style-name="Graphics">
      <style:graphic-properties fo:border="0.01042in none" fo:background-color="transparent" style:writing-mode="lr-tb" fo:clip="rect(0in, 0in, 0in, 0in)"/>
    </style:style>
    <style:style style:family="graphic" style:name="a552">
      <style:graphic-properties style:writing-mode="lr-tb"/>
    </style:style>
    <style:style style:family="graphic" style:name="a553">
      <style:graphic-properties style:writing-mode="lr-tb" draw:fill="solid" draw:fill-color="#000000" draw:opacity="100%" draw:stroke="none"/>
      <style:paragraph-properties/>
    </style:style>
    <style:style style:family="graphic" style:name="a554">
      <style:graphic-properties style:writing-mode="lr-tb" draw:fill="solid" draw:fill-color="#000000" draw:opacity="100%" draw:stroke="none"/>
      <style:paragraph-properties/>
    </style:style>
    <style:style style:family="graphic" style:name="a555">
      <style:graphic-properties style:writing-mode="lr-tb" draw:fill="solid" draw:fill-color="#000000" draw:opacity="100%" draw:stroke="none"/>
      <style:paragraph-properties/>
    </style:style>
    <style:style style:family="graphic" style:name="a556" style:parent-style-name="Graphics">
      <style:graphic-properties fo:border="0.01042in none" fo:background-color="transparent" style:writing-mode="lr-tb" fo:clip="rect(0in, 0in, 0in, 0in)"/>
    </style:style>
    <style:style style:family="graphic" style:name="a557" style:parent-style-name="Graphics">
      <style:graphic-properties fo:border="0.01042in none" fo:background-color="transparent" style:writing-mode="lr-tb" fo:clip="rect(0in, 0in, 0in, 0in)"/>
    </style:style>
    <style:style style:family="graphic" style:name="a558" style:parent-style-name="Graphics">
      <style:graphic-properties fo:border="0.01042in none" fo:background-color="transparent" style:writing-mode="lr-tb" fo:clip="rect(0in, 0in, 0in, 0in)"/>
    </style:style>
    <style:style style:family="graphic" style:name="a559">
      <style:graphic-properties style:writing-mode="lr-tb"/>
    </style:style>
    <style:style style:family="graphic" style:name="a100">
      <style:graphic-properties style:writing-mode="lr-tb" draw:fill="none" draw:stroke="solid" svg:stroke-width="0.01306in" svg:stroke-color="#000000" svg:stroke-opacity="100%" draw:stroke-linejoin="round"/>
      <style:paragraph-properties/>
    </style:style>
    <style:style style:family="graphic" style:name="a101">
      <style:graphic-properties style:writing-mode="lr-tb" draw:fill="none" draw:stroke="solid" svg:stroke-width="0.0125in" svg:stroke-color="#000000" svg:stroke-opacity="100%" draw:stroke-linejoin="round"/>
      <style:paragraph-properties/>
    </style:style>
    <style:style style:family="graphic" style:name="a102">
      <style:graphic-properties style:writing-mode="lr-tb" draw:fill="none" draw:stroke="solid" svg:stroke-width="0.01306in" svg:stroke-color="#000000" svg:stroke-opacity="100%" draw:stroke-linejoin="round"/>
      <style:paragraph-properties/>
    </style:style>
    <style:style style:family="graphic" style:name="a103">
      <style:graphic-properties style:writing-mode="lr-tb" draw:fill="solid" draw:fill-color="#000000" draw:opacity="100%" draw:stroke="none"/>
      <style:paragraph-properties/>
    </style:style>
    <style:style style:family="graphic" style:name="a104">
      <style:graphic-properties style:writing-mode="lr-tb" draw:fill="solid" draw:fill-color="#000000" draw:opacity="100%" draw:stroke="none"/>
      <style:paragraph-properties/>
    </style:style>
    <style:style style:family="graphic" style:name="a105">
      <style:graphic-properties style:writing-mode="lr-tb" draw:fill="none" draw:stroke="solid" svg:stroke-width="0.01306in" svg:stroke-color="#000000" svg:stroke-opacity="100%" draw:stroke-linejoin="round"/>
      <style:paragraph-properties/>
    </style:style>
    <style:style style:family="graphic" style:name="a106">
      <style:graphic-properties style:writing-mode="lr-tb" draw:fill="none" draw:stroke="solid" svg:stroke-width="0.03194in" svg:stroke-color="#000000" svg:stroke-opacity="100%" draw:stroke-linejoin="round"/>
      <style:paragraph-properties/>
    </style:style>
    <style:style style:family="graphic" style:name="a107" style:parent-style-name="Graphics">
      <style:graphic-properties fo:border="0.01042in none" fo:background-color="transparent" style:writing-mode="lr-tb" fo:clip="rect(0in, 0in, 0in, 0in)"/>
    </style:style>
    <style:style style:family="graphic" style:name="a331" style:parent-style-name="Graphics">
      <style:graphic-properties fo:border="0.01042in none" fo:background-color="transparent" style:writing-mode="lr-tb" fo:clip="rect(0in, 0in, 0in, 0in)"/>
    </style:style>
    <style:style style:family="graphic" style:name="a108">
      <style:graphic-properties style:writing-mode="lr-tb"/>
    </style:style>
    <style:style style:family="graphic" style:name="a332" style:parent-style-name="Graphics">
      <style:graphic-properties fo:border="0.01042in none" fo:background-color="transparent" style:writing-mode="lr-tb" fo:clip="rect(0in, 0in, 0in, 0in)"/>
    </style:style>
    <style:style style:family="graphic" style:name="a109">
      <style:graphic-properties style:writing-mode="lr-tb" draw:fill="none" draw:stroke="solid" svg:stroke-width="0.0125in" svg:stroke-color="#000000" svg:stroke-opacity="100%" draw:stroke-linejoin="round"/>
      <style:paragraph-properties/>
    </style:style>
    <style:style style:family="graphic" style:name="a333" style:parent-style-name="Graphics">
      <style:graphic-properties fo:border="0.01042in none" fo:background-color="transparent" style:writing-mode="lr-tb" fo:clip="rect(0in, 0in, 0in, 0in)"/>
    </style:style>
    <style:style style:family="graphic" style:name="a334" style:parent-style-name="Graphics">
      <style:graphic-properties fo:border="0.01042in none" fo:background-color="transparent" style:writing-mode="lr-tb" fo:clip="rect(0in, 0in, 0in, 0in)"/>
    </style:style>
    <style:style style:family="graphic" style:name="a335">
      <style:graphic-properties style:writing-mode="lr-tb" draw:fill="solid" draw:fill-color="#000000" draw:opacity="100%" draw:stroke="none"/>
      <style:paragraph-properties/>
    </style:style>
    <style:style style:family="graphic" style:name="a336">
      <style:graphic-properties style:writing-mode="lr-tb" draw:fill="solid" draw:fill-color="#000000" draw:opacity="100%" draw:stroke="none"/>
      <style:paragraph-properties/>
    </style:style>
    <style:style style:family="graphic" style:name="a560">
      <style:graphic-properties style:writing-mode="lr-tb" draw:fill="solid" draw:fill-color="#000000" draw:opacity="100%" draw:stroke="none"/>
      <style:paragraph-properties/>
    </style:style>
    <style:style style:family="graphic" style:name="a337">
      <style:graphic-properties style:writing-mode="lr-tb" draw:fill="solid" draw:fill-color="#000000" draw:opacity="100%" draw:stroke="none"/>
      <style:paragraph-properties/>
    </style:style>
    <style:style style:family="graphic" style:name="a561">
      <style:graphic-properties style:writing-mode="lr-tb" draw:fill="solid" draw:fill-color="#000000" draw:opacity="100%" draw:stroke="none"/>
      <style:paragraph-properties/>
    </style:style>
    <style:style style:family="graphic" style:name="a338">
      <style:graphic-properties style:writing-mode="lr-tb" draw:fill="solid" draw:fill-color="#000000" draw:opacity="100%" draw:stroke="none"/>
      <style:paragraph-properties/>
    </style:style>
    <style:style style:family="graphic" style:name="a562">
      <style:graphic-properties style:writing-mode="lr-tb" draw:fill="solid" draw:fill-color="#000000" draw:opacity="100%" draw:stroke="none"/>
      <style:paragraph-properties/>
    </style:style>
    <style:style style:family="graphic" style:name="a339">
      <style:graphic-properties style:writing-mode="lr-tb" draw:fill="solid" draw:fill-color="#000000" draw:opacity="100%" draw:stroke="none"/>
      <style:paragraph-properties/>
    </style:style>
    <style:style style:family="graphic" style:name="a563">
      <style:graphic-properties style:writing-mode="lr-tb"/>
    </style:style>
    <style:style style:family="graphic" style:name="a564">
      <style:graphic-properties style:writing-mode="lr-tb" draw:fill="solid" draw:fill-color="#000000" draw:opacity="100%" draw:stroke="none"/>
      <style:paragraph-properties/>
    </style:style>
    <style:style style:family="graphic" style:name="a565">
      <style:graphic-properties style:writing-mode="lr-tb" draw:fill="solid" draw:fill-color="#000000" draw:opacity="100%" draw:stroke="none"/>
      <style:paragraph-properties/>
    </style:style>
    <style:style style:family="graphic" style:name="a566">
      <style:graphic-properties style:writing-mode="lr-tb" draw:fill="solid" draw:fill-color="#000000" draw:opacity="100%" draw:stroke="none"/>
      <style:paragraph-properties/>
    </style:style>
    <style:style style:family="graphic" style:name="a567" style:parent-style-name="Graphics">
      <style:graphic-properties fo:border="0.01042in none" fo:background-color="transparent" style:writing-mode="lr-tb" fo:clip="rect(0in, 0in, 0in, 0in)"/>
    </style:style>
    <style:style style:family="graphic" style:name="a568">
      <style:graphic-properties style:writing-mode="lr-tb"/>
    </style:style>
    <style:style style:family="graphic" style:name="a569">
      <style:graphic-properties style:writing-mode="lr-tb" draw:fill="solid" draw:fill-color="#000000" draw:opacity="100%" draw:stroke="none"/>
      <style:paragraph-properties/>
    </style:style>
    <style:style style:family="graphic" style:name="a110">
      <style:graphic-properties style:writing-mode="lr-tb" draw:fill="solid" draw:fill-color="#000000" draw:opacity="100%" draw:stroke="none"/>
      <style:paragraph-properties/>
    </style:style>
    <style:style style:family="graphic" style:name="a111">
      <style:graphic-properties style:writing-mode="lr-tb" draw:fill="solid" draw:fill-color="#000000" draw:opacity="100%" draw:stroke="none"/>
      <style:paragraph-properties/>
    </style:style>
    <style:style style:family="graphic" style:name="a112">
      <style:graphic-properties style:writing-mode="lr-tb"/>
    </style:style>
    <style:style style:family="graphic" style:name="a113">
      <style:graphic-properties style:writing-mode="lr-tb" draw:fill="solid" draw:fill-color="#000000" draw:opacity="100%" draw:stroke="none"/>
      <style:paragraph-properties/>
    </style:style>
    <style:style style:family="graphic" style:name="a114">
      <style:graphic-properties style:writing-mode="lr-tb" draw:fill="solid" draw:fill-color="#000000" draw:opacity="100%" draw:stroke="none"/>
      <style:paragraph-properties/>
    </style:style>
    <style:style style:family="graphic" style:name="a115">
      <style:graphic-properties style:writing-mode="lr-tb" draw:fill="solid" draw:fill-color="#000000" draw:opacity="100%" draw:stroke="none"/>
      <style:paragraph-properties/>
    </style:style>
    <style:style style:family="graphic" style:name="a116">
      <style:graphic-properties style:writing-mode="lr-tb" draw:fill="solid" draw:fill-color="#000000" draw:opacity="100%" draw:stroke="none"/>
      <style:paragraph-properties/>
    </style:style>
    <style:style style:family="graphic" style:name="a340">
      <style:graphic-properties style:writing-mode="lr-tb" draw:fill="solid" draw:fill-color="#000000" draw:opacity="100%" draw:stroke="none"/>
      <style:paragraph-properties/>
    </style:style>
    <style:style style:family="graphic" style:name="a117">
      <style:graphic-properties style:writing-mode="lr-tb" draw:fill="solid" draw:fill-color="#000000" draw:opacity="100%" draw:stroke="none"/>
      <style:paragraph-properties/>
    </style:style>
    <style:style style:family="graphic" style:name="a341">
      <style:graphic-properties style:writing-mode="lr-tb"/>
    </style:style>
    <style:style style:family="graphic" style:name="a118">
      <style:graphic-properties style:writing-mode="lr-tb"/>
    </style:style>
    <style:style style:family="graphic" style:name="a342">
      <style:graphic-properties style:writing-mode="lr-tb" draw:fill="solid" draw:fill-color="#000000" draw:opacity="100%" draw:stroke="none"/>
      <style:paragraph-properties/>
    </style:style>
    <style:style style:family="graphic" style:name="a119">
      <style:graphic-properties style:writing-mode="lr-tb" draw:fill="none" draw:stroke="solid" svg:stroke-width="0.03056in" svg:stroke-color="#000000" svg:stroke-opacity="100%" draw:stroke-linejoin="round"/>
      <style:paragraph-properties/>
    </style:style>
    <style:style style:family="graphic" style:name="a343">
      <style:graphic-properties style:writing-mode="lr-tb" draw:fill="solid" draw:fill-color="#000000" draw:opacity="100%" draw:stroke="none"/>
      <style:paragraph-properties/>
    </style:style>
    <style:style style:family="graphic" style:name="a344">
      <style:graphic-properties style:writing-mode="lr-tb" draw:fill="solid" draw:fill-color="#000000" draw:opacity="100%" draw:stroke="none"/>
      <style:paragraph-properties/>
    </style:style>
    <style:style style:family="graphic" style:name="a345">
      <style:graphic-properties style:writing-mode="lr-tb" draw:fill="solid" draw:fill-color="#000000" draw:opacity="100%" draw:stroke="none"/>
      <style:paragraph-properties/>
    </style:style>
    <style:style style:family="graphic" style:name="a346">
      <style:graphic-properties style:writing-mode="lr-tb" draw:fill="solid" draw:fill-color="#000000" draw:opacity="100%" draw:stroke="none"/>
      <style:paragraph-properties/>
    </style:style>
    <style:style style:family="graphic" style:name="a570">
      <style:graphic-properties style:writing-mode="lr-tb" draw:fill="solid" draw:fill-color="#000000" draw:opacity="100%" draw:stroke="none"/>
      <style:paragraph-properties/>
    </style:style>
    <style:style style:family="graphic" style:name="a347">
      <style:graphic-properties style:writing-mode="lr-tb"/>
    </style:style>
    <style:style style:family="graphic" style:name="a571">
      <style:graphic-properties style:writing-mode="lr-tb" draw:fill="solid" draw:fill-color="#000000" draw:opacity="100%" draw:stroke="none"/>
      <style:paragraph-properties/>
    </style:style>
    <style:style style:family="graphic" style:name="a348">
      <style:graphic-properties style:writing-mode="lr-tb" draw:fill="solid" draw:fill-color="#000000" draw:opacity="100%" draw:stroke="none"/>
      <style:paragraph-properties/>
    </style:style>
    <style:style style:family="graphic" style:name="a572">
      <style:graphic-properties style:writing-mode="lr-tb" draw:fill="solid" draw:fill-color="#000000" draw:opacity="100%" draw:stroke="none"/>
      <style:paragraph-properties/>
    </style:style>
    <style:style style:family="graphic" style:name="a349">
      <style:graphic-properties style:writing-mode="lr-tb" draw:fill="solid" draw:fill-color="#000000" draw:opacity="100%" draw:stroke="none"/>
      <style:paragraph-properties/>
    </style:style>
    <style:style style:family="graphic" style:name="a573" style:parent-style-name="Graphics">
      <style:graphic-properties fo:border="0.01042in none" fo:background-color="transparent" style:writing-mode="lr-tb" fo:clip="rect(0in, 0in, 0in, 0in)"/>
    </style:style>
    <style:style style:family="graphic" style:name="a574">
      <style:graphic-properties style:writing-mode="lr-tb"/>
    </style:style>
    <style:style style:family="graphic" style:name="a575">
      <style:graphic-properties style:writing-mode="lr-tb" draw:fill="solid" draw:fill-color="#000000" draw:opacity="100%" draw:stroke="none"/>
      <style:paragraph-properties/>
    </style:style>
    <style:style style:family="graphic" style:name="a576">
      <style:graphic-properties style:writing-mode="lr-tb" draw:fill="solid" draw:fill-color="#000000" draw:opacity="100%" draw:stroke="none"/>
      <style:paragraph-properties/>
    </style:style>
    <style:style style:family="graphic" style:name="a577">
      <style:graphic-properties style:writing-mode="lr-tb" draw:fill="solid" draw:fill-color="#000000" draw:opacity="100%" draw:stroke="none"/>
      <style:paragraph-properties/>
    </style:style>
    <style:style style:family="graphic" style:name="a578">
      <style:graphic-properties style:writing-mode="lr-tb" draw:fill="solid" draw:fill-color="#000000" draw:opacity="100%" draw:stroke="none"/>
      <style:paragraph-properties/>
    </style:style>
    <style:style style:family="graphic" style:name="a579">
      <style:graphic-properties style:writing-mode="lr-tb" draw:fill="solid" draw:fill-color="#000000" draw:opacity="100%" draw:stroke="none"/>
      <style:paragraph-properties/>
    </style:style>
    <style:style style:family="graphic" style:name="a120">
      <style:graphic-properties style:writing-mode="lr-tb" draw:fill="none" draw:stroke="solid" svg:stroke-width="0.03639in" svg:stroke-color="#000000" svg:stroke-opacity="100%" draw:stroke-linejoin="round"/>
      <style:paragraph-properties/>
    </style:style>
    <style:style style:family="graphic" style:name="a121">
      <style:graphic-properties style:writing-mode="lr-tb" draw:fill="none" draw:stroke="solid" svg:stroke-width="0.03194in" svg:stroke-color="#000000" svg:stroke-opacity="100%" draw:stroke-linejoin="round"/>
      <style:paragraph-properties/>
    </style:style>
    <style:style style:family="graphic" style:name="a122">
      <style:graphic-properties style:writing-mode="lr-tb" draw:fill="none" draw:stroke="solid" svg:stroke-width="0.03194in" svg:stroke-color="#000000" svg:stroke-opacity="100%" draw:stroke-linejoin="round"/>
      <style:paragraph-properties/>
    </style:style>
    <style:style style:family="graphic" style:name="a123">
      <style:graphic-properties style:writing-mode="lr-tb" draw:fill="none" draw:stroke="solid" svg:stroke-width="0.01389in" svg:stroke-color="#000000" svg:stroke-opacity="100%" draw:stroke-linejoin="round"/>
      <style:paragraph-properties/>
    </style:style>
    <style:style style:family="graphic" style:name="a124">
      <style:graphic-properties style:writing-mode="lr-tb" draw:fill="none" draw:stroke="solid" svg:stroke-width="0.01306in" svg:stroke-color="#000000" svg:stroke-opacity="100%" draw:stroke-linejoin="round"/>
      <style:paragraph-properties/>
    </style:style>
    <style:style style:family="graphic" style:name="a125">
      <style:graphic-properties style:writing-mode="lr-tb" draw:fill="none" draw:stroke="solid" svg:stroke-width="0.0125in" svg:stroke-color="#000000" svg:stroke-opacity="100%" draw:stroke-linejoin="round"/>
      <style:paragraph-properties/>
    </style:style>
    <style:style style:family="graphic" style:name="a126">
      <style:graphic-properties style:writing-mode="lr-tb" draw:fill="none" draw:stroke="solid" svg:stroke-width="0.00833in" svg:stroke-color="#000000" svg:stroke-opacity="100%" draw:stroke-linejoin="round"/>
      <style:paragraph-properties/>
    </style:style>
    <style:style style:family="graphic" style:name="a350">
      <style:graphic-properties style:writing-mode="lr-tb" draw:fill="solid" draw:fill-color="#000000" draw:opacity="100%" draw:stroke="none"/>
      <style:paragraph-properties/>
    </style:style>
    <style:style style:family="graphic" style:name="a127">
      <style:graphic-properties style:writing-mode="lr-tb" draw:fill="none" draw:stroke="solid" svg:stroke-width="0.02917in" svg:stroke-color="#000000" svg:stroke-opacity="100%" draw:stroke-linejoin="round"/>
      <style:paragraph-properties/>
    </style:style>
    <style:style style:family="graphic" style:name="a351">
      <style:graphic-properties style:writing-mode="lr-tb" draw:fill="solid" draw:fill-color="#000000" draw:opacity="100%" draw:stroke="none"/>
      <style:paragraph-properties/>
    </style:style>
    <style:style style:family="graphic" style:name="a128">
      <style:graphic-properties style:writing-mode="lr-tb" draw:fill="none" draw:stroke="solid" svg:stroke-width="0.01306in" svg:stroke-color="#000000" svg:stroke-opacity="100%" draw:stroke-linejoin="round"/>
      <style:paragraph-properties/>
    </style:style>
    <style:style style:family="graphic" style:name="a352">
      <style:graphic-properties style:writing-mode="lr-tb"/>
    </style:style>
    <style:style style:family="graphic" style:name="a129">
      <style:graphic-properties style:writing-mode="lr-tb" draw:fill="solid" draw:fill-color="#000000" draw:opacity="100%" draw:stroke="none"/>
      <style:paragraph-properties/>
    </style:style>
    <style:style style:family="graphic" style:name="a353">
      <style:graphic-properties style:writing-mode="lr-tb" draw:fill="solid" draw:fill-color="#000000" draw:opacity="100%" draw:stroke="none"/>
      <style:paragraph-properties/>
    </style:style>
    <style:style style:family="graphic" style:name="a354">
      <style:graphic-properties style:writing-mode="lr-tb" draw:fill="solid" draw:fill-color="#000000" draw:opacity="100%" draw:stroke="none"/>
      <style:paragraph-properties/>
    </style:style>
    <style:style style:family="graphic" style:name="a355">
      <style:graphic-properties style:writing-mode="lr-tb" draw:fill="solid" draw:fill-color="#000000" draw:opacity="100%" draw:stroke="none"/>
      <style:paragraph-properties/>
    </style:style>
    <style:style style:family="graphic" style:name="a356" style:parent-style-name="Graphics">
      <style:graphic-properties fo:border="0.01042in none" fo:background-color="transparent" style:writing-mode="lr-tb" fo:clip="rect(0in, 0in, 0in, 0in)"/>
    </style:style>
    <style:style style:family="graphic" style:name="a580">
      <style:graphic-properties style:writing-mode="lr-tb"/>
    </style:style>
    <style:style style:family="graphic" style:name="a357">
      <style:graphic-properties style:writing-mode="lr-tb"/>
    </style:style>
    <style:style style:family="graphic" style:name="a581">
      <style:graphic-properties style:writing-mode="lr-tb" draw:fill="solid" draw:fill-color="#000000" draw:opacity="100%" draw:stroke="none"/>
      <style:paragraph-properties/>
    </style:style>
    <style:style style:family="graphic" style:name="a358">
      <style:graphic-properties style:writing-mode="lr-tb" draw:fill="solid" draw:fill-color="#000000" draw:opacity="100%" draw:stroke="none"/>
      <style:paragraph-properties/>
    </style:style>
    <style:style style:family="graphic" style:name="a582">
      <style:graphic-properties style:writing-mode="lr-tb" draw:fill="solid" draw:fill-color="#000000" draw:opacity="100%" draw:stroke="none"/>
      <style:paragraph-properties/>
    </style:style>
    <style:style style:family="graphic" style:name="a359">
      <style:graphic-properties style:writing-mode="lr-tb" draw:fill="solid" draw:fill-color="#000000" draw:opacity="100%" draw:stroke="none"/>
      <style:paragraph-properties/>
    </style:style>
    <style:style style:family="graphic" style:name="a583">
      <style:graphic-properties style:writing-mode="lr-tb" draw:fill="solid" draw:fill-color="#000000" draw:opacity="100%" draw:stroke="none"/>
      <style:paragraph-properties/>
    </style:style>
    <style:style style:family="graphic" style:name="a584">
      <style:graphic-properties style:writing-mode="lr-tb" draw:fill="solid" draw:fill-color="#000000" draw:opacity="100%" draw:stroke="none"/>
      <style:paragraph-properties/>
    </style:style>
    <style:style style:family="graphic" style:name="a585">
      <style:graphic-properties style:writing-mode="lr-tb" draw:fill="solid" draw:fill-color="#000000" draw:opacity="100%" draw:stroke="none"/>
      <style:paragraph-properties/>
    </style:style>
    <style:style style:family="graphic" style:name="a586">
      <style:graphic-properties style:writing-mode="lr-tb" draw:fill="solid" draw:fill-color="#000000" draw:opacity="100%" draw:stroke="none"/>
      <style:paragraph-properties/>
    </style:style>
    <style:style style:family="graphic" style:name="a587" style:parent-style-name="Graphics">
      <style:graphic-properties fo:border="0.01042in none" fo:background-color="transparent" style:writing-mode="lr-tb" fo:clip="rect(0in, 0in, 0in, 0in)"/>
    </style:style>
    <style:style style:family="graphic" style:name="a588" style:parent-style-name="Graphics">
      <style:graphic-properties fo:border="0.01042in none" fo:background-color="transparent" style:writing-mode="lr-tb" fo:clip="rect(0in, 0in, 0in, 0in)"/>
    </style:style>
    <style:style style:family="graphic" style:name="a589" style:parent-style-name="Graphics">
      <style:graphic-properties fo:border="0.01042in none" fo:background-color="transparent" style:writing-mode="lr-tb" fo:clip="rect(0in, 0in, 0in, 0in)"/>
    </style:style>
    <style:style style:family="graphic" style:name="a130">
      <style:graphic-properties style:writing-mode="lr-tb" draw:fill="solid" draw:fill-color="#000000" draw:opacity="100%" draw:stroke="none"/>
      <style:paragraph-properties/>
    </style:style>
    <style:style style:family="graphic" style:name="a131">
      <style:graphic-properties style:writing-mode="lr-tb" draw:fill="none" draw:stroke="solid" svg:stroke-width="0.01306in" svg:stroke-color="#000000" svg:stroke-opacity="100%" draw:stroke-linejoin="round"/>
      <style:paragraph-properties/>
    </style:style>
    <style:style style:family="graphic" style:name="a132">
      <style:graphic-properties style:writing-mode="lr-tb" draw:fill="none" draw:stroke="solid" svg:stroke-width="0.01389in" svg:stroke-color="#000000" svg:stroke-opacity="100%" draw:stroke-linejoin="round"/>
      <style:paragraph-properties/>
    </style:style>
    <style:style style:family="graphic" style:name="a133">
      <style:graphic-properties style:writing-mode="lr-tb" draw:fill="none" draw:stroke="solid" svg:stroke-width="0.01944in" svg:stroke-color="#000000" svg:stroke-opacity="100%" draw:stroke-linejoin="round"/>
      <style:paragraph-properties/>
    </style:style>
    <style:style style:family="graphic" style:name="a134">
      <style:graphic-properties style:writing-mode="lr-tb" draw:fill="solid" draw:fill-color="#000000" draw:opacity="100%" draw:stroke="none"/>
      <style:paragraph-properties/>
    </style:style>
    <style:style style:family="graphic" style:name="a135">
      <style:graphic-properties style:writing-mode="lr-tb" draw:fill="solid" draw:fill-color="#000000" draw:opacity="100%" draw:stroke="none"/>
      <style:paragraph-properties/>
    </style:style>
    <style:style style:family="graphic" style:name="a136">
      <style:graphic-properties style:writing-mode="lr-tb" draw:fill="solid" draw:fill-color="#000000" draw:opacity="100%" draw:stroke="none"/>
      <style:paragraph-properties/>
    </style:style>
    <style:style style:family="graphic" style:name="a360">
      <style:graphic-properties style:writing-mode="lr-tb"/>
    </style:style>
    <style:style style:family="graphic" style:name="a137">
      <style:graphic-properties style:writing-mode="lr-tb"/>
    </style:style>
    <style:style style:family="graphic" style:name="a361">
      <style:graphic-properties style:writing-mode="lr-tb" draw:fill="solid" draw:fill-color="#000000" draw:opacity="100%" draw:stroke="none"/>
      <style:paragraph-properties/>
    </style:style>
    <style:style style:family="graphic" style:name="a138">
      <style:graphic-properties style:writing-mode="lr-tb" draw:fill="solid" draw:fill-color="#000000" draw:opacity="100%" draw:stroke="none"/>
      <style:paragraph-properties/>
    </style:style>
    <style:style style:family="graphic" style:name="a362">
      <style:graphic-properties style:writing-mode="lr-tb" draw:fill="solid" draw:fill-color="#000000" draw:opacity="100%" draw:stroke="none"/>
      <style:paragraph-properties/>
    </style:style>
    <style:style style:family="graphic" style:name="a139">
      <style:graphic-properties style:writing-mode="lr-tb" draw:fill="solid" draw:fill-color="#000000" draw:opacity="100%" draw:stroke="none"/>
      <style:paragraph-properties/>
    </style:style>
    <style:style style:family="graphic" style:name="a363">
      <style:graphic-properties style:writing-mode="lr-tb" draw:fill="solid" draw:fill-color="#000000" draw:opacity="100%" draw:stroke="none"/>
      <style:paragraph-properties/>
    </style:style>
    <style:style style:family="graphic" style:name="a364">
      <style:graphic-properties style:writing-mode="lr-tb" draw:fill="solid" draw:fill-color="#000000" draw:opacity="100%" draw:stroke="none"/>
      <style:paragraph-properties/>
    </style:style>
    <style:style style:family="graphic" style:name="a365">
      <style:graphic-properties style:writing-mode="lr-tb" draw:fill="solid" draw:fill-color="#000000" draw:opacity="100%" draw:stroke="none"/>
      <style:paragraph-properties/>
    </style:style>
    <style:style style:family="graphic" style:name="a366">
      <style:graphic-properties style:writing-mode="lr-tb" draw:fill="solid" draw:fill-color="#000000" draw:opacity="100%" draw:stroke="none"/>
      <style:paragraph-properties/>
    </style:style>
    <style:style style:family="graphic" style:name="a590" style:parent-style-name="Graphics">
      <style:graphic-properties fo:border="0.01042in none" fo:background-color="transparent" style:writing-mode="lr-tb" fo:clip="rect(0in, 0in, 0in, 0in)"/>
    </style:style>
    <style:style style:family="graphic" style:name="a367">
      <style:graphic-properties style:writing-mode="lr-tb"/>
    </style:style>
    <style:style style:family="graphic" style:name="a591" style:parent-style-name="Graphics">
      <style:graphic-properties fo:border="0.01042in none" fo:background-color="transparent" style:writing-mode="lr-tb" fo:clip="rect(0in, 0in, 0in, 0in)"/>
    </style:style>
    <style:style style:family="graphic" style:name="a368">
      <style:graphic-properties style:writing-mode="lr-tb" draw:fill="solid" draw:fill-color="#000000" draw:opacity="100%" draw:stroke="none"/>
      <style:paragraph-properties/>
    </style:style>
    <style:style style:family="graphic" style:name="a592" style:parent-style-name="Graphics">
      <style:graphic-properties fo:border="0.01042in none" fo:background-color="transparent" style:writing-mode="lr-tb" fo:clip="rect(0in, 0in, 0in, 0in)"/>
    </style:style>
    <style:style style:family="graphic" style:name="a369" style:parent-style-name="Graphics">
      <style:graphic-properties fo:border="0.01042in none" fo:background-color="transparent" style:writing-mode="lr-tb" fo:clip="rect(0in, 0in, 0in, 0in)"/>
    </style:style>
    <style:style style:family="graphic" style:name="a593">
      <style:graphic-properties style:writing-mode="lr-tb"/>
    </style:style>
    <style:style style:family="graphic" style:name="a594">
      <style:graphic-properties style:writing-mode="lr-tb" draw:fill="solid" draw:fill-color="#000000" draw:opacity="100%" draw:stroke="none"/>
      <style:paragraph-properties/>
    </style:style>
    <style:style style:family="graphic" style:name="a595">
      <style:graphic-properties style:writing-mode="lr-tb" draw:fill="solid" draw:fill-color="#000000" draw:opacity="100%" draw:stroke="none"/>
      <style:paragraph-properties/>
    </style:style>
    <style:style style:family="graphic" style:name="a596">
      <style:graphic-properties style:writing-mode="lr-tb" draw:fill="solid" draw:fill-color="#000000" draw:opacity="100%" draw:stroke="none"/>
      <style:paragraph-properties/>
    </style:style>
    <style:style style:family="graphic" style:name="a597">
      <style:graphic-properties style:writing-mode="lr-tb" draw:fill="solid" draw:fill-color="#000000" draw:opacity="100%" draw:stroke="none"/>
      <style:paragraph-properties/>
    </style:style>
    <style:style style:family="graphic" style:name="a598">
      <style:graphic-properties style:writing-mode="lr-tb"/>
    </style:style>
    <style:style style:family="graphic" style:name="a599">
      <style:graphic-properties style:writing-mode="lr-tb" draw:fill="solid" draw:fill-color="#000000" draw:opacity="100%" draw:stroke="none"/>
      <style:paragraph-properties/>
    </style:style>
    <style:style style:family="graphic" style:name="a140">
      <style:graphic-properties style:writing-mode="lr-tb" draw:fill="solid" draw:fill-color="#000000" draw:opacity="100%" draw:stroke="none"/>
      <style:paragraph-properties/>
    </style:style>
    <style:style style:family="graphic" style:name="a141">
      <style:graphic-properties style:writing-mode="lr-tb" draw:fill="solid" draw:fill-color="#000000" draw:opacity="100%" draw:stroke="none"/>
      <style:paragraph-properties/>
    </style:style>
    <style:style style:family="graphic" style:name="a142">
      <style:graphic-properties style:writing-mode="lr-tb" draw:fill="solid" draw:fill-color="#000000" draw:opacity="100%" draw:stroke="none"/>
      <style:paragraph-properties/>
    </style:style>
    <style:style style:family="graphic" style:name="a143">
      <style:graphic-properties style:writing-mode="lr-tb" draw:fill="solid" draw:fill-color="#000000" draw:opacity="100%" draw:stroke="none"/>
      <style:paragraph-properties/>
    </style:style>
    <style:style style:family="graphic" style:name="a144">
      <style:graphic-properties style:writing-mode="lr-tb" draw:fill="solid" draw:fill-color="#000000" draw:opacity="100%" draw:stroke="none"/>
      <style:paragraph-properties/>
    </style:style>
    <style:style style:family="graphic" style:name="a145">
      <style:graphic-properties style:writing-mode="lr-tb" draw:fill="solid" draw:fill-color="#000000" draw:opacity="100%" draw:stroke="none"/>
      <style:paragraph-properties/>
    </style:style>
    <style:style style:family="graphic" style:name="a146">
      <style:graphic-properties style:writing-mode="lr-tb"/>
    </style:style>
    <style:style style:family="graphic" style:name="a370">
      <style:graphic-properties style:writing-mode="lr-tb"/>
    </style:style>
    <style:style style:family="graphic" style:name="a147">
      <style:graphic-properties style:writing-mode="lr-tb" draw:fill="solid" draw:fill-color="#000000" draw:opacity="100%" draw:stroke="none"/>
      <style:paragraph-properties/>
    </style:style>
    <style:style style:family="graphic" style:name="a371">
      <style:graphic-properties style:writing-mode="lr-tb" draw:fill="solid" draw:fill-color="#000000" draw:opacity="100%" draw:stroke="none"/>
      <style:paragraph-properties/>
    </style:style>
    <style:style style:family="graphic" style:name="a148">
      <style:graphic-properties style:writing-mode="lr-tb" draw:fill="solid" draw:fill-color="#000000" draw:opacity="100%" draw:stroke="none"/>
      <style:paragraph-properties/>
    </style:style>
    <style:style style:family="graphic" style:name="a372">
      <style:graphic-properties style:writing-mode="lr-tb" draw:fill="solid" draw:fill-color="#000000" draw:opacity="100%" draw:stroke="none"/>
      <style:paragraph-properties/>
    </style:style>
    <style:style style:family="graphic" style:name="a149">
      <style:graphic-properties style:writing-mode="lr-tb" draw:fill="solid" draw:fill-color="#000000" draw:opacity="100%" draw:stroke="none"/>
      <style:paragraph-properties/>
    </style:style>
    <style:style style:family="graphic" style:name="a373">
      <style:graphic-properties style:writing-mode="lr-tb"/>
    </style:style>
    <style:style style:family="graphic" style:name="a374">
      <style:graphic-properties style:writing-mode="lr-tb" draw:fill="solid" draw:fill-color="#000000" draw:opacity="100%" draw:stroke="none"/>
      <style:paragraph-properties/>
    </style:style>
    <style:style style:family="graphic" style:name="a375">
      <style:graphic-properties style:writing-mode="lr-tb" draw:fill="solid" draw:fill-color="#000000" draw:opacity="100%" draw:stroke="none"/>
      <style:paragraph-properties/>
    </style:style>
    <style:style style:family="graphic" style:name="a376">
      <style:graphic-properties style:writing-mode="lr-tb" draw:fill="solid" draw:fill-color="#000000" draw:opacity="100%" draw:stroke="none"/>
      <style:paragraph-properties/>
    </style:style>
    <style:style style:family="graphic" style:name="a377">
      <style:graphic-properties style:writing-mode="lr-tb" draw:fill="solid" draw:fill-color="#000000" draw:opacity="100%" draw:stroke="none"/>
      <style:paragraph-properties/>
    </style:style>
    <style:style style:family="graphic" style:name="a378">
      <style:graphic-properties style:writing-mode="lr-tb"/>
    </style:style>
    <style:style style:family="graphic" style:name="a600">
      <style:graphic-properties style:writing-mode="lr-tb" draw:fill="solid" draw:fill-color="#000000" draw:opacity="100%" draw:stroke="none"/>
      <style:paragraph-properties/>
    </style:style>
    <style:style style:family="graphic" style:name="a379">
      <style:graphic-properties style:writing-mode="lr-tb" draw:fill="solid" draw:fill-color="#000000" draw:opacity="100%" draw:stroke="none"/>
      <style:paragraph-properties/>
    </style:style>
    <style:style style:family="graphic" style:name="a601">
      <style:graphic-properties style:writing-mode="lr-tb" draw:fill="solid" draw:fill-color="#000000" draw:opacity="100%" draw:stroke="none"/>
      <style:paragraph-properties/>
    </style:style>
    <style:style style:family="graphic" style:name="a602">
      <style:graphic-properties style:writing-mode="lr-tb" draw:fill="solid" draw:fill-color="#000000" draw:opacity="100%" draw:stroke="none"/>
      <style:paragraph-properties/>
    </style:style>
    <style:style style:family="graphic" style:name="a603">
      <style:graphic-properties style:writing-mode="lr-tb"/>
    </style:style>
    <style:style style:family="graphic" style:name="a604">
      <style:graphic-properties style:writing-mode="lr-tb" draw:fill="solid" draw:fill-color="#000000" draw:opacity="100%" draw:stroke="none"/>
      <style:paragraph-properties/>
    </style:style>
    <style:style style:family="graphic" style:name="a605">
      <style:graphic-properties style:writing-mode="lr-tb" draw:fill="solid" draw:fill-color="#000000" draw:opacity="100%" draw:stroke="none"/>
      <style:paragraph-properties/>
    </style:style>
    <style:style style:family="graphic" style:name="a606">
      <style:graphic-properties style:writing-mode="lr-tb" draw:fill="solid" draw:fill-color="#000000" draw:opacity="100%" draw:stroke="none"/>
      <style:paragraph-properties/>
    </style:style>
    <style:style style:family="graphic" style:name="a607" style:parent-style-name="Graphics">
      <style:graphic-properties fo:border="0.01042in none" fo:background-color="transparent" style:writing-mode="lr-tb" fo:clip="rect(0in, 0in, 0in, 0in)"/>
    </style:style>
    <style:style style:family="graphic" style:name="a608">
      <style:graphic-properties style:writing-mode="lr-tb"/>
    </style:style>
    <style:style style:family="graphic" style:name="a609">
      <style:graphic-properties style:writing-mode="lr-tb" draw:fill="solid" draw:fill-color="#000000" draw:opacity="100%" draw:stroke="none"/>
      <style:paragraph-properties/>
    </style:style>
    <style:style style:family="graphic" style:name="a150">
      <style:graphic-properties style:writing-mode="lr-tb"/>
    </style:style>
    <style:style style:family="graphic" style:name="a151">
      <style:graphic-properties style:writing-mode="lr-tb" draw:fill="solid" draw:fill-color="#000000" draw:opacity="100%" draw:stroke="none"/>
      <style:paragraph-properties/>
    </style:style>
    <style:style style:family="graphic" style:name="a152">
      <style:graphic-properties style:writing-mode="lr-tb" draw:fill="solid" draw:fill-color="#000000" draw:opacity="100%" draw:stroke="none"/>
      <style:paragraph-properties/>
    </style:style>
    <style:style style:family="graphic" style:name="a153">
      <style:graphic-properties style:writing-mode="lr-tb" draw:fill="solid" draw:fill-color="#000000" draw:opacity="100%" draw:stroke="none"/>
      <style:paragraph-properties/>
    </style:style>
    <style:style style:family="graphic" style:name="a154">
      <style:graphic-properties style:writing-mode="lr-tb" draw:fill="solid" draw:fill-color="#000000" draw:opacity="100%" draw:stroke="none"/>
      <style:paragraph-properties/>
    </style:style>
    <style:style style:family="graphic" style:name="a155">
      <style:graphic-properties style:writing-mode="lr-tb" draw:fill="solid" draw:fill-color="#000000" draw:opacity="100%" draw:stroke="none"/>
      <style:paragraph-properties/>
    </style:style>
    <style:style style:family="graphic" style:name="a156">
      <style:graphic-properties style:writing-mode="lr-tb" draw:fill="solid" draw:fill-color="#000000" draw:opacity="100%" draw:stroke="none"/>
      <style:paragraph-properties/>
    </style:style>
    <style:style style:family="graphic" style:name="a380">
      <style:graphic-properties style:writing-mode="lr-tb" draw:fill="solid" draw:fill-color="#000000" draw:opacity="100%" draw:stroke="none"/>
      <style:paragraph-properties/>
    </style:style>
    <style:style style:family="graphic" style:name="a157">
      <style:graphic-properties style:writing-mode="lr-tb" draw:fill="solid" draw:fill-color="#000000" draw:opacity="100%" draw:stroke="none"/>
      <style:paragraph-properties/>
    </style:style>
    <style:style style:family="graphic" style:name="a381">
      <style:graphic-properties style:writing-mode="lr-tb"/>
    </style:style>
    <style:style style:family="graphic" style:name="a158">
      <style:graphic-properties style:writing-mode="lr-tb" draw:fill="solid" draw:fill-color="#000000" draw:opacity="100%" draw:stroke="none"/>
      <style:paragraph-properties/>
    </style:style>
    <style:style style:family="graphic" style:name="a382">
      <style:graphic-properties style:writing-mode="lr-tb" draw:fill="solid" draw:fill-color="#000000" draw:opacity="100%" draw:stroke="none"/>
      <style:paragraph-properties/>
    </style:style>
    <style:style style:family="graphic" style:name="a159">
      <style:graphic-properties style:writing-mode="lr-tb" draw:fill="solid" draw:fill-color="#000000" draw:opacity="100%" draw:stroke="none"/>
      <style:paragraph-properties/>
    </style:style>
    <style:style style:family="graphic" style:name="a383">
      <style:graphic-properties style:writing-mode="lr-tb" draw:fill="solid" draw:fill-color="#000000" draw:opacity="100%" draw:stroke="none"/>
      <style:paragraph-properties/>
    </style:style>
    <style:style style:family="graphic" style:name="a384">
      <style:graphic-properties style:writing-mode="lr-tb"/>
    </style:style>
    <style:style style:family="graphic" style:name="a385">
      <style:graphic-properties style:writing-mode="lr-tb" draw:fill="solid" draw:fill-color="#000000" draw:opacity="100%" draw:stroke="none"/>
      <style:paragraph-properties/>
    </style:style>
    <style:style style:family="graphic" style:name="a386">
      <style:graphic-properties style:writing-mode="lr-tb" draw:fill="solid" draw:fill-color="#000000" draw:opacity="100%" draw:stroke="none"/>
      <style:paragraph-properties/>
    </style:style>
    <style:style style:family="graphic" style:name="a387" style:parent-style-name="Graphics">
      <style:graphic-properties fo:border="0.01042in none" fo:background-color="transparent" style:writing-mode="lr-tb" fo:clip="rect(0in, 0in, 0in, 0in)"/>
    </style:style>
    <style:style style:family="graphic" style:name="a388">
      <style:graphic-properties style:writing-mode="lr-tb"/>
    </style:style>
    <style:style style:family="graphic" style:name="a610">
      <style:graphic-properties style:writing-mode="lr-tb" draw:fill="solid" draw:fill-color="#000000" draw:opacity="100%" draw:stroke="none"/>
      <style:paragraph-properties/>
    </style:style>
    <style:style style:family="graphic" style:name="a389">
      <style:graphic-properties style:writing-mode="lr-tb" draw:fill="solid" draw:fill-color="#000000" draw:opacity="100%" draw:stroke="none"/>
      <style:paragraph-properties/>
    </style:style>
    <style:style style:family="graphic" style:name="a611">
      <style:graphic-properties style:writing-mode="lr-tb" draw:fill="solid" draw:fill-color="#000000" draw:opacity="100%" draw:stroke="none"/>
      <style:paragraph-properties/>
    </style:style>
    <style:style style:family="graphic" style:name="a612" style:parent-style-name="Graphics">
      <style:graphic-properties fo:border="0.01042in none" fo:background-color="transparent" style:writing-mode="lr-tb" fo:clip="rect(0in, 0in, 0in, 0in)"/>
    </style:style>
    <style:style style:family="graphic" style:name="a613">
      <style:graphic-properties style:writing-mode="lr-tb"/>
    </style:style>
    <style:style style:family="graphic" style:name="a614">
      <style:graphic-properties style:writing-mode="lr-tb" draw:fill="solid" draw:fill-color="#000000" draw:opacity="100%" draw:stroke="none"/>
      <style:paragraph-properties/>
    </style:style>
    <style:style style:family="graphic" style:name="a615">
      <style:graphic-properties style:writing-mode="lr-tb" draw:fill="solid" draw:fill-color="#000000" draw:opacity="100%" draw:stroke="none"/>
      <style:paragraph-properties/>
    </style:style>
    <style:style style:family="graphic" style:name="a616">
      <style:graphic-properties style:writing-mode="lr-tb" draw:fill="solid" draw:fill-color="#000000" draw:opacity="100%" draw:stroke="none"/>
      <style:paragraph-properties/>
    </style:style>
    <style:style style:family="graphic" style:name="a617">
      <style:graphic-properties style:writing-mode="lr-tb" draw:fill="solid" draw:fill-color="#000000" draw:opacity="100%" draw:stroke="none"/>
      <style:paragraph-properties/>
    </style:style>
    <style:style style:family="graphic" style:name="a618">
      <style:graphic-properties style:writing-mode="lr-tb" draw:fill="solid" draw:fill-color="#000000" draw:opacity="100%" draw:stroke="none"/>
      <style:paragraph-properties/>
    </style:style>
    <style:style style:family="graphic" style:name="a619">
      <style:graphic-properties style:writing-mode="lr-tb"/>
    </style:style>
    <style:style style:family="graphic" style:name="a160">
      <style:graphic-properties style:writing-mode="lr-tb" draw:fill="solid" draw:fill-color="#000000" draw:opacity="100%" draw:stroke="none"/>
      <style:paragraph-properties/>
    </style:style>
    <style:style style:family="graphic" style:name="a161">
      <style:graphic-properties style:writing-mode="lr-tb" draw:fill="solid" draw:fill-color="#000000" draw:opacity="100%" draw:stroke="none"/>
      <style:paragraph-properties/>
    </style:style>
    <style:style style:family="graphic" style:name="a162">
      <style:graphic-properties style:writing-mode="lr-tb" draw:fill="solid" draw:fill-color="#000000" draw:opacity="100%" draw:stroke="none"/>
      <style:paragraph-properties/>
    </style:style>
    <style:style style:family="graphic" style:name="a163">
      <style:graphic-properties style:writing-mode="lr-tb" draw:fill="solid" draw:fill-color="#000000" draw:opacity="100%" draw:stroke="none"/>
      <style:paragraph-properties/>
    </style:style>
    <style:style style:family="graphic" style:name="a164">
      <style:graphic-properties style:writing-mode="lr-tb" draw:fill="solid" draw:fill-color="#000000" draw:opacity="100%" draw:stroke="none"/>
      <style:paragraph-properties/>
    </style:style>
    <style:style style:family="graphic" style:name="a165" style:parent-style-name="Graphics">
      <style:graphic-properties fo:border="0.01042in none" fo:background-color="transparent" style:writing-mode="lr-tb" fo:clip="rect(0in, 0in, 0in, 0in)"/>
    </style:style>
    <style:style style:family="graphic" style:name="a166">
      <style:graphic-properties style:writing-mode="lr-tb"/>
    </style:style>
    <style:style style:family="graphic" style:name="a390">
      <style:graphic-properties style:writing-mode="lr-tb" draw:fill="solid" draw:fill-color="#000000" draw:opacity="100%" draw:stroke="none"/>
      <style:paragraph-properties/>
    </style:style>
    <style:style style:family="graphic" style:name="a167">
      <style:graphic-properties style:writing-mode="lr-tb" draw:fill="solid" draw:fill-color="#000000" draw:opacity="100%" draw:stroke="none"/>
      <style:paragraph-properties/>
    </style:style>
    <style:style style:family="graphic" style:name="a391">
      <style:graphic-properties style:writing-mode="lr-tb" draw:fill="solid" draw:fill-color="#000000" draw:opacity="100%" draw:stroke="none"/>
      <style:paragraph-properties/>
    </style:style>
    <style:style style:family="graphic" style:name="a168">
      <style:graphic-properties style:writing-mode="lr-tb" draw:fill="none" draw:stroke="solid" svg:stroke-width="0.01333in" svg:stroke-color="#000000" svg:stroke-opacity="100%" draw:stroke-linejoin="round"/>
      <style:paragraph-properties/>
    </style:style>
    <style:style style:family="graphic" style:name="a392">
      <style:graphic-properties style:writing-mode="lr-tb" draw:fill="solid" draw:fill-color="#000000" draw:opacity="100%" draw:stroke="none"/>
      <style:paragraph-properties/>
    </style:style>
    <style:style style:family="graphic" style:name="a169">
      <style:graphic-properties style:writing-mode="lr-tb" draw:fill="none" draw:stroke="solid" svg:stroke-width="0.00833in" svg:stroke-color="#000000" svg:stroke-opacity="100%" draw:stroke-linejoin="round"/>
      <style:paragraph-properties/>
    </style:style>
    <style:style style:family="graphic" style:name="a393">
      <style:graphic-properties style:writing-mode="lr-tb" draw:fill="solid" draw:fill-color="#000000" draw:opacity="100%" draw:stroke="none"/>
      <style:paragraph-properties/>
    </style:style>
    <style:style style:family="graphic" style:name="a394">
      <style:graphic-properties style:writing-mode="lr-tb"/>
    </style:style>
    <style:style style:family="graphic" style:name="a395">
      <style:graphic-properties style:writing-mode="lr-tb" draw:fill="solid" draw:fill-color="#000000" draw:opacity="100%" draw:stroke="none"/>
      <style:paragraph-properties/>
    </style:style>
    <style:style style:family="graphic" style:name="a396">
      <style:graphic-properties style:writing-mode="lr-tb" draw:fill="solid" draw:fill-color="#000000" draw:opacity="100%" draw:stroke="none"/>
      <style:paragraph-properties/>
    </style:style>
    <style:style style:family="graphic" style:name="a29" style:parent-style-name="Graphics">
      <style:graphic-properties fo:border="0.01042in none" fo:background-color="transparent" style:writing-mode="lr-tb" fo:clip="rect(0in, 0in, 0in, 0in)"/>
    </style:style>
    <style:style style:family="graphic" style:name="a397">
      <style:graphic-properties style:writing-mode="lr-tb" draw:fill="solid" draw:fill-color="#000000" draw:opacity="100%" draw:stroke="none"/>
      <style:paragraph-properties/>
    </style:style>
    <style:style style:family="graphic" style:name="a398">
      <style:graphic-properties style:writing-mode="lr-tb" draw:fill="solid" draw:fill-color="#000000" draw:opacity="100%" draw:stroke="none"/>
      <style:paragraph-properties/>
    </style:style>
    <style:style style:family="graphic" style:name="a620">
      <style:graphic-properties style:writing-mode="lr-tb" draw:fill="solid" draw:fill-color="#000000" draw:opacity="100%" draw:stroke="none"/>
      <style:paragraph-properties/>
    </style:style>
    <style:style style:family="graphic" style:name="a399">
      <style:graphic-properties style:writing-mode="lr-tb"/>
    </style:style>
    <style:style style:family="graphic" style:name="a621">
      <style:graphic-properties style:writing-mode="lr-tb" draw:fill="solid" draw:fill-color="#000000" draw:opacity="100%" draw:stroke="none"/>
      <style:paragraph-properties/>
    </style:style>
    <style:style style:family="graphic" style:name="a622">
      <style:graphic-properties style:writing-mode="lr-tb" draw:fill="solid" draw:fill-color="#000000" draw:opacity="100%" draw:stroke="none"/>
      <style:paragraph-properties/>
    </style:style>
    <style:style style:family="graphic" style:name="a623">
      <style:graphic-properties style:writing-mode="lr-tb" draw:fill="solid" draw:fill-color="#000000" draw:opacity="100%" draw:stroke="none"/>
      <style:paragraph-properties/>
    </style:style>
    <style:style style:family="graphic" style:name="a624">
      <style:graphic-properties style:writing-mode="lr-tb" draw:fill="solid" draw:fill-color="#000000" draw:opacity="100%" draw:stroke="none"/>
      <style:paragraph-properties/>
    </style:style>
    <style:style style:family="graphic" style:name="a625">
      <style:graphic-properties style:writing-mode="lr-tb"/>
    </style:style>
    <style:style style:family="graphic" style:name="a626">
      <style:graphic-properties style:writing-mode="lr-tb" draw:fill="solid" draw:fill-color="#000000" draw:opacity="100%" draw:stroke="none"/>
      <style:paragraph-properties/>
    </style:style>
    <style:style style:family="graphic" style:name="a627">
      <style:graphic-properties style:writing-mode="lr-tb" draw:fill="solid" draw:fill-color="#000000" draw:opacity="100%" draw:stroke="none"/>
      <style:paragraph-properties/>
    </style:style>
    <style:style style:family="graphic" style:name="a628" style:parent-style-name="Graphics">
      <style:graphic-properties fo:border="0.01042in none" fo:background-color="transparent" style:writing-mode="lr-tb" fo:clip="rect(0in, 0in, 0in, 0in)"/>
    </style:style>
    <style:style style:family="graphic" style:name="a629">
      <style:graphic-properties style:writing-mode="lr-tb"/>
    </style:style>
    <style:style style:family="graphic" style:name="a170">
      <style:graphic-properties style:writing-mode="lr-tb" draw:fill="solid" draw:fill-color="#000000" draw:opacity="100%" draw:stroke="none"/>
      <style:paragraph-properties/>
    </style:style>
    <style:style style:family="graphic" style:name="a171">
      <style:graphic-properties style:writing-mode="lr-tb" draw:fill="none" draw:stroke="solid" svg:stroke-width="0.0125in" svg:stroke-color="#000000" svg:stroke-opacity="100%" draw:stroke-linejoin="round"/>
      <style:paragraph-properties/>
    </style:style>
    <style:style style:family="graphic" style:name="a172">
      <style:graphic-properties style:writing-mode="lr-tb" draw:fill="solid" draw:fill-color="#000000" draw:opacity="100%" draw:stroke="none"/>
      <style:paragraph-properties/>
    </style:style>
    <style:style style:family="graphic" style:name="a173">
      <style:graphic-properties style:writing-mode="lr-tb" draw:fill="solid" draw:fill-color="#000000" draw:opacity="100%" draw:stroke="none"/>
      <style:paragraph-properties/>
    </style:style>
    <style:style style:family="graphic" style:name="a30" style:parent-style-name="Graphics">
      <style:graphic-properties fo:border="0.01042in none" fo:background-color="transparent" style:writing-mode="lr-tb" fo:clip="rect(0in, 0in, 0in, 0in)"/>
    </style:style>
    <style:style style:family="graphic" style:name="a174">
      <style:graphic-properties style:writing-mode="lr-tb" draw:fill="solid" draw:fill-color="#000000" draw:opacity="100%" draw:stroke="none"/>
      <style:paragraph-properties/>
    </style:style>
    <style:style style:family="graphic" style:name="a31" style:parent-style-name="Graphics">
      <style:graphic-properties fo:border="0.01042in none" fo:background-color="transparent" style:writing-mode="lr-tb" fo:clip="rect(0in, 0in, 0in, 0in)"/>
    </style:style>
    <style:style style:family="graphic" style:name="a175">
      <style:graphic-properties style:writing-mode="lr-tb" draw:fill="solid" draw:fill-color="#000000" draw:opacity="100%" draw:stroke="none"/>
      <style:paragraph-properties/>
    </style:style>
    <style:style style:family="graphic" style:name="a32" style:parent-style-name="Graphics">
      <style:graphic-properties fo:border="0.01042in none" fo:background-color="transparent" style:writing-mode="lr-tb" fo:clip="rect(0in, 0in, 0in, 0in)"/>
    </style:style>
    <style:style style:family="graphic" style:name="a176">
      <style:graphic-properties style:writing-mode="lr-tb"/>
    </style:style>
    <style:style style:family="graphic" style:name="a33">
      <style:graphic-properties style:writing-mode="lr-tb" draw:fill="solid" draw:fill-color="#000000" draw:opacity="100%" draw:stroke="none"/>
      <style:paragraph-properties/>
    </style:style>
    <style:style style:family="graphic" style:name="a177">
      <style:graphic-properties style:writing-mode="lr-tb" draw:fill="solid" draw:fill-color="#000000" draw:opacity="100%" draw:stroke="none"/>
      <style:paragraph-properties/>
    </style:style>
    <style:style style:family="graphic" style:name="a34">
      <style:graphic-properties style:writing-mode="lr-tb" draw:fill="solid" draw:fill-color="#000000" draw:opacity="100%" draw:stroke="none"/>
      <style:paragraph-properties/>
    </style:style>
    <style:style style:family="graphic" style:name="a178">
      <style:graphic-properties style:writing-mode="lr-tb" draw:fill="solid" draw:fill-color="#000000" draw:opacity="100%" draw:stroke="none"/>
      <style:paragraph-properties/>
    </style:style>
    <style:style style:family="graphic" style:name="a400">
      <style:graphic-properties style:writing-mode="lr-tb" draw:fill="solid" draw:fill-color="#000000" draw:opacity="100%" draw:stroke="none"/>
      <style:paragraph-properties/>
    </style:style>
    <style:style style:family="graphic" style:name="a35">
      <style:graphic-properties style:writing-mode="lr-tb" draw:fill="solid" draw:fill-color="#000000" draw:opacity="100%" draw:stroke="none"/>
      <style:paragraph-properties/>
    </style:style>
    <style:style style:family="graphic" style:name="a179">
      <style:graphic-properties style:writing-mode="lr-tb" draw:fill="solid" draw:fill-color="#000000" draw:opacity="100%" draw:stroke="none"/>
      <style:paragraph-properties/>
    </style:style>
    <style:style style:family="graphic" style:name="a401">
      <style:graphic-properties style:writing-mode="lr-tb" draw:fill="solid" draw:fill-color="#000000" draw:opacity="100%" draw:stroke="none"/>
      <style:paragraph-properties/>
    </style:style>
    <style:style style:family="graphic" style:name="a36">
      <style:graphic-properties style:writing-mode="lr-tb"/>
    </style:style>
    <style:style style:family="graphic" style:name="a37">
      <style:graphic-properties style:writing-mode="lr-tb" draw:fill="solid" draw:fill-color="#000000" draw:opacity="100%" draw:stroke="none"/>
      <style:paragraph-properties/>
    </style:style>
    <style:style style:family="graphic" style:name="a402">
      <style:graphic-properties style:writing-mode="lr-tb" draw:fill="solid" draw:fill-color="#000000" draw:opacity="100%" draw:stroke="none"/>
      <style:paragraph-properties/>
    </style:style>
    <style:style style:family="graphic" style:name="a38">
      <style:graphic-properties style:writing-mode="lr-tb" draw:fill="solid" draw:fill-color="#000000" draw:opacity="100%" draw:stroke="none"/>
      <style:paragraph-properties/>
    </style:style>
    <style:style style:family="graphic" style:name="a403">
      <style:graphic-properties style:writing-mode="lr-tb"/>
    </style:style>
    <style:style style:family="graphic" style:name="a39">
      <style:graphic-properties style:writing-mode="lr-tb" draw:fill="solid" draw:fill-color="#000000" draw:opacity="100%" draw:stroke="none"/>
      <style:paragraph-properties/>
    </style:style>
    <style:style style:family="graphic" style:name="a404">
      <style:graphic-properties style:writing-mode="lr-tb" draw:fill="solid" draw:fill-color="#000000" draw:opacity="100%" draw:stroke="none"/>
      <style:paragraph-properties/>
    </style:style>
    <style:style style:family="graphic" style:name="a405">
      <style:graphic-properties style:writing-mode="lr-tb" draw:fill="solid" draw:fill-color="#000000" draw:opacity="100%" draw:stroke="none"/>
      <style:paragraph-properties/>
    </style:style>
    <style:style style:family="graphic" style:name="a630">
      <style:graphic-properties style:writing-mode="lr-tb" draw:fill="solid" draw:fill-color="#000000" draw:opacity="100%" draw:stroke="none"/>
      <style:paragraph-properties/>
    </style:style>
    <style:style style:family="graphic" style:name="a406">
      <style:graphic-properties style:writing-mode="lr-tb" draw:fill="solid" draw:fill-color="#000000" draw:opacity="100%" draw:stroke="none"/>
      <style:paragraph-properties/>
    </style:style>
    <style:style style:family="graphic" style:name="a631">
      <style:graphic-properties style:writing-mode="lr-tb" draw:fill="solid" draw:fill-color="#000000" draw:opacity="100%" draw:stroke="none"/>
      <style:paragraph-properties/>
    </style:style>
    <style:style style:family="graphic" style:name="a407">
      <style:graphic-properties style:writing-mode="lr-tb" draw:fill="solid" draw:fill-color="#000000" draw:opacity="100%" draw:stroke="none"/>
      <style:paragraph-properties/>
    </style:style>
    <style:style style:family="graphic" style:name="a632">
      <style:graphic-properties style:writing-mode="lr-tb"/>
    </style:style>
    <style:style style:family="graphic" style:name="a408">
      <style:graphic-properties style:writing-mode="lr-tb" draw:fill="solid" draw:fill-color="#000000" draw:opacity="100%" draw:stroke="none"/>
      <style:paragraph-properties/>
    </style:style>
    <style:style style:family="graphic" style:name="a633">
      <style:graphic-properties style:writing-mode="lr-tb" draw:fill="solid" draw:fill-color="#000000" draw:opacity="100%" draw:stroke="none"/>
      <style:paragraph-properties/>
    </style:style>
    <style:style style:family="graphic" style:name="a409">
      <style:graphic-properties style:writing-mode="lr-tb" draw:fill="solid" draw:fill-color="#000000" draw:opacity="100%" draw:stroke="none"/>
      <style:paragraph-properties/>
    </style:style>
    <style:style style:family="graphic" style:name="a634">
      <style:graphic-properties style:writing-mode="lr-tb" draw:fill="solid" draw:fill-color="#000000" draw:opacity="100%" draw:stroke="none"/>
      <style:paragraph-properties/>
    </style:style>
    <style:style style:family="graphic" style:name="a635">
      <style:graphic-properties style:writing-mode="lr-tb" draw:fill="solid" draw:fill-color="#000000" draw:opacity="100%" draw:stroke="none"/>
      <style:paragraph-properties/>
    </style:style>
    <style:style style:family="graphic" style:name="a636">
      <style:graphic-properties style:writing-mode="lr-tb" draw:fill="solid" draw:fill-color="#000000" draw:opacity="100%" draw:stroke="none"/>
      <style:paragraph-properties/>
    </style:style>
    <style:style style:family="graphic" style:name="a637">
      <style:graphic-properties style:writing-mode="lr-tb" draw:fill="solid" draw:fill-color="#000000" draw:opacity="100%" draw:stroke="none"/>
      <style:paragraph-properties/>
    </style:style>
    <style:style style:family="graphic" style:name="a638">
      <style:graphic-properties style:writing-mode="lr-tb" draw:fill="solid" draw:fill-color="#000000" draw:opacity="100%" draw:stroke="none"/>
      <style:paragraph-properties/>
    </style:style>
    <style:style style:family="graphic" style:name="a639">
      <style:graphic-properties style:writing-mode="lr-tb" draw:fill="solid" draw:fill-color="#000000" draw:opacity="100%" draw:stroke="none"/>
      <style:paragraph-properties/>
    </style:style>
    <style:style style:family="graphic" style:name="a180">
      <style:graphic-properties style:writing-mode="lr-tb" draw:fill="solid" draw:fill-color="#000000" draw:opacity="100%" draw:stroke="none"/>
      <style:paragraph-properties/>
    </style:style>
    <style:style style:family="graphic" style:name="a181">
      <style:graphic-properties style:writing-mode="lr-tb" draw:fill="solid" draw:fill-color="#000000" draw:opacity="100%" draw:stroke="none"/>
      <style:paragraph-properties/>
    </style:style>
    <style:style style:family="graphic" style:name="a182">
      <style:graphic-properties style:writing-mode="lr-tb" draw:fill="solid" draw:fill-color="#000000" draw:opacity="100%" draw:stroke="none"/>
      <style:paragraph-properties/>
    </style:style>
    <style:style style:family="graphic" style:name="a183">
      <style:graphic-properties style:writing-mode="lr-tb" draw:fill="solid" draw:fill-color="#000000" draw:opacity="100%" draw:stroke="none"/>
      <style:paragraph-properties/>
    </style:style>
    <style:style style:family="graphic" style:name="a40">
      <style:graphic-properties style:writing-mode="lr-tb" draw:fill="solid" draw:fill-color="#000000" draw:opacity="100%" draw:stroke="none"/>
      <style:paragraph-properties/>
    </style:style>
    <style:style style:family="graphic" style:name="a184">
      <style:graphic-properties style:writing-mode="lr-tb" draw:fill="solid" draw:fill-color="#000000" draw:opacity="100%" draw:stroke="none"/>
      <style:paragraph-properties/>
    </style:style>
    <style:style style:family="graphic" style:name="a41">
      <style:graphic-properties style:writing-mode="lr-tb" draw:fill="solid" draw:fill-color="#000000" draw:opacity="100%" draw:stroke="none"/>
      <style:paragraph-properties/>
    </style:style>
    <style:style style:family="graphic" style:name="a185" style:parent-style-name="Graphics">
      <style:graphic-properties fo:border="0.01042in none" fo:background-color="transparent" style:writing-mode="lr-tb" fo:clip="rect(0in, 0in, 0in, 0in)"/>
    </style:style>
    <style:style style:family="graphic" style:name="a42">
      <style:graphic-properties style:writing-mode="lr-tb" draw:fill="solid" draw:fill-color="#000000" draw:opacity="100%" draw:stroke="none"/>
      <style:paragraph-properties/>
    </style:style>
    <style:style style:family="graphic" style:name="a186" style:parent-style-name="Graphics">
      <style:graphic-properties fo:border="0.01042in none" fo:background-color="transparent" style:writing-mode="lr-tb" fo:clip="rect(0in, 0in, 0in, 0in)"/>
    </style:style>
    <style:style style:family="graphic" style:name="a43">
      <style:graphic-properties style:writing-mode="lr-tb" draw:fill="solid" draw:fill-color="#000000" draw:opacity="100%" draw:stroke="none"/>
      <style:paragraph-properties/>
    </style:style>
    <style:style style:family="graphic" style:name="a187">
      <style:graphic-properties style:writing-mode="lr-tb"/>
    </style:style>
    <style:style style:family="graphic" style:name="a44">
      <style:graphic-properties style:writing-mode="lr-tb" draw:fill="solid" draw:fill-color="#000000" draw:opacity="100%" draw:stroke="none"/>
      <style:paragraph-properties/>
    </style:style>
    <style:style style:family="graphic" style:name="a188">
      <style:graphic-properties style:writing-mode="lr-tb" draw:fill="solid" draw:fill-color="#000000" draw:opacity="100%" draw:stroke="none"/>
      <style:paragraph-properties/>
    </style:style>
    <style:style style:family="graphic" style:name="a410">
      <style:graphic-properties style:writing-mode="lr-tb" draw:fill="solid" draw:fill-color="#000000" draw:opacity="100%" draw:stroke="none"/>
      <style:paragraph-properties/>
    </style:style>
    <style:style style:family="graphic" style:name="a45">
      <style:graphic-properties style:writing-mode="lr-tb" draw:fill="solid" draw:fill-color="#000000" draw:opacity="100%" draw:stroke="none"/>
      <style:paragraph-properties/>
    </style:style>
    <style:style style:family="graphic" style:name="a189">
      <style:graphic-properties style:writing-mode="lr-tb" draw:fill="solid" draw:fill-color="#000000" draw:opacity="100%" draw:stroke="none"/>
      <style:paragraph-properties/>
    </style:style>
    <style:style style:family="graphic" style:name="a411">
      <style:graphic-properties style:writing-mode="lr-tb" draw:fill="solid" draw:fill-color="#000000" draw:opacity="100%" draw:stroke="none"/>
      <style:paragraph-properties/>
    </style:style>
    <style:style style:family="graphic" style:name="a46">
      <style:graphic-properties style:writing-mode="lr-tb" draw:fill="solid" draw:fill-color="#000000" draw:opacity="100%" draw:stroke="none"/>
      <style:paragraph-properties/>
    </style:style>
    <style:style style:family="graphic" style:name="a47">
      <style:graphic-properties style:writing-mode="lr-tb" draw:fill="solid" draw:fill-color="#000000" draw:opacity="100%" draw:stroke="none"/>
      <style:paragraph-properties/>
    </style:style>
    <style:style style:family="graphic" style:name="a412">
      <style:graphic-properties style:writing-mode="lr-tb"/>
    </style:style>
    <style:style style:family="graphic" style:name="a48">
      <style:graphic-properties style:writing-mode="lr-tb" draw:fill="solid" draw:fill-color="#000000" draw:opacity="100%" draw:stroke="none"/>
      <style:paragraph-properties/>
    </style:style>
    <style:style style:family="graphic" style:name="a413">
      <style:graphic-properties style:writing-mode="lr-tb" draw:fill="solid" draw:fill-color="#000000" draw:opacity="100%" draw:stroke="none"/>
      <style:paragraph-properties/>
    </style:style>
    <style:style style:family="graphic" style:name="a49">
      <style:graphic-properties style:writing-mode="lr-tb" draw:fill="solid" draw:fill-color="#000000" draw:opacity="100%" draw:stroke="none"/>
      <style:paragraph-properties/>
    </style:style>
    <style:style style:family="graphic" style:name="a414">
      <style:graphic-properties style:writing-mode="lr-tb" draw:fill="solid" draw:fill-color="#000000" draw:opacity="100%" draw:stroke="none"/>
      <style:paragraph-properties/>
    </style:style>
    <style:style style:family="graphic" style:name="a415">
      <style:graphic-properties style:writing-mode="lr-tb"/>
    </style:style>
    <style:style style:family="graphic" style:name="a416">
      <style:graphic-properties style:writing-mode="lr-tb" draw:fill="solid" draw:fill-color="#000000" draw:opacity="100%" draw:stroke="none"/>
      <style:paragraph-properties/>
    </style:style>
    <style:style style:family="graphic" style:name="a640">
      <style:graphic-properties style:writing-mode="lr-tb" draw:fill="solid" draw:fill-color="#000000" draw:opacity="100%" draw:stroke="none"/>
      <style:paragraph-properties/>
    </style:style>
    <style:style style:family="graphic" style:name="a417">
      <style:graphic-properties style:writing-mode="lr-tb" draw:fill="solid" draw:fill-color="#000000" draw:opacity="100%" draw:stroke="none"/>
      <style:paragraph-properties/>
    </style:style>
    <style:style style:family="graphic" style:name="a641">
      <style:graphic-properties style:writing-mode="lr-tb" draw:fill="solid" draw:fill-color="#000000" draw:opacity="100%" draw:stroke="none"/>
      <style:paragraph-properties/>
    </style:style>
    <style:style style:family="graphic" style:name="a418" style:parent-style-name="Graphics">
      <style:graphic-properties fo:border="0.01042in none" fo:background-color="transparent" style:writing-mode="lr-tb" fo:clip="rect(0in, 0in, 0in, 0in)"/>
    </style:style>
    <style:style style:family="graphic" style:name="a642">
      <style:graphic-properties style:writing-mode="lr-tb" draw:fill="solid" draw:fill-color="#000000" draw:opacity="100%" draw:stroke="none"/>
      <style:paragraph-properties/>
    </style:style>
    <style:style style:family="graphic" style:name="a419" style:parent-style-name="Graphics">
      <style:graphic-properties fo:border="0.01042in none" fo:background-color="transparent" style:writing-mode="lr-tb" fo:clip="rect(0in, 0in, 0in, 0in)"/>
    </style:style>
    <style:style style:family="graphic" style:name="a643">
      <style:graphic-properties style:writing-mode="lr-tb"/>
    </style:style>
    <style:style style:family="graphic" style:name="a644">
      <style:graphic-properties style:writing-mode="lr-tb" draw:fill="solid" draw:fill-color="#000000" draw:opacity="100%" draw:stroke="none"/>
      <style:paragraph-properties/>
    </style:style>
    <style:style style:family="graphic" style:name="a645">
      <style:graphic-properties style:writing-mode="lr-tb" draw:fill="solid" draw:fill-color="#000000" draw:opacity="100%" draw:stroke="none"/>
      <style:paragraph-properties/>
    </style:style>
    <style:style style:family="graphic" style:name="a646">
      <style:graphic-properties style:writing-mode="lr-tb" draw:fill="solid" draw:fill-color="#000000" draw:opacity="100%" draw:stroke="none"/>
      <style:paragraph-properties/>
    </style:style>
    <style:style style:family="graphic" style:name="a647">
      <style:graphic-properties style:writing-mode="lr-tb" draw:fill="solid" draw:fill-color="#000000" draw:opacity="100%" draw:stroke="none"/>
      <style:paragraph-properties/>
    </style:style>
    <style:style style:family="graphic" style:name="a648">
      <style:graphic-properties style:writing-mode="lr-tb" draw:fill="solid" draw:fill-color="#000000" draw:opacity="100%" draw:stroke="none"/>
      <style:paragraph-properties/>
    </style:style>
    <style:style style:family="graphic" style:name="a649">
      <style:graphic-properties style:writing-mode="lr-tb"/>
    </style:style>
    <style:style style:family="graphic" style:name="a190">
      <style:graphic-properties style:writing-mode="lr-tb" draw:fill="solid" draw:fill-color="#000000" draw:opacity="100%" draw:stroke="none"/>
      <style:paragraph-properties/>
    </style:style>
    <style:style style:family="graphic" style:name="a191">
      <style:graphic-properties style:writing-mode="lr-tb"/>
    </style:style>
    <style:style style:family="graphic" style:name="a192">
      <style:graphic-properties style:writing-mode="lr-tb" draw:fill="solid" draw:fill-color="#000000" draw:opacity="100%" draw:stroke="none"/>
      <style:paragraph-properties/>
    </style:style>
    <style:style style:family="graphic" style:name="a193">
      <style:graphic-properties style:writing-mode="lr-tb" draw:fill="solid" draw:fill-color="#000000" draw:opacity="100%" draw:stroke="none"/>
      <style:paragraph-properties/>
    </style:style>
    <style:style style:family="graphic" style:name="a50">
      <style:graphic-properties style:writing-mode="lr-tb"/>
    </style:style>
    <style:style style:family="graphic" style:name="a194">
      <style:graphic-properties style:writing-mode="lr-tb"/>
    </style:style>
    <style:style style:family="graphic" style:name="a51">
      <style:graphic-properties style:writing-mode="lr-tb" draw:fill="solid" draw:fill-color="#000000" draw:opacity="100%" draw:stroke="none"/>
      <style:paragraph-properties/>
    </style:style>
    <style:style style:family="graphic" style:name="a195">
      <style:graphic-properties style:writing-mode="lr-tb" draw:fill="solid" draw:fill-color="#000000" draw:opacity="100%" draw:stroke="none"/>
      <style:paragraph-properties/>
    </style:style>
    <style:style style:family="graphic" style:name="a52">
      <style:graphic-properties style:writing-mode="lr-tb" draw:fill="none" draw:stroke="solid" svg:stroke-width="0.03806in" svg:stroke-color="#000000" svg:stroke-opacity="100%" draw:stroke-linejoin="round"/>
      <style:paragraph-properties/>
    </style:style>
    <style:style style:family="graphic" style:name="a196">
      <style:graphic-properties style:writing-mode="lr-tb" draw:fill="solid" draw:fill-color="#000000" draw:opacity="100%" draw:stroke="none"/>
      <style:paragraph-properties/>
    </style:style>
    <style:style style:family="graphic" style:name="a53">
      <style:graphic-properties style:writing-mode="lr-tb" draw:fill="none" draw:stroke="solid" svg:stroke-width="0.03194in" svg:stroke-color="#000000" svg:stroke-opacity="100%" draw:stroke-linejoin="round"/>
      <style:paragraph-properties/>
    </style:style>
    <style:style style:family="graphic" style:name="a197">
      <style:graphic-properties style:writing-mode="lr-tb" draw:fill="solid" draw:fill-color="#000000" draw:opacity="100%" draw:stroke="none"/>
      <style:paragraph-properties/>
    </style:style>
    <style:style style:family="graphic" style:name="a54">
      <style:graphic-properties style:writing-mode="lr-tb" draw:fill="none" draw:stroke="solid" svg:stroke-width="0.03194in" svg:stroke-color="#000000" svg:stroke-opacity="100%" draw:stroke-linejoin="round"/>
      <style:paragraph-properties/>
    </style:style>
    <style:style style:family="graphic" style:name="a420" style:parent-style-name="Graphics">
      <style:graphic-properties fo:border="0.01042in none" fo:background-color="transparent" style:writing-mode="lr-tb" fo:clip="rect(0in, 0in, 0in, 0in)"/>
    </style:style>
    <style:style style:family="graphic" style:name="a55">
      <style:graphic-properties style:writing-mode="lr-tb" draw:fill="solid" draw:fill-color="#000000" draw:opacity="100%" draw:stroke="none"/>
      <style:paragraph-properties/>
    </style:style>
    <style:style style:family="graphic" style:name="a198">
      <style:graphic-properties style:writing-mode="lr-tb" draw:fill="solid" draw:fill-color="#000000" draw:opacity="100%" draw:stroke="none"/>
      <style:paragraph-properties/>
    </style:style>
    <style:style style:family="graphic" style:name="a421" style:parent-style-name="Graphics">
      <style:graphic-properties fo:border="0.01042in none" fo:background-color="transparent" style:writing-mode="lr-tb" fo:clip="rect(0in, 0in, 0in, 0in)"/>
    </style:style>
    <style:style style:family="graphic" style:name="a56">
      <style:graphic-properties style:writing-mode="lr-tb" draw:fill="none" draw:stroke="solid" svg:stroke-width="0.01306in" svg:stroke-color="#000000" svg:stroke-opacity="100%" draw:stroke-linejoin="round"/>
      <style:paragraph-properties/>
    </style:style>
    <style:style style:family="graphic" style:name="a199">
      <style:graphic-properties style:writing-mode="lr-tb" draw:fill="solid" draw:fill-color="#000000" draw:opacity="100%" draw:stroke="none"/>
      <style:paragraph-properties/>
    </style:style>
    <style:style style:family="graphic" style:name="a422" style:parent-style-name="Graphics">
      <style:graphic-properties fo:border="0.01042in none" fo:background-color="transparent" style:writing-mode="lr-tb" fo:clip="rect(0in, 0in, 0in, 0in)"/>
    </style:style>
    <style:style style:family="graphic" style:name="a57">
      <style:graphic-properties style:writing-mode="lr-tb" draw:fill="none" draw:stroke="solid" svg:stroke-width="0.0125in" svg:stroke-color="#000000" svg:stroke-opacity="100%" draw:stroke-linejoin="round"/>
      <style:paragraph-properties/>
    </style:style>
    <style:style style:family="graphic" style:name="a423" style:parent-style-name="Graphics">
      <style:graphic-properties fo:border="0.01042in none" fo:background-color="transparent" style:writing-mode="lr-tb" fo:clip="rect(0in, 0in, 0in, 0in)"/>
    </style:style>
    <style:style style:family="graphic" style:name="a58">
      <style:graphic-properties style:writing-mode="lr-tb" draw:fill="none" draw:stroke="solid" svg:stroke-width="0.00833in" svg:stroke-color="#000000" svg:stroke-opacity="100%" draw:stroke-linejoin="round"/>
      <style:paragraph-properties/>
    </style:style>
    <style:style style:family="graphic" style:name="a424" style:parent-style-name="Graphics">
      <style:graphic-properties fo:border="0.01042in none" fo:background-color="transparent" style:writing-mode="lr-tb" fo:clip="rect(0in, 0in, 0in, 0in)"/>
    </style:style>
    <style:style style:family="graphic" style:name="a59">
      <style:graphic-properties style:writing-mode="lr-tb" draw:fill="none" draw:stroke="solid" svg:stroke-width="0.0125in" svg:stroke-color="#000000" svg:stroke-opacity="100%" draw:stroke-linejoin="round"/>
      <style:paragraph-properties/>
    </style:style>
    <style:style style:family="graphic" style:name="a425" style:parent-style-name="Graphics">
      <style:graphic-properties fo:border="0.01042in none" fo:background-color="transparent" style:writing-mode="lr-tb" fo:clip="rect(0in, 0in, 0in, 0in)"/>
    </style:style>
    <style:style style:family="graphic" style:name="a426" style:parent-style-name="Graphics">
      <style:graphic-properties fo:border="0.01042in none" fo:background-color="transparent" style:writing-mode="lr-tb" fo:clip="rect(0in, 0in, 0in, 0in)"/>
    </style:style>
    <style:style style:family="graphic" style:name="a650">
      <style:graphic-properties style:writing-mode="lr-tb" draw:fill="solid" draw:fill-color="#000000" draw:opacity="100%" draw:stroke="none"/>
      <style:paragraph-properties/>
    </style:style>
    <style:style style:family="graphic" style:name="a427" style:parent-style-name="Graphics">
      <style:graphic-properties fo:border="0.01042in none" fo:background-color="transparent" style:writing-mode="lr-tb" fo:clip="rect(0in, 0in, 0in, 0in)"/>
    </style:style>
    <style:style style:family="graphic" style:name="a651">
      <style:graphic-properties style:writing-mode="lr-tb" draw:fill="solid" draw:fill-color="#000000" draw:opacity="100%" draw:stroke="none"/>
      <style:paragraph-properties/>
    </style:style>
    <style:style style:family="graphic" style:name="a428" style:parent-style-name="Graphics">
      <style:graphic-properties fo:border="0.01042in none" fo:background-color="transparent" style:writing-mode="lr-tb" fo:clip="rect(0in, 0in, 0in, 0in)"/>
    </style:style>
    <style:style style:family="graphic" style:name="a652">
      <style:graphic-properties style:writing-mode="lr-tb" draw:fill="solid" draw:fill-color="#000000" draw:opacity="100%" draw:stroke="none"/>
      <style:paragraph-properties/>
    </style:style>
    <style:style style:family="graphic" style:name="a429" style:parent-style-name="Graphics">
      <style:graphic-properties fo:border="0.01042in none" fo:background-color="transparent" style:writing-mode="lr-tb" fo:clip="rect(0in, 0in, 0in, 0in)"/>
    </style:style>
    <style:style style:family="graphic" style:name="a653">
      <style:graphic-properties style:writing-mode="lr-tb" draw:fill="solid" draw:fill-color="#000000" draw:opacity="100%" draw:stroke="none"/>
      <style:paragraph-properties/>
    </style:style>
    <style:style style:family="graphic" style:name="a654">
      <style:graphic-properties style:writing-mode="lr-tb"/>
    </style:style>
    <style:style style:family="graphic" style:name="a655">
      <style:graphic-properties style:writing-mode="lr-tb" draw:fill="solid" draw:fill-color="#000000" draw:opacity="100%" draw:stroke="none"/>
      <style:paragraph-properties/>
    </style:style>
    <style:style style:family="graphic" style:name="a656">
      <style:graphic-properties style:writing-mode="lr-tb" draw:fill="solid" draw:fill-color="#000000" draw:opacity="100%" draw:stroke="none"/>
      <style:paragraph-properties/>
    </style:style>
    <style:style style:family="graphic" style:name="a657">
      <style:graphic-properties style:writing-mode="lr-tb" draw:fill="solid" draw:fill-color="#000000" draw:opacity="100%" draw:stroke="none"/>
      <style:paragraph-properties/>
    </style:style>
    <style:style style:family="graphic" style:name="a658">
      <style:graphic-properties style:writing-mode="lr-tb" draw:fill="solid" draw:fill-color="#000000" draw:opacity="100%" draw:stroke="none"/>
      <style:paragraph-properties/>
    </style:style>
    <style:style style:family="graphic" style:name="a659">
      <style:graphic-properties style:writing-mode="lr-tb" draw:fill="solid" draw:fill-color="#000000" draw:opacity="100%" draw:stroke="none"/>
      <style:paragraph-properties/>
    </style:style>
    <style:style style:family="graphic" style:name="a200">
      <style:graphic-properties style:writing-mode="lr-tb"/>
    </style:style>
    <style:style style:family="graphic" style:name="a201">
      <style:graphic-properties style:writing-mode="lr-tb" draw:fill="solid" draw:fill-color="#000000" draw:opacity="100%" draw:stroke="none"/>
      <style:paragraph-properties/>
    </style:style>
    <style:style style:family="graphic" style:name="a60">
      <style:graphic-properties style:writing-mode="lr-tb" draw:fill="none" draw:stroke="solid" svg:stroke-width="0.01306in" svg:stroke-color="#000000" svg:stroke-opacity="100%" draw:stroke-linejoin="round"/>
      <style:paragraph-properties/>
    </style:style>
    <style:style style:family="graphic" style:name="a202">
      <style:graphic-properties style:writing-mode="lr-tb" draw:fill="solid" draw:fill-color="#000000" draw:opacity="100%" draw:stroke="none"/>
      <style:paragraph-properties/>
    </style:style>
    <style:style style:family="graphic" style:name="a61">
      <style:graphic-properties style:writing-mode="lr-tb" draw:fill="solid" draw:fill-color="#000000" draw:opacity="100%" draw:stroke="none"/>
      <style:paragraph-properties/>
    </style:style>
    <style:style style:family="graphic" style:name="a203">
      <style:graphic-properties style:writing-mode="lr-tb" draw:fill="solid" draw:fill-color="#000000" draw:opacity="100%" draw:stroke="none"/>
      <style:paragraph-properties/>
    </style:style>
    <style:style style:family="graphic" style:name="a62">
      <style:graphic-properties style:writing-mode="lr-tb" draw:fill="solid" draw:fill-color="#000000" draw:opacity="100%" draw:stroke="none"/>
      <style:paragraph-properties/>
    </style:style>
    <style:style style:family="graphic" style:name="a204">
      <style:graphic-properties style:writing-mode="lr-tb"/>
    </style:style>
    <style:style style:family="graphic" style:name="a63">
      <style:graphic-properties style:writing-mode="lr-tb" draw:fill="none" draw:stroke="solid" svg:stroke-width="0.01306in" svg:stroke-color="#000000" svg:stroke-opacity="100%" draw:stroke-linejoin="round"/>
      <style:paragraph-properties/>
    </style:style>
    <style:style style:family="graphic" style:name="a205">
      <style:graphic-properties style:writing-mode="lr-tb" draw:fill="solid" draw:fill-color="#000000" draw:opacity="100%" draw:stroke="none"/>
      <style:paragraph-properties/>
    </style:style>
    <style:style style:family="graphic" style:name="a64">
      <style:graphic-properties style:writing-mode="lr-tb" draw:fill="none" draw:stroke="solid" svg:stroke-width="0.03194in" svg:stroke-color="#000000" svg:stroke-opacity="100%" draw:stroke-linejoin="round"/>
      <style:paragraph-properties/>
    </style:style>
    <style:style style:family="graphic" style:name="a206">
      <style:graphic-properties style:writing-mode="lr-tb" draw:fill="solid" draw:fill-color="#000000" draw:opacity="100%" draw:stroke="none"/>
      <style:paragraph-properties/>
    </style:style>
    <style:style style:family="graphic" style:name="a65">
      <style:graphic-properties style:writing-mode="lr-tb" draw:fill="solid" draw:fill-color="#000000" draw:opacity="100%" draw:stroke="none"/>
      <style:paragraph-properties/>
    </style:style>
    <style:style style:family="graphic" style:name="a430" style:parent-style-name="Graphics">
      <style:graphic-properties fo:border="0.01042in none" fo:background-color="transparent" style:writing-mode="lr-tb" fo:clip="rect(0in, 0in, 0in, 0in)"/>
    </style:style>
    <style:style style:family="graphic" style:name="a207">
      <style:graphic-properties style:writing-mode="lr-tb"/>
    </style:style>
    <style:style style:family="graphic" style:name="a66">
      <style:graphic-properties style:writing-mode="lr-tb" draw:fill="solid" draw:fill-color="#000000" draw:opacity="100%" draw:stroke="none"/>
      <style:paragraph-properties/>
    </style:style>
    <style:style style:family="graphic" style:name="a431" style:parent-style-name="Graphics">
      <style:graphic-properties fo:border="0.01042in none" fo:background-color="transparent" style:writing-mode="lr-tb" fo:clip="rect(0in, 0in, 0in, 0in)"/>
    </style:style>
    <style:style style:family="graphic" style:name="a208">
      <style:graphic-properties style:writing-mode="lr-tb" draw:fill="solid" draw:fill-color="#000000" draw:opacity="100%" draw:stroke="none"/>
      <style:paragraph-properties/>
    </style:style>
    <style:style style:family="graphic" style:name="a67">
      <style:graphic-properties style:writing-mode="lr-tb" draw:fill="solid" draw:fill-color="#000000" draw:opacity="100%" draw:stroke="none"/>
      <style:paragraph-properties/>
    </style:style>
    <style:style style:family="graphic" style:name="a432">
      <style:graphic-properties style:writing-mode="lr-tb"/>
    </style:style>
    <style:style style:family="graphic" style:name="a209">
      <style:graphic-properties style:writing-mode="lr-tb" draw:fill="solid" draw:fill-color="#000000" draw:opacity="100%" draw:stroke="none"/>
      <style:paragraph-properties/>
    </style:style>
    <style:style style:family="graphic" style:name="a68">
      <style:graphic-properties style:writing-mode="lr-tb"/>
    </style:style>
    <style:style style:family="graphic" style:name="a433">
      <style:graphic-properties style:writing-mode="lr-tb" draw:fill="solid" draw:fill-color="#000000" draw:opacity="100%" draw:stroke="none"/>
      <style:paragraph-properties/>
    </style:style>
    <style:style style:family="graphic" style:name="a434">
      <style:graphic-properties style:writing-mode="lr-tb" draw:fill="solid" draw:fill-color="#000000" draw:opacity="100%" draw:stroke="none"/>
      <style:paragraph-properties/>
    </style:style>
    <style:style style:family="graphic" style:name="a69">
      <style:graphic-properties style:writing-mode="lr-tb" draw:fill="solid" draw:fill-color="#000000" draw:opacity="100%" draw:stroke="none"/>
      <style:paragraph-properties/>
    </style:style>
    <style:style style:family="graphic" style:name="a435">
      <style:graphic-properties style:writing-mode="lr-tb" draw:fill="solid" draw:fill-color="#000000" draw:opacity="100%" draw:stroke="none"/>
      <style:paragraph-properties/>
    </style:style>
    <style:style style:family="graphic" style:name="a436">
      <style:graphic-properties style:writing-mode="lr-tb" draw:fill="solid" draw:fill-color="#000000" draw:opacity="100%" draw:stroke="none"/>
      <style:paragraph-properties/>
    </style:style>
    <style:style style:family="graphic" style:name="a660">
      <style:graphic-properties style:writing-mode="lr-tb"/>
    </style:style>
    <style:style style:family="graphic" style:name="a437">
      <style:graphic-properties style:writing-mode="lr-tb" draw:fill="solid" draw:fill-color="#000000" draw:opacity="100%" draw:stroke="none"/>
      <style:paragraph-properties/>
    </style:style>
    <style:style style:family="graphic" style:name="a661">
      <style:graphic-properties style:writing-mode="lr-tb" draw:fill="solid" draw:fill-color="#000000" draw:opacity="100%" draw:stroke="none"/>
      <style:paragraph-properties/>
    </style:style>
    <style:style style:family="graphic" style:name="a438">
      <style:graphic-properties style:writing-mode="lr-tb" draw:fill="solid" draw:fill-color="#000000" draw:opacity="100%" draw:stroke="none"/>
      <style:paragraph-properties/>
    </style:style>
    <style:style style:family="graphic" style:name="a662">
      <style:graphic-properties style:writing-mode="lr-tb" draw:fill="solid" draw:fill-color="#000000" draw:opacity="100%" draw:stroke="none"/>
      <style:paragraph-properties/>
    </style:style>
    <style:style style:family="graphic" style:name="a439">
      <style:graphic-properties style:writing-mode="lr-tb"/>
    </style:style>
    <style:style style:family="graphic" style:name="a663">
      <style:graphic-properties style:writing-mode="lr-tb"/>
    </style:style>
    <style:style style:family="graphic" style:name="a664">
      <style:graphic-properties style:writing-mode="lr-tb" draw:fill="solid" draw:fill-color="#000000" draw:opacity="100%" draw:stroke="none"/>
      <style:paragraph-properties/>
    </style:style>
    <style:style style:family="graphic" style:name="a665">
      <style:graphic-properties style:writing-mode="lr-tb" draw:fill="solid" draw:fill-color="#000000" draw:opacity="100%" draw:stroke="none"/>
      <style:paragraph-properties/>
    </style:style>
    <style:style style:family="graphic" style:name="a666">
      <style:graphic-properties style:writing-mode="lr-tb" draw:fill="solid" draw:fill-color="#000000" draw:opacity="100%" draw:stroke="none"/>
      <style:paragraph-properties/>
    </style:style>
    <style:style style:family="graphic" style:name="a667">
      <style:graphic-properties style:writing-mode="lr-tb" draw:fill="solid" draw:fill-color="#000000" draw:opacity="100%" draw:stroke="none"/>
      <style:paragraph-properties/>
    </style:style>
    <style:style style:family="graphic" style:name="a668">
      <style:graphic-properties style:writing-mode="lr-tb"/>
    </style:style>
    <style:style style:family="graphic" style:name="a669">
      <style:graphic-properties style:writing-mode="lr-tb" draw:fill="solid" draw:fill-color="#000000" draw:opacity="100%" draw:stroke="none"/>
      <style:paragraph-properties/>
    </style:style>
  </office:automatic-styles>
  <office:body>
    <office:text text:use-soft-page-breaks="true">
      <text:p text:style-name="P1"><draw:g draw:z-index="503305376" draw:name="Group 376" draw:id="id301" draw:style-name="a301" text:anchor-type="paragraph"><svg:title/><svg:desc/><draw:frame draw:id="id29" draw:style-name="a29" draw:name="Picture 709" svg:x="0.35694in" svg:y="0.10347in" svg:width="7.48819in" svg:height="0.475in" style:rel-width="scale" style:rel-height="scale"><draw:image xlink:href="media/image5.png" xlink:type="simple" xlink:show="embed" xlink:actuate="onLoad"/><svg:title/><svg:desc/></draw:frame><draw:frame draw:id="id30" draw:style-name="a30" draw:name="Picture 708" svg:x="0.35833in" svg:y="0.57639in" svg:width="0.87153in" svg:height="0.47639in" style:rel-width="scale" style:rel-height="scale"><draw:image xlink:href="media/image6.png" xlink:type="simple" xlink:show="embed" xlink:actuate="onLoad"/><svg:title/><svg:desc/></draw:frame><draw:frame draw:id="id31" draw:style-name="a31" draw:name="Picture 707" svg:x="3.31181in" svg:y="0.57639in" svg:width="4.53333in" svg:height="0.47639in" style:rel-width="scale" style:rel-height="scale"><draw:image xlink:href="media/image7.png" xlink:type="simple" xlink:show="embed" xlink:actuate="onLoad"/><svg:title/><svg:desc/></draw:frame><draw:frame draw:id="id32" draw:style-name="a32" draw:name="Picture 706" svg:x="0.35694in" svg:y="1.05139in" svg:width="7.48819in" svg:height="9.63194in" style:rel-width="scale" style:rel-height="scale"><draw:image xlink:href="media/image8.png" xlink:type="simple" xlink:show="embed" xlink:actuate="onLoad"/><svg:title/><svg:desc/></draw:frame><draw:g draw:z-index="251658240" draw:name="Group 702" draw:id="id36" draw:style-name="a36"><svg:title/><svg:desc/><draw:custom-shape svg:x="1.59861in" svg:y="1.73542in" svg:width="0.23681in" svg:height="0.27083in" draw:z-index="0" draw:id="id33" draw:style-name="a33" draw:name="Freeform 705"><svg:title/><svg:desc/><draw:enhanced-geometry draw:type="non-primitive" svg:viewBox="0 0 341 390" draw:enhanced-path="M 201 0 L 130 5 66 35 27 81 5 140 0 178 0 204 9 265 42 331 90 370 166 390 192 390 259 376 303 347 194 347 168 346 96 318 64 264 53 207 53 183 72 104 114 59 169 41 299 41 290 32 275 21 260 13 240 7 220 3 201 0 Z N" draw:text-areas="?f141 ?f143 ?f142 ?f144" draw:glue-points="?f88 ?f89 ?f90 ?f91 ?f92 ?f93 ?f94 ?f95 ?f96 ?f97 ?f98 ?f99 ?f98 ?f100 ?f101 ?f102 ?f103 ?f104 ?f105 ?f106 ?f107 ?f108 ?f109 ?f108 ?f110 ?f111 ?f112 ?f113 ?f114 ?f113 ?f115 ?f116 ?f117 ?f118 ?f119 ?f120 ?f121 ?f122 ?f121 ?f123 ?f124 ?f125 ?f126 ?f127 ?f128 ?f129 ?f130 ?f129 ?f131 ?f132 ?f133 ?f134 ?f135 ?f136 ?f137 ?f138 ?f139 ?f140 ?f88 ?f89" draw:glue-point-leaving-directions="-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1"/><draw:equation draw:name="f7" draw:formula="?f4 / 390"/><draw:equation draw:name="f8" draw:formula="0 + 2503 - 2302"/><draw:equation draw:name="f9" draw:formula="?f8 * ?f5 / 341"/><draw:equation draw:name="f10" draw:formula="2499 * ?f4 / 390"/><draw:equation draw:name="f11" draw:formula="0 + 2432 - 2302"/><draw:equation draw:name="f12" draw:formula="?f11 * ?f5 / 341"/><draw:equation draw:name="f13" draw:formula="2504 * ?f4 / 390"/><draw:equation draw:name="f14" draw:formula="0 + 2368 - 2302"/><draw:equation draw:name="f15" draw:formula="?f14 * ?f5 / 341"/><draw:equation draw:name="f16" draw:formula="2534 * ?f4 / 390"/><draw:equation draw:name="f17" draw:formula="0 + 2329 - 2302"/><draw:equation draw:name="f18" draw:formula="?f17 * ?f5 / 341"/><draw:equation draw:name="f19" draw:formula="2580 * ?f4 / 390"/><draw:equation draw:name="f20" draw:formula="0 + 2307 - 2302"/><draw:equation draw:name="f21" draw:formula="?f20 * ?f5 / 341"/><draw:equation draw:name="f22" draw:formula="2639 * ?f4 / 390"/><draw:equation draw:name="f23" draw:formula="0 + 2302 - 2302"/><draw:equation draw:name="f24" draw:formula="?f23 * ?f5 / 341"/><draw:equation draw:name="f25" draw:formula="2677 * ?f4 / 390"/><draw:equation draw:name="f26" draw:formula="2703 * ?f4 / 390"/><draw:equation draw:name="f27" draw:formula="0 + 2311 - 2302"/><draw:equation draw:name="f28" draw:formula="?f27 * ?f5 / 341"/><draw:equation draw:name="f29" draw:formula="2764 * ?f4 / 390"/><draw:equation draw:name="f30" draw:formula="0 + 2344 - 2302"/><draw:equation draw:name="f31" draw:formula="?f30 * ?f5 / 341"/><draw:equation draw:name="f32" draw:formula="2830 * ?f4 / 390"/><draw:equation draw:name="f33" draw:formula="0 + 2392 - 2302"/><draw:equation draw:name="f34" draw:formula="?f33 * ?f5 / 341"/><draw:equation draw:name="f35" draw:formula="2869 * ?f4 / 390"/><draw:equation draw:name="f36" draw:formula="0 + 2468 - 2302"/><draw:equation draw:name="f37" draw:formula="?f36 * ?f5 / 341"/><draw:equation draw:name="f38" draw:formula="2889 * ?f4 / 390"/><draw:equation draw:name="f39" draw:formula="0 + 2494 - 2302"/><draw:equation draw:name="f40" draw:formula="?f39 * ?f5 / 341"/><draw:equation draw:name="f41" draw:formula="0 + 2561 - 2302"/><draw:equation draw:name="f42" draw:formula="?f41 * ?f5 / 341"/><draw:equation draw:name="f43" draw:formula="2875 * ?f4 / 390"/><draw:equation draw:name="f44" draw:formula="0 + 2605 - 2302"/><draw:equation draw:name="f45" draw:formula="?f44 * ?f5 / 341"/><draw:equation draw:name="f46" draw:formula="2846 * ?f4 / 390"/><draw:equation draw:name="f47" draw:formula="0 + 2496 - 2302"/><draw:equation draw:name="f48" draw:formula="?f47 * ?f5 / 341"/><draw:equation draw:name="f49" draw:formula="0 + 2470 - 2302"/><draw:equation draw:name="f50" draw:formula="?f49 * ?f5 / 341"/><draw:equation draw:name="f51" draw:formula="2845 * ?f4 / 390"/><draw:equation draw:name="f52" draw:formula="0 + 2398 - 2302"/><draw:equation draw:name="f53" draw:formula="?f52 * ?f5 / 341"/><draw:equation draw:name="f54" draw:formula="2817 * ?f4 / 390"/><draw:equation draw:name="f55" draw:formula="0 + 2366 - 2302"/><draw:equation draw:name="f56" draw:formula="?f55 * ?f5 / 341"/><draw:equation draw:name="f57" draw:formula="2763 * ?f4 / 390"/><draw:equation draw:name="f58" draw:formula="0 + 2355 - 2302"/><draw:equation draw:name="f59" draw:formula="?f58 * ?f5 / 341"/><draw:equation draw:name="f60" draw:formula="2706 * ?f4 / 390"/><draw:equation draw:name="f61" draw:formula="2682 * ?f4 / 390"/><draw:equation draw:name="f62" draw:formula="0 + 2374 - 2302"/><draw:equation draw:name="f63" draw:formula="?f62 * ?f5 / 341"/><draw:equation draw:name="f64" draw:formula="2603 * ?f4 / 390"/><draw:equation draw:name="f65" draw:formula="0 + 2416 - 2302"/><draw:equation draw:name="f66" draw:formula="?f65 * ?f5 / 341"/><draw:equation draw:name="f67" draw:formula="2558 * ?f4 / 390"/><draw:equation draw:name="f68" draw:formula="0 + 2471 - 2302"/><draw:equation draw:name="f69" draw:formula="?f68 * ?f5 / 341"/><draw:equation draw:name="f70" draw:formula="2540 * ?f4 / 390"/><draw:equation draw:name="f71" draw:formula="0 + 2601 - 2302"/><draw:equation draw:name="f72" draw:formula="?f71 * ?f5 / 341"/><draw:equation draw:name="f73" draw:formula="0 + 2592 - 2302"/><draw:equation draw:name="f74" draw:formula="?f73 * ?f5 / 341"/><draw:equation draw:name="f75" draw:formula="2531 * ?f4 / 390"/><draw:equation draw:name="f76" draw:formula="0 + 2577 - 2302"/><draw:equation draw:name="f77" draw:formula="?f76 * ?f5 / 341"/><draw:equation draw:name="f78" draw:formula="2520 * ?f4 / 390"/><draw:equation draw:name="f79" draw:formula="0 + 2562 - 2302"/><draw:equation draw:name="f80" draw:formula="?f79 * ?f5 / 341"/><draw:equation draw:name="f81" draw:formula="2512 * ?f4 / 390"/><draw:equation draw:name="f82" draw:formula="0 + 2542 - 2302"/><draw:equation draw:name="f83" draw:formula="?f82 * ?f5 / 341"/><draw:equation draw:name="f84" draw:formula="2506 * ?f4 / 390"/><draw:equation draw:name="f85" draw:formula="0 + 2522 - 2302"/><draw:equation draw:name="f86" draw:formula="?f85 * ?f5 / 341"/><draw:equation draw:name="f87" draw:formula="2502 * ?f4 / 390"/><draw:equation draw:name="f88" draw:formula="?f9 / ?f6"/><draw:equation draw:name="f89" draw:formula="?f10 / ?f7"/><draw:equation draw:name="f90" draw:formula="?f12 / ?f6"/><draw:equation draw:name="f91" draw:formula="?f13 / ?f7"/><draw:equation draw:name="f92" draw:formula="?f15 / ?f6"/><draw:equation draw:name="f93" draw:formula="?f16 / ?f7"/><draw:equation draw:name="f94" draw:formula="?f18 / ?f6"/><draw:equation draw:name="f95" draw:formula="?f19 / ?f7"/><draw:equation draw:name="f96" draw:formula="?f21 / ?f6"/><draw:equation draw:name="f97" draw:formula="?f22 / ?f7"/><draw:equation draw:name="f98" draw:formula="?f24 / ?f6"/><draw:equation draw:name="f99" draw:formula="?f25 / ?f7"/><draw:equation draw:name="f100" draw:formula="?f26 / ?f7"/><draw:equation draw:name="f101" draw:formula="?f28 / ?f6"/><draw:equation draw:name="f102" draw:formula="?f29 / ?f7"/><draw:equation draw:name="f103" draw:formula="?f31 / ?f6"/><draw:equation draw:name="f104" draw:formula="?f32 / ?f7"/><draw:equation draw:name="f105" draw:formula="?f34 / ?f6"/><draw:equation draw:name="f106" draw:formula="?f35 / ?f7"/><draw:equation draw:name="f107" draw:formula="?f37 / ?f6"/><draw:equation draw:name="f108" draw:formula="?f38 / ?f7"/><draw:equation draw:name="f109" draw:formula="?f40 / ?f6"/><draw:equation draw:name="f110" draw:formula="?f42 / ?f6"/><draw:equation draw:name="f111" draw:formula="?f43 / ?f7"/><draw:equation draw:name="f112" draw:formula="?f45 / ?f6"/><draw:equation draw:name="f113" draw:formula="?f46 / ?f7"/><draw:equation draw:name="f114" draw:formula="?f48 / ?f6"/><draw:equation draw:name="f115" draw:formula="?f50 / ?f6"/><draw:equation draw:name="f116" draw:formula="?f51 / ?f7"/><draw:equation draw:name="f117" draw:formula="?f53 / ?f6"/><draw:equation draw:name="f118" draw:formula="?f54 / ?f7"/><draw:equation draw:name="f119" draw:formula="?f56 / ?f6"/><draw:equation draw:name="f120" draw:formula="?f57 / ?f7"/><draw:equation draw:name="f121" draw:formula="?f59 / ?f6"/><draw:equation draw:name="f122" draw:formula="?f60 / ?f7"/><draw:equation draw:name="f123" draw:formula="?f61 / ?f7"/><draw:equation draw:name="f124" draw:formula="?f63 / ?f6"/><draw:equation draw:name="f125" draw:formula="?f64 / ?f7"/><draw:equation draw:name="f126" draw:formula="?f66 / ?f6"/><draw:equation draw:name="f127" draw:formula="?f67 / ?f7"/><draw:equation draw:name="f128" draw:formula="?f69 / ?f6"/><draw:equation draw:name="f129" draw:formula="?f70 / ?f7"/><draw:equation draw:name="f130" draw:formula="?f72 / ?f6"/><draw:equation draw:name="f131" draw:formula="?f74 / ?f6"/><draw:equation draw:name="f132" draw:formula="?f75 / ?f7"/><draw:equation draw:name="f133" draw:formula="?f77 / ?f6"/><draw:equation draw:name="f134" draw:formula="?f78 / ?f7"/><draw:equation draw:name="f135" draw:formula="?f80 / ?f6"/><draw:equation draw:name="f136" draw:formula="?f81 / ?f7"/><draw:equation draw:name="f137" draw:formula="?f83 / ?f6"/><draw:equation draw:name="f138" draw:formula="?f84 / ?f7"/><draw:equation draw:name="f139" draw:formula="?f86 / ?f6"/><draw:equation draw:name="f140" draw:formula="?f87 / ?f7"/><draw:equation draw:name="f141" draw:formula="0 / ?f6"/><draw:equation draw:name="f142" draw:formula="?f1 / ?f6"/><draw:equation draw:name="f143" draw:formula="0 / ?f7"/><draw:equation draw:name="f144" draw:formula="?f3 / ?f7"/></draw:enhanced-geometry></draw:custom-shape><draw:custom-shape svg:x="1.59861in" svg:y="1.73542in" svg:width="0.23681in" svg:height="0.27083in" draw:z-index="0" draw:id="id34" draw:style-name="a34" draw:name="Freeform 704"><svg:title/><svg:desc/><draw:enhanced-geometry draw:type="non-primitive" svg:viewBox="0 0 341 390" draw:enhanced-path="M 290 256 L 268 314 213 344 194 347 303 347 336 287 341 268 290 256 Z N" draw:text-areas="?f41 ?f43 ?f42 ?f44" draw:glue-points="?f28 ?f29 ?f30 ?f31 ?f32 ?f33 ?f34 ?f35 ?f36 ?f35 ?f37 ?f38 ?f39 ?f40 ?f28 ?f29"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1"/><draw:equation draw:name="f7" draw:formula="?f4 / 390"/><draw:equation draw:name="f8" draw:formula="0 + 2592 - 2302"/><draw:equation draw:name="f9" draw:formula="?f8 * ?f5 / 341"/><draw:equation draw:name="f10" draw:formula="2755 * ?f4 / 390"/><draw:equation draw:name="f11" draw:formula="0 + 2570 - 2302"/><draw:equation draw:name="f12" draw:formula="?f11 * ?f5 / 341"/><draw:equation draw:name="f13" draw:formula="2813 * ?f4 / 390"/><draw:equation draw:name="f14" draw:formula="0 + 2515 - 2302"/><draw:equation draw:name="f15" draw:formula="?f14 * ?f5 / 341"/><draw:equation draw:name="f16" draw:formula="2843 * ?f4 / 390"/><draw:equation draw:name="f17" draw:formula="0 + 2496 - 2302"/><draw:equation draw:name="f18" draw:formula="?f17 * ?f5 / 341"/><draw:equation draw:name="f19" draw:formula="2846 * ?f4 / 390"/><draw:equation draw:name="f20" draw:formula="0 + 2605 - 2302"/><draw:equation draw:name="f21" draw:formula="?f20 * ?f5 / 341"/><draw:equation draw:name="f22" draw:formula="0 + 2638 - 2302"/><draw:equation draw:name="f23" draw:formula="?f22 * ?f5 / 341"/><draw:equation draw:name="f24" draw:formula="2786 * ?f4 / 390"/><draw:equation draw:name="f25" draw:formula="0 + 2643 - 2302"/><draw:equation draw:name="f26" draw:formula="?f25 * ?f5 / 341"/><draw:equation draw:name="f27" draw:formula="2767 * ?f4 / 390"/><draw:equation draw:name="f28" draw:formula="?f9 / ?f6"/><draw:equation draw:name="f29" draw:formula="?f10 / ?f7"/><draw:equation draw:name="f30" draw:formula="?f12 / ?f6"/><draw:equation draw:name="f31" draw:formula="?f13 / ?f7"/><draw:equation draw:name="f32" draw:formula="?f15 / ?f6"/><draw:equation draw:name="f33" draw:formula="?f16 / ?f7"/><draw:equation draw:name="f34" draw:formula="?f18 / ?f6"/><draw:equation draw:name="f35" draw:formula="?f19 / ?f7"/><draw:equation draw:name="f36" draw:formula="?f21 / ?f6"/><draw:equation draw:name="f37" draw:formula="?f23 / ?f6"/><draw:equation draw:name="f38" draw:formula="?f24 / ?f7"/><draw:equation draw:name="f39" draw:formula="?f26 / ?f6"/><draw:equation draw:name="f40" draw:formula="?f27 / ?f7"/><draw:equation draw:name="f41" draw:formula="0 / ?f6"/><draw:equation draw:name="f42" draw:formula="?f1 / ?f6"/><draw:equation draw:name="f43" draw:formula="0 / ?f7"/><draw:equation draw:name="f44" draw:formula="?f3 / ?f7"/></draw:enhanced-geometry></draw:custom-shape><draw:custom-shape svg:x="1.59861in" svg:y="1.73542in" svg:width="0.23681in" svg:height="0.27083in" draw:z-index="0" draw:id="id35" draw:style-name="a35" draw:name="Freeform 703"><svg:title/><svg:desc/><draw:enhanced-geometry draw:type="non-primitive" svg:viewBox="0 0 341 390" draw:enhanced-path="M 299 41 L 169 41 194 41 213 44 277 88 290 123 340 124 337 102 331 82 322 65 305 47 299 41 Z N" draw:text-areas="?f59 ?f61 ?f60 ?f62" draw:glue-points="?f39 ?f40 ?f41 ?f40 ?f42 ?f40 ?f43 ?f44 ?f45 ?f46 ?f47 ?f48 ?f49 ?f50 ?f51 ?f52 ?f53 ?f54 ?f55 ?f56 ?f57 ?f58 ?f39 ?f40" draw:glue-point-leaving-directions="-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1"/><draw:equation draw:name="f7" draw:formula="?f4 / 390"/><draw:equation draw:name="f8" draw:formula="0 + 2601 - 2302"/><draw:equation draw:name="f9" draw:formula="?f8 * ?f5 / 341"/><draw:equation draw:name="f10" draw:formula="2540 * ?f4 / 390"/><draw:equation draw:name="f11" draw:formula="0 + 2471 - 2302"/><draw:equation draw:name="f12" draw:formula="?f11 * ?f5 / 341"/><draw:equation draw:name="f13" draw:formula="0 + 2496 - 2302"/><draw:equation draw:name="f14" draw:formula="?f13 * ?f5 / 341"/><draw:equation draw:name="f15" draw:formula="0 + 2515 - 2302"/><draw:equation draw:name="f16" draw:formula="?f15 * ?f5 / 341"/><draw:equation draw:name="f17" draw:formula="2543 * ?f4 / 390"/><draw:equation draw:name="f18" draw:formula="0 + 2579 - 2302"/><draw:equation draw:name="f19" draw:formula="?f18 * ?f5 / 341"/><draw:equation draw:name="f20" draw:formula="2587 * ?f4 / 390"/><draw:equation draw:name="f21" draw:formula="0 + 2592 - 2302"/><draw:equation draw:name="f22" draw:formula="?f21 * ?f5 / 341"/><draw:equation draw:name="f23" draw:formula="2622 * ?f4 / 390"/><draw:equation draw:name="f24" draw:formula="0 + 2642 - 2302"/><draw:equation draw:name="f25" draw:formula="?f24 * ?f5 / 341"/><draw:equation draw:name="f26" draw:formula="2623 * ?f4 / 390"/><draw:equation draw:name="f27" draw:formula="0 + 2639 - 2302"/><draw:equation draw:name="f28" draw:formula="?f27 * ?f5 / 341"/><draw:equation draw:name="f29" draw:formula="2601 * ?f4 / 390"/><draw:equation draw:name="f30" draw:formula="0 + 2633 - 2302"/><draw:equation draw:name="f31" draw:formula="?f30 * ?f5 / 341"/><draw:equation draw:name="f32" draw:formula="2581 * ?f4 / 390"/><draw:equation draw:name="f33" draw:formula="0 + 2624 - 2302"/><draw:equation draw:name="f34" draw:formula="?f33 * ?f5 / 341"/><draw:equation draw:name="f35" draw:formula="2564 * ?f4 / 390"/><draw:equation draw:name="f36" draw:formula="0 + 2607 - 2302"/><draw:equation draw:name="f37" draw:formula="?f36 * ?f5 / 341"/><draw:equation draw:name="f38" draw:formula="2546 * ?f4 / 390"/><draw:equation draw:name="f39" draw:formula="?f9 / ?f6"/><draw:equation draw:name="f40" draw:formula="?f10 / ?f7"/><draw:equation draw:name="f41" draw:formula="?f12 / ?f6"/><draw:equation draw:name="f42" draw:formula="?f14 / ?f6"/><draw:equation draw:name="f43" draw:formula="?f16 / ?f6"/><draw:equation draw:name="f44" draw:formula="?f17 / ?f7"/><draw:equation draw:name="f45" draw:formula="?f19 / ?f6"/><draw:equation draw:name="f46" draw:formula="?f20 / ?f7"/><draw:equation draw:name="f47" draw:formula="?f22 / ?f6"/><draw:equation draw:name="f48" draw:formula="?f23 / ?f7"/><draw:equation draw:name="f49" draw:formula="?f25 / ?f6"/><draw:equation draw:name="f50" draw:formula="?f26 / ?f7"/><draw:equation draw:name="f51" draw:formula="?f28 / ?f6"/><draw:equation draw:name="f52" draw:formula="?f29 / ?f7"/><draw:equation draw:name="f53" draw:formula="?f31 / ?f6"/><draw:equation draw:name="f54" draw:formula="?f32 / ?f7"/><draw:equation draw:name="f55" draw:formula="?f34 / ?f6"/><draw:equation draw:name="f56" draw:formula="?f35 / ?f7"/><draw:equation draw:name="f57" draw:formula="?f37 / ?f6"/><draw:equation draw:name="f58" draw:formula="?f38 / ?f7"/><draw:equation draw:name="f59" draw:formula="0 / ?f6"/><draw:equation draw:name="f60" draw:formula="?f1 / ?f6"/><draw:equation draw:name="f61" draw:formula="0 / ?f7"/><draw:equation draw:name="f62" draw:formula="?f3 / ?f7"/></draw:enhanced-geometry></draw:custom-shape></draw:g><draw:g draw:z-index="251659264" draw:name="Group 688" draw:id="id50" draw:style-name="a50"><svg:title/><svg:desc/><draw:custom-shape svg:x="1.59167in" svg:y="1.72847in" svg:width="0.25in" svg:height="0.28333in" draw:z-index="0" draw:id="id37" draw:style-name="a37" draw:name="Freeform 701"><svg:title/><svg:desc/><draw:enhanced-geometry draw:type="non-primitive" svg:viewBox="0 0 360 408" draw:enhanced-path="M 186 0 L 111 16 57 50 21 100 2 171 0 218 2 239 24 315 76 375 149 405 193 408 214 407 234 404 253 400 271 393 178 393 159 391 83 360 35 295 18 219 17 194 18 175 42 97 98 39 173 18 196 17 274 17 266 13 248 7 229 3 208 1 186 0 Z N" draw:text-areas="?f153 ?f155 ?f154 ?f156" draw:glue-points="?f95 ?f96 ?f97 ?f98 ?f99 ?f100 ?f101 ?f102 ?f103 ?f104 ?f105 ?f106 ?f103 ?f107 ?f108 ?f109 ?f110 ?f111 ?f112 ?f113 ?f114 ?f115 ?f116 ?f117 ?f118 ?f119 ?f120 ?f121 ?f122 ?f123 ?f122 ?f123 ?f124 ?f123 ?f125 ?f126 ?f127 ?f128 ?f129 ?f130 ?f131 ?f132 ?f133 ?f134 ?f131 ?f135 ?f136 ?f137 ?f138 ?f139 ?f140 ?f141 ?f142 ?f143 ?f144 ?f143 ?f145 ?f146 ?f147 ?f148 ?f149 ?f150 ?f151 ?f152 ?f95 ?f96" draw:glue-point-leaving-directions="-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 / 408"/><draw:equation draw:name="f8" draw:formula="0 + 2478 - 2292"/><draw:equation draw:name="f9" draw:formula="?f8 * ?f5 / 360"/><draw:equation draw:name="f10" draw:formula="2489 * ?f4 / 408"/><draw:equation draw:name="f11" draw:formula="0 + 2403 - 2292"/><draw:equation draw:name="f12" draw:formula="?f11 * ?f5 / 360"/><draw:equation draw:name="f13" draw:formula="2505 * ?f4 / 408"/><draw:equation draw:name="f14" draw:formula="0 + 2349 - 2292"/><draw:equation draw:name="f15" draw:formula="?f14 * ?f5 / 360"/><draw:equation draw:name="f16" draw:formula="2539 * ?f4 / 408"/><draw:equation draw:name="f17" draw:formula="0 + 2313 - 2292"/><draw:equation draw:name="f18" draw:formula="?f17 * ?f5 / 360"/><draw:equation draw:name="f19" draw:formula="2589 * ?f4 / 408"/><draw:equation draw:name="f20" draw:formula="0 + 2294 - 2292"/><draw:equation draw:name="f21" draw:formula="?f20 * ?f5 / 360"/><draw:equation draw:name="f22" draw:formula="2660 * ?f4 / 408"/><draw:equation draw:name="f23" draw:formula="0 + 2292 - 2292"/><draw:equation draw:name="f24" draw:formula="?f23 * ?f5 / 360"/><draw:equation draw:name="f25" draw:formula="2707 * ?f4 / 408"/><draw:equation draw:name="f26" draw:formula="2728 * ?f4 / 408"/><draw:equation draw:name="f27" draw:formula="0 + 2316 - 2292"/><draw:equation draw:name="f28" draw:formula="?f27 * ?f5 / 360"/><draw:equation draw:name="f29" draw:formula="2804 * ?f4 / 408"/><draw:equation draw:name="f30" draw:formula="0 + 2368 - 2292"/><draw:equation draw:name="f31" draw:formula="?f30 * ?f5 / 360"/><draw:equation draw:name="f32" draw:formula="2864 * ?f4 / 408"/><draw:equation draw:name="f33" draw:formula="0 + 2441 - 2292"/><draw:equation draw:name="f34" draw:formula="?f33 * ?f5 / 360"/><draw:equation draw:name="f35" draw:formula="2894 * ?f4 / 408"/><draw:equation draw:name="f36" draw:formula="0 + 2485 - 2292"/><draw:equation draw:name="f37" draw:formula="?f36 * ?f5 / 360"/><draw:equation draw:name="f38" draw:formula="2897 * ?f4 / 408"/><draw:equation draw:name="f39" draw:formula="0 + 2506 - 2292"/><draw:equation draw:name="f40" draw:formula="?f39 * ?f5 / 360"/><draw:equation draw:name="f41" draw:formula="2896 * ?f4 / 408"/><draw:equation draw:name="f42" draw:formula="0 + 2526 - 2292"/><draw:equation draw:name="f43" draw:formula="?f42 * ?f5 / 360"/><draw:equation draw:name="f44" draw:formula="2893 * ?f4 / 408"/><draw:equation draw:name="f45" draw:formula="0 + 2545 - 2292"/><draw:equation draw:name="f46" draw:formula="?f45 * ?f5 / 360"/><draw:equation draw:name="f47" draw:formula="2889 * ?f4 / 408"/><draw:equation draw:name="f48" draw:formula="0 + 2563 - 2292"/><draw:equation draw:name="f49" draw:formula="?f48 * ?f5 / 360"/><draw:equation draw:name="f50" draw:formula="2882 * ?f4 / 408"/><draw:equation draw:name="f51" draw:formula="0 + 2470 - 2292"/><draw:equation draw:name="f52" draw:formula="?f51 * ?f5 / 360"/><draw:equation draw:name="f53" draw:formula="0 + 2451 - 2292"/><draw:equation draw:name="f54" draw:formula="?f53 * ?f5 / 360"/><draw:equation draw:name="f55" draw:formula="2880 * ?f4 / 408"/><draw:equation draw:name="f56" draw:formula="0 + 2375 - 2292"/><draw:equation draw:name="f57" draw:formula="?f56 * ?f5 / 360"/><draw:equation draw:name="f58" draw:formula="2849 * ?f4 / 408"/><draw:equation draw:name="f59" draw:formula="0 + 2327 - 2292"/><draw:equation draw:name="f60" draw:formula="?f59 * ?f5 / 360"/><draw:equation draw:name="f61" draw:formula="2784 * ?f4 / 408"/><draw:equation draw:name="f62" draw:formula="0 + 2310 - 2292"/><draw:equation draw:name="f63" draw:formula="?f62 * ?f5 / 360"/><draw:equation draw:name="f64" draw:formula="2708 * ?f4 / 408"/><draw:equation draw:name="f65" draw:formula="0 + 2309 - 2292"/><draw:equation draw:name="f66" draw:formula="?f65 * ?f5 / 360"/><draw:equation draw:name="f67" draw:formula="2683 * ?f4 / 408"/><draw:equation draw:name="f68" draw:formula="2664 * ?f4 / 408"/><draw:equation draw:name="f69" draw:formula="0 + 2334 - 2292"/><draw:equation draw:name="f70" draw:formula="?f69 * ?f5 / 360"/><draw:equation draw:name="f71" draw:formula="2586 * ?f4 / 408"/><draw:equation draw:name="f72" draw:formula="0 + 2390 - 2292"/><draw:equation draw:name="f73" draw:formula="?f72 * ?f5 / 360"/><draw:equation draw:name="f74" draw:formula="2528 * ?f4 / 408"/><draw:equation draw:name="f75" draw:formula="0 + 2465 - 2292"/><draw:equation draw:name="f76" draw:formula="?f75 * ?f5 / 360"/><draw:equation draw:name="f77" draw:formula="2507 * ?f4 / 408"/><draw:equation draw:name="f78" draw:formula="0 + 2488 - 2292"/><draw:equation draw:name="f79" draw:formula="?f78 * ?f5 / 360"/><draw:equation draw:name="f80" draw:formula="2506 * ?f4 / 408"/><draw:equation draw:name="f81" draw:formula="0 + 2566 - 2292"/><draw:equation draw:name="f82" draw:formula="?f81 * ?f5 / 360"/><draw:equation draw:name="f83" draw:formula="0 + 2558 - 2292"/><draw:equation draw:name="f84" draw:formula="?f83 * ?f5 / 360"/><draw:equation draw:name="f85" draw:formula="2502 * ?f4 / 408"/><draw:equation draw:name="f86" draw:formula="0 + 2540 - 2292"/><draw:equation draw:name="f87" draw:formula="?f86 * ?f5 / 360"/><draw:equation draw:name="f88" draw:formula="2496 * ?f4 / 408"/><draw:equation draw:name="f89" draw:formula="0 + 2521 - 2292"/><draw:equation draw:name="f90" draw:formula="?f89 * ?f5 / 360"/><draw:equation draw:name="f91" draw:formula="2492 * ?f4 / 408"/><draw:equation draw:name="f92" draw:formula="0 + 2500 - 2292"/><draw:equation draw:name="f93" draw:formula="?f92 * ?f5 / 360"/><draw:equation draw:name="f94" draw:formula="2490 * ?f4 / 408"/><draw:equation draw:name="f95" draw:formula="?f9 / ?f6"/><draw:equation draw:name="f96" draw:formula="?f10 / ?f7"/><draw:equation draw:name="f97" draw:formula="?f12 / ?f6"/><draw:equation draw:name="f98" draw:formula="?f13 / ?f7"/><draw:equation draw:name="f99" draw:formula="?f15 / ?f6"/><draw:equation draw:name="f100" draw:formula="?f16 / ?f7"/><draw:equation draw:name="f101" draw:formula="?f18 / ?f6"/><draw:equation draw:name="f102" draw:formula="?f19 / ?f7"/><draw:equation draw:name="f103" draw:formula="?f21 / ?f6"/><draw:equation draw:name="f104" draw:formula="?f22 / ?f7"/><draw:equation draw:name="f105" draw:formula="?f24 / ?f6"/><draw:equation draw:name="f106" draw:formula="?f25 / ?f7"/><draw:equation draw:name="f107" draw:formula="?f26 / ?f7"/><draw:equation draw:name="f108" draw:formula="?f28 / ?f6"/><draw:equation draw:name="f109" draw:formula="?f29 / ?f7"/><draw:equation draw:name="f110" draw:formula="?f31 / ?f6"/><draw:equation draw:name="f111" draw:formula="?f32 / ?f7"/><draw:equation draw:name="f112" draw:formula="?f34 / ?f6"/><draw:equation draw:name="f113" draw:formula="?f35 / ?f7"/><draw:equation draw:name="f114" draw:formula="?f37 / ?f6"/><draw:equation draw:name="f115" draw:formula="?f38 / ?f7"/><draw:equation draw:name="f116" draw:formula="?f40 / ?f6"/><draw:equation draw:name="f117" draw:formula="?f41 / ?f7"/><draw:equation draw:name="f118" draw:formula="?f43 / ?f6"/><draw:equation draw:name="f119" draw:formula="?f44 / ?f7"/><draw:equation draw:name="f120" draw:formula="?f46 / ?f6"/><draw:equation draw:name="f121" draw:formula="?f47 / ?f7"/><draw:equation draw:name="f122" draw:formula="?f49 / ?f6"/><draw:equation draw:name="f123" draw:formula="?f50 / ?f7"/><draw:equation draw:name="f124" draw:formula="?f52 / ?f6"/><draw:equation draw:name="f125" draw:formula="?f54 / ?f6"/><draw:equation draw:name="f126" draw:formula="?f55 / ?f7"/><draw:equation draw:name="f127" draw:formula="?f57 / ?f6"/><draw:equation draw:name="f128" draw:formula="?f58 / ?f7"/><draw:equation draw:name="f129" draw:formula="?f60 / ?f6"/><draw:equation draw:name="f130" draw:formula="?f61 / ?f7"/><draw:equation draw:name="f131" draw:formula="?f63 / ?f6"/><draw:equation draw:name="f132" draw:formula="?f64 / ?f7"/><draw:equation draw:name="f133" draw:formula="?f66 / ?f6"/><draw:equation draw:name="f134" draw:formula="?f67 / ?f7"/><draw:equation draw:name="f135" draw:formula="?f68 / ?f7"/><draw:equation draw:name="f136" draw:formula="?f70 / ?f6"/><draw:equation draw:name="f137" draw:formula="?f71 / ?f7"/><draw:equation draw:name="f138" draw:formula="?f73 / ?f6"/><draw:equation draw:name="f139" draw:formula="?f74 / ?f7"/><draw:equation draw:name="f140" draw:formula="?f76 / ?f6"/><draw:equation draw:name="f141" draw:formula="?f77 / ?f7"/><draw:equation draw:name="f142" draw:formula="?f79 / ?f6"/><draw:equation draw:name="f143" draw:formula="?f80 / ?f7"/><draw:equation draw:name="f144" draw:formula="?f82 / ?f6"/><draw:equation draw:name="f145" draw:formula="?f84 / ?f6"/><draw:equation draw:name="f146" draw:formula="?f85 / ?f7"/><draw:equation draw:name="f147" draw:formula="?f87 / ?f6"/><draw:equation draw:name="f148" draw:formula="?f88 / ?f7"/><draw:equation draw:name="f149" draw:formula="?f90 / ?f6"/><draw:equation draw:name="f150" draw:formula="?f91 / ?f7"/><draw:equation draw:name="f151" draw:formula="?f93 / ?f6"/><draw:equation draw:name="f152" draw:formula="?f94 / ?f7"/><draw:equation draw:name="f153" draw:formula="0 / ?f6"/><draw:equation draw:name="f154" draw:formula="?f1 / ?f6"/><draw:equation draw:name="f155" draw:formula="0 / ?f7"/><draw:equation draw:name="f156" draw:formula="?f3 / ?f7"/></draw:enhanced-geometry></draw:custom-shape><draw:custom-shape svg:x="1.59167in" svg:y="1.72847in" svg:width="0.25in" svg:height="0.28333in" draw:z-index="0" draw:id="id38" draw:style-name="a38" draw:name="Freeform 700"><svg:title/><svg:desc/><draw:enhanced-geometry draw:type="non-primitive" svg:viewBox="0 0 360 408" draw:enhanced-path="M 259 382 L 243 387 225 390 203 392 178 393 271 393 269 386 259 382 Z N" draw:text-areas="?f41 ?f43 ?f42 ?f44" draw:glue-points="?f28 ?f29 ?f30 ?f31 ?f32 ?f33 ?f34 ?f35 ?f36 ?f37 ?f38 ?f37 ?f39 ?f40 ?f28 ?f29"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 / 408"/><draw:equation draw:name="f8" draw:formula="0 + 2551 - 2292"/><draw:equation draw:name="f9" draw:formula="?f8 * ?f5 / 360"/><draw:equation draw:name="f10" draw:formula="2871 * ?f4 / 408"/><draw:equation draw:name="f11" draw:formula="0 + 2535 - 2292"/><draw:equation draw:name="f12" draw:formula="?f11 * ?f5 / 360"/><draw:equation draw:name="f13" draw:formula="2876 * ?f4 / 408"/><draw:equation draw:name="f14" draw:formula="0 + 2517 - 2292"/><draw:equation draw:name="f15" draw:formula="?f14 * ?f5 / 360"/><draw:equation draw:name="f16" draw:formula="2879 * ?f4 / 408"/><draw:equation draw:name="f17" draw:formula="0 + 2495 - 2292"/><draw:equation draw:name="f18" draw:formula="?f17 * ?f5 / 360"/><draw:equation draw:name="f19" draw:formula="2881 * ?f4 / 408"/><draw:equation draw:name="f20" draw:formula="0 + 2470 - 2292"/><draw:equation draw:name="f21" draw:formula="?f20 * ?f5 / 360"/><draw:equation draw:name="f22" draw:formula="2882 * ?f4 / 408"/><draw:equation draw:name="f23" draw:formula="0 + 2563 - 2292"/><draw:equation draw:name="f24" draw:formula="?f23 * ?f5 / 360"/><draw:equation draw:name="f25" draw:formula="0 + 2561 - 2292"/><draw:equation draw:name="f26" draw:formula="?f25 * ?f5 / 360"/><draw:equation draw:name="f27" draw:formula="2875 * ?f4 / 408"/><draw:equation draw:name="f28" draw:formula="?f9 / ?f6"/><draw:equation draw:name="f29" draw:formula="?f10 / ?f7"/><draw:equation draw:name="f30" draw:formula="?f12 / ?f6"/><draw:equation draw:name="f31" draw:formula="?f13 / ?f7"/><draw:equation draw:name="f32" draw:formula="?f15 / ?f6"/><draw:equation draw:name="f33" draw:formula="?f16 / ?f7"/><draw:equation draw:name="f34" draw:formula="?f18 / ?f6"/><draw:equation draw:name="f35" draw:formula="?f19 / ?f7"/><draw:equation draw:name="f36" draw:formula="?f21 / ?f6"/><draw:equation draw:name="f37" draw:formula="?f22 / ?f7"/><draw:equation draw:name="f38" draw:formula="?f24 / ?f6"/><draw:equation draw:name="f39" draw:formula="?f26 / ?f6"/><draw:equation draw:name="f40" draw:formula="?f27 / ?f7"/><draw:equation draw:name="f41" draw:formula="0 / ?f6"/><draw:equation draw:name="f42" draw:formula="?f1 / ?f6"/><draw:equation draw:name="f43" draw:formula="0 / ?f7"/><draw:equation draw:name="f44" draw:formula="?f3 / ?f7"/></draw:enhanced-geometry></draw:custom-shape><draw:custom-shape svg:x="1.59167in" svg:y="1.72847in" svg:width="0.25in" svg:height="0.28333in" draw:z-index="0" draw:id="id39" draw:style-name="a39" draw:name="Freeform 699"><svg:title/><svg:desc/><draw:enhanced-geometry draw:type="non-primitive" svg:viewBox="0 0 360 408" draw:enhanced-path="M 353 266 L 343 268 340 288 334 307 300 357 266 379 269 386 332 344 359 276 353 276 353 266 Z N" draw:text-areas="?f53 ?f55 ?f54 ?f56" draw:glue-points="?f35 ?f36 ?f37 ?f38 ?f39 ?f40 ?f41 ?f42 ?f43 ?f44 ?f45 ?f46 ?f47 ?f48 ?f49 ?f50 ?f51 ?f52 ?f35 ?f52 ?f35 ?f36"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 / 408"/><draw:equation draw:name="f8" draw:formula="0 + 2645 - 2292"/><draw:equation draw:name="f9" draw:formula="?f8 * ?f5 / 360"/><draw:equation draw:name="f10" draw:formula="2755 * ?f4 / 408"/><draw:equation draw:name="f11" draw:formula="0 + 2635 - 2292"/><draw:equation draw:name="f12" draw:formula="?f11 * ?f5 / 360"/><draw:equation draw:name="f13" draw:formula="2757 * ?f4 / 408"/><draw:equation draw:name="f14" draw:formula="0 + 2632 - 2292"/><draw:equation draw:name="f15" draw:formula="?f14 * ?f5 / 360"/><draw:equation draw:name="f16" draw:formula="2777 * ?f4 / 408"/><draw:equation draw:name="f17" draw:formula="0 + 2626 - 2292"/><draw:equation draw:name="f18" draw:formula="?f17 * ?f5 / 360"/><draw:equation draw:name="f19" draw:formula="2796 * ?f4 / 408"/><draw:equation draw:name="f20" draw:formula="0 + 2592 - 2292"/><draw:equation draw:name="f21" draw:formula="?f20 * ?f5 / 360"/><draw:equation draw:name="f22" draw:formula="2846 * ?f4 / 408"/><draw:equation draw:name="f23" draw:formula="0 + 2558 - 2292"/><draw:equation draw:name="f24" draw:formula="?f23 * ?f5 / 360"/><draw:equation draw:name="f25" draw:formula="2868 * ?f4 / 408"/><draw:equation draw:name="f26" draw:formula="0 + 2561 - 2292"/><draw:equation draw:name="f27" draw:formula="?f26 * ?f5 / 360"/><draw:equation draw:name="f28" draw:formula="2875 * ?f4 / 408"/><draw:equation draw:name="f29" draw:formula="0 + 2624 - 2292"/><draw:equation draw:name="f30" draw:formula="?f29 * ?f5 / 360"/><draw:equation draw:name="f31" draw:formula="2833 * ?f4 / 408"/><draw:equation draw:name="f32" draw:formula="0 + 2651 - 2292"/><draw:equation draw:name="f33" draw:formula="?f32 * ?f5 / 360"/><draw:equation draw:name="f34" draw:formula="2765 * ?f4 / 408"/><draw:equation draw:name="f35" draw:formula="?f9 / ?f6"/><draw:equation draw:name="f36" draw:formula="?f10 / ?f7"/><draw:equation draw:name="f37" draw:formula="?f12 / ?f6"/><draw:equation draw:name="f38" draw:formula="?f13 / ?f7"/><draw:equation draw:name="f39" draw:formula="?f15 / ?f6"/><draw:equation draw:name="f40" draw:formula="?f16 / ?f7"/><draw:equation draw:name="f41" draw:formula="?f18 / ?f6"/><draw:equation draw:name="f42" draw:formula="?f19 / ?f7"/><draw:equation draw:name="f43" draw:formula="?f21 / ?f6"/><draw:equation draw:name="f44" draw:formula="?f22 / ?f7"/><draw:equation draw:name="f45" draw:formula="?f24 / ?f6"/><draw:equation draw:name="f46" draw:formula="?f25 / ?f7"/><draw:equation draw:name="f47" draw:formula="?f27 / ?f6"/><draw:equation draw:name="f48" draw:formula="?f28 / ?f7"/><draw:equation draw:name="f49" draw:formula="?f30 / ?f6"/><draw:equation draw:name="f50" draw:formula="?f31 / ?f7"/><draw:equation draw:name="f51" draw:formula="?f33 / ?f6"/><draw:equation draw:name="f52" draw:formula="?f34 / ?f7"/><draw:equation draw:name="f53" draw:formula="0 / ?f6"/><draw:equation draw:name="f54" draw:formula="?f1 / ?f6"/><draw:equation draw:name="f55" draw:formula="0 / ?f7"/><draw:equation draw:name="f56" draw:formula="?f3 / ?f7"/></draw:enhanced-geometry></draw:custom-shape><draw:custom-shape svg:x="1.59167in" svg:y="1.72847in" svg:width="0.25in" svg:height="0.28333in" draw:z-index="0" draw:id="id40" draw:style-name="a40" draw:name="Freeform 698"><svg:title/><svg:desc/><draw:enhanced-geometry draw:type="non-primitive" svg:viewBox="0 0 360 408" draw:enhanced-path="M 182 43 L 107 69 63 137 56 220 57 239 74 300 113 345 174 366 199 367 220 364 239 359 258 351 260 350 177 350 156 346 101 312 76 257 70 194 90 115 136 70 199 60 260 60 245 53 242 51 225 46 205 44 182 43 Z N" draw:text-areas="?f128 ?f130 ?f129 ?f131" draw:glue-points="?f80 ?f81 ?f82 ?f83 ?f84 ?f85 ?f86 ?f87 ?f88 ?f89 ?f90 ?f91 ?f92 ?f93 ?f94 ?f95 ?f96 ?f97 ?f98 ?f99 ?f100 ?f101 ?f102 ?f103 ?f104 ?f105 ?f106 ?f105 ?f107 ?f108 ?f109 ?f110 ?f111 ?f112 ?f113 ?f114 ?f113 ?f114 ?f115 ?f116 ?f117 ?f118 ?f96 ?f119 ?f104 ?f119 ?f120 ?f121 ?f122 ?f123 ?f124 ?f125 ?f126 ?f127 ?f80 ?f81" draw:glue-point-leaving-directions="-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 / 408"/><draw:equation draw:name="f8" draw:formula="0 + 2474 - 2292"/><draw:equation draw:name="f9" draw:formula="?f8 * ?f5 / 360"/><draw:equation draw:name="f10" draw:formula="2532 * ?f4 / 408"/><draw:equation draw:name="f11" draw:formula="0 + 2399 - 2292"/><draw:equation draw:name="f12" draw:formula="?f11 * ?f5 / 360"/><draw:equation draw:name="f13" draw:formula="2558 * ?f4 / 408"/><draw:equation draw:name="f14" draw:formula="0 + 2355 - 2292"/><draw:equation draw:name="f15" draw:formula="?f14 * ?f5 / 360"/><draw:equation draw:name="f16" draw:formula="2626 * ?f4 / 408"/><draw:equation draw:name="f17" draw:formula="0 + 2348 - 2292"/><draw:equation draw:name="f18" draw:formula="?f17 * ?f5 / 360"/><draw:equation draw:name="f19" draw:formula="2709 * ?f4 / 408"/><draw:equation draw:name="f20" draw:formula="0 + 2349 - 2292"/><draw:equation draw:name="f21" draw:formula="?f20 * ?f5 / 360"/><draw:equation draw:name="f22" draw:formula="2728 * ?f4 / 408"/><draw:equation draw:name="f23" draw:formula="0 + 2366 - 2292"/><draw:equation draw:name="f24" draw:formula="?f23 * ?f5 / 360"/><draw:equation draw:name="f25" draw:formula="2789 * ?f4 / 408"/><draw:equation draw:name="f26" draw:formula="0 + 2405 - 2292"/><draw:equation draw:name="f27" draw:formula="?f26 * ?f5 / 360"/><draw:equation draw:name="f28" draw:formula="2834 * ?f4 / 408"/><draw:equation draw:name="f29" draw:formula="0 + 2466 - 2292"/><draw:equation draw:name="f30" draw:formula="?f29 * ?f5 / 360"/><draw:equation draw:name="f31" draw:formula="2855 * ?f4 / 408"/><draw:equation draw:name="f32" draw:formula="0 + 2491 - 2292"/><draw:equation draw:name="f33" draw:formula="?f32 * ?f5 / 360"/><draw:equation draw:name="f34" draw:formula="2856 * ?f4 / 408"/><draw:equation draw:name="f35" draw:formula="0 + 2512 - 2292"/><draw:equation draw:name="f36" draw:formula="?f35 * ?f5 / 360"/><draw:equation draw:name="f37" draw:formula="2853 * ?f4 / 408"/><draw:equation draw:name="f38" draw:formula="0 + 2531 - 2292"/><draw:equation draw:name="f39" draw:formula="?f38 * ?f5 / 360"/><draw:equation draw:name="f40" draw:formula="2848 * ?f4 / 408"/><draw:equation draw:name="f41" draw:formula="0 + 2550 - 2292"/><draw:equation draw:name="f42" draw:formula="?f41 * ?f5 / 360"/><draw:equation draw:name="f43" draw:formula="2840 * ?f4 / 408"/><draw:equation draw:name="f44" draw:formula="0 + 2552 - 2292"/><draw:equation draw:name="f45" draw:formula="?f44 * ?f5 / 360"/><draw:equation draw:name="f46" draw:formula="2839 * ?f4 / 408"/><draw:equation draw:name="f47" draw:formula="0 + 2469 - 2292"/><draw:equation draw:name="f48" draw:formula="?f47 * ?f5 / 360"/><draw:equation draw:name="f49" draw:formula="0 + 2448 - 2292"/><draw:equation draw:name="f50" draw:formula="?f49 * ?f5 / 360"/><draw:equation draw:name="f51" draw:formula="2835 * ?f4 / 408"/><draw:equation draw:name="f52" draw:formula="0 + 2393 - 2292"/><draw:equation draw:name="f53" draw:formula="?f52 * ?f5 / 360"/><draw:equation draw:name="f54" draw:formula="2801 * ?f4 / 408"/><draw:equation draw:name="f55" draw:formula="0 + 2368 - 2292"/><draw:equation draw:name="f56" draw:formula="?f55 * ?f5 / 360"/><draw:equation draw:name="f57" draw:formula="2746 * ?f4 / 408"/><draw:equation draw:name="f58" draw:formula="0 + 2362 - 2292"/><draw:equation draw:name="f59" draw:formula="?f58 * ?f5 / 360"/><draw:equation draw:name="f60" draw:formula="2683 * ?f4 / 408"/><draw:equation draw:name="f61" draw:formula="0 + 2382 - 2292"/><draw:equation draw:name="f62" draw:formula="?f61 * ?f5 / 360"/><draw:equation draw:name="f63" draw:formula="2604 * ?f4 / 408"/><draw:equation draw:name="f64" draw:formula="0 + 2428 - 2292"/><draw:equation draw:name="f65" draw:formula="?f64 * ?f5 / 360"/><draw:equation draw:name="f66" draw:formula="2559 * ?f4 / 408"/><draw:equation draw:name="f67" draw:formula="2549 * ?f4 / 408"/><draw:equation draw:name="f68" draw:formula="0 + 2537 - 2292"/><draw:equation draw:name="f69" draw:formula="?f68 * ?f5 / 360"/><draw:equation draw:name="f70" draw:formula="2542 * ?f4 / 408"/><draw:equation draw:name="f71" draw:formula="0 + 2534 - 2292"/><draw:equation draw:name="f72" draw:formula="?f71 * ?f5 / 360"/><draw:equation draw:name="f73" draw:formula="2540 * ?f4 / 408"/><draw:equation draw:name="f74" draw:formula="0 + 2517 - 2292"/><draw:equation draw:name="f75" draw:formula="?f74 * ?f5 / 360"/><draw:equation draw:name="f76" draw:formula="2535 * ?f4 / 408"/><draw:equation draw:name="f77" draw:formula="0 + 2497 - 2292"/><draw:equation draw:name="f78" draw:formula="?f77 * ?f5 / 360"/><draw:equation draw:name="f79" draw:formula="2533 * ?f4 / 408"/><draw:equation draw:name="f80" draw:formula="?f9 / ?f6"/><draw:equation draw:name="f81" draw:formula="?f10 / ?f7"/><draw:equation draw:name="f82" draw:formula="?f12 / ?f6"/><draw:equation draw:name="f83" draw:formula="?f13 / ?f7"/><draw:equation draw:name="f84" draw:formula="?f15 / ?f6"/><draw:equation draw:name="f85" draw:formula="?f16 / ?f7"/><draw:equation draw:name="f86" draw:formula="?f18 / ?f6"/><draw:equation draw:name="f87" draw:formula="?f19 / ?f7"/><draw:equation draw:name="f88" draw:formula="?f21 / ?f6"/><draw:equation draw:name="f89" draw:formula="?f22 / ?f7"/><draw:equation draw:name="f90" draw:formula="?f24 / ?f6"/><draw:equation draw:name="f91" draw:formula="?f25 / ?f7"/><draw:equation draw:name="f92" draw:formula="?f27 / ?f6"/><draw:equation draw:name="f93" draw:formula="?f28 / ?f7"/><draw:equation draw:name="f94" draw:formula="?f30 / ?f6"/><draw:equation draw:name="f95" draw:formula="?f31 / ?f7"/><draw:equation draw:name="f96" draw:formula="?f33 / ?f6"/><draw:equation draw:name="f97" draw:formula="?f34 / ?f7"/><draw:equation draw:name="f98" draw:formula="?f36 / ?f6"/><draw:equation draw:name="f99" draw:formula="?f37 / ?f7"/><draw:equation draw:name="f100" draw:formula="?f39 / ?f6"/><draw:equation draw:name="f101" draw:formula="?f40 / ?f7"/><draw:equation draw:name="f102" draw:formula="?f42 / ?f6"/><draw:equation draw:name="f103" draw:formula="?f43 / ?f7"/><draw:equation draw:name="f104" draw:formula="?f45 / ?f6"/><draw:equation draw:name="f105" draw:formula="?f46 / ?f7"/><draw:equation draw:name="f106" draw:formula="?f48 / ?f6"/><draw:equation draw:name="f107" draw:formula="?f50 / ?f6"/><draw:equation draw:name="f108" draw:formula="?f51 / ?f7"/><draw:equation draw:name="f109" draw:formula="?f53 / ?f6"/><draw:equation draw:name="f110" draw:formula="?f54 / ?f7"/><draw:equation draw:name="f111" draw:formula="?f56 / ?f6"/><draw:equation draw:name="f112" draw:formula="?f57 / ?f7"/><draw:equation draw:name="f113" draw:formula="?f59 / ?f6"/><draw:equation draw:name="f114" draw:formula="?f60 / ?f7"/><draw:equation draw:name="f115" draw:formula="?f62 / ?f6"/><draw:equation draw:name="f116" draw:formula="?f63 / ?f7"/><draw:equation draw:name="f117" draw:formula="?f65 / ?f6"/><draw:equation draw:name="f118" draw:formula="?f66 / ?f7"/><draw:equation draw:name="f119" draw:formula="?f67 / ?f7"/><draw:equation draw:name="f120" draw:formula="?f69 / ?f6"/><draw:equation draw:name="f121" draw:formula="?f70 / ?f7"/><draw:equation draw:name="f122" draw:formula="?f72 / ?f6"/><draw:equation draw:name="f123" draw:formula="?f73 / ?f7"/><draw:equation draw:name="f124" draw:formula="?f75 / ?f6"/><draw:equation draw:name="f125" draw:formula="?f76 / ?f7"/><draw:equation draw:name="f126" draw:formula="?f78 / ?f6"/><draw:equation draw:name="f127" draw:formula="?f79 / ?f7"/><draw:equation draw:name="f128" draw:formula="0 / ?f6"/><draw:equation draw:name="f129" draw:formula="?f1 / ?f6"/><draw:equation draw:name="f130" draw:formula="0 / ?f7"/><draw:equation draw:name="f131" draw:formula="?f3 / ?f7"/></draw:enhanced-geometry></draw:custom-shape><draw:custom-shape svg:x="1.59167in" svg:y="1.72847in" svg:width="0.25in" svg:height="0.28333in" draw:z-index="0" draw:id="id41" draw:style-name="a41" draw:name="Freeform 697"><svg:title/><svg:desc/><draw:enhanced-geometry draw:type="non-primitive" svg:viewBox="0 0 360 408" draw:enhanced-path="M 360 259 L 293 259 289 282 282 301 226 346 177 350 260 350 305 290 308 276 300 276 300 266 360 266 360 259 Z N" draw:text-areas="?f54 ?f56 ?f55 ?f57" draw:glue-points="?f36 ?f37 ?f38 ?f37 ?f39 ?f40 ?f41 ?f42 ?f43 ?f44 ?f45 ?f46 ?f47 ?f46 ?f48 ?f49 ?f50 ?f51 ?f52 ?f51 ?f52 ?f53 ?f36 ?f53 ?f36 ?f3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 / 408"/><draw:equation draw:name="f8" draw:formula="0 + 2652 - 2292"/><draw:equation draw:name="f9" draw:formula="?f8 * ?f5 / 360"/><draw:equation draw:name="f10" draw:formula="2748 * ?f4 / 408"/><draw:equation draw:name="f11" draw:formula="0 + 2585 - 2292"/><draw:equation draw:name="f12" draw:formula="?f11 * ?f5 / 360"/><draw:equation draw:name="f13" draw:formula="0 + 2581 - 2292"/><draw:equation draw:name="f14" draw:formula="?f13 * ?f5 / 360"/><draw:equation draw:name="f15" draw:formula="2771 * ?f4 / 408"/><draw:equation draw:name="f16" draw:formula="0 + 2574 - 2292"/><draw:equation draw:name="f17" draw:formula="?f16 * ?f5 / 360"/><draw:equation draw:name="f18" draw:formula="2790 * ?f4 / 408"/><draw:equation draw:name="f19" draw:formula="0 + 2518 - 2292"/><draw:equation draw:name="f20" draw:formula="?f19 * ?f5 / 360"/><draw:equation draw:name="f21" draw:formula="2835 * ?f4 / 408"/><draw:equation draw:name="f22" draw:formula="0 + 2469 - 2292"/><draw:equation draw:name="f23" draw:formula="?f22 * ?f5 / 360"/><draw:equation draw:name="f24" draw:formula="2839 * ?f4 / 408"/><draw:equation draw:name="f25" draw:formula="0 + 2552 - 2292"/><draw:equation draw:name="f26" draw:formula="?f25 * ?f5 / 360"/><draw:equation draw:name="f27" draw:formula="0 + 2597 - 2292"/><draw:equation draw:name="f28" draw:formula="?f27 * ?f5 / 360"/><draw:equation draw:name="f29" draw:formula="2779 * ?f4 / 408"/><draw:equation draw:name="f30" draw:formula="0 + 2600 - 2292"/><draw:equation draw:name="f31" draw:formula="?f30 * ?f5 / 360"/><draw:equation draw:name="f32" draw:formula="2765 * ?f4 / 408"/><draw:equation draw:name="f33" draw:formula="0 + 2592 - 2292"/><draw:equation draw:name="f34" draw:formula="?f33 * ?f5 / 360"/><draw:equation draw:name="f35" draw:formula="2755 * ?f4 / 408"/><draw:equation draw:name="f36" draw:formula="?f9 / ?f6"/><draw:equation draw:name="f37" draw:formula="?f10 / ?f7"/><draw:equation draw:name="f38" draw:formula="?f12 / ?f6"/><draw:equation draw:name="f39" draw:formula="?f14 / ?f6"/><draw:equation draw:name="f40" draw:formula="?f15 / ?f7"/><draw:equation draw:name="f41" draw:formula="?f17 / ?f6"/><draw:equation draw:name="f42" draw:formula="?f18 / ?f7"/><draw:equation draw:name="f43" draw:formula="?f20 / ?f6"/><draw:equation draw:name="f44" draw:formula="?f21 / ?f7"/><draw:equation draw:name="f45" draw:formula="?f23 / ?f6"/><draw:equation draw:name="f46" draw:formula="?f24 / ?f7"/><draw:equation draw:name="f47" draw:formula="?f26 / ?f6"/><draw:equation draw:name="f48" draw:formula="?f28 / ?f6"/><draw:equation draw:name="f49" draw:formula="?f29 / ?f7"/><draw:equation draw:name="f50" draw:formula="?f31 / ?f6"/><draw:equation draw:name="f51" draw:formula="?f32 / ?f7"/><draw:equation draw:name="f52" draw:formula="?f34 / ?f6"/><draw:equation draw:name="f53" draw:formula="?f35 / ?f7"/><draw:equation draw:name="f54" draw:formula="0 / ?f6"/><draw:equation draw:name="f55" draw:formula="?f1 / ?f6"/><draw:equation draw:name="f56" draw:formula="0 / ?f7"/><draw:equation draw:name="f57" draw:formula="?f3 / ?f7"/></draw:enhanced-geometry></draw:custom-shape><draw:custom-shape svg:x="1.59167in" svg:y="1.72847in" svg:width="0.25in" svg:height="0.28333in" draw:z-index="0" draw:id="id42" draw:style-name="a42" draw:name="Freeform 696"><svg:title/><svg:desc/><draw:enhanced-geometry draw:type="non-primitive" svg:viewBox="0 0 360 408" draw:enhanced-path="M 300 266 L 300 276 308 276 310 269 300 266 Z N" draw:text-areas="?f23 ?f25 ?f24 ?f26" draw:glue-points="?f17 ?f18 ?f17 ?f19 ?f20 ?f19 ?f21 ?f22 ?f17 ?f18"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 / 408"/><draw:equation draw:name="f8" draw:formula="0 + 2592 - 2292"/><draw:equation draw:name="f9" draw:formula="?f8 * ?f5 / 360"/><draw:equation draw:name="f10" draw:formula="2755 * ?f4 / 408"/><draw:equation draw:name="f11" draw:formula="2765 * ?f4 / 408"/><draw:equation draw:name="f12" draw:formula="0 + 2600 - 2292"/><draw:equation draw:name="f13" draw:formula="?f12 * ?f5 / 360"/><draw:equation draw:name="f14" draw:formula="0 + 2602 - 2292"/><draw:equation draw:name="f15" draw:formula="?f14 * ?f5 / 360"/><draw:equation draw:name="f16" draw:formula="2758 * ?f4 / 408"/><draw:equation draw:name="f17" draw:formula="?f9 / ?f6"/><draw:equation draw:name="f18" draw:formula="?f10 / ?f7"/><draw:equation draw:name="f19" draw:formula="?f11 / ?f7"/><draw:equation draw:name="f20" draw:formula="?f13 / ?f6"/><draw:equation draw:name="f21" draw:formula="?f15 / ?f6"/><draw:equation draw:name="f22" draw:formula="?f16 / ?f7"/><draw:equation draw:name="f23" draw:formula="0 / ?f6"/><draw:equation draw:name="f24" draw:formula="?f1 / ?f6"/><draw:equation draw:name="f25" draw:formula="0 / ?f7"/><draw:equation draw:name="f26" draw:formula="?f3 / ?f7"/></draw:enhanced-geometry></draw:custom-shape><draw:custom-shape svg:x="1.59167in" svg:y="1.72847in" svg:width="0.25in" svg:height="0.28333in" draw:z-index="0" draw:id="id43" draw:style-name="a43" draw:name="Freeform 695"><svg:title/><svg:desc/><draw:enhanced-geometry draw:type="non-primitive" svg:viewBox="0 0 360 408" draw:enhanced-path="M 353 266 L 300 266 310 269 308 276 342 276 343 268 353 266 Z N" draw:text-areas="?f34 ?f36 ?f35 ?f37" draw:glue-points="?f24 ?f25 ?f26 ?f25 ?f27 ?f28 ?f29 ?f30 ?f31 ?f30 ?f32 ?f33 ?f24 ?f25"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 / 408"/><draw:equation draw:name="f8" draw:formula="0 + 2645 - 2292"/><draw:equation draw:name="f9" draw:formula="?f8 * ?f5 / 360"/><draw:equation draw:name="f10" draw:formula="2755 * ?f4 / 408"/><draw:equation draw:name="f11" draw:formula="0 + 2592 - 2292"/><draw:equation draw:name="f12" draw:formula="?f11 * ?f5 / 360"/><draw:equation draw:name="f13" draw:formula="0 + 2602 - 2292"/><draw:equation draw:name="f14" draw:formula="?f13 * ?f5 / 360"/><draw:equation draw:name="f15" draw:formula="2758 * ?f4 / 408"/><draw:equation draw:name="f16" draw:formula="0 + 2600 - 2292"/><draw:equation draw:name="f17" draw:formula="?f16 * ?f5 / 360"/><draw:equation draw:name="f18" draw:formula="2765 * ?f4 / 408"/><draw:equation draw:name="f19" draw:formula="0 + 2634 - 2292"/><draw:equation draw:name="f20" draw:formula="?f19 * ?f5 / 360"/><draw:equation draw:name="f21" draw:formula="0 + 2635 - 2292"/><draw:equation draw:name="f22" draw:formula="?f21 * ?f5 / 360"/><draw:equation draw:name="f23" draw:formula="2757 * ?f4 / 408"/><draw:equation draw:name="f24" draw:formula="?f9 / ?f6"/><draw:equation draw:name="f25" draw:formula="?f10 / ?f7"/><draw:equation draw:name="f26" draw:formula="?f12 / ?f6"/><draw:equation draw:name="f27" draw:formula="?f14 / ?f6"/><draw:equation draw:name="f28" draw:formula="?f15 / ?f7"/><draw:equation draw:name="f29" draw:formula="?f17 / ?f6"/><draw:equation draw:name="f30" draw:formula="?f18 / ?f7"/><draw:equation draw:name="f31" draw:formula="?f20 / ?f6"/><draw:equation draw:name="f32" draw:formula="?f22 / ?f6"/><draw:equation draw:name="f33" draw:formula="?f23 / ?f7"/><draw:equation draw:name="f34" draw:formula="0 / ?f6"/><draw:equation draw:name="f35" draw:formula="?f1 / ?f6"/><draw:equation draw:name="f36" draw:formula="0 / ?f7"/><draw:equation draw:name="f37" draw:formula="?f3 / ?f7"/></draw:enhanced-geometry></draw:custom-shape><draw:custom-shape svg:x="1.59167in" svg:y="1.72847in" svg:width="0.25in" svg:height="0.28333in" draw:z-index="0" draw:id="id44" draw:style-name="a44" draw:name="Freeform 694"><svg:title/><svg:desc/><draw:enhanced-geometry draw:type="non-primitive" svg:viewBox="0 0 360 408" draw:enhanced-path="M 360 266 L 353 266 353 276 359 276 360 269 360 266 Z N" draw:text-areas="?f23 ?f25 ?f24 ?f26" draw:glue-points="?f17 ?f18 ?f19 ?f18 ?f19 ?f20 ?f21 ?f20 ?f17 ?f22 ?f17 ?f18"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 / 408"/><draw:equation draw:name="f8" draw:formula="0 + 2652 - 2292"/><draw:equation draw:name="f9" draw:formula="?f8 * ?f5 / 360"/><draw:equation draw:name="f10" draw:formula="2755 * ?f4 / 408"/><draw:equation draw:name="f11" draw:formula="0 + 2645 - 2292"/><draw:equation draw:name="f12" draw:formula="?f11 * ?f5 / 360"/><draw:equation draw:name="f13" draw:formula="2765 * ?f4 / 408"/><draw:equation draw:name="f14" draw:formula="0 + 2651 - 2292"/><draw:equation draw:name="f15" draw:formula="?f14 * ?f5 / 360"/><draw:equation draw:name="f16" draw:formula="2758 * ?f4 / 408"/><draw:equation draw:name="f17" draw:formula="?f9 / ?f6"/><draw:equation draw:name="f18" draw:formula="?f10 / ?f7"/><draw:equation draw:name="f19" draw:formula="?f12 / ?f6"/><draw:equation draw:name="f20" draw:formula="?f13 / ?f7"/><draw:equation draw:name="f21" draw:formula="?f15 / ?f6"/><draw:equation draw:name="f22" draw:formula="?f16 / ?f7"/><draw:equation draw:name="f23" draw:formula="0 / ?f6"/><draw:equation draw:name="f24" draw:formula="?f1 / ?f6"/><draw:equation draw:name="f25" draw:formula="0 / ?f7"/><draw:equation draw:name="f26" draw:formula="?f3 / ?f7"/></draw:enhanced-geometry></draw:custom-shape><draw:custom-shape svg:x="1.59167in" svg:y="1.72847in" svg:width="0.25in" svg:height="0.28333in" draw:z-index="0" draw:id="id45" draw:style-name="a45" draw:name="Freeform 693"><svg:title/><svg:desc/><draw:enhanced-geometry draw:type="non-primitive" svg:viewBox="0 0 360 408" draw:enhanced-path="M 260 60 L 199 60 219 62 238 67 285 113 290 134 290 144 360 144 358 134 300 134 300 127 306 127 302 110 293 93 278 74 263 61 260 60 Z N" draw:text-areas="?f72 ?f74 ?f73 ?f75" draw:glue-points="?f47 ?f48 ?f49 ?f48 ?f50 ?f51 ?f52 ?f53 ?f54 ?f55 ?f56 ?f57 ?f56 ?f58 ?f59 ?f58 ?f60 ?f57 ?f61 ?f57 ?f61 ?f62 ?f63 ?f62 ?f64 ?f65 ?f66 ?f67 ?f68 ?f69 ?f70 ?f71 ?f47 ?f48"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 / 408"/><draw:equation draw:name="f8" draw:formula="0 + 2552 - 2292"/><draw:equation draw:name="f9" draw:formula="?f8 * ?f5 / 360"/><draw:equation draw:name="f10" draw:formula="2549 * ?f4 / 408"/><draw:equation draw:name="f11" draw:formula="0 + 2491 - 2292"/><draw:equation draw:name="f12" draw:formula="?f11 * ?f5 / 360"/><draw:equation draw:name="f13" draw:formula="0 + 2511 - 2292"/><draw:equation draw:name="f14" draw:formula="?f13 * ?f5 / 360"/><draw:equation draw:name="f15" draw:formula="2551 * ?f4 / 408"/><draw:equation draw:name="f16" draw:formula="0 + 2530 - 2292"/><draw:equation draw:name="f17" draw:formula="?f16 * ?f5 / 360"/><draw:equation draw:name="f18" draw:formula="2556 * ?f4 / 408"/><draw:equation draw:name="f19" draw:formula="0 + 2577 - 2292"/><draw:equation draw:name="f20" draw:formula="?f19 * ?f5 / 360"/><draw:equation draw:name="f21" draw:formula="2602 * ?f4 / 408"/><draw:equation draw:name="f22" draw:formula="0 + 2582 - 2292"/><draw:equation draw:name="f23" draw:formula="?f22 * ?f5 / 360"/><draw:equation draw:name="f24" draw:formula="2623 * ?f4 / 408"/><draw:equation draw:name="f25" draw:formula="2633 * ?f4 / 408"/><draw:equation draw:name="f26" draw:formula="0 + 2652 - 2292"/><draw:equation draw:name="f27" draw:formula="?f26 * ?f5 / 360"/><draw:equation draw:name="f28" draw:formula="0 + 2650 - 2292"/><draw:equation draw:name="f29" draw:formula="?f28 * ?f5 / 360"/><draw:equation draw:name="f30" draw:formula="0 + 2592 - 2292"/><draw:equation draw:name="f31" draw:formula="?f30 * ?f5 / 360"/><draw:equation draw:name="f32" draw:formula="2616 * ?f4 / 408"/><draw:equation draw:name="f33" draw:formula="0 + 2598 - 2292"/><draw:equation draw:name="f34" draw:formula="?f33 * ?f5 / 360"/><draw:equation draw:name="f35" draw:formula="0 + 2594 - 2292"/><draw:equation draw:name="f36" draw:formula="?f35 * ?f5 / 360"/><draw:equation draw:name="f37" draw:formula="2599 * ?f4 / 408"/><draw:equation draw:name="f38" draw:formula="0 + 2585 - 2292"/><draw:equation draw:name="f39" draw:formula="?f38 * ?f5 / 360"/><draw:equation draw:name="f40" draw:formula="2582 * ?f4 / 408"/><draw:equation draw:name="f41" draw:formula="0 + 2570 - 2292"/><draw:equation draw:name="f42" draw:formula="?f41 * ?f5 / 360"/><draw:equation draw:name="f43" draw:formula="2563 * ?f4 / 408"/><draw:equation draw:name="f44" draw:formula="0 + 2555 - 2292"/><draw:equation draw:name="f45" draw:formula="?f44 * ?f5 / 360"/><draw:equation draw:name="f46" draw:formula="2550 * ?f4 / 408"/><draw:equation draw:name="f47" draw:formula="?f9 / ?f6"/><draw:equation draw:name="f48" draw:formula="?f10 / ?f7"/><draw:equation draw:name="f49" draw:formula="?f12 / ?f6"/><draw:equation draw:name="f50" draw:formula="?f14 / ?f6"/><draw:equation draw:name="f51" draw:formula="?f15 / ?f7"/><draw:equation draw:name="f52" draw:formula="?f17 / ?f6"/><draw:equation draw:name="f53" draw:formula="?f18 / ?f7"/><draw:equation draw:name="f54" draw:formula="?f20 / ?f6"/><draw:equation draw:name="f55" draw:formula="?f21 / ?f7"/><draw:equation draw:name="f56" draw:formula="?f23 / ?f6"/><draw:equation draw:name="f57" draw:formula="?f24 / ?f7"/><draw:equation draw:name="f58" draw:formula="?f25 / ?f7"/><draw:equation draw:name="f59" draw:formula="?f27 / ?f6"/><draw:equation draw:name="f60" draw:formula="?f29 / ?f6"/><draw:equation draw:name="f61" draw:formula="?f31 / ?f6"/><draw:equation draw:name="f62" draw:formula="?f32 / ?f7"/><draw:equation draw:name="f63" draw:formula="?f34 / ?f6"/><draw:equation draw:name="f64" draw:formula="?f36 / ?f6"/><draw:equation draw:name="f65" draw:formula="?f37 / ?f7"/><draw:equation draw:name="f66" draw:formula="?f39 / ?f6"/><draw:equation draw:name="f67" draw:formula="?f40 / ?f7"/><draw:equation draw:name="f68" draw:formula="?f42 / ?f6"/><draw:equation draw:name="f69" draw:formula="?f43 / ?f7"/><draw:equation draw:name="f70" draw:formula="?f45 / ?f6"/><draw:equation draw:name="f71" draw:formula="?f46 / ?f7"/><draw:equation draw:name="f72" draw:formula="0 / ?f6"/><draw:equation draw:name="f73" draw:formula="?f1 / ?f6"/><draw:equation draw:name="f74" draw:formula="0 / ?f7"/><draw:equation draw:name="f75" draw:formula="?f3 / ?f7"/></draw:enhanced-geometry></draw:custom-shape><draw:custom-shape svg:x="1.59167in" svg:y="1.72847in" svg:width="0.25in" svg:height="0.28333in" draw:z-index="0" draw:id="id46" draw:style-name="a46" draw:name="Freeform 692"><svg:title/><svg:desc/><draw:enhanced-geometry draw:type="non-primitive" svg:viewBox="0 0 360 408" draw:enhanced-path="M 306 127 L 300 127 300 134 306 128 306 127 Z N" draw:text-areas="?f20 ?f22 ?f21 ?f23" draw:glue-points="?f15 ?f16 ?f17 ?f16 ?f17 ?f18 ?f15 ?f19 ?f15 ?f16"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 / 408"/><draw:equation draw:name="f8" draw:formula="0 + 2598 - 2292"/><draw:equation draw:name="f9" draw:formula="?f8 * ?f5 / 360"/><draw:equation draw:name="f10" draw:formula="2616 * ?f4 / 408"/><draw:equation draw:name="f11" draw:formula="0 + 2592 - 2292"/><draw:equation draw:name="f12" draw:formula="?f11 * ?f5 / 360"/><draw:equation draw:name="f13" draw:formula="2623 * ?f4 / 408"/><draw:equation draw:name="f14" draw:formula="2617 * ?f4 / 408"/><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custom-shape svg:x="1.59167in" svg:y="1.72847in" svg:width="0.25in" svg:height="0.28333in" draw:z-index="0" draw:id="id47" draw:style-name="a47" draw:name="Freeform 691"><svg:title/><svg:desc/><draw:enhanced-geometry draw:type="non-primitive" svg:viewBox="0 0 360 408" draw:enhanced-path="M 340 127 L 306 127 306 128 300 134 341 134 340 127 Z N" draw:text-areas="?f26 ?f28 ?f27 ?f29" draw:glue-points="?f19 ?f20 ?f21 ?f20 ?f21 ?f22 ?f23 ?f24 ?f25 ?f24 ?f19 ?f20"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 / 408"/><draw:equation draw:name="f8" draw:formula="0 + 2632 - 2292"/><draw:equation draw:name="f9" draw:formula="?f8 * ?f5 / 360"/><draw:equation draw:name="f10" draw:formula="2616 * ?f4 / 408"/><draw:equation draw:name="f11" draw:formula="0 + 2598 - 2292"/><draw:equation draw:name="f12" draw:formula="?f11 * ?f5 / 360"/><draw:equation draw:name="f13" draw:formula="2617 * ?f4 / 408"/><draw:equation draw:name="f14" draw:formula="0 + 2592 - 2292"/><draw:equation draw:name="f15" draw:formula="?f14 * ?f5 / 360"/><draw:equation draw:name="f16" draw:formula="2623 * ?f4 / 408"/><draw:equation draw:name="f17" draw:formula="0 + 2633 - 2292"/><draw:equation draw:name="f18" draw:formula="?f17 * ?f5 / 360"/><draw:equation draw:name="f19" draw:formula="?f9 / ?f6"/><draw:equation draw:name="f20" draw:formula="?f10 / ?f7"/><draw:equation draw:name="f21" draw:formula="?f12 / ?f6"/><draw:equation draw:name="f22" draw:formula="?f13 / ?f7"/><draw:equation draw:name="f23" draw:formula="?f15 / ?f6"/><draw:equation draw:name="f24" draw:formula="?f16 / ?f7"/><draw:equation draw:name="f25" draw:formula="?f18 / ?f6"/><draw:equation draw:name="f26" draw:formula="0 / ?f6"/><draw:equation draw:name="f27" draw:formula="?f1 / ?f6"/><draw:equation draw:name="f28" draw:formula="0 / ?f7"/><draw:equation draw:name="f29" draw:formula="?f3 / ?f7"/></draw:enhanced-geometry></draw:custom-shape><draw:custom-shape svg:x="1.59167in" svg:y="1.72847in" svg:width="0.25in" svg:height="0.28333in" draw:z-index="0" draw:id="id48" draw:style-name="a48" draw:name="Freeform 690"><svg:title/><svg:desc/><draw:enhanced-geometry draw:type="non-primitive" svg:viewBox="0 0 360 408" draw:enhanced-path="M 274 17 L 196 17 213 18 232 21 291 46 331 93 341 134 350 134 350 127 357 127 356 118 318 45 286 22 274 17 Z N" draw:text-areas="?f64 ?f66 ?f65 ?f67" draw:glue-points="?f42 ?f43 ?f44 ?f43 ?f45 ?f46 ?f47 ?f48 ?f49 ?f50 ?f51 ?f52 ?f53 ?f54 ?f55 ?f54 ?f55 ?f56 ?f57 ?f56 ?f58 ?f59 ?f60 ?f61 ?f62 ?f63 ?f42 ?f43"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 / 408"/><draw:equation draw:name="f8" draw:formula="0 + 2566 - 2292"/><draw:equation draw:name="f9" draw:formula="?f8 * ?f5 / 360"/><draw:equation draw:name="f10" draw:formula="2506 * ?f4 / 408"/><draw:equation draw:name="f11" draw:formula="0 + 2488 - 2292"/><draw:equation draw:name="f12" draw:formula="?f11 * ?f5 / 360"/><draw:equation draw:name="f13" draw:formula="0 + 2505 - 2292"/><draw:equation draw:name="f14" draw:formula="?f13 * ?f5 / 360"/><draw:equation draw:name="f15" draw:formula="2507 * ?f4 / 408"/><draw:equation draw:name="f16" draw:formula="0 + 2524 - 2292"/><draw:equation draw:name="f17" draw:formula="?f16 * ?f5 / 360"/><draw:equation draw:name="f18" draw:formula="2510 * ?f4 / 408"/><draw:equation draw:name="f19" draw:formula="0 + 2583 - 2292"/><draw:equation draw:name="f20" draw:formula="?f19 * ?f5 / 360"/><draw:equation draw:name="f21" draw:formula="2535 * ?f4 / 408"/><draw:equation draw:name="f22" draw:formula="0 + 2623 - 2292"/><draw:equation draw:name="f23" draw:formula="?f22 * ?f5 / 360"/><draw:equation draw:name="f24" draw:formula="2582 * ?f4 / 408"/><draw:equation draw:name="f25" draw:formula="0 + 2633 - 2292"/><draw:equation draw:name="f26" draw:formula="?f25 * ?f5 / 360"/><draw:equation draw:name="f27" draw:formula="2623 * ?f4 / 408"/><draw:equation draw:name="f28" draw:formula="0 + 2642 - 2292"/><draw:equation draw:name="f29" draw:formula="?f28 * ?f5 / 360"/><draw:equation draw:name="f30" draw:formula="2616 * ?f4 / 408"/><draw:equation draw:name="f31" draw:formula="0 + 2649 - 2292"/><draw:equation draw:name="f32" draw:formula="?f31 * ?f5 / 360"/><draw:equation draw:name="f33" draw:formula="0 + 2648 - 2292"/><draw:equation draw:name="f34" draw:formula="?f33 * ?f5 / 360"/><draw:equation draw:name="f35" draw:formula="2607 * ?f4 / 408"/><draw:equation draw:name="f36" draw:formula="0 + 2610 - 2292"/><draw:equation draw:name="f37" draw:formula="?f36 * ?f5 / 360"/><draw:equation draw:name="f38" draw:formula="2534 * ?f4 / 408"/><draw:equation draw:name="f39" draw:formula="0 + 2578 - 2292"/><draw:equation draw:name="f40" draw:formula="?f39 * ?f5 / 360"/><draw:equation draw:name="f41" draw:formula="2511 * ?f4 / 408"/><draw:equation draw:name="f42" draw:formula="?f9 / ?f6"/><draw:equation draw:name="f43" draw:formula="?f10 / ?f7"/><draw:equation draw:name="f44" draw:formula="?f12 / ?f6"/><draw:equation draw:name="f45" draw:formula="?f14 / ?f6"/><draw:equation draw:name="f46" draw:formula="?f15 / ?f7"/><draw:equation draw:name="f47" draw:formula="?f17 / ?f6"/><draw:equation draw:name="f48" draw:formula="?f18 / ?f7"/><draw:equation draw:name="f49" draw:formula="?f20 / ?f6"/><draw:equation draw:name="f50" draw:formula="?f21 / ?f7"/><draw:equation draw:name="f51" draw:formula="?f23 / ?f6"/><draw:equation draw:name="f52" draw:formula="?f24 / ?f7"/><draw:equation draw:name="f53" draw:formula="?f26 / ?f6"/><draw:equation draw:name="f54" draw:formula="?f27 / ?f7"/><draw:equation draw:name="f55" draw:formula="?f29 / ?f6"/><draw:equation draw:name="f56" draw:formula="?f30 / ?f7"/><draw:equation draw:name="f57" draw:formula="?f32 / ?f6"/><draw:equation draw:name="f58" draw:formula="?f34 / ?f6"/><draw:equation draw:name="f59" draw:formula="?f35 / ?f7"/><draw:equation draw:name="f60" draw:formula="?f37 / ?f6"/><draw:equation draw:name="f61" draw:formula="?f38 / ?f7"/><draw:equation draw:name="f62" draw:formula="?f40 / ?f6"/><draw:equation draw:name="f63" draw:formula="?f41 / ?f7"/><draw:equation draw:name="f64" draw:formula="0 / ?f6"/><draw:equation draw:name="f65" draw:formula="?f1 / ?f6"/><draw:equation draw:name="f66" draw:formula="0 / ?f7"/><draw:equation draw:name="f67" draw:formula="?f3 / ?f7"/></draw:enhanced-geometry></draw:custom-shape><draw:custom-shape svg:x="1.59167in" svg:y="1.72847in" svg:width="0.25in" svg:height="0.28333in" draw:z-index="0" draw:id="id49" draw:style-name="a49" draw:name="Freeform 689"><svg:title/><svg:desc/><draw:enhanced-geometry draw:type="non-primitive" svg:viewBox="0 0 360 408" draw:enhanced-path="M 357 127 L 350 127 350 134 358 134 357 127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0"/><draw:equation draw:name="f7" draw:formula="?f4 / 408"/><draw:equation draw:name="f8" draw:formula="0 + 2649 - 2292"/><draw:equation draw:name="f9" draw:formula="?f8 * ?f5 / 360"/><draw:equation draw:name="f10" draw:formula="2616 * ?f4 / 408"/><draw:equation draw:name="f11" draw:formula="0 + 2642 - 2292"/><draw:equation draw:name="f12" draw:formula="?f11 * ?f5 / 360"/><draw:equation draw:name="f13" draw:formula="2623 * ?f4 / 408"/><draw:equation draw:name="f14" draw:formula="0 + 2650 - 2292"/><draw:equation draw:name="f15" draw:formula="?f14 * ?f5 / 360"/><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g><draw:custom-shape svg:x="1.89028in" svg:y="1.97292in" svg:width="0.17014in" svg:height="0.03056in" draw:z-index="0" draw:id="id51" draw:style-name="a51" draw:name="Freeform 687"><svg:title/><svg:desc/><draw:enhanced-geometry draw:type="non-primitive" svg:viewBox="0 0 245 44" draw:enhanced-path="M 0 44 L 244 44 244 0 0 0 0 4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5"/><draw:equation draw:name="f7" draw:formula="?f4 / 44"/><draw:equation draw:name="f8" draw:formula="0 + 2722 - 2722"/><draw:equation draw:name="f9" draw:formula="?f8 * ?f5 / 245"/><draw:equation draw:name="f10" draw:formula="2885 * ?f4 / 44"/><draw:equation draw:name="f11" draw:formula="0 + 2966 - 2722"/><draw:equation draw:name="f12" draw:formula="?f11 * ?f5 / 245"/><draw:equation draw:name="f13" draw:formula="2841 * ?f4 / 4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90833in" svg:y="1.76806in" svg:width="0.00139in" svg:height="0.20556in" draw:z-index="0" draw:id="id52" draw:style-name="a52" draw:name="Freeform 685"><svg:title/><svg:desc/><draw:enhanced-geometry draw:type="non-primitive" svg:viewBox="0 0 1270 187960" draw:enhanced-path="M 0 0 L 0 187960 N" draw:text-areas="?f8 ?f12 ?f11 ?f13" draw:glue-points="?f8 ?f9 ?f8 ?f10"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87960"/><draw:equation draw:name="f8" draw:formula="0 / ?f6"/><draw:equation draw:name="f9" draw:formula="1616710 / ?f7"/><draw:equation draw:name="f10" draw:formula="1804670 / ?f7"/><draw:equation draw:name="f11" draw:formula="1270 / ?f6"/><draw:equation draw:name="f12" draw:formula="0 / ?f7"/><draw:equation draw:name="f13" draw:formula="187960 / ?f7"/></draw:enhanced-geometry></draw:custom-shape><draw:custom-shape svg:x="1.89028in" svg:y="1.86667in" svg:width="0.15833in" svg:height="0.00139in" draw:z-index="0" draw:id="id53" draw:style-name="a53" draw:name="Freeform 683"><svg:title/><svg:desc/><draw:enhanced-geometry draw:type="non-primitive" svg:viewBox="0 0 144780 1270" draw:enhanced-path="M 0 0 L 144780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780"/><draw:equation draw:name="f7" draw:formula="?f4 / 1270"/><draw:equation draw:name="f8" draw:formula="0 / ?f6"/><draw:equation draw:name="f9" draw:formula="0 / ?f7"/><draw:equation draw:name="f10" draw:formula="144780 / ?f6"/><draw:equation draw:name="f11" draw:formula="1270 / ?f7"/></draw:enhanced-geometry></draw:custom-shape><draw:custom-shape svg:x="1.89028in" svg:y="1.75278in" svg:width="0.17014in" svg:height="0.00139in" draw:z-index="0" draw:id="id54" draw:style-name="a54" draw:name="Freeform 681"><svg:title/><svg:desc/><draw:enhanced-geometry draw:type="non-primitive" svg:viewBox="0 0 155575 1270" draw:enhanced-path="M 0 0 L 154940 0 N" draw:text-areas="?f8 ?f9 ?f11 ?f12"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5575"/><draw:equation draw:name="f7" draw:formula="?f4 / 1270"/><draw:equation draw:name="f8" draw:formula="0 / ?f6"/><draw:equation draw:name="f9" draw:formula="0 / ?f7"/><draw:equation draw:name="f10" draw:formula="154940 / ?f6"/><draw:equation draw:name="f11" draw:formula="155575 / ?f6"/><draw:equation draw:name="f12" draw:formula="1270 / ?f7"/></draw:enhanced-geometry></draw:custom-shape><draw:custom-shape svg:x="1.88472in" svg:y="1.97847in" svg:width="0.18056in" svg:height="0.03056in" draw:z-index="0" draw:id="id55" draw:style-name="a55" draw:name="Freeform 679"><svg:title/><svg:desc/><draw:enhanced-geometry draw:type="non-primitive" svg:viewBox="0 0 260 44" draw:enhanced-path="M 0 44 L 260 44 260 0 0 0 0 4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0"/><draw:equation draw:name="f7" draw:formula="?f4 / 44"/><draw:equation draw:name="f8" draw:formula="0 + 2714 - 2714"/><draw:equation draw:name="f9" draw:formula="?f8 * ?f5 / 260"/><draw:equation draw:name="f10" draw:formula="2893 * ?f4 / 44"/><draw:equation draw:name="f11" draw:formula="0 + 2974 - 2714"/><draw:equation draw:name="f12" draw:formula="?f11 * ?f5 / 260"/><draw:equation draw:name="f13" draw:formula="2849 * ?f4 / 4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89097in" svg:y="1.74306in" svg:width="0.00139in" svg:height="0.25278in" draw:z-index="0" draw:id="id56" draw:style-name="a56" draw:name="Freeform 677"><svg:title/><svg:desc/><draw:enhanced-geometry draw:type="non-primitive" svg:viewBox="0 0 1270 231140" draw:enhanced-path="M 0 0 L 0 231140 N" draw:text-areas="?f8 ?f12 ?f11 ?f13" draw:glue-points="?f8 ?f9 ?f8 ?f10"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231140"/><draw:equation draw:name="f8" draw:formula="0 / ?f6"/><draw:equation draw:name="f9" draw:formula="1593850 / ?f7"/><draw:equation draw:name="f10" draw:formula="1824990 / ?f7"/><draw:equation draw:name="f11" draw:formula="1270 / ?f6"/><draw:equation draw:name="f12" draw:formula="0 / ?f7"/><draw:equation draw:name="f13" draw:formula="231140 / ?f7"/></draw:enhanced-geometry></draw:custom-shape><draw:custom-shape svg:x="1.88472in" svg:y="1.7375in" svg:width="0.18056in" svg:height="0.00139in" draw:z-index="0" draw:id="id57" draw:style-name="a57" draw:name="Freeform 675"><svg:title/><svg:desc/><draw:enhanced-geometry draw:type="non-primitive" svg:viewBox="0 0 165100 1270" draw:enhanced-path="M 0 0 L 165100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5100"/><draw:equation draw:name="f7" draw:formula="?f4 / 1270"/><draw:equation draw:name="f8" draw:formula="0 / ?f6"/><draw:equation draw:name="f9" draw:formula="0 / ?f7"/><draw:equation draw:name="f10" draw:formula="165100 / ?f6"/><draw:equation draw:name="f11" draw:formula="1270 / ?f7"/></draw:enhanced-geometry></draw:custom-shape><draw:custom-shape svg:x="2.05347in" svg:y="1.99583in" svg:width="0.00694in" svg:height="0.00694in" draw:z-index="0" draw:id="id58" draw:style-name="a58" draw:name="Freeform 673"><svg:title/><svg:desc/><draw:enhanced-geometry draw:type="non-primitive" svg:viewBox="0 0 10 10" draw:enhanced-path="M 0 5 L 9 5 N" draw:text-areas="?f16 ?f18 ?f17 ?f19" draw:glue-points="?f13 ?f14 ?f15 ?f14" draw:glue-point-leaving-directions="-90, -90"><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0 + 2957 - 2957"/><draw:equation draw:name="f9" draw:formula="?f8 * ?f6 / 10"/><draw:equation draw:name="f10" draw:formula="2879 * ?f4 / 10"/><draw:equation draw:name="f11" draw:formula="0 + 2966 - 2957"/><draw:equation draw:name="f12" draw:formula="?f11 * ?f6 / 10"/><draw:equation draw:name="f13" draw:formula="?f9 / ?f7"/><draw:equation draw:name="f14" draw:formula="?f10 / ?f5"/><draw:equation draw:name="f15" draw:formula="?f12 / ?f7"/><draw:equation draw:name="f16" draw:formula="0 / ?f7"/><draw:equation draw:name="f17" draw:formula="?f1 / ?f7"/><draw:equation draw:name="f18" draw:formula="0 / ?f5"/><draw:equation draw:name="f19" draw:formula="?f3 / ?f5"/></draw:enhanced-geometry></draw:custom-shape><draw:custom-shape svg:x="1.92014in" svg:y="1.97361in" svg:width="0.14514in" svg:height="0.00139in" draw:z-index="0" draw:id="id59" draw:style-name="a59" draw:name="Freeform 671"><svg:title/><svg:desc/><draw:enhanced-geometry draw:type="non-primitive" svg:viewBox="0 0 132715 1270" draw:enhanced-path="M 0 0 L 13271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2715"/><draw:equation draw:name="f7" draw:formula="?f4 / 1270"/><draw:equation draw:name="f8" draw:formula="0 / ?f6"/><draw:equation draw:name="f9" draw:formula="0 / ?f7"/><draw:equation draw:name="f10" draw:formula="132715 / ?f6"/><draw:equation draw:name="f11" draw:formula="1270 / ?f7"/></draw:enhanced-geometry></draw:custom-shape><draw:custom-shape svg:x="1.92569in" svg:y="1.88611in" svg:width="0.00139in" svg:height="0.08194in" draw:z-index="0" draw:id="id60" draw:style-name="a60" draw:name="Freeform 669"><svg:title/><svg:desc/><draw:enhanced-geometry draw:type="non-primitive" svg:viewBox="0 0 1270 74930" draw:enhanced-path="M 0 0 L 0 74930 N" draw:text-areas="?f8 ?f12 ?f11 ?f13" draw:glue-points="?f8 ?f9 ?f8 ?f10"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74930"/><draw:equation draw:name="f8" draw:formula="0 / ?f6"/><draw:equation draw:name="f9" draw:formula="1724660 / ?f7"/><draw:equation draw:name="f10" draw:formula="1799590 / ?f7"/><draw:equation draw:name="f11" draw:formula="1270 / ?f6"/><draw:equation draw:name="f12" draw:formula="0 / ?f7"/><draw:equation draw:name="f13" draw:formula="74930 / ?f7"/></draw:enhanced-geometry></draw:custom-shape><draw:custom-shape svg:x="1.92014in" svg:y="1.85764in" svg:width="0.13542in" svg:height="0.02917in" draw:z-index="0" draw:id="id61" draw:style-name="a61" draw:name="Freeform 667"><svg:title/><svg:desc/><draw:enhanced-geometry draw:type="non-primitive" svg:viewBox="0 0 195 42" draw:enhanced-path="M 0 42 L 194 42 194 0 0 0 0 42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5"/><draw:equation draw:name="f7" draw:formula="?f4 / 42"/><draw:equation draw:name="f8" draw:formula="0 + 2765 - 2765"/><draw:equation draw:name="f9" draw:formula="?f8 * ?f5 / 195"/><draw:equation draw:name="f10" draw:formula="2717 * ?f4 / 42"/><draw:equation draw:name="f11" draw:formula="0 + 2959 - 2765"/><draw:equation draw:name="f12" draw:formula="?f11 * ?f5 / 195"/><draw:equation draw:name="f13" draw:formula="2675 * ?f4 / 42"/><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92014in" svg:y="1.84514in" svg:width="0.13542in" svg:height="0.01389in" draw:z-index="0" draw:id="id62" draw:style-name="a62" draw:name="Freeform 665"><svg:title/><svg:desc/><draw:enhanced-geometry draw:type="non-primitive" svg:viewBox="0 0 195 20" draw:enhanced-path="M 0 20 L 194 20 194 0 0 0 0 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5"/><draw:equation draw:name="f7" draw:formula="?f4 / 20"/><draw:equation draw:name="f8" draw:formula="0 + 2765 - 2765"/><draw:equation draw:name="f9" draw:formula="?f8 * ?f5 / 195"/><draw:equation draw:name="f10" draw:formula="2677 * ?f4 / 20"/><draw:equation draw:name="f11" draw:formula="0 + 2959 - 2765"/><draw:equation draw:name="f12" draw:formula="?f11 * ?f5 / 195"/><draw:equation draw:name="f13" draw:formula="2657 * ?f4 / 2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92569in" svg:y="1.77361in" svg:width="0.00139in" svg:height="0.07222in" draw:z-index="0" draw:id="id63" draw:style-name="a63" draw:name="Freeform 663"><svg:title/><svg:desc/><draw:enhanced-geometry draw:type="non-primitive" svg:viewBox="0 0 1270 66040" draw:enhanced-path="M 0 0 L 0 66040 N" draw:text-areas="?f8 ?f12 ?f11 ?f13" draw:glue-points="?f8 ?f9 ?f8 ?f10"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66040"/><draw:equation draw:name="f8" draw:formula="0 / ?f6"/><draw:equation draw:name="f9" draw:formula="1621790 / ?f7"/><draw:equation draw:name="f10" draw:formula="1687830 / ?f7"/><draw:equation draw:name="f11" draw:formula="1270 / ?f6"/><draw:equation draw:name="f12" draw:formula="0 / ?f7"/><draw:equation draw:name="f13" draw:formula="66040 / ?f7"/></draw:enhanced-geometry></draw:custom-shape><draw:custom-shape svg:x="1.92014in" svg:y="1.75833in" svg:width="0.14514in" svg:height="0.00139in" draw:z-index="0" draw:id="id64" draw:style-name="a64" draw:name="Freeform 661"><svg:title/><svg:desc/><draw:enhanced-geometry draw:type="non-primitive" svg:viewBox="0 0 132715 1270" draw:enhanced-path="M 0 0 L 13271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2715"/><draw:equation draw:name="f7" draw:formula="?f4 / 1270"/><draw:equation draw:name="f8" draw:formula="0 / ?f6"/><draw:equation draw:name="f9" draw:formula="0 / ?f7"/><draw:equation draw:name="f10" draw:formula="132715 / ?f6"/><draw:equation draw:name="f11" draw:formula="1270 / ?f7"/></draw:enhanced-geometry></draw:custom-shape><draw:g draw:z-index="251674624" draw:name="Group 656" draw:id="id68" draw:style-name="a68"><svg:title/><svg:desc/><draw:custom-shape svg:x="2.11528in" svg:y="1.73819in" svg:width="0.19722in" svg:height="0.26528in" draw:z-index="0" draw:id="id65" draw:style-name="a65" draw:name="Freeform 659"><svg:title/><svg:desc/><draw:enhanced-geometry draw:type="non-primitive" svg:viewBox="0 0 284 382" draw:enhanced-path="M 0 0 L 0 382 50 382 50 221 228 221 221 214 205 203 185 197 207 191 224 181 228 178 50 178 50 43 246 43 238 33 168 1 148 0 0 0 Z N" draw:text-areas="?f68 ?f70 ?f69 ?f71" draw:glue-points="?f44 ?f45 ?f44 ?f46 ?f47 ?f46 ?f47 ?f48 ?f49 ?f48 ?f50 ?f51 ?f52 ?f53 ?f54 ?f55 ?f56 ?f57 ?f58 ?f59 ?f49 ?f60 ?f47 ?f60 ?f47 ?f61 ?f62 ?f61 ?f63 ?f64 ?f65 ?f66 ?f67 ?f45 ?f44 ?f45"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4"/><draw:equation draw:name="f7" draw:formula="?f4 / 382"/><draw:equation draw:name="f8" draw:formula="0 + 3046 - 3046"/><draw:equation draw:name="f9" draw:formula="?f8 * ?f5 / 284"/><draw:equation draw:name="f10" draw:formula="2503 * ?f4 / 382"/><draw:equation draw:name="f11" draw:formula="2885 * ?f4 / 382"/><draw:equation draw:name="f12" draw:formula="0 + 3096 - 3046"/><draw:equation draw:name="f13" draw:formula="?f12 * ?f5 / 284"/><draw:equation draw:name="f14" draw:formula="2724 * ?f4 / 382"/><draw:equation draw:name="f15" draw:formula="0 + 3274 - 3046"/><draw:equation draw:name="f16" draw:formula="?f15 * ?f5 / 284"/><draw:equation draw:name="f17" draw:formula="0 + 3267 - 3046"/><draw:equation draw:name="f18" draw:formula="?f17 * ?f5 / 284"/><draw:equation draw:name="f19" draw:formula="2717 * ?f4 / 382"/><draw:equation draw:name="f20" draw:formula="0 + 3251 - 3046"/><draw:equation draw:name="f21" draw:formula="?f20 * ?f5 / 284"/><draw:equation draw:name="f22" draw:formula="2706 * ?f4 / 382"/><draw:equation draw:name="f23" draw:formula="0 + 3231 - 3046"/><draw:equation draw:name="f24" draw:formula="?f23 * ?f5 / 284"/><draw:equation draw:name="f25" draw:formula="2700 * ?f4 / 382"/><draw:equation draw:name="f26" draw:formula="0 + 3253 - 3046"/><draw:equation draw:name="f27" draw:formula="?f26 * ?f5 / 284"/><draw:equation draw:name="f28" draw:formula="2694 * ?f4 / 382"/><draw:equation draw:name="f29" draw:formula="0 + 3270 - 3046"/><draw:equation draw:name="f30" draw:formula="?f29 * ?f5 / 284"/><draw:equation draw:name="f31" draw:formula="2684 * ?f4 / 382"/><draw:equation draw:name="f32" draw:formula="2681 * ?f4 / 382"/><draw:equation draw:name="f33" draw:formula="2546 * ?f4 / 382"/><draw:equation draw:name="f34" draw:formula="0 + 3292 - 3046"/><draw:equation draw:name="f35" draw:formula="?f34 * ?f5 / 284"/><draw:equation draw:name="f36" draw:formula="0 + 3284 - 3046"/><draw:equation draw:name="f37" draw:formula="?f36 * ?f5 / 284"/><draw:equation draw:name="f38" draw:formula="2536 * ?f4 / 382"/><draw:equation draw:name="f39" draw:formula="0 + 3214 - 3046"/><draw:equation draw:name="f40" draw:formula="?f39 * ?f5 / 284"/><draw:equation draw:name="f41" draw:formula="2504 * ?f4 / 382"/><draw:equation draw:name="f42" draw:formula="0 + 3194 - 3046"/><draw:equation draw:name="f43" draw:formula="?f42 * ?f5 / 284"/><draw:equation draw:name="f44" draw:formula="?f9 / ?f6"/><draw:equation draw:name="f45" draw:formula="?f10 / ?f7"/><draw:equation draw:name="f46" draw:formula="?f11 / ?f7"/><draw:equation draw:name="f47" draw:formula="?f13 / ?f6"/><draw:equation draw:name="f48" draw:formula="?f14 / ?f7"/><draw:equation draw:name="f49" draw:formula="?f16 / ?f6"/><draw:equation draw:name="f50" draw:formula="?f18 / ?f6"/><draw:equation draw:name="f51" draw:formula="?f19 / ?f7"/><draw:equation draw:name="f52" draw:formula="?f21 / ?f6"/><draw:equation draw:name="f53" draw:formula="?f22 / ?f7"/><draw:equation draw:name="f54" draw:formula="?f24 / ?f6"/><draw:equation draw:name="f55" draw:formula="?f25 / ?f7"/><draw:equation draw:name="f56" draw:formula="?f27 / ?f6"/><draw:equation draw:name="f57" draw:formula="?f28 / ?f7"/><draw:equation draw:name="f58" draw:formula="?f30 / ?f6"/><draw:equation draw:name="f59" draw:formula="?f31 / ?f7"/><draw:equation draw:name="f60" draw:formula="?f32 / ?f7"/><draw:equation draw:name="f61" draw:formula="?f33 / ?f7"/><draw:equation draw:name="f62" draw:formula="?f35 / ?f6"/><draw:equation draw:name="f63" draw:formula="?f37 / ?f6"/><draw:equation draw:name="f64" draw:formula="?f38 / ?f7"/><draw:equation draw:name="f65" draw:formula="?f40 / ?f6"/><draw:equation draw:name="f66" draw:formula="?f41 / ?f7"/><draw:equation draw:name="f67" draw:formula="?f43 / ?f6"/><draw:equation draw:name="f68" draw:formula="0 / ?f6"/><draw:equation draw:name="f69" draw:formula="?f1 / ?f6"/><draw:equation draw:name="f70" draw:formula="0 / ?f7"/><draw:equation draw:name="f71" draw:formula="?f3 / ?f7"/></draw:enhanced-geometry></draw:custom-shape><draw:custom-shape svg:x="2.11528in" svg:y="1.73819in" svg:width="0.19722in" svg:height="0.26528in" draw:z-index="0" draw:id="id66" draw:style-name="a66" draw:name="Freeform 658"><svg:title/><svg:desc/><draw:enhanced-geometry draw:type="non-primitive" svg:viewBox="0 0 284 382" draw:enhanced-path="M 228 221 L 156 221 165 223 175 228 208 293 230 382 283 382 259 286 253 265 246 247 234 227 228 221 Z N" draw:text-areas="?f59 ?f61 ?f60 ?f62" draw:glue-points="?f39 ?f40 ?f41 ?f40 ?f42 ?f43 ?f44 ?f45 ?f46 ?f47 ?f48 ?f49 ?f50 ?f49 ?f51 ?f52 ?f53 ?f54 ?f55 ?f56 ?f57 ?f58 ?f39 ?f40" draw:glue-point-leaving-directions="-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4"/><draw:equation draw:name="f7" draw:formula="?f4 / 382"/><draw:equation draw:name="f8" draw:formula="0 + 3274 - 3046"/><draw:equation draw:name="f9" draw:formula="?f8 * ?f5 / 284"/><draw:equation draw:name="f10" draw:formula="2724 * ?f4 / 382"/><draw:equation draw:name="f11" draw:formula="0 + 3202 - 3046"/><draw:equation draw:name="f12" draw:formula="?f11 * ?f5 / 284"/><draw:equation draw:name="f13" draw:formula="0 + 3211 - 3046"/><draw:equation draw:name="f14" draw:formula="?f13 * ?f5 / 284"/><draw:equation draw:name="f15" draw:formula="2726 * ?f4 / 382"/><draw:equation draw:name="f16" draw:formula="0 + 3221 - 3046"/><draw:equation draw:name="f17" draw:formula="?f16 * ?f5 / 284"/><draw:equation draw:name="f18" draw:formula="2731 * ?f4 / 382"/><draw:equation draw:name="f19" draw:formula="0 + 3254 - 3046"/><draw:equation draw:name="f20" draw:formula="?f19 * ?f5 / 284"/><draw:equation draw:name="f21" draw:formula="2796 * ?f4 / 382"/><draw:equation draw:name="f22" draw:formula="0 + 3276 - 3046"/><draw:equation draw:name="f23" draw:formula="?f22 * ?f5 / 284"/><draw:equation draw:name="f24" draw:formula="2885 * ?f4 / 382"/><draw:equation draw:name="f25" draw:formula="0 + 3329 - 3046"/><draw:equation draw:name="f26" draw:formula="?f25 * ?f5 / 284"/><draw:equation draw:name="f27" draw:formula="0 + 3305 - 3046"/><draw:equation draw:name="f28" draw:formula="?f27 * ?f5 / 284"/><draw:equation draw:name="f29" draw:formula="2789 * ?f4 / 382"/><draw:equation draw:name="f30" draw:formula="0 + 3299 - 3046"/><draw:equation draw:name="f31" draw:formula="?f30 * ?f5 / 284"/><draw:equation draw:name="f32" draw:formula="2768 * ?f4 / 382"/><draw:equation draw:name="f33" draw:formula="0 + 3292 - 3046"/><draw:equation draw:name="f34" draw:formula="?f33 * ?f5 / 284"/><draw:equation draw:name="f35" draw:formula="2750 * ?f4 / 382"/><draw:equation draw:name="f36" draw:formula="0 + 3280 - 3046"/><draw:equation draw:name="f37" draw:formula="?f36 * ?f5 / 284"/><draw:equation draw:name="f38" draw:formula="2730 * ?f4 / 382"/><draw:equation draw:name="f39" draw:formula="?f9 / ?f6"/><draw:equation draw:name="f40" draw:formula="?f10 / ?f7"/><draw:equation draw:name="f41" draw:formula="?f12 / ?f6"/><draw:equation draw:name="f42" draw:formula="?f14 / ?f6"/><draw:equation draw:name="f43" draw:formula="?f15 / ?f7"/><draw:equation draw:name="f44" draw:formula="?f17 / ?f6"/><draw:equation draw:name="f45" draw:formula="?f18 / ?f7"/><draw:equation draw:name="f46" draw:formula="?f20 / ?f6"/><draw:equation draw:name="f47" draw:formula="?f21 / ?f7"/><draw:equation draw:name="f48" draw:formula="?f23 / ?f6"/><draw:equation draw:name="f49" draw:formula="?f24 / ?f7"/><draw:equation draw:name="f50" draw:formula="?f26 / ?f6"/><draw:equation draw:name="f51" draw:formula="?f28 / ?f6"/><draw:equation draw:name="f52" draw:formula="?f29 / ?f7"/><draw:equation draw:name="f53" draw:formula="?f31 / ?f6"/><draw:equation draw:name="f54" draw:formula="?f32 / ?f7"/><draw:equation draw:name="f55" draw:formula="?f34 / ?f6"/><draw:equation draw:name="f56" draw:formula="?f35 / ?f7"/><draw:equation draw:name="f57" draw:formula="?f37 / ?f6"/><draw:equation draw:name="f58" draw:formula="?f38 / ?f7"/><draw:equation draw:name="f59" draw:formula="0 / ?f6"/><draw:equation draw:name="f60" draw:formula="?f1 / ?f6"/><draw:equation draw:name="f61" draw:formula="0 / ?f7"/><draw:equation draw:name="f62" draw:formula="?f3 / ?f7"/></draw:enhanced-geometry></draw:custom-shape><draw:custom-shape svg:x="2.11528in" svg:y="1.73819in" svg:width="0.19722in" svg:height="0.26528in" draw:z-index="0" draw:id="id67" draw:style-name="a67" draw:name="Freeform 657"><svg:title/><svg:desc/><draw:enhanced-geometry draw:type="non-primitive" svg:viewBox="0 0 284 382" draw:enhanced-path="M 246 43 L 139 43 162 45 181 51 199 69 209 86 213 103 211 127 203 143 196 156 187 163 175 168 163 175 151 178 228 178 238 168 251 150 259 132 263 112 262 86 259 66 252 51 246 43 Z N" draw:text-areas="?f105 ?f107 ?f106 ?f108" draw:glue-points="?f67 ?f68 ?f69 ?f68 ?f70 ?f71 ?f72 ?f73 ?f74 ?f75 ?f76 ?f77 ?f78 ?f79 ?f80 ?f81 ?f82 ?f83 ?f84 ?f85 ?f86 ?f87 ?f88 ?f89 ?f90 ?f91 ?f92 ?f93 ?f94 ?f93 ?f95 ?f89 ?f96 ?f97 ?f98 ?f99 ?f100 ?f101 ?f102 ?f77 ?f98 ?f103 ?f104 ?f73 ?f67 ?f68" draw:glue-point-leaving-directions="-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4"/><draw:equation draw:name="f7" draw:formula="?f4 / 382"/><draw:equation draw:name="f8" draw:formula="0 + 3292 - 3046"/><draw:equation draw:name="f9" draw:formula="?f8 * ?f5 / 284"/><draw:equation draw:name="f10" draw:formula="2546 * ?f4 / 382"/><draw:equation draw:name="f11" draw:formula="0 + 3185 - 3046"/><draw:equation draw:name="f12" draw:formula="?f11 * ?f5 / 284"/><draw:equation draw:name="f13" draw:formula="0 + 3208 - 3046"/><draw:equation draw:name="f14" draw:formula="?f13 * ?f5 / 284"/><draw:equation draw:name="f15" draw:formula="2548 * ?f4 / 382"/><draw:equation draw:name="f16" draw:formula="0 + 3227 - 3046"/><draw:equation draw:name="f17" draw:formula="?f16 * ?f5 / 284"/><draw:equation draw:name="f18" draw:formula="2554 * ?f4 / 382"/><draw:equation draw:name="f19" draw:formula="0 + 3245 - 3046"/><draw:equation draw:name="f20" draw:formula="?f19 * ?f5 / 284"/><draw:equation draw:name="f21" draw:formula="2572 * ?f4 / 382"/><draw:equation draw:name="f22" draw:formula="0 + 3255 - 3046"/><draw:equation draw:name="f23" draw:formula="?f22 * ?f5 / 284"/><draw:equation draw:name="f24" draw:formula="2589 * ?f4 / 382"/><draw:equation draw:name="f25" draw:formula="0 + 3259 - 3046"/><draw:equation draw:name="f26" draw:formula="?f25 * ?f5 / 284"/><draw:equation draw:name="f27" draw:formula="2606 * ?f4 / 382"/><draw:equation draw:name="f28" draw:formula="0 + 3257 - 3046"/><draw:equation draw:name="f29" draw:formula="?f28 * ?f5 / 284"/><draw:equation draw:name="f30" draw:formula="2630 * ?f4 / 382"/><draw:equation draw:name="f31" draw:formula="0 + 3249 - 3046"/><draw:equation draw:name="f32" draw:formula="?f31 * ?f5 / 284"/><draw:equation draw:name="f33" draw:formula="2646 * ?f4 / 382"/><draw:equation draw:name="f34" draw:formula="0 + 3242 - 3046"/><draw:equation draw:name="f35" draw:formula="?f34 * ?f5 / 284"/><draw:equation draw:name="f36" draw:formula="2659 * ?f4 / 382"/><draw:equation draw:name="f37" draw:formula="0 + 3233 - 3046"/><draw:equation draw:name="f38" draw:formula="?f37 * ?f5 / 284"/><draw:equation draw:name="f39" draw:formula="2666 * ?f4 / 382"/><draw:equation draw:name="f40" draw:formula="0 + 3221 - 3046"/><draw:equation draw:name="f41" draw:formula="?f40 * ?f5 / 284"/><draw:equation draw:name="f42" draw:formula="2671 * ?f4 / 382"/><draw:equation draw:name="f43" draw:formula="0 + 3209 - 3046"/><draw:equation draw:name="f44" draw:formula="?f43 * ?f5 / 284"/><draw:equation draw:name="f45" draw:formula="2678 * ?f4 / 382"/><draw:equation draw:name="f46" draw:formula="0 + 3197 - 3046"/><draw:equation draw:name="f47" draw:formula="?f46 * ?f5 / 284"/><draw:equation draw:name="f48" draw:formula="2681 * ?f4 / 382"/><draw:equation draw:name="f49" draw:formula="0 + 3274 - 3046"/><draw:equation draw:name="f50" draw:formula="?f49 * ?f5 / 284"/><draw:equation draw:name="f51" draw:formula="0 + 3284 - 3046"/><draw:equation draw:name="f52" draw:formula="?f51 * ?f5 / 284"/><draw:equation draw:name="f53" draw:formula="0 + 3297 - 3046"/><draw:equation draw:name="f54" draw:formula="?f53 * ?f5 / 284"/><draw:equation draw:name="f55" draw:formula="2653 * ?f4 / 382"/><draw:equation draw:name="f56" draw:formula="0 + 3305 - 3046"/><draw:equation draw:name="f57" draw:formula="?f56 * ?f5 / 284"/><draw:equation draw:name="f58" draw:formula="2635 * ?f4 / 382"/><draw:equation draw:name="f59" draw:formula="0 + 3309 - 3046"/><draw:equation draw:name="f60" draw:formula="?f59 * ?f5 / 284"/><draw:equation draw:name="f61" draw:formula="2615 * ?f4 / 382"/><draw:equation draw:name="f62" draw:formula="0 + 3308 - 3046"/><draw:equation draw:name="f63" draw:formula="?f62 * ?f5 / 284"/><draw:equation draw:name="f64" draw:formula="2569 * ?f4 / 382"/><draw:equation draw:name="f65" draw:formula="0 + 3298 - 3046"/><draw:equation draw:name="f66" draw:formula="?f65 * ?f5 / 284"/><draw:equation draw:name="f67" draw:formula="?f9 / ?f6"/><draw:equation draw:name="f68" draw:formula="?f10 / ?f7"/><draw:equation draw:name="f69" draw:formula="?f12 / ?f6"/><draw:equation draw:name="f70" draw:formula="?f14 / ?f6"/><draw:equation draw:name="f71" draw:formula="?f15 / ?f7"/><draw:equation draw:name="f72" draw:formula="?f17 / ?f6"/><draw:equation draw:name="f73" draw:formula="?f18 / ?f7"/><draw:equation draw:name="f74" draw:formula="?f20 / ?f6"/><draw:equation draw:name="f75" draw:formula="?f21 / ?f7"/><draw:equation draw:name="f76" draw:formula="?f23 / ?f6"/><draw:equation draw:name="f77" draw:formula="?f24 / ?f7"/><draw:equation draw:name="f78" draw:formula="?f26 / ?f6"/><draw:equation draw:name="f79" draw:formula="?f27 / ?f7"/><draw:equation draw:name="f80" draw:formula="?f29 / ?f6"/><draw:equation draw:name="f81" draw:formula="?f30 / ?f7"/><draw:equation draw:name="f82" draw:formula="?f32 / ?f6"/><draw:equation draw:name="f83" draw:formula="?f33 / ?f7"/><draw:equation draw:name="f84" draw:formula="?f35 / ?f6"/><draw:equation draw:name="f85" draw:formula="?f36 / ?f7"/><draw:equation draw:name="f86" draw:formula="?f38 / ?f6"/><draw:equation draw:name="f87" draw:formula="?f39 / ?f7"/><draw:equation draw:name="f88" draw:formula="?f41 / ?f6"/><draw:equation draw:name="f89" draw:formula="?f42 / ?f7"/><draw:equation draw:name="f90" draw:formula="?f44 / ?f6"/><draw:equation draw:name="f91" draw:formula="?f45 / ?f7"/><draw:equation draw:name="f92" draw:formula="?f47 / ?f6"/><draw:equation draw:name="f93" draw:formula="?f48 / ?f7"/><draw:equation draw:name="f94" draw:formula="?f50 / ?f6"/><draw:equation draw:name="f95" draw:formula="?f52 / ?f6"/><draw:equation draw:name="f96" draw:formula="?f54 / ?f6"/><draw:equation draw:name="f97" draw:formula="?f55 / ?f7"/><draw:equation draw:name="f98" draw:formula="?f57 / ?f6"/><draw:equation draw:name="f99" draw:formula="?f58 / ?f7"/><draw:equation draw:name="f100" draw:formula="?f60 / ?f6"/><draw:equation draw:name="f101" draw:formula="?f61 / ?f7"/><draw:equation draw:name="f102" draw:formula="?f63 / ?f6"/><draw:equation draw:name="f103" draw:formula="?f64 / ?f7"/><draw:equation draw:name="f104" draw:formula="?f66 / ?f6"/><draw:equation draw:name="f105" draw:formula="0 / ?f6"/><draw:equation draw:name="f106" draw:formula="?f1 / ?f6"/><draw:equation draw:name="f107" draw:formula="0 / ?f7"/><draw:equation draw:name="f108" draw:formula="?f3 / ?f7"/></draw:enhanced-geometry></draw:custom-shape></draw:g><draw:g draw:z-index="251675648" draw:name="Group 644" draw:id="id80" draw:style-name="a80"><svg:title/><svg:desc/><draw:custom-shape svg:x="2.10833in" svg:y="1.73194in" svg:width="0.21181in" svg:height="0.27708in" draw:z-index="0" draw:id="id69" draw:style-name="a69" draw:name="Freeform 655"><svg:title/><svg:desc/><draw:enhanced-geometry draw:type="non-primitive" svg:viewBox="0 0 305 399" draw:enhanced-path="M 154 0 L 0 0 0 398 60 398 60 391 53 391 53 381 17 381 17 16 226 16 213 10 194 5 175 1 154 0 Z N" draw:text-areas="?f51 ?f53 ?f52 ?f54" draw:glue-points="?f34 ?f35 ?f36 ?f35 ?f36 ?f37 ?f38 ?f37 ?f38 ?f39 ?f40 ?f39 ?f40 ?f41 ?f42 ?f41 ?f42 ?f43 ?f44 ?f43 ?f45 ?f46 ?f47 ?f48 ?f49 ?f50 ?f34 ?f35"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draw:equation draw:name="f7" draw:formula="?f4 / 399"/><draw:equation draw:name="f8" draw:formula="0 + 3190 - 3036"/><draw:equation draw:name="f9" draw:formula="?f8 * ?f5 / 305"/><draw:equation draw:name="f10" draw:formula="2494 * ?f4 / 399"/><draw:equation draw:name="f11" draw:formula="0 + 3036 - 3036"/><draw:equation draw:name="f12" draw:formula="?f11 * ?f5 / 305"/><draw:equation draw:name="f13" draw:formula="2892 * ?f4 / 399"/><draw:equation draw:name="f14" draw:formula="0 + 3096 - 3036"/><draw:equation draw:name="f15" draw:formula="?f14 * ?f5 / 305"/><draw:equation draw:name="f16" draw:formula="2885 * ?f4 / 399"/><draw:equation draw:name="f17" draw:formula="0 + 3089 - 3036"/><draw:equation draw:name="f18" draw:formula="?f17 * ?f5 / 305"/><draw:equation draw:name="f19" draw:formula="2875 * ?f4 / 399"/><draw:equation draw:name="f20" draw:formula="0 + 3053 - 3036"/><draw:equation draw:name="f21" draw:formula="?f20 * ?f5 / 305"/><draw:equation draw:name="f22" draw:formula="2510 * ?f4 / 399"/><draw:equation draw:name="f23" draw:formula="0 + 3262 - 3036"/><draw:equation draw:name="f24" draw:formula="?f23 * ?f5 / 305"/><draw:equation draw:name="f25" draw:formula="0 + 3249 - 3036"/><draw:equation draw:name="f26" draw:formula="?f25 * ?f5 / 305"/><draw:equation draw:name="f27" draw:formula="2504 * ?f4 / 399"/><draw:equation draw:name="f28" draw:formula="0 + 3230 - 3036"/><draw:equation draw:name="f29" draw:formula="?f28 * ?f5 / 305"/><draw:equation draw:name="f30" draw:formula="2499 * ?f4 / 399"/><draw:equation draw:name="f31" draw:formula="0 + 3211 - 3036"/><draw:equation draw:name="f32" draw:formula="?f31 * ?f5 / 305"/><draw:equation draw:name="f33" draw:formula="2495 * ?f4 / 399"/><draw:equation draw:name="f34" draw:formula="?f9 / ?f6"/><draw:equation draw:name="f35" draw:formula="?f10 / ?f7"/><draw:equation draw:name="f36" draw:formula="?f12 / ?f6"/><draw:equation draw:name="f37" draw:formula="?f13 / ?f7"/><draw:equation draw:name="f38" draw:formula="?f15 / ?f6"/><draw:equation draw:name="f39" draw:formula="?f16 / ?f7"/><draw:equation draw:name="f40" draw:formula="?f18 / ?f6"/><draw:equation draw:name="f41" draw:formula="?f19 / ?f7"/><draw:equation draw:name="f42" draw:formula="?f21 / ?f6"/><draw:equation draw:name="f43" draw:formula="?f22 / ?f7"/><draw:equation draw:name="f44" draw:formula="?f24 / ?f6"/><draw:equation draw:name="f45" draw:formula="?f26 / ?f6"/><draw:equation draw:name="f46" draw:formula="?f27 / ?f7"/><draw:equation draw:name="f47" draw:formula="?f29 / ?f6"/><draw:equation draw:name="f48" draw:formula="?f30 / ?f7"/><draw:equation draw:name="f49" draw:formula="?f32 / ?f6"/><draw:equation draw:name="f50" draw:formula="?f33 / ?f7"/><draw:equation draw:name="f51" draw:formula="0 / ?f6"/><draw:equation draw:name="f52" draw:formula="?f1 / ?f6"/><draw:equation draw:name="f53" draw:formula="0 / ?f7"/><draw:equation draw:name="f54" draw:formula="?f3 / ?f7"/></draw:enhanced-geometry></draw:custom-shape><draw:custom-shape svg:x="2.10833in" svg:y="1.73194in" svg:width="0.21181in" svg:height="0.27708in" draw:z-index="0" draw:id="id70" draw:style-name="a70" draw:name="Freeform 654"><svg:title/><svg:desc/><draw:enhanced-geometry draw:type="non-primitive" svg:viewBox="0 0 305 399" draw:enhanced-path="M 70 381 L 60 381 60 398 70 398 70 38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draw:equation draw:name="f7" draw:formula="?f4 / 399"/><draw:equation draw:name="f8" draw:formula="0 + 3106 - 3036"/><draw:equation draw:name="f9" draw:formula="?f8 * ?f5 / 305"/><draw:equation draw:name="f10" draw:formula="2875 * ?f4 / 399"/><draw:equation draw:name="f11" draw:formula="0 + 3096 - 3036"/><draw:equation draw:name="f12" draw:formula="?f11 * ?f5 / 305"/><draw:equation draw:name="f13" draw:formula="2892 * ?f4 / 39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2.10833in" svg:y="1.73194in" svg:width="0.21181in" svg:height="0.27708in" draw:z-index="0" draw:id="id71" draw:style-name="a71" draw:name="Freeform 653"><svg:title/><svg:desc/><draw:enhanced-geometry draw:type="non-primitive" svg:viewBox="0 0 305 399" draw:enhanced-path="M 199 237 L 163 237 173 240 187 249 211 304 235 398 305 398 300 381 247 381 228 302 226 296 220 276 214 259 206 247 199 237 Z N" draw:text-areas="?f72 ?f74 ?f73 ?f75" draw:glue-points="?f47 ?f48 ?f49 ?f48 ?f50 ?f51 ?f52 ?f53 ?f54 ?f55 ?f56 ?f57 ?f58 ?f57 ?f59 ?f60 ?f61 ?f60 ?f62 ?f63 ?f64 ?f65 ?f66 ?f67 ?f68 ?f69 ?f70 ?f71 ?f47 ?f48"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draw:equation draw:name="f7" draw:formula="?f4 / 399"/><draw:equation draw:name="f8" draw:formula="0 + 3235 - 3036"/><draw:equation draw:name="f9" draw:formula="?f8 * ?f5 / 305"/><draw:equation draw:name="f10" draw:formula="2731 * ?f4 / 399"/><draw:equation draw:name="f11" draw:formula="0 + 3199 - 3036"/><draw:equation draw:name="f12" draw:formula="?f11 * ?f5 / 305"/><draw:equation draw:name="f13" draw:formula="0 + 3209 - 3036"/><draw:equation draw:name="f14" draw:formula="?f13 * ?f5 / 305"/><draw:equation draw:name="f15" draw:formula="2734 * ?f4 / 399"/><draw:equation draw:name="f16" draw:formula="0 + 3223 - 3036"/><draw:equation draw:name="f17" draw:formula="?f16 * ?f5 / 305"/><draw:equation draw:name="f18" draw:formula="2743 * ?f4 / 399"/><draw:equation draw:name="f19" draw:formula="0 + 3247 - 3036"/><draw:equation draw:name="f20" draw:formula="?f19 * ?f5 / 305"/><draw:equation draw:name="f21" draw:formula="2798 * ?f4 / 399"/><draw:equation draw:name="f22" draw:formula="0 + 3271 - 3036"/><draw:equation draw:name="f23" draw:formula="?f22 * ?f5 / 305"/><draw:equation draw:name="f24" draw:formula="2892 * ?f4 / 399"/><draw:equation draw:name="f25" draw:formula="0 + 3341 - 3036"/><draw:equation draw:name="f26" draw:formula="?f25 * ?f5 / 305"/><draw:equation draw:name="f27" draw:formula="0 + 3336 - 3036"/><draw:equation draw:name="f28" draw:formula="?f27 * ?f5 / 305"/><draw:equation draw:name="f29" draw:formula="2875 * ?f4 / 399"/><draw:equation draw:name="f30" draw:formula="0 + 3283 - 3036"/><draw:equation draw:name="f31" draw:formula="?f30 * ?f5 / 305"/><draw:equation draw:name="f32" draw:formula="0 + 3264 - 3036"/><draw:equation draw:name="f33" draw:formula="?f32 * ?f5 / 305"/><draw:equation draw:name="f34" draw:formula="2796 * ?f4 / 399"/><draw:equation draw:name="f35" draw:formula="0 + 3262 - 3036"/><draw:equation draw:name="f36" draw:formula="?f35 * ?f5 / 305"/><draw:equation draw:name="f37" draw:formula="2790 * ?f4 / 399"/><draw:equation draw:name="f38" draw:formula="0 + 3256 - 3036"/><draw:equation draw:name="f39" draw:formula="?f38 * ?f5 / 305"/><draw:equation draw:name="f40" draw:formula="2770 * ?f4 / 399"/><draw:equation draw:name="f41" draw:formula="0 + 3250 - 3036"/><draw:equation draw:name="f42" draw:formula="?f41 * ?f5 / 305"/><draw:equation draw:name="f43" draw:formula="2753 * ?f4 / 399"/><draw:equation draw:name="f44" draw:formula="0 + 3242 - 3036"/><draw:equation draw:name="f45" draw:formula="?f44 * ?f5 / 305"/><draw:equation draw:name="f46" draw:formula="2741 * ?f4 / 399"/><draw:equation draw:name="f47" draw:formula="?f9 / ?f6"/><draw:equation draw:name="f48" draw:formula="?f10 / ?f7"/><draw:equation draw:name="f49" draw:formula="?f12 / ?f6"/><draw:equation draw:name="f50" draw:formula="?f14 / ?f6"/><draw:equation draw:name="f51" draw:formula="?f15 / ?f7"/><draw:equation draw:name="f52" draw:formula="?f17 / ?f6"/><draw:equation draw:name="f53" draw:formula="?f18 / ?f7"/><draw:equation draw:name="f54" draw:formula="?f20 / ?f6"/><draw:equation draw:name="f55" draw:formula="?f21 / ?f7"/><draw:equation draw:name="f56" draw:formula="?f23 / ?f6"/><draw:equation draw:name="f57" draw:formula="?f24 / ?f7"/><draw:equation draw:name="f58" draw:formula="?f26 / ?f6"/><draw:equation draw:name="f59" draw:formula="?f28 / ?f6"/><draw:equation draw:name="f60" draw:formula="?f29 / ?f7"/><draw:equation draw:name="f61" draw:formula="?f31 / ?f6"/><draw:equation draw:name="f62" draw:formula="?f33 / ?f6"/><draw:equation draw:name="f63" draw:formula="?f34 / ?f7"/><draw:equation draw:name="f64" draw:formula="?f36 / ?f6"/><draw:equation draw:name="f65" draw:formula="?f37 / ?f7"/><draw:equation draw:name="f66" draw:formula="?f39 / ?f6"/><draw:equation draw:name="f67" draw:formula="?f40 / ?f7"/><draw:equation draw:name="f68" draw:formula="?f42 / ?f6"/><draw:equation draw:name="f69" draw:formula="?f43 / ?f7"/><draw:equation draw:name="f70" draw:formula="?f45 / ?f6"/><draw:equation draw:name="f71" draw:formula="?f46 / ?f7"/><draw:equation draw:name="f72" draw:formula="0 / ?f6"/><draw:equation draw:name="f73" draw:formula="?f1 / ?f6"/><draw:equation draw:name="f74" draw:formula="0 / ?f7"/><draw:equation draw:name="f75" draw:formula="?f3 / ?f7"/></draw:enhanced-geometry></draw:custom-shape><draw:custom-shape svg:x="2.10833in" svg:y="1.73194in" svg:width="0.21181in" svg:height="0.27708in" draw:z-index="0" draw:id="id72" draw:style-name="a72" draw:name="Freeform 652"><svg:title/><svg:desc/><draw:enhanced-geometry draw:type="non-primitive" svg:viewBox="0 0 305 399" draw:enhanced-path="M 149 220 L 53 220 53 391 60 391 60 381 70 381 70 237 199 237 188 229 171 222 149 220 Z N" draw:text-areas="?f41 ?f43 ?f42 ?f44" draw:glue-points="?f28 ?f29 ?f30 ?f29 ?f30 ?f31 ?f32 ?f31 ?f32 ?f33 ?f34 ?f33 ?f34 ?f35 ?f36 ?f35 ?f37 ?f38 ?f39 ?f40 ?f28 ?f2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draw:equation draw:name="f7" draw:formula="?f4 / 399"/><draw:equation draw:name="f8" draw:formula="0 + 3185 - 3036"/><draw:equation draw:name="f9" draw:formula="?f8 * ?f5 / 305"/><draw:equation draw:name="f10" draw:formula="2714 * ?f4 / 399"/><draw:equation draw:name="f11" draw:formula="0 + 3089 - 3036"/><draw:equation draw:name="f12" draw:formula="?f11 * ?f5 / 305"/><draw:equation draw:name="f13" draw:formula="2885 * ?f4 / 399"/><draw:equation draw:name="f14" draw:formula="0 + 3096 - 3036"/><draw:equation draw:name="f15" draw:formula="?f14 * ?f5 / 305"/><draw:equation draw:name="f16" draw:formula="2875 * ?f4 / 399"/><draw:equation draw:name="f17" draw:formula="0 + 3106 - 3036"/><draw:equation draw:name="f18" draw:formula="?f17 * ?f5 / 305"/><draw:equation draw:name="f19" draw:formula="2731 * ?f4 / 399"/><draw:equation draw:name="f20" draw:formula="0 + 3235 - 3036"/><draw:equation draw:name="f21" draw:formula="?f20 * ?f5 / 305"/><draw:equation draw:name="f22" draw:formula="0 + 3224 - 3036"/><draw:equation draw:name="f23" draw:formula="?f22 * ?f5 / 305"/><draw:equation draw:name="f24" draw:formula="2723 * ?f4 / 399"/><draw:equation draw:name="f25" draw:formula="0 + 3207 - 3036"/><draw:equation draw:name="f26" draw:formula="?f25 * ?f5 / 305"/><draw:equation draw:name="f27" draw:formula="2716 * ?f4 / 399"/><draw:equation draw:name="f28" draw:formula="?f9 / ?f6"/><draw:equation draw:name="f29" draw:formula="?f10 / ?f7"/><draw:equation draw:name="f30" draw:formula="?f12 / ?f6"/><draw:equation draw:name="f31" draw:formula="?f13 / ?f7"/><draw:equation draw:name="f32" draw:formula="?f15 / ?f6"/><draw:equation draw:name="f33" draw:formula="?f16 / ?f7"/><draw:equation draw:name="f34" draw:formula="?f18 / ?f6"/><draw:equation draw:name="f35" draw:formula="?f19 / ?f7"/><draw:equation draw:name="f36" draw:formula="?f21 / ?f6"/><draw:equation draw:name="f37" draw:formula="?f23 / ?f6"/><draw:equation draw:name="f38" draw:formula="?f24 / ?f7"/><draw:equation draw:name="f39" draw:formula="?f26 / ?f6"/><draw:equation draw:name="f40" draw:formula="?f27 / ?f7"/><draw:equation draw:name="f41" draw:formula="0 / ?f6"/><draw:equation draw:name="f42" draw:formula="?f1 / ?f6"/><draw:equation draw:name="f43" draw:formula="0 / ?f7"/><draw:equation draw:name="f44" draw:formula="?f3 / ?f7"/></draw:enhanced-geometry></draw:custom-shape><draw:custom-shape svg:x="2.10833in" svg:y="1.73194in" svg:width="0.21181in" svg:height="0.27708in" draw:z-index="0" draw:id="id73" draw:style-name="a73" draw:name="Freeform 651"><svg:title/><svg:desc/><draw:enhanced-geometry draw:type="non-primitive" svg:viewBox="0 0 305 399" draw:enhanced-path="M 226 16 L 17 16 155 16 176 18 242 49 264 113 262 134 213 192 149 208 206 218 216 220 223 228 233 232 240 242 254 276 259 297 283 381 300 381 276 292 248 228 235 213 204 213 194 206 194 199 233 199 237 196 275 146 281 102 278 82 272 63 262 45 249 31 232 19 226 16 Z N" draw:text-areas="?f152 ?f154 ?f153 ?f155" draw:glue-points="?f95 ?f96 ?f97 ?f96 ?f98 ?f96 ?f99 ?f100 ?f101 ?f102 ?f103 ?f104 ?f105 ?f106 ?f107 ?f108 ?f109 ?f110 ?f111 ?f112 ?f113 ?f114 ?f115 ?f116 ?f117 ?f118 ?f119 ?f120 ?f121 ?f122 ?f123 ?f124 ?f125 ?f126 ?f127 ?f126 ?f128 ?f129 ?f130 ?f116 ?f131 ?f132 ?f133 ?f132 ?f134 ?f135 ?f134 ?f136 ?f117 ?f136 ?f137 ?f138 ?f139 ?f140 ?f141 ?f142 ?f143 ?f144 ?f145 ?f146 ?f105 ?f147 ?f148 ?f149 ?f150 ?f151 ?f95 ?f96" draw:glue-point-leaving-directions="-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draw:equation draw:name="f7" draw:formula="?f4 / 399"/><draw:equation draw:name="f8" draw:formula="0 + 3262 - 3036"/><draw:equation draw:name="f9" draw:formula="?f8 * ?f5 / 305"/><draw:equation draw:name="f10" draw:formula="2510 * ?f4 / 399"/><draw:equation draw:name="f11" draw:formula="0 + 3053 - 3036"/><draw:equation draw:name="f12" draw:formula="?f11 * ?f5 / 305"/><draw:equation draw:name="f13" draw:formula="0 + 3191 - 3036"/><draw:equation draw:name="f14" draw:formula="?f13 * ?f5 / 305"/><draw:equation draw:name="f15" draw:formula="0 + 3212 - 3036"/><draw:equation draw:name="f16" draw:formula="?f15 * ?f5 / 305"/><draw:equation draw:name="f17" draw:formula="2512 * ?f4 / 399"/><draw:equation draw:name="f18" draw:formula="0 + 3278 - 3036"/><draw:equation draw:name="f19" draw:formula="?f18 * ?f5 / 305"/><draw:equation draw:name="f20" draw:formula="2543 * ?f4 / 399"/><draw:equation draw:name="f21" draw:formula="0 + 3300 - 3036"/><draw:equation draw:name="f22" draw:formula="?f21 * ?f5 / 305"/><draw:equation draw:name="f23" draw:formula="2607 * ?f4 / 399"/><draw:equation draw:name="f24" draw:formula="0 + 3298 - 3036"/><draw:equation draw:name="f25" draw:formula="?f24 * ?f5 / 305"/><draw:equation draw:name="f26" draw:formula="2628 * ?f4 / 399"/><draw:equation draw:name="f27" draw:formula="0 + 3249 - 3036"/><draw:equation draw:name="f28" draw:formula="?f27 * ?f5 / 305"/><draw:equation draw:name="f29" draw:formula="2686 * ?f4 / 399"/><draw:equation draw:name="f30" draw:formula="0 + 3185 - 3036"/><draw:equation draw:name="f31" draw:formula="?f30 * ?f5 / 305"/><draw:equation draw:name="f32" draw:formula="2702 * ?f4 / 399"/><draw:equation draw:name="f33" draw:formula="0 + 3242 - 3036"/><draw:equation draw:name="f34" draw:formula="?f33 * ?f5 / 305"/><draw:equation draw:name="f35" draw:formula="2712 * ?f4 / 399"/><draw:equation draw:name="f36" draw:formula="0 + 3252 - 3036"/><draw:equation draw:name="f37" draw:formula="?f36 * ?f5 / 305"/><draw:equation draw:name="f38" draw:formula="2714 * ?f4 / 399"/><draw:equation draw:name="f39" draw:formula="0 + 3259 - 3036"/><draw:equation draw:name="f40" draw:formula="?f39 * ?f5 / 305"/><draw:equation draw:name="f41" draw:formula="2722 * ?f4 / 399"/><draw:equation draw:name="f42" draw:formula="0 + 3269 - 3036"/><draw:equation draw:name="f43" draw:formula="?f42 * ?f5 / 305"/><draw:equation draw:name="f44" draw:formula="2726 * ?f4 / 399"/><draw:equation draw:name="f45" draw:formula="0 + 3276 - 3036"/><draw:equation draw:name="f46" draw:formula="?f45 * ?f5 / 305"/><draw:equation draw:name="f47" draw:formula="2736 * ?f4 / 399"/><draw:equation draw:name="f48" draw:formula="0 + 3290 - 3036"/><draw:equation draw:name="f49" draw:formula="?f48 * ?f5 / 305"/><draw:equation draw:name="f50" draw:formula="2770 * ?f4 / 399"/><draw:equation draw:name="f51" draw:formula="0 + 3295 - 3036"/><draw:equation draw:name="f52" draw:formula="?f51 * ?f5 / 305"/><draw:equation draw:name="f53" draw:formula="2791 * ?f4 / 399"/><draw:equation draw:name="f54" draw:formula="0 + 3319 - 3036"/><draw:equation draw:name="f55" draw:formula="?f54 * ?f5 / 305"/><draw:equation draw:name="f56" draw:formula="2875 * ?f4 / 399"/><draw:equation draw:name="f57" draw:formula="0 + 3336 - 3036"/><draw:equation draw:name="f58" draw:formula="?f57 * ?f5 / 305"/><draw:equation draw:name="f59" draw:formula="0 + 3312 - 3036"/><draw:equation draw:name="f60" draw:formula="?f59 * ?f5 / 305"/><draw:equation draw:name="f61" draw:formula="2786 * ?f4 / 399"/><draw:equation draw:name="f62" draw:formula="0 + 3284 - 3036"/><draw:equation draw:name="f63" draw:formula="?f62 * ?f5 / 305"/><draw:equation draw:name="f64" draw:formula="0 + 3271 - 3036"/><draw:equation draw:name="f65" draw:formula="?f64 * ?f5 / 305"/><draw:equation draw:name="f66" draw:formula="2707 * ?f4 / 399"/><draw:equation draw:name="f67" draw:formula="0 + 3240 - 3036"/><draw:equation draw:name="f68" draw:formula="?f67 * ?f5 / 305"/><draw:equation draw:name="f69" draw:formula="0 + 3230 - 3036"/><draw:equation draw:name="f70" draw:formula="?f69 * ?f5 / 305"/><draw:equation draw:name="f71" draw:formula="2700 * ?f4 / 399"/><draw:equation draw:name="f72" draw:formula="2693 * ?f4 / 399"/><draw:equation draw:name="f73" draw:formula="0 + 3273 - 3036"/><draw:equation draw:name="f74" draw:formula="?f73 * ?f5 / 305"/><draw:equation draw:name="f75" draw:formula="2690 * ?f4 / 399"/><draw:equation draw:name="f76" draw:formula="0 + 3311 - 3036"/><draw:equation draw:name="f77" draw:formula="?f76 * ?f5 / 305"/><draw:equation draw:name="f78" draw:formula="2640 * ?f4 / 399"/><draw:equation draw:name="f79" draw:formula="0 + 3317 - 3036"/><draw:equation draw:name="f80" draw:formula="?f79 * ?f5 / 305"/><draw:equation draw:name="f81" draw:formula="2596 * ?f4 / 399"/><draw:equation draw:name="f82" draw:formula="0 + 3314 - 3036"/><draw:equation draw:name="f83" draw:formula="?f82 * ?f5 / 305"/><draw:equation draw:name="f84" draw:formula="2576 * ?f4 / 399"/><draw:equation draw:name="f85" draw:formula="0 + 3308 - 3036"/><draw:equation draw:name="f86" draw:formula="?f85 * ?f5 / 305"/><draw:equation draw:name="f87" draw:formula="2557 * ?f4 / 399"/><draw:equation draw:name="f88" draw:formula="2539 * ?f4 / 399"/><draw:equation draw:name="f89" draw:formula="0 + 3285 - 3036"/><draw:equation draw:name="f90" draw:formula="?f89 * ?f5 / 305"/><draw:equation draw:name="f91" draw:formula="2525 * ?f4 / 399"/><draw:equation draw:name="f92" draw:formula="0 + 3268 - 3036"/><draw:equation draw:name="f93" draw:formula="?f92 * ?f5 / 305"/><draw:equation draw:name="f94" draw:formula="2513 * ?f4 / 399"/><draw:equation draw:name="f95" draw:formula="?f9 / ?f6"/><draw:equation draw:name="f96" draw:formula="?f10 / ?f7"/><draw:equation draw:name="f97" draw:formula="?f12 / ?f6"/><draw:equation draw:name="f98" draw:formula="?f14 / ?f6"/><draw:equation draw:name="f99" draw:formula="?f16 / ?f6"/><draw:equation draw:name="f100" draw:formula="?f17 / ?f7"/><draw:equation draw:name="f101" draw:formula="?f19 / ?f6"/><draw:equation draw:name="f102" draw:formula="?f20 / ?f7"/><draw:equation draw:name="f103" draw:formula="?f22 / ?f6"/><draw:equation draw:name="f104" draw:formula="?f23 / ?f7"/><draw:equation draw:name="f105" draw:formula="?f25 / ?f6"/><draw:equation draw:name="f106" draw:formula="?f26 / ?f7"/><draw:equation draw:name="f107" draw:formula="?f28 / ?f6"/><draw:equation draw:name="f108" draw:formula="?f29 / ?f7"/><draw:equation draw:name="f109" draw:formula="?f31 / ?f6"/><draw:equation draw:name="f110" draw:formula="?f32 / ?f7"/><draw:equation draw:name="f111" draw:formula="?f34 / ?f6"/><draw:equation draw:name="f112" draw:formula="?f35 / ?f7"/><draw:equation draw:name="f113" draw:formula="?f37 / ?f6"/><draw:equation draw:name="f114" draw:formula="?f38 / ?f7"/><draw:equation draw:name="f115" draw:formula="?f40 / ?f6"/><draw:equation draw:name="f116" draw:formula="?f41 / ?f7"/><draw:equation draw:name="f117" draw:formula="?f43 / ?f6"/><draw:equation draw:name="f118" draw:formula="?f44 / ?f7"/><draw:equation draw:name="f119" draw:formula="?f46 / ?f6"/><draw:equation draw:name="f120" draw:formula="?f47 / ?f7"/><draw:equation draw:name="f121" draw:formula="?f49 / ?f6"/><draw:equation draw:name="f122" draw:formula="?f50 / ?f7"/><draw:equation draw:name="f123" draw:formula="?f52 / ?f6"/><draw:equation draw:name="f124" draw:formula="?f53 / ?f7"/><draw:equation draw:name="f125" draw:formula="?f55 / ?f6"/><draw:equation draw:name="f126" draw:formula="?f56 / ?f7"/><draw:equation draw:name="f127" draw:formula="?f58 / ?f6"/><draw:equation draw:name="f128" draw:formula="?f60 / ?f6"/><draw:equation draw:name="f129" draw:formula="?f61 / ?f7"/><draw:equation draw:name="f130" draw:formula="?f63 / ?f6"/><draw:equation draw:name="f131" draw:formula="?f65 / ?f6"/><draw:equation draw:name="f132" draw:formula="?f66 / ?f7"/><draw:equation draw:name="f133" draw:formula="?f68 / ?f6"/><draw:equation draw:name="f134" draw:formula="?f70 / ?f6"/><draw:equation draw:name="f135" draw:formula="?f71 / ?f7"/><draw:equation draw:name="f136" draw:formula="?f72 / ?f7"/><draw:equation draw:name="f137" draw:formula="?f74 / ?f6"/><draw:equation draw:name="f138" draw:formula="?f75 / ?f7"/><draw:equation draw:name="f139" draw:formula="?f77 / ?f6"/><draw:equation draw:name="f140" draw:formula="?f78 / ?f7"/><draw:equation draw:name="f141" draw:formula="?f80 / ?f6"/><draw:equation draw:name="f142" draw:formula="?f81 / ?f7"/><draw:equation draw:name="f143" draw:formula="?f83 / ?f6"/><draw:equation draw:name="f144" draw:formula="?f84 / ?f7"/><draw:equation draw:name="f145" draw:formula="?f86 / ?f6"/><draw:equation draw:name="f146" draw:formula="?f87 / ?f7"/><draw:equation draw:name="f147" draw:formula="?f88 / ?f7"/><draw:equation draw:name="f148" draw:formula="?f90 / ?f6"/><draw:equation draw:name="f149" draw:formula="?f91 / ?f7"/><draw:equation draw:name="f150" draw:formula="?f93 / ?f6"/><draw:equation draw:name="f151" draw:formula="?f94 / ?f7"/><draw:equation draw:name="f152" draw:formula="0 / ?f6"/><draw:equation draw:name="f153" draw:formula="?f1 / ?f6"/><draw:equation draw:name="f154" draw:formula="0 / ?f7"/><draw:equation draw:name="f155" draw:formula="?f3 / ?f7"/></draw:enhanced-geometry></draw:custom-shape><draw:custom-shape svg:x="2.10833in" svg:y="1.73194in" svg:width="0.21181in" svg:height="0.27708in" draw:z-index="0" draw:id="id74" draw:style-name="a74" draw:name="Freeform 650"><svg:title/><svg:desc/><draw:enhanced-geometry draw:type="non-primitive" svg:viewBox="0 0 305 399" draw:enhanced-path="M 194 199 L 194 206 204 213 221 206 215 204 194 199 Z N" draw:text-areas="?f28 ?f30 ?f29 ?f31" draw:glue-points="?f20 ?f21 ?f20 ?f22 ?f23 ?f24 ?f25 ?f22 ?f26 ?f27 ?f20 ?f21"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draw:equation draw:name="f7" draw:formula="?f4 / 399"/><draw:equation draw:name="f8" draw:formula="0 + 3230 - 3036"/><draw:equation draw:name="f9" draw:formula="?f8 * ?f5 / 305"/><draw:equation draw:name="f10" draw:formula="2693 * ?f4 / 399"/><draw:equation draw:name="f11" draw:formula="2700 * ?f4 / 399"/><draw:equation draw:name="f12" draw:formula="0 + 3240 - 3036"/><draw:equation draw:name="f13" draw:formula="?f12 * ?f5 / 305"/><draw:equation draw:name="f14" draw:formula="2707 * ?f4 / 399"/><draw:equation draw:name="f15" draw:formula="0 + 3257 - 3036"/><draw:equation draw:name="f16" draw:formula="?f15 * ?f5 / 305"/><draw:equation draw:name="f17" draw:formula="0 + 3251 - 3036"/><draw:equation draw:name="f18" draw:formula="?f17 * ?f5 / 305"/><draw:equation draw:name="f19" draw:formula="2698 * ?f4 / 399"/><draw:equation draw:name="f20" draw:formula="?f9 / ?f6"/><draw:equation draw:name="f21" draw:formula="?f10 / ?f7"/><draw:equation draw:name="f22" draw:formula="?f11 / ?f7"/><draw:equation draw:name="f23" draw:formula="?f13 / ?f6"/><draw:equation draw:name="f24" draw:formula="?f14 / ?f7"/><draw:equation draw:name="f25" draw:formula="?f16 / ?f6"/><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2.10833in" svg:y="1.73194in" svg:width="0.21181in" svg:height="0.27708in" draw:z-index="0" draw:id="id75" draw:style-name="a75" draw:name="Freeform 649"><svg:title/><svg:desc/><draw:enhanced-geometry draw:type="non-primitive" svg:viewBox="0 0 305 399" draw:enhanced-path="M 221 206 L 204 213 235 213 232 212 221 206 Z N" draw:text-areas="?f26 ?f28 ?f27 ?f29" draw:glue-points="?f19 ?f20 ?f21 ?f22 ?f23 ?f22 ?f24 ?f25 ?f19 ?f20"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draw:equation draw:name="f7" draw:formula="?f4 / 399"/><draw:equation draw:name="f8" draw:formula="0 + 3257 - 3036"/><draw:equation draw:name="f9" draw:formula="?f8 * ?f5 / 305"/><draw:equation draw:name="f10" draw:formula="2700 * ?f4 / 399"/><draw:equation draw:name="f11" draw:formula="0 + 3240 - 3036"/><draw:equation draw:name="f12" draw:formula="?f11 * ?f5 / 305"/><draw:equation draw:name="f13" draw:formula="2707 * ?f4 / 399"/><draw:equation draw:name="f14" draw:formula="0 + 3271 - 3036"/><draw:equation draw:name="f15" draw:formula="?f14 * ?f5 / 305"/><draw:equation draw:name="f16" draw:formula="0 + 3268 - 3036"/><draw:equation draw:name="f17" draw:formula="?f16 * ?f5 / 305"/><draw:equation draw:name="f18" draw:formula="2706 * ?f4 / 399"/><draw:equation draw:name="f19" draw:formula="?f9 / ?f6"/><draw:equation draw:name="f20" draw:formula="?f10 / ?f7"/><draw:equation draw:name="f21" draw:formula="?f12 / ?f6"/><draw:equation draw:name="f22" draw:formula="?f13 / ?f7"/><draw:equation draw:name="f23" draw:formula="?f15 / ?f6"/><draw:equation draw:name="f24" draw:formula="?f17 / ?f6"/><draw:equation draw:name="f25" draw:formula="?f18 / ?f7"/><draw:equation draw:name="f26" draw:formula="0 / ?f6"/><draw:equation draw:name="f27" draw:formula="?f1 / ?f6"/><draw:equation draw:name="f28" draw:formula="0 / ?f7"/><draw:equation draw:name="f29" draw:formula="?f3 / ?f7"/></draw:enhanced-geometry></draw:custom-shape><draw:custom-shape svg:x="2.10833in" svg:y="1.73194in" svg:width="0.21181in" svg:height="0.27708in" draw:z-index="0" draw:id="id76" draw:style-name="a76" draw:name="Freeform 648"><svg:title/><svg:desc/><draw:enhanced-geometry draw:type="non-primitive" svg:viewBox="0 0 305 399" draw:enhanced-path="M 233 199 L 194 199 215 204 221 206 233 199 Z N" draw:text-areas="?f26 ?f28 ?f27 ?f29" draw:glue-points="?f19 ?f20 ?f21 ?f20 ?f22 ?f23 ?f24 ?f25 ?f24 ?f25 ?f19 ?f20"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draw:equation draw:name="f7" draw:formula="?f4 / 399"/><draw:equation draw:name="f8" draw:formula="0 + 3269 - 3036"/><draw:equation draw:name="f9" draw:formula="?f8 * ?f5 / 305"/><draw:equation draw:name="f10" draw:formula="2693 * ?f4 / 399"/><draw:equation draw:name="f11" draw:formula="0 + 3230 - 3036"/><draw:equation draw:name="f12" draw:formula="?f11 * ?f5 / 305"/><draw:equation draw:name="f13" draw:formula="0 + 3251 - 3036"/><draw:equation draw:name="f14" draw:formula="?f13 * ?f5 / 305"/><draw:equation draw:name="f15" draw:formula="2698 * ?f4 / 399"/><draw:equation draw:name="f16" draw:formula="0 + 3257 - 3036"/><draw:equation draw:name="f17" draw:formula="?f16 * ?f5 / 305"/><draw:equation draw:name="f18" draw:formula="2700 * ?f4 / 399"/><draw:equation draw:name="f19" draw:formula="?f9 / ?f6"/><draw:equation draw:name="f20" draw:formula="?f10 / ?f7"/><draw:equation draw:name="f21" draw:formula="?f12 / ?f6"/><draw:equation draw:name="f22" draw:formula="?f14 / ?f6"/><draw:equation draw:name="f23" draw:formula="?f15 / ?f7"/><draw:equation draw:name="f24" draw:formula="?f17 / ?f6"/><draw:equation draw:name="f25" draw:formula="?f18 / ?f7"/><draw:equation draw:name="f26" draw:formula="0 / ?f6"/><draw:equation draw:name="f27" draw:formula="?f1 / ?f6"/><draw:equation draw:name="f28" draw:formula="0 / ?f7"/><draw:equation draw:name="f29" draw:formula="?f3 / ?f7"/></draw:enhanced-geometry></draw:custom-shape><draw:custom-shape svg:x="2.10833in" svg:y="1.73194in" svg:width="0.21181in" svg:height="0.27708in" draw:z-index="0" draw:id="id77" draw:style-name="a77" draw:name="Freeform 647"><svg:title/><svg:desc/><draw:enhanced-geometry draw:type="non-primitive" svg:viewBox="0 0 305 399" draw:enhanced-path="M 60 43 L 53 43 53 194 151 194 205 177 70 177 70 60 60 60 60 43 Z N" draw:text-areas="?f31 ?f33 ?f32 ?f34" draw:glue-points="?f22 ?f23 ?f24 ?f23 ?f24 ?f25 ?f26 ?f25 ?f27 ?f28 ?f29 ?f28 ?f29 ?f30 ?f22 ?f30 ?f22 ?f23"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draw:equation draw:name="f7" draw:formula="?f4 / 399"/><draw:equation draw:name="f8" draw:formula="0 + 3096 - 3036"/><draw:equation draw:name="f9" draw:formula="?f8 * ?f5 / 305"/><draw:equation draw:name="f10" draw:formula="2537 * ?f4 / 399"/><draw:equation draw:name="f11" draw:formula="0 + 3089 - 3036"/><draw:equation draw:name="f12" draw:formula="?f11 * ?f5 / 305"/><draw:equation draw:name="f13" draw:formula="2688 * ?f4 / 399"/><draw:equation draw:name="f14" draw:formula="0 + 3187 - 3036"/><draw:equation draw:name="f15" draw:formula="?f14 * ?f5 / 305"/><draw:equation draw:name="f16" draw:formula="0 + 3241 - 3036"/><draw:equation draw:name="f17" draw:formula="?f16 * ?f5 / 305"/><draw:equation draw:name="f18" draw:formula="2671 * ?f4 / 399"/><draw:equation draw:name="f19" draw:formula="0 + 3106 - 3036"/><draw:equation draw:name="f20" draw:formula="?f19 * ?f5 / 305"/><draw:equation draw:name="f21" draw:formula="2554 * ?f4 / 399"/><draw:equation draw:name="f22" draw:formula="?f9 / ?f6"/><draw:equation draw:name="f23" draw:formula="?f10 / ?f7"/><draw:equation draw:name="f24" draw:formula="?f12 / ?f6"/><draw:equation draw:name="f25" draw:formula="?f13 / ?f7"/><draw:equation draw:name="f26" draw:formula="?f15 / ?f6"/><draw:equation draw:name="f27" draw:formula="?f17 / ?f6"/><draw:equation draw:name="f28" draw:formula="?f18 / ?f7"/><draw:equation draw:name="f29" draw:formula="?f20 / ?f6"/><draw:equation draw:name="f30" draw:formula="?f21 / ?f7"/><draw:equation draw:name="f31" draw:formula="0 / ?f6"/><draw:equation draw:name="f32" draw:formula="?f1 / ?f6"/><draw:equation draw:name="f33" draw:formula="0 / ?f7"/><draw:equation draw:name="f34" draw:formula="?f3 / ?f7"/></draw:enhanced-geometry></draw:custom-shape><draw:custom-shape svg:x="2.10833in" svg:y="1.73194in" svg:width="0.21181in" svg:height="0.27708in" draw:z-index="0" draw:id="id78" draw:style-name="a78" draw:name="Freeform 646"><svg:title/><svg:desc/><draw:enhanced-geometry draw:type="non-primitive" svg:viewBox="0 0 305 399" draw:enhanced-path="M 193 52 L 70 52 70 60 167 61 185 67 201 81 211 97 214 120 214 132 170 175 161 177 205 177 211 172 218 160 222 155 229 137 230 115 227 95 220 76 207 60 193 52 Z N" draw:text-areas="?f93 ?f95 ?f94 ?f96" draw:glue-points="?f59 ?f60 ?f61 ?f60 ?f61 ?f62 ?f63 ?f64 ?f65 ?f66 ?f67 ?f68 ?f69 ?f70 ?f71 ?f72 ?f71 ?f73 ?f74 ?f75 ?f76 ?f77 ?f78 ?f77 ?f69 ?f79 ?f80 ?f81 ?f82 ?f83 ?f84 ?f85 ?f86 ?f87 ?f88 ?f89 ?f90 ?f91 ?f92 ?f62 ?f59 ?f60"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draw:equation draw:name="f7" draw:formula="?f4 / 399"/><draw:equation draw:name="f8" draw:formula="0 + 3229 - 3036"/><draw:equation draw:name="f9" draw:formula="?f8 * ?f5 / 305"/><draw:equation draw:name="f10" draw:formula="2546 * ?f4 / 399"/><draw:equation draw:name="f11" draw:formula="0 + 3106 - 3036"/><draw:equation draw:name="f12" draw:formula="?f11 * ?f5 / 305"/><draw:equation draw:name="f13" draw:formula="2554 * ?f4 / 399"/><draw:equation draw:name="f14" draw:formula="0 + 3203 - 3036"/><draw:equation draw:name="f15" draw:formula="?f14 * ?f5 / 305"/><draw:equation draw:name="f16" draw:formula="2555 * ?f4 / 399"/><draw:equation draw:name="f17" draw:formula="0 + 3221 - 3036"/><draw:equation draw:name="f18" draw:formula="?f17 * ?f5 / 305"/><draw:equation draw:name="f19" draw:formula="2561 * ?f4 / 399"/><draw:equation draw:name="f20" draw:formula="0 + 3237 - 3036"/><draw:equation draw:name="f21" draw:formula="?f20 * ?f5 / 305"/><draw:equation draw:name="f22" draw:formula="2575 * ?f4 / 399"/><draw:equation draw:name="f23" draw:formula="0 + 3247 - 3036"/><draw:equation draw:name="f24" draw:formula="?f23 * ?f5 / 305"/><draw:equation draw:name="f25" draw:formula="2591 * ?f4 / 399"/><draw:equation draw:name="f26" draw:formula="0 + 3250 - 3036"/><draw:equation draw:name="f27" draw:formula="?f26 * ?f5 / 305"/><draw:equation draw:name="f28" draw:formula="2614 * ?f4 / 399"/><draw:equation draw:name="f29" draw:formula="2626 * ?f4 / 399"/><draw:equation draw:name="f30" draw:formula="0 + 3206 - 3036"/><draw:equation draw:name="f31" draw:formula="?f30 * ?f5 / 305"/><draw:equation draw:name="f32" draw:formula="2669 * ?f4 / 399"/><draw:equation draw:name="f33" draw:formula="0 + 3197 - 3036"/><draw:equation draw:name="f34" draw:formula="?f33 * ?f5 / 305"/><draw:equation draw:name="f35" draw:formula="2671 * ?f4 / 399"/><draw:equation draw:name="f36" draw:formula="0 + 3241 - 3036"/><draw:equation draw:name="f37" draw:formula="?f36 * ?f5 / 305"/><draw:equation draw:name="f38" draw:formula="2666 * ?f4 / 399"/><draw:equation draw:name="f39" draw:formula="0 + 3254 - 3036"/><draw:equation draw:name="f40" draw:formula="?f39 * ?f5 / 305"/><draw:equation draw:name="f41" draw:formula="2654 * ?f4 / 399"/><draw:equation draw:name="f42" draw:formula="0 + 3258 - 3036"/><draw:equation draw:name="f43" draw:formula="?f42 * ?f5 / 305"/><draw:equation draw:name="f44" draw:formula="2649 * ?f4 / 399"/><draw:equation draw:name="f45" draw:formula="0 + 3265 - 3036"/><draw:equation draw:name="f46" draw:formula="?f45 * ?f5 / 305"/><draw:equation draw:name="f47" draw:formula="2631 * ?f4 / 399"/><draw:equation draw:name="f48" draw:formula="0 + 3266 - 3036"/><draw:equation draw:name="f49" draw:formula="?f48 * ?f5 / 305"/><draw:equation draw:name="f50" draw:formula="2609 * ?f4 / 399"/><draw:equation draw:name="f51" draw:formula="0 + 3263 - 3036"/><draw:equation draw:name="f52" draw:formula="?f51 * ?f5 / 305"/><draw:equation draw:name="f53" draw:formula="2589 * ?f4 / 399"/><draw:equation draw:name="f54" draw:formula="0 + 3256 - 3036"/><draw:equation draw:name="f55" draw:formula="?f54 * ?f5 / 305"/><draw:equation draw:name="f56" draw:formula="2570 * ?f4 / 399"/><draw:equation draw:name="f57" draw:formula="0 + 3243 - 3036"/><draw:equation draw:name="f58" draw:formula="?f57 * ?f5 / 305"/><draw:equation draw:name="f59" draw:formula="?f9 / ?f6"/><draw:equation draw:name="f60" draw:formula="?f10 / ?f7"/><draw:equation draw:name="f61" draw:formula="?f12 / ?f6"/><draw:equation draw:name="f62" draw:formula="?f13 / ?f7"/><draw:equation draw:name="f63" draw:formula="?f15 / ?f6"/><draw:equation draw:name="f64" draw:formula="?f16 / ?f7"/><draw:equation draw:name="f65" draw:formula="?f18 / ?f6"/><draw:equation draw:name="f66" draw:formula="?f19 / ?f7"/><draw:equation draw:name="f67" draw:formula="?f21 / ?f6"/><draw:equation draw:name="f68" draw:formula="?f22 / ?f7"/><draw:equation draw:name="f69" draw:formula="?f24 / ?f6"/><draw:equation draw:name="f70" draw:formula="?f25 / ?f7"/><draw:equation draw:name="f71" draw:formula="?f27 / ?f6"/><draw:equation draw:name="f72" draw:formula="?f28 / ?f7"/><draw:equation draw:name="f73" draw:formula="?f29 / ?f7"/><draw:equation draw:name="f74" draw:formula="?f31 / ?f6"/><draw:equation draw:name="f75" draw:formula="?f32 / ?f7"/><draw:equation draw:name="f76" draw:formula="?f34 / ?f6"/><draw:equation draw:name="f77" draw:formula="?f35 / ?f7"/><draw:equation draw:name="f78" draw:formula="?f37 / ?f6"/><draw:equation draw:name="f79" draw:formula="?f38 / ?f7"/><draw:equation draw:name="f80" draw:formula="?f40 / ?f6"/><draw:equation draw:name="f81" draw:formula="?f41 / ?f7"/><draw:equation draw:name="f82" draw:formula="?f43 / ?f6"/><draw:equation draw:name="f83" draw:formula="?f44 / ?f7"/><draw:equation draw:name="f84" draw:formula="?f46 / ?f6"/><draw:equation draw:name="f85" draw:formula="?f47 / ?f7"/><draw:equation draw:name="f86" draw:formula="?f49 / ?f6"/><draw:equation draw:name="f87" draw:formula="?f50 / ?f7"/><draw:equation draw:name="f88" draw:formula="?f52 / ?f6"/><draw:equation draw:name="f89" draw:formula="?f53 / ?f7"/><draw:equation draw:name="f90" draw:formula="?f55 / ?f6"/><draw:equation draw:name="f91" draw:formula="?f56 / ?f7"/><draw:equation draw:name="f92" draw:formula="?f58 / ?f6"/><draw:equation draw:name="f93" draw:formula="0 / ?f6"/><draw:equation draw:name="f94" draw:formula="?f1 / ?f6"/><draw:equation draw:name="f95" draw:formula="0 / ?f7"/><draw:equation draw:name="f96" draw:formula="?f3 / ?f7"/></draw:enhanced-geometry></draw:custom-shape><draw:custom-shape svg:x="2.10833in" svg:y="1.73194in" svg:width="0.21181in" svg:height="0.27708in" draw:z-index="0" draw:id="id79" draw:style-name="a79" draw:name="Freeform 645"><svg:title/><svg:desc/><draw:enhanced-geometry draw:type="non-primitive" svg:viewBox="0 0 305 399" draw:enhanced-path="M 149 43 L 60 43 60 60 70 60 70 52 193 52 190 51 171 45 149 43 Z N" draw:text-areas="?f36 ?f38 ?f37 ?f39" draw:glue-points="?f25 ?f26 ?f27 ?f26 ?f27 ?f28 ?f29 ?f28 ?f29 ?f30 ?f31 ?f30 ?f32 ?f33 ?f34 ?f35 ?f25 ?f26"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5"/><draw:equation draw:name="f7" draw:formula="?f4 / 399"/><draw:equation draw:name="f8" draw:formula="0 + 3185 - 3036"/><draw:equation draw:name="f9" draw:formula="?f8 * ?f5 / 305"/><draw:equation draw:name="f10" draw:formula="2537 * ?f4 / 399"/><draw:equation draw:name="f11" draw:formula="0 + 3096 - 3036"/><draw:equation draw:name="f12" draw:formula="?f11 * ?f5 / 305"/><draw:equation draw:name="f13" draw:formula="2554 * ?f4 / 399"/><draw:equation draw:name="f14" draw:formula="0 + 3106 - 3036"/><draw:equation draw:name="f15" draw:formula="?f14 * ?f5 / 305"/><draw:equation draw:name="f16" draw:formula="2546 * ?f4 / 399"/><draw:equation draw:name="f17" draw:formula="0 + 3229 - 3036"/><draw:equation draw:name="f18" draw:formula="?f17 * ?f5 / 305"/><draw:equation draw:name="f19" draw:formula="0 + 3226 - 3036"/><draw:equation draw:name="f20" draw:formula="?f19 * ?f5 / 305"/><draw:equation draw:name="f21" draw:formula="2545 * ?f4 / 399"/><draw:equation draw:name="f22" draw:formula="0 + 3207 - 3036"/><draw:equation draw:name="f23" draw:formula="?f22 * ?f5 / 305"/><draw:equation draw:name="f24" draw:formula="2539 * ?f4 / 399"/><draw:equation draw:name="f25" draw:formula="?f9 / ?f6"/><draw:equation draw:name="f26" draw:formula="?f10 / ?f7"/><draw:equation draw:name="f27" draw:formula="?f12 / ?f6"/><draw:equation draw:name="f28" draw:formula="?f13 / ?f7"/><draw:equation draw:name="f29" draw:formula="?f15 / ?f6"/><draw:equation draw:name="f30" draw:formula="?f16 / ?f7"/><draw:equation draw:name="f31" draw:formula="?f18 / ?f6"/><draw:equation draw:name="f32" draw:formula="?f20 / ?f6"/><draw:equation draw:name="f33" draw:formula="?f21 / ?f7"/><draw:equation draw:name="f34" draw:formula="?f23 / ?f6"/><draw:equation draw:name="f35" draw:formula="?f24 / ?f7"/><draw:equation draw:name="f36" draw:formula="0 / ?f6"/><draw:equation draw:name="f37" draw:formula="?f1 / ?f6"/><draw:equation draw:name="f38" draw:formula="0 / ?f7"/><draw:equation draw:name="f39" draw:formula="?f3 / ?f7"/></draw:enhanced-geometry></draw:custom-shape></draw:g><draw:custom-shape svg:x="2.39583in" svg:y="1.76806in" svg:width="0.03819in" svg:height="0.23542in" draw:z-index="0" draw:id="id81" draw:style-name="a81" draw:name="Freeform 643"><svg:title/><svg:desc/><draw:enhanced-geometry draw:type="non-primitive" svg:viewBox="0 0 55 339" draw:enhanced-path="M 0 339 L 55 339 55 0 0 0 0 33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draw:equation draw:name="f7" draw:formula="?f4 / 339"/><draw:equation draw:name="f8" draw:formula="0 + 3450 - 3450"/><draw:equation draw:name="f9" draw:formula="?f8 * ?f5 / 55"/><draw:equation draw:name="f10" draw:formula="2885 * ?f4 / 339"/><draw:equation draw:name="f11" draw:formula="0 + 3505 - 3450"/><draw:equation draw:name="f12" draw:formula="?f11 * ?f5 / 55"/><draw:equation draw:name="f13" draw:formula="2546 * ?f4 / 33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2.32153in" svg:y="1.75347in" svg:width="0.18681in" svg:height="0.00139in" draw:z-index="0" draw:id="id82" draw:style-name="a82" draw:name="Freeform 641"><svg:title/><svg:desc/><draw:enhanced-geometry draw:type="non-primitive" svg:viewBox="0 0 170815 1270" draw:enhanced-path="M 0 0 L 17081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0815"/><draw:equation draw:name="f7" draw:formula="?f4 / 1270"/><draw:equation draw:name="f8" draw:formula="0 / ?f6"/><draw:equation draw:name="f9" draw:formula="0 / ?f7"/><draw:equation draw:name="f10" draw:formula="170815 / ?f6"/><draw:equation draw:name="f11" draw:formula="1270 / ?f7"/></draw:enhanced-geometry></draw:custom-shape><draw:custom-shape svg:x="2.39167in" svg:y="2.00278in" svg:width="0.04722in" svg:height="0.00139in" draw:z-index="0" draw:id="id83" draw:style-name="a83" draw:name="Freeform 639"><svg:title/><svg:desc/><draw:enhanced-geometry draw:type="non-primitive" svg:viewBox="0 0 43180 1270" draw:enhanced-path="M 0 0 L 42545 0 N" draw:text-areas="?f8 ?f9 ?f11 ?f12"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80"/><draw:equation draw:name="f7" draw:formula="?f4 / 1270"/><draw:equation draw:name="f8" draw:formula="0 / ?f6"/><draw:equation draw:name="f9" draw:formula="0 / ?f7"/><draw:equation draw:name="f10" draw:formula="42545 / ?f6"/><draw:equation draw:name="f11" draw:formula="43180 / ?f6"/><draw:equation draw:name="f12" draw:formula="1270 / ?f7"/></draw:enhanced-geometry></draw:custom-shape><draw:custom-shape svg:x="2.39167in" svg:y="1.99931in" svg:width="0.04167in" svg:height="0.00139in" draw:z-index="0" draw:id="id84" draw:style-name="a84" draw:name="Freeform 637"><svg:title/><svg:desc/><draw:enhanced-geometry draw:type="non-primitive" svg:viewBox="0 0 38100 1270" draw:enhanced-path="M 0 0 L 38100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1270"/><draw:equation draw:name="f8" draw:formula="0 / ?f6"/><draw:equation draw:name="f9" draw:formula="0 / ?f7"/><draw:equation draw:name="f10" draw:formula="38100 / ?f6"/><draw:equation draw:name="f11" draw:formula="1270 / ?f7"/></draw:enhanced-geometry></draw:custom-shape><draw:custom-shape svg:x="2.39097in" svg:y="1.77361in" svg:width="0.01319in" svg:height="0.22222in" draw:z-index="0" draw:id="id85" draw:style-name="a85" draw:name="Freeform 635"><svg:title/><svg:desc/><draw:enhanced-geometry draw:type="non-primitive" svg:viewBox="0 0 19 320" draw:enhanced-path="M 0 320 L 19 320 19 0 0 0 0 3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draw:equation draw:name="f7" draw:formula="?f4 / 320"/><draw:equation draw:name="f8" draw:formula="0 + 3443 - 3443"/><draw:equation draw:name="f9" draw:formula="?f8 * ?f5 / 19"/><draw:equation draw:name="f10" draw:formula="2874 * ?f4 / 320"/><draw:equation draw:name="f11" draw:formula="0 + 3462 - 3443"/><draw:equation draw:name="f12" draw:formula="?f11 * ?f5 / 19"/><draw:equation draw:name="f13" draw:formula="2554 * ?f4 / 32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2.31667in" svg:y="1.75833in" svg:width="0.08681in" svg:height="0.00139in" draw:z-index="0" draw:id="id86" draw:style-name="a86" draw:name="Freeform 633"><svg:title/><svg:desc/><draw:enhanced-geometry draw:type="non-primitive" svg:viewBox="0 0 79375 1270" draw:enhanced-path="M 0 0 L 7937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375"/><draw:equation draw:name="f7" draw:formula="?f4 / 1270"/><draw:equation draw:name="f8" draw:formula="0 / ?f6"/><draw:equation draw:name="f9" draw:formula="0 / ?f7"/><draw:equation draw:name="f10" draw:formula="79375 / ?f6"/><draw:equation draw:name="f11" draw:formula="1270 / ?f7"/></draw:enhanced-geometry></draw:custom-shape><draw:custom-shape svg:x="2.31667in" svg:y="1.7375in" svg:width="0.27014in" svg:height="0.00139in" draw:z-index="0" draw:id="id87" draw:style-name="a87" draw:name="Freeform 631"><svg:title/><svg:desc/><draw:enhanced-geometry draw:type="non-primitive" svg:viewBox="0 0 247015 1270" draw:enhanced-path="M 0 0 L 24701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7015"/><draw:equation draw:name="f7" draw:formula="?f4 / 1270"/><draw:equation draw:name="f8" draw:formula="0 / ?f6"/><draw:equation draw:name="f9" draw:formula="0 / ?f7"/><draw:equation draw:name="f10" draw:formula="247015 / ?f6"/><draw:equation draw:name="f11" draw:formula="1270 / ?f7"/></draw:enhanced-geometry></draw:custom-shape><draw:custom-shape svg:x="2.43264in" svg:y="1.77361in" svg:width="0.00139in" svg:height="0.22222in" draw:z-index="0" draw:id="id88" draw:style-name="a88" draw:name="Freeform 629"><svg:title/><svg:desc/><draw:enhanced-geometry draw:type="non-primitive" svg:viewBox="0 0 1270 203200" draw:enhanced-path="M 0 0 L 0 203200 N" draw:text-areas="?f8 ?f12 ?f11 ?f13" draw:glue-points="?f8 ?f9 ?f8 ?f10"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203200"/><draw:equation draw:name="f8" draw:formula="0 / ?f6"/><draw:equation draw:name="f9" draw:formula="1621790 / ?f7"/><draw:equation draw:name="f10" draw:formula="1824990 / ?f7"/><draw:equation draw:name="f11" draw:formula="1270 / ?f6"/><draw:equation draw:name="f12" draw:formula="0 / ?f7"/><draw:equation draw:name="f13" draw:formula="203200 / ?f7"/></draw:enhanced-geometry></draw:custom-shape><draw:custom-shape svg:x="2.42639in" svg:y="1.75833in" svg:width="0.08681in" svg:height="0.00139in" draw:z-index="0" draw:id="id89" draw:style-name="a89" draw:name="Freeform 627"><svg:title/><svg:desc/><draw:enhanced-geometry draw:type="non-primitive" svg:viewBox="0 0 79375 1270" draw:enhanced-path="M 0 0 L 7937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375"/><draw:equation draw:name="f7" draw:formula="?f4 / 1270"/><draw:equation draw:name="f8" draw:formula="0 / ?f6"/><draw:equation draw:name="f9" draw:formula="0 / ?f7"/><draw:equation draw:name="f10" draw:formula="79375 / ?f6"/><draw:equation draw:name="f11" draw:formula="1270 / ?f7"/></draw:enhanced-geometry></draw:custom-shape><draw:custom-shape svg:x="2.54444in" svg:y="1.73681in" svg:width="0.03819in" svg:height="0.26667in" draw:z-index="0" draw:id="id90" draw:style-name="a90" draw:name="Freeform 625"><svg:title/><svg:desc/><draw:enhanced-geometry draw:type="non-primitive" svg:viewBox="0 0 55 384" draw:enhanced-path="M 0 384 L 55 384 55 0 0 0 0 38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draw:equation draw:name="f7" draw:formula="?f4 / 384"/><draw:equation draw:name="f8" draw:formula="0 + 3664 - 3664"/><draw:equation draw:name="f9" draw:formula="?f8 * ?f5 / 55"/><draw:equation draw:name="f10" draw:formula="2885 * ?f4 / 384"/><draw:equation draw:name="f11" draw:formula="0 + 3719 - 3664"/><draw:equation draw:name="f12" draw:formula="?f11 * ?f5 / 55"/><draw:equation draw:name="f13" draw:formula="2501 * ?f4 / 38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2.54028in" svg:y="2.00278in" svg:width="0.04722in" svg:height="0.00139in" draw:z-index="0" draw:id="id91" draw:style-name="a91" draw:name="Freeform 623"><svg:title/><svg:desc/><draw:enhanced-geometry draw:type="non-primitive" svg:viewBox="0 0 43180 1270" draw:enhanced-path="M 0 0 L 42545 0 N" draw:text-areas="?f8 ?f9 ?f11 ?f12"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80"/><draw:equation draw:name="f7" draw:formula="?f4 / 1270"/><draw:equation draw:name="f8" draw:formula="0 / ?f6"/><draw:equation draw:name="f9" draw:formula="0 / ?f7"/><draw:equation draw:name="f10" draw:formula="42545 / ?f6"/><draw:equation draw:name="f11" draw:formula="43180 / ?f6"/><draw:equation draw:name="f12" draw:formula="1270 / ?f7"/></draw:enhanced-geometry></draw:custom-shape><draw:custom-shape svg:x="2.54028in" svg:y="1.99931in" svg:width="0.04028in" svg:height="0.00139in" draw:z-index="0" draw:id="id92" draw:style-name="a92" draw:name="Freeform 621"><svg:title/><svg:desc/><draw:enhanced-geometry draw:type="non-primitive" svg:viewBox="0 0 36830 1270" draw:enhanced-path="M 0 0 L 36195 0 N" draw:text-areas="?f8 ?f9 ?f11 ?f12"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830"/><draw:equation draw:name="f7" draw:formula="?f4 / 1270"/><draw:equation draw:name="f8" draw:formula="0 / ?f6"/><draw:equation draw:name="f9" draw:formula="0 / ?f7"/><draw:equation draw:name="f10" draw:formula="36195 / ?f6"/><draw:equation draw:name="f11" draw:formula="36830 / ?f6"/><draw:equation draw:name="f12" draw:formula="1270 / ?f7"/></draw:enhanced-geometry></draw:custom-shape><draw:custom-shape svg:x="2.53958in" svg:y="1.74306in" svg:width="0.01319in" svg:height="0.25278in" draw:z-index="0" draw:id="id93" draw:style-name="a93" draw:name="Freeform 619"><svg:title/><svg:desc/><draw:enhanced-geometry draw:type="non-primitive" svg:viewBox="0 0 19 364" draw:enhanced-path="M 0 364 L 18 364 18 0 0 0 0 36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draw:equation draw:name="f7" draw:formula="?f4 / 364"/><draw:equation draw:name="f8" draw:formula="0 + 3657 - 3657"/><draw:equation draw:name="f9" draw:formula="?f8 * ?f5 / 19"/><draw:equation draw:name="f10" draw:formula="2874 * ?f4 / 364"/><draw:equation draw:name="f11" draw:formula="0 + 3675 - 3657"/><draw:equation draw:name="f12" draw:formula="?f11 * ?f5 / 19"/><draw:equation draw:name="f13" draw:formula="2510 * ?f4 / 36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2.57431in" svg:y="1.74306in" svg:width="0.01319in" svg:height="0.25278in" draw:z-index="0" draw:id="id94" draw:style-name="a94" draw:name="Freeform 617"><svg:title/><svg:desc/><draw:enhanced-geometry draw:type="non-primitive" svg:viewBox="0 0 19 364" draw:enhanced-path="M 0 364 L 19 364 19 0 0 0 0 36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draw:equation draw:name="f7" draw:formula="?f4 / 364"/><draw:equation draw:name="f8" draw:formula="0 + 3707 - 3707"/><draw:equation draw:name="f9" draw:formula="?f8 * ?f5 / 19"/><draw:equation draw:name="f10" draw:formula="2874 * ?f4 / 364"/><draw:equation draw:name="f11" draw:formula="0 + 3726 - 3707"/><draw:equation draw:name="f12" draw:formula="?f11 * ?f5 / 19"/><draw:equation draw:name="f13" draw:formula="2510 * ?f4 / 36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2.66736in" svg:y="1.76806in" svg:width="0.00139in" svg:height="0.23472in" draw:z-index="0" draw:id="id95" draw:style-name="a95" draw:name="Freeform 615"><svg:title/><svg:desc/><draw:enhanced-geometry draw:type="non-primitive" svg:viewBox="0 0 1270 214630" draw:enhanced-path="M 0 0 L 0 214630 N" draw:text-areas="?f8 ?f12 ?f11 ?f13" draw:glue-points="?f8 ?f9 ?f8 ?f10"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214630"/><draw:equation draw:name="f8" draw:formula="0 / ?f6"/><draw:equation draw:name="f9" draw:formula="1616710 / ?f7"/><draw:equation draw:name="f10" draw:formula="1831340 / ?f7"/><draw:equation draw:name="f11" draw:formula="1270 / ?f6"/><draw:equation draw:name="f12" draw:formula="0 / ?f7"/><draw:equation draw:name="f13" draw:formula="214630 / ?f7"/></draw:enhanced-geometry></draw:custom-shape><draw:custom-shape svg:x="2.65in" svg:y="1.86667in" svg:width="0.15347in" svg:height="0.00139in" draw:z-index="0" draw:id="id96" draw:style-name="a96" draw:name="Freeform 613"><svg:title/><svg:desc/><draw:enhanced-geometry draw:type="non-primitive" svg:viewBox="0 0 140335 1270" draw:enhanced-path="M 0 0 L 14033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0335"/><draw:equation draw:name="f7" draw:formula="?f4 / 1270"/><draw:equation draw:name="f8" draw:formula="0 / ?f6"/><draw:equation draw:name="f9" draw:formula="0 / ?f7"/><draw:equation draw:name="f10" draw:formula="140335 / ?f6"/><draw:equation draw:name="f11" draw:formula="1270 / ?f7"/></draw:enhanced-geometry></draw:custom-shape><draw:custom-shape svg:x="2.65in" svg:y="1.75278in" svg:width="0.16528in" svg:height="0.00139in" draw:z-index="0" draw:id="id97" draw:style-name="a97" draw:name="Freeform 611"><svg:title/><svg:desc/><draw:enhanced-geometry draw:type="non-primitive" svg:viewBox="0 0 151130 1270" draw:enhanced-path="M 0 0 L 151130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1130"/><draw:equation draw:name="f7" draw:formula="?f4 / 1270"/><draw:equation draw:name="f8" draw:formula="0 / ?f6"/><draw:equation draw:name="f9" draw:formula="0 / ?f7"/><draw:equation draw:name="f10" draw:formula="151130 / ?f6"/><draw:equation draw:name="f11" draw:formula="1270 / ?f7"/></draw:enhanced-geometry></draw:custom-shape><draw:custom-shape svg:x="2.64306in" svg:y="2.00278in" svg:width="0.04861in" svg:height="0.00139in" draw:z-index="0" draw:id="id98" draw:style-name="a98" draw:name="Freeform 609"><svg:title/><svg:desc/><draw:enhanced-geometry draw:type="non-primitive" svg:viewBox="0 0 44450 1270" draw:enhanced-path="M 0 0 L 44450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450"/><draw:equation draw:name="f7" draw:formula="?f4 / 1270"/><draw:equation draw:name="f8" draw:formula="0 / ?f6"/><draw:equation draw:name="f9" draw:formula="0 / ?f7"/><draw:equation draw:name="f10" draw:formula="44450 / ?f6"/><draw:equation draw:name="f11" draw:formula="1270 / ?f7"/></draw:enhanced-geometry></draw:custom-shape><draw:custom-shape svg:x="2.64306in" svg:y="1.99931in" svg:width="0.04167in" svg:height="0.00139in" draw:z-index="0" draw:id="id99" draw:style-name="a99" draw:name="Freeform 607"><svg:title/><svg:desc/><draw:enhanced-geometry draw:type="non-primitive" svg:viewBox="0 0 38100 1270" draw:enhanced-path="M 0 0 L 38100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1270"/><draw:equation draw:name="f8" draw:formula="0 / ?f6"/><draw:equation draw:name="f9" draw:formula="0 / ?f7"/><draw:equation draw:name="f10" draw:formula="38100 / ?f6"/><draw:equation draw:name="f11" draw:formula="1270 / ?f7"/></draw:enhanced-geometry></draw:custom-shape><draw:custom-shape svg:x="2.64931in" svg:y="1.74306in" svg:width="0.00139in" svg:height="0.25278in" draw:z-index="0" draw:id="id100" draw:style-name="a100" draw:name="Freeform 605"><svg:title/><svg:desc/><draw:enhanced-geometry draw:type="non-primitive" svg:viewBox="0 0 1270 231140" draw:enhanced-path="M 0 0 L 0 231140 N" draw:text-areas="?f8 ?f12 ?f11 ?f13" draw:glue-points="?f8 ?f9 ?f8 ?f10"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231140"/><draw:equation draw:name="f8" draw:formula="0 / ?f6"/><draw:equation draw:name="f9" draw:formula="1593850 / ?f7"/><draw:equation draw:name="f10" draw:formula="1824990 / ?f7"/><draw:equation draw:name="f11" draw:formula="1270 / ?f6"/><draw:equation draw:name="f12" draw:formula="0 / ?f7"/><draw:equation draw:name="f13" draw:formula="231140 / ?f7"/></draw:enhanced-geometry></draw:custom-shape><draw:custom-shape svg:x="2.64306in" svg:y="1.7375in" svg:width="0.17708in" svg:height="0.00139in" draw:z-index="0" draw:id="id101" draw:style-name="a101" draw:name="Freeform 603"><svg:title/><svg:desc/><draw:enhanced-geometry draw:type="non-primitive" svg:viewBox="0 0 161925 1270" draw:enhanced-path="M 0 0 L 16192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1925"/><draw:equation draw:name="f7" draw:formula="?f4 / 1270"/><draw:equation draw:name="f8" draw:formula="0 / ?f6"/><draw:equation draw:name="f9" draw:formula="0 / ?f7"/><draw:equation draw:name="f10" draw:formula="161925 / ?f6"/><draw:equation draw:name="f11" draw:formula="1270 / ?f7"/></draw:enhanced-geometry></draw:custom-shape><draw:custom-shape svg:x="2.68611in" svg:y="1.88611in" svg:width="0.00139in" svg:height="0.10972in" draw:z-index="0" draw:id="id102" draw:style-name="a102" draw:name="Freeform 601"><svg:title/><svg:desc/><draw:enhanced-geometry draw:type="non-primitive" svg:viewBox="0 0 1270 100330" draw:enhanced-path="M 0 0 L 0 100330 N" draw:text-areas="?f8 ?f12 ?f11 ?f13" draw:glue-points="?f8 ?f9 ?f8 ?f10"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00330"/><draw:equation draw:name="f8" draw:formula="0 / ?f6"/><draw:equation draw:name="f9" draw:formula="1724660 / ?f7"/><draw:equation draw:name="f10" draw:formula="1824990 / ?f7"/><draw:equation draw:name="f11" draw:formula="1270 / ?f6"/><draw:equation draw:name="f12" draw:formula="0 / ?f7"/><draw:equation draw:name="f13" draw:formula="100330 / ?f7"/></draw:enhanced-geometry></draw:custom-shape><draw:custom-shape svg:x="2.67986in" svg:y="1.85764in" svg:width="0.12847in" svg:height="0.02917in" draw:z-index="0" draw:id="id103" draw:style-name="a103" draw:name="Freeform 599"><svg:title/><svg:desc/><draw:enhanced-geometry draw:type="non-primitive" svg:viewBox="0 0 185 42" draw:enhanced-path="M 0 42 L 185 42 185 0 0 0 0 42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5"/><draw:equation draw:name="f7" draw:formula="?f4 / 42"/><draw:equation draw:name="f8" draw:formula="0 + 3859 - 3859"/><draw:equation draw:name="f9" draw:formula="?f8 * ?f5 / 185"/><draw:equation draw:name="f10" draw:formula="2717 * ?f4 / 42"/><draw:equation draw:name="f11" draw:formula="0 + 4044 - 3859"/><draw:equation draw:name="f12" draw:formula="?f11 * ?f5 / 185"/><draw:equation draw:name="f13" draw:formula="2675 * ?f4 / 42"/><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2.67986in" svg:y="1.84514in" svg:width="0.12847in" svg:height="0.01389in" draw:z-index="0" draw:id="id104" draw:style-name="a104" draw:name="Freeform 597"><svg:title/><svg:desc/><draw:enhanced-geometry draw:type="non-primitive" svg:viewBox="0 0 185 20" draw:enhanced-path="M 0 20 L 185 20 185 0 0 0 0 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5"/><draw:equation draw:name="f7" draw:formula="?f4 / 20"/><draw:equation draw:name="f8" draw:formula="0 + 3859 - 3859"/><draw:equation draw:name="f9" draw:formula="?f8 * ?f5 / 185"/><draw:equation draw:name="f10" draw:formula="2677 * ?f4 / 20"/><draw:equation draw:name="f11" draw:formula="0 + 4044 - 3859"/><draw:equation draw:name="f12" draw:formula="?f11 * ?f5 / 185"/><draw:equation draw:name="f13" draw:formula="2657 * ?f4 / 2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2.68611in" svg:y="1.77361in" svg:width="0.00139in" svg:height="0.07222in" draw:z-index="0" draw:id="id105" draw:style-name="a105" draw:name="Freeform 595"><svg:title/><svg:desc/><draw:enhanced-geometry draw:type="non-primitive" svg:viewBox="0 0 1270 66040" draw:enhanced-path="M 0 0 L 0 66040 N" draw:text-areas="?f8 ?f12 ?f11 ?f13" draw:glue-points="?f8 ?f9 ?f8 ?f10"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66040"/><draw:equation draw:name="f8" draw:formula="0 / ?f6"/><draw:equation draw:name="f9" draw:formula="1621790 / ?f7"/><draw:equation draw:name="f10" draw:formula="1687830 / ?f7"/><draw:equation draw:name="f11" draw:formula="1270 / ?f6"/><draw:equation draw:name="f12" draw:formula="0 / ?f7"/><draw:equation draw:name="f13" draw:formula="66040 / ?f7"/></draw:enhanced-geometry></draw:custom-shape><draw:g draw:z-index="251702272" draw:name="Group 591" draw:id="id108" draw:style-name="a108"><svg:title/><svg:desc/><draw:custom-shape svg:x="2.67986in" svg:y="1.75833in" svg:width="0.14028in" svg:height="0.00139in" draw:z-index="0" draw:id="id106" draw:style-name="a106" draw:name="Freeform 593"><svg:title/><svg:desc/><draw:enhanced-geometry draw:type="non-primitive" svg:viewBox="0 0 128270 1270" draw:enhanced-path="M 0 0 L 128270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8270"/><draw:equation draw:name="f7" draw:formula="?f4 / 1270"/><draw:equation draw:name="f8" draw:formula="0 / ?f6"/><draw:equation draw:name="f9" draw:formula="0 / ?f7"/><draw:equation draw:name="f10" draw:formula="128270 / ?f6"/><draw:equation draw:name="f11" draw:formula="1270 / ?f7"/></draw:enhanced-geometry></draw:custom-shape><draw:frame draw:id="id107" draw:style-name="a107" draw:name="Picture 592" svg:x="2.84861in" svg:y="1.71736in" svg:width="1.15278in" svg:height="0.30486in" style:rel-width="scale" style:rel-height="scale"><draw:image xlink:href="media/image9.png" xlink:type="simple" xlink:show="embed" xlink:actuate="onLoad"/><svg:title/><svg:desc/></draw:frame></draw:g><draw:custom-shape svg:x="2.85486in" svg:y="1.73194in" svg:width="0.04722in" svg:height="0.01111in" draw:z-index="0" draw:id="id109" draw:style-name="a109" draw:name="Freeform 590"><svg:title/><svg:desc/><draw:enhanced-geometry draw:type="non-primitive" svg:viewBox="0 0 68 16" draw:enhanced-path="M 0 8 L 67 8 N" draw:text-areas="?f16 ?f18 ?f17 ?f19" draw:glue-points="?f13 ?f14 ?f15 ?f14"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draw:equation draw:name="f7" draw:formula="?f4 / 16"/><draw:equation draw:name="f8" draw:formula="0 + 4111 - 4111"/><draw:equation draw:name="f9" draw:formula="?f8 * ?f5 / 68"/><draw:equation draw:name="f10" draw:formula="2502 * ?f4 / 16"/><draw:equation draw:name="f11" draw:formula="0 + 4178 - 4111"/><draw:equation draw:name="f12" draw:formula="?f11 * ?f5 / 68"/><draw:equation draw:name="f13" draw:formula="?f9 / ?f6"/><draw:equation draw:name="f14" draw:formula="?f10 / ?f7"/><draw:equation draw:name="f15" draw:formula="?f12 / ?f6"/><draw:equation draw:name="f16" draw:formula="0 / ?f6"/><draw:equation draw:name="f17" draw:formula="?f1 / ?f6"/><draw:equation draw:name="f18" draw:formula="0 / ?f7"/><draw:equation draw:name="f19" draw:formula="?f3 / ?f7"/></draw:enhanced-geometry></draw:custom-shape><draw:g draw:z-index="251704320" draw:name="Group 586" draw:id="id112" draw:style-name="a112"><svg:title/><svg:desc/><draw:custom-shape svg:x="4.13472in" svg:y="1.73819in" svg:width="0.22014in" svg:height="0.26528in" draw:z-index="0" draw:id="id110" draw:style-name="a110" draw:name="Freeform 588"><svg:title/><svg:desc/><draw:enhanced-geometry draw:type="non-primitive" svg:viewBox="0 0 317 382" draw:enhanced-path="M 0 0 L 0 382 128 382 191 375 258 339 51 339 51 43 262 43 261 43 206 13 130 0 0 0 Z N" draw:text-areas="?f47 ?f49 ?f48 ?f50" draw:glue-points="?f32 ?f33 ?f32 ?f34 ?f35 ?f34 ?f36 ?f37 ?f38 ?f39 ?f40 ?f39 ?f40 ?f41 ?f42 ?f41 ?f43 ?f41 ?f44 ?f45 ?f46 ?f33 ?f32 ?f33" draw:glue-point-leaving-directions="-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7"/><draw:equation draw:name="f7" draw:formula="?f4 / 382"/><draw:equation draw:name="f8" draw:formula="0 + 5954 - 5954"/><draw:equation draw:name="f9" draw:formula="?f8 * ?f5 / 317"/><draw:equation draw:name="f10" draw:formula="2503 * ?f4 / 382"/><draw:equation draw:name="f11" draw:formula="2885 * ?f4 / 382"/><draw:equation draw:name="f12" draw:formula="0 + 6082 - 5954"/><draw:equation draw:name="f13" draw:formula="?f12 * ?f5 / 317"/><draw:equation draw:name="f14" draw:formula="0 + 6145 - 5954"/><draw:equation draw:name="f15" draw:formula="?f14 * ?f5 / 317"/><draw:equation draw:name="f16" draw:formula="2878 * ?f4 / 382"/><draw:equation draw:name="f17" draw:formula="0 + 6212 - 5954"/><draw:equation draw:name="f18" draw:formula="?f17 * ?f5 / 317"/><draw:equation draw:name="f19" draw:formula="2842 * ?f4 / 382"/><draw:equation draw:name="f20" draw:formula="0 + 6005 - 5954"/><draw:equation draw:name="f21" draw:formula="?f20 * ?f5 / 317"/><draw:equation draw:name="f22" draw:formula="2546 * ?f4 / 382"/><draw:equation draw:name="f23" draw:formula="0 + 6216 - 5954"/><draw:equation draw:name="f24" draw:formula="?f23 * ?f5 / 317"/><draw:equation draw:name="f25" draw:formula="0 + 6215 - 5954"/><draw:equation draw:name="f26" draw:formula="?f25 * ?f5 / 317"/><draw:equation draw:name="f27" draw:formula="0 + 6160 - 5954"/><draw:equation draw:name="f28" draw:formula="?f27 * ?f5 / 317"/><draw:equation draw:name="f29" draw:formula="2516 * ?f4 / 382"/><draw:equation draw:name="f30" draw:formula="0 + 6084 - 5954"/><draw:equation draw:name="f31" draw:formula="?f30 * ?f5 / 317"/><draw:equation draw:name="f32" draw:formula="?f9 / ?f6"/><draw:equation draw:name="f33" draw:formula="?f10 / ?f7"/><draw:equation draw:name="f34" draw:formula="?f11 / ?f7"/><draw:equation draw:name="f35" draw:formula="?f13 / ?f6"/><draw:equation draw:name="f36" draw:formula="?f15 / ?f6"/><draw:equation draw:name="f37" draw:formula="?f16 / ?f7"/><draw:equation draw:name="f38" draw:formula="?f18 / ?f6"/><draw:equation draw:name="f39" draw:formula="?f19 / ?f7"/><draw:equation draw:name="f40" draw:formula="?f21 / ?f6"/><draw:equation draw:name="f41" draw:formula="?f22 / ?f7"/><draw:equation draw:name="f42" draw:formula="?f24 / ?f6"/><draw:equation draw:name="f43" draw:formula="?f26 / ?f6"/><draw:equation draw:name="f44" draw:formula="?f28 / ?f6"/><draw:equation draw:name="f45" draw:formula="?f29 / ?f7"/><draw:equation draw:name="f46" draw:formula="?f31 / ?f6"/><draw:equation draw:name="f47" draw:formula="0 / ?f6"/><draw:equation draw:name="f48" draw:formula="?f1 / ?f6"/><draw:equation draw:name="f49" draw:formula="0 / ?f7"/><draw:equation draw:name="f50" draw:formula="?f3 / ?f7"/></draw:enhanced-geometry></draw:custom-shape><draw:custom-shape svg:x="4.13472in" svg:y="1.73819in" svg:width="0.22014in" svg:height="0.26528in" draw:z-index="0" draw:id="id111" draw:style-name="a111" draw:name="Freeform 587"><svg:title/><svg:desc/><draw:enhanced-geometry draw:type="non-primitive" svg:viewBox="0 0 317 382" draw:enhanced-path="M 262 43 L 118 43 140 44 161 47 231 82 258 136 264 175 264 202 248 273 207 318 130 338 51 339 258 339 296 287 316 212 317 192 316 170 305 110 275 57 262 43 Z N" draw:text-areas="?f90 ?f92 ?f91 ?f93" draw:glue-points="?f57 ?f58 ?f59 ?f58 ?f60 ?f61 ?f62 ?f63 ?f64 ?f65 ?f66 ?f67 ?f68 ?f69 ?f68 ?f70 ?f71 ?f72 ?f73 ?f74 ?f75 ?f76 ?f77 ?f78 ?f66 ?f78 ?f79 ?f80 ?f81 ?f82 ?f83 ?f84 ?f81 ?f85 ?f86 ?f87 ?f88 ?f89 ?f57 ?f58" draw:glue-point-leaving-directions="-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17"/><draw:equation draw:name="f7" draw:formula="?f4 / 382"/><draw:equation draw:name="f8" draw:formula="0 + 6216 - 5954"/><draw:equation draw:name="f9" draw:formula="?f8 * ?f5 / 317"/><draw:equation draw:name="f10" draw:formula="2546 * ?f4 / 382"/><draw:equation draw:name="f11" draw:formula="0 + 6072 - 5954"/><draw:equation draw:name="f12" draw:formula="?f11 * ?f5 / 317"/><draw:equation draw:name="f13" draw:formula="0 + 6094 - 5954"/><draw:equation draw:name="f14" draw:formula="?f13 * ?f5 / 317"/><draw:equation draw:name="f15" draw:formula="2547 * ?f4 / 382"/><draw:equation draw:name="f16" draw:formula="0 + 6115 - 5954"/><draw:equation draw:name="f17" draw:formula="?f16 * ?f5 / 317"/><draw:equation draw:name="f18" draw:formula="2550 * ?f4 / 382"/><draw:equation draw:name="f19" draw:formula="0 + 6185 - 5954"/><draw:equation draw:name="f20" draw:formula="?f19 * ?f5 / 317"/><draw:equation draw:name="f21" draw:formula="2585 * ?f4 / 382"/><draw:equation draw:name="f22" draw:formula="0 + 6212 - 5954"/><draw:equation draw:name="f23" draw:formula="?f22 * ?f5 / 317"/><draw:equation draw:name="f24" draw:formula="2639 * ?f4 / 382"/><draw:equation draw:name="f25" draw:formula="0 + 6218 - 5954"/><draw:equation draw:name="f26" draw:formula="?f25 * ?f5 / 317"/><draw:equation draw:name="f27" draw:formula="2678 * ?f4 / 382"/><draw:equation draw:name="f28" draw:formula="2705 * ?f4 / 382"/><draw:equation draw:name="f29" draw:formula="0 + 6202 - 5954"/><draw:equation draw:name="f30" draw:formula="?f29 * ?f5 / 317"/><draw:equation draw:name="f31" draw:formula="2776 * ?f4 / 382"/><draw:equation draw:name="f32" draw:formula="0 + 6161 - 5954"/><draw:equation draw:name="f33" draw:formula="?f32 * ?f5 / 317"/><draw:equation draw:name="f34" draw:formula="2821 * ?f4 / 382"/><draw:equation draw:name="f35" draw:formula="0 + 6084 - 5954"/><draw:equation draw:name="f36" draw:formula="?f35 * ?f5 / 317"/><draw:equation draw:name="f37" draw:formula="2841 * ?f4 / 382"/><draw:equation draw:name="f38" draw:formula="0 + 6005 - 5954"/><draw:equation draw:name="f39" draw:formula="?f38 * ?f5 / 317"/><draw:equation draw:name="f40" draw:formula="2842 * ?f4 / 382"/><draw:equation draw:name="f41" draw:formula="0 + 6250 - 5954"/><draw:equation draw:name="f42" draw:formula="?f41 * ?f5 / 317"/><draw:equation draw:name="f43" draw:formula="2790 * ?f4 / 382"/><draw:equation draw:name="f44" draw:formula="0 + 6270 - 5954"/><draw:equation draw:name="f45" draw:formula="?f44 * ?f5 / 317"/><draw:equation draw:name="f46" draw:formula="2715 * ?f4 / 382"/><draw:equation draw:name="f47" draw:formula="0 + 6271 - 5954"/><draw:equation draw:name="f48" draw:formula="?f47 * ?f5 / 317"/><draw:equation draw:name="f49" draw:formula="2695 * ?f4 / 382"/><draw:equation draw:name="f50" draw:formula="2673 * ?f4 / 382"/><draw:equation draw:name="f51" draw:formula="0 + 6259 - 5954"/><draw:equation draw:name="f52" draw:formula="?f51 * ?f5 / 317"/><draw:equation draw:name="f53" draw:formula="2613 * ?f4 / 382"/><draw:equation draw:name="f54" draw:formula="0 + 6229 - 5954"/><draw:equation draw:name="f55" draw:formula="?f54 * ?f5 / 317"/><draw:equation draw:name="f56" draw:formula="2560 * ?f4 / 382"/><draw:equation draw:name="f57" draw:formula="?f9 / ?f6"/><draw:equation draw:name="f58" draw:formula="?f10 / ?f7"/><draw:equation draw:name="f59" draw:formula="?f12 / ?f6"/><draw:equation draw:name="f60" draw:formula="?f14 / ?f6"/><draw:equation draw:name="f61" draw:formula="?f15 / ?f7"/><draw:equation draw:name="f62" draw:formula="?f17 / ?f6"/><draw:equation draw:name="f63" draw:formula="?f18 / ?f7"/><draw:equation draw:name="f64" draw:formula="?f20 / ?f6"/><draw:equation draw:name="f65" draw:formula="?f21 / ?f7"/><draw:equation draw:name="f66" draw:formula="?f23 / ?f6"/><draw:equation draw:name="f67" draw:formula="?f24 / ?f7"/><draw:equation draw:name="f68" draw:formula="?f26 / ?f6"/><draw:equation draw:name="f69" draw:formula="?f27 / ?f7"/><draw:equation draw:name="f70" draw:formula="?f28 / ?f7"/><draw:equation draw:name="f71" draw:formula="?f30 / ?f6"/><draw:equation draw:name="f72" draw:formula="?f31 / ?f7"/><draw:equation draw:name="f73" draw:formula="?f33 / ?f6"/><draw:equation draw:name="f74" draw:formula="?f34 / ?f7"/><draw:equation draw:name="f75" draw:formula="?f36 / ?f6"/><draw:equation draw:name="f76" draw:formula="?f37 / ?f7"/><draw:equation draw:name="f77" draw:formula="?f39 / ?f6"/><draw:equation draw:name="f78" draw:formula="?f40 / ?f7"/><draw:equation draw:name="f79" draw:formula="?f42 / ?f6"/><draw:equation draw:name="f80" draw:formula="?f43 / ?f7"/><draw:equation draw:name="f81" draw:formula="?f45 / ?f6"/><draw:equation draw:name="f82" draw:formula="?f46 / ?f7"/><draw:equation draw:name="f83" draw:formula="?f48 / ?f6"/><draw:equation draw:name="f84" draw:formula="?f49 / ?f7"/><draw:equation draw:name="f85" draw:formula="?f50 / ?f7"/><draw:equation draw:name="f86" draw:formula="?f52 / ?f6"/><draw:equation draw:name="f87" draw:formula="?f53 / ?f7"/><draw:equation draw:name="f88" draw:formula="?f55 / ?f6"/><draw:equation draw:name="f89" draw:formula="?f56 / ?f7"/><draw:equation draw:name="f90" draw:formula="0 / ?f6"/><draw:equation draw:name="f91" draw:formula="?f1 / ?f6"/><draw:equation draw:name="f92" draw:formula="0 / ?f7"/><draw:equation draw:name="f93" draw:formula="?f3 / ?f7"/></draw:enhanced-geometry></draw:custom-shape></draw:g><draw:g draw:z-index="251705344" draw:name="Group 580" draw:id="id118" draw:style-name="a118"><svg:title/><svg:desc/><draw:custom-shape svg:x="4.12847in" svg:y="1.73194in" svg:width="0.23194in" svg:height="0.27708in" draw:z-index="0" draw:id="id113" draw:style-name="a113" draw:name="Freeform 585"><svg:title/><svg:desc/><draw:enhanced-geometry draw:type="non-primitive" svg:viewBox="0 0 334 399" draw:enhanced-path="M 137 0 L 0 0 0 398 137 398 137 381 17 381 17 16 226 16 218 13 200 8 180 3 159 1 137 0 Z N" draw:text-areas="?f48 ?f50 ?f49 ?f51" draw:glue-points="?f32 ?f33 ?f34 ?f33 ?f34 ?f35 ?f32 ?f35 ?f32 ?f36 ?f37 ?f36 ?f37 ?f38 ?f39 ?f38 ?f40 ?f41 ?f42 ?f43 ?f44 ?f45 ?f46 ?f47 ?f32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4"/><draw:equation draw:name="f7" draw:formula="?f4 / 399"/><draw:equation draw:name="f8" draw:formula="0 + 6082 - 5945"/><draw:equation draw:name="f9" draw:formula="?f8 * ?f5 / 334"/><draw:equation draw:name="f10" draw:formula="2494 * ?f4 / 399"/><draw:equation draw:name="f11" draw:formula="0 + 5945 - 5945"/><draw:equation draw:name="f12" draw:formula="?f11 * ?f5 / 334"/><draw:equation draw:name="f13" draw:formula="2892 * ?f4 / 399"/><draw:equation draw:name="f14" draw:formula="2875 * ?f4 / 399"/><draw:equation draw:name="f15" draw:formula="0 + 5962 - 5945"/><draw:equation draw:name="f16" draw:formula="?f15 * ?f5 / 334"/><draw:equation draw:name="f17" draw:formula="2510 * ?f4 / 399"/><draw:equation draw:name="f18" draw:formula="0 + 6171 - 5945"/><draw:equation draw:name="f19" draw:formula="?f18 * ?f5 / 334"/><draw:equation draw:name="f20" draw:formula="0 + 6163 - 5945"/><draw:equation draw:name="f21" draw:formula="?f20 * ?f5 / 334"/><draw:equation draw:name="f22" draw:formula="2507 * ?f4 / 399"/><draw:equation draw:name="f23" draw:formula="0 + 6145 - 5945"/><draw:equation draw:name="f24" draw:formula="?f23 * ?f5 / 334"/><draw:equation draw:name="f25" draw:formula="2502 * ?f4 / 399"/><draw:equation draw:name="f26" draw:formula="0 + 6125 - 5945"/><draw:equation draw:name="f27" draw:formula="?f26 * ?f5 / 334"/><draw:equation draw:name="f28" draw:formula="2497 * ?f4 / 399"/><draw:equation draw:name="f29" draw:formula="0 + 6104 - 5945"/><draw:equation draw:name="f30" draw:formula="?f29 * ?f5 / 334"/><draw:equation draw:name="f31" draw:formula="2495 * ?f4 / 399"/><draw:equation draw:name="f32" draw:formula="?f9 / ?f6"/><draw:equation draw:name="f33" draw:formula="?f10 / ?f7"/><draw:equation draw:name="f34" draw:formula="?f12 / ?f6"/><draw:equation draw:name="f35" draw:formula="?f13 / ?f7"/><draw:equation draw:name="f36" draw:formula="?f14 / ?f7"/><draw:equation draw:name="f37" draw:formula="?f16 / ?f6"/><draw:equation draw:name="f38" draw:formula="?f17 / ?f7"/><draw:equation draw:name="f39" draw:formula="?f19 / ?f6"/><draw:equation draw:name="f40" draw:formula="?f21 / ?f6"/><draw:equation draw:name="f41" draw:formula="?f22 / ?f7"/><draw:equation draw:name="f42" draw:formula="?f24 / ?f6"/><draw:equation draw:name="f43" draw:formula="?f25 / ?f7"/><draw:equation draw:name="f44" draw:formula="?f27 / ?f6"/><draw:equation draw:name="f45" draw:formula="?f28 / ?f7"/><draw:equation draw:name="f46" draw:formula="?f30 / ?f6"/><draw:equation draw:name="f47" draw:formula="?f31 / ?f7"/><draw:equation draw:name="f48" draw:formula="0 / ?f6"/><draw:equation draw:name="f49" draw:formula="?f1 / ?f6"/><draw:equation draw:name="f50" draw:formula="0 / ?f7"/><draw:equation draw:name="f51" draw:formula="?f3 / ?f7"/></draw:enhanced-geometry></draw:custom-shape><draw:custom-shape svg:x="4.12847in" svg:y="1.73194in" svg:width="0.23194in" svg:height="0.27708in" draw:z-index="0" draw:id="id114" draw:style-name="a114" draw:name="Freeform 584"><svg:title/><svg:desc/><draw:enhanced-geometry draw:type="non-primitive" svg:viewBox="0 0 334 399" draw:enhanced-path="M 226 16 L 17 16 152 17 172 19 248 46 301 108 316 184 316 209 315 230 294 306 252 350 180 378 137 381 137 391 147 398 168 396 189 394 261 365 313 304 331 234 333 185 331 164 309 88 255 32 235 20 226 16 Z N" draw:text-areas="?f122 ?f124 ?f123 ?f125" draw:glue-points="?f76 ?f77 ?f78 ?f77 ?f79 ?f80 ?f81 ?f82 ?f83 ?f84 ?f85 ?f86 ?f87 ?f88 ?f87 ?f89 ?f90 ?f91 ?f92 ?f93 ?f94 ?f95 ?f96 ?f97 ?f98 ?f99 ?f98 ?f100 ?f101 ?f102 ?f103 ?f104 ?f105 ?f106 ?f107 ?f108 ?f109 ?f110 ?f111 ?f112 ?f113 ?f114 ?f111 ?f115 ?f116 ?f117 ?f118 ?f119 ?f120 ?f121 ?f76 ?f77" draw:glue-point-leaving-directions="-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4"/><draw:equation draw:name="f7" draw:formula="?f4 / 399"/><draw:equation draw:name="f8" draw:formula="0 + 6171 - 5945"/><draw:equation draw:name="f9" draw:formula="?f8 * ?f5 / 334"/><draw:equation draw:name="f10" draw:formula="2510 * ?f4 / 399"/><draw:equation draw:name="f11" draw:formula="0 + 5962 - 5945"/><draw:equation draw:name="f12" draw:formula="?f11 * ?f5 / 334"/><draw:equation draw:name="f13" draw:formula="0 + 6097 - 5945"/><draw:equation draw:name="f14" draw:formula="?f13 * ?f5 / 334"/><draw:equation draw:name="f15" draw:formula="2511 * ?f4 / 399"/><draw:equation draw:name="f16" draw:formula="0 + 6117 - 5945"/><draw:equation draw:name="f17" draw:formula="?f16 * ?f5 / 334"/><draw:equation draw:name="f18" draw:formula="2513 * ?f4 / 399"/><draw:equation draw:name="f19" draw:formula="0 + 6193 - 5945"/><draw:equation draw:name="f20" draw:formula="?f19 * ?f5 / 334"/><draw:equation draw:name="f21" draw:formula="2540 * ?f4 / 399"/><draw:equation draw:name="f22" draw:formula="0 + 6246 - 5945"/><draw:equation draw:name="f23" draw:formula="?f22 * ?f5 / 334"/><draw:equation draw:name="f24" draw:formula="2602 * ?f4 / 399"/><draw:equation draw:name="f25" draw:formula="0 + 6261 - 5945"/><draw:equation draw:name="f26" draw:formula="?f25 * ?f5 / 334"/><draw:equation draw:name="f27" draw:formula="2678 * ?f4 / 399"/><draw:equation draw:name="f28" draw:formula="2703 * ?f4 / 399"/><draw:equation draw:name="f29" draw:formula="0 + 6260 - 5945"/><draw:equation draw:name="f30" draw:formula="?f29 * ?f5 / 334"/><draw:equation draw:name="f31" draw:formula="2724 * ?f4 / 399"/><draw:equation draw:name="f32" draw:formula="0 + 6239 - 5945"/><draw:equation draw:name="f33" draw:formula="?f32 * ?f5 / 334"/><draw:equation draw:name="f34" draw:formula="2800 * ?f4 / 399"/><draw:equation draw:name="f35" draw:formula="0 + 6197 - 5945"/><draw:equation draw:name="f36" draw:formula="?f35 * ?f5 / 334"/><draw:equation draw:name="f37" draw:formula="2844 * ?f4 / 399"/><draw:equation draw:name="f38" draw:formula="0 + 6125 - 5945"/><draw:equation draw:name="f39" draw:formula="?f38 * ?f5 / 334"/><draw:equation draw:name="f40" draw:formula="2872 * ?f4 / 399"/><draw:equation draw:name="f41" draw:formula="0 + 6082 - 5945"/><draw:equation draw:name="f42" draw:formula="?f41 * ?f5 / 334"/><draw:equation draw:name="f43" draw:formula="2875 * ?f4 / 399"/><draw:equation draw:name="f44" draw:formula="2885 * ?f4 / 399"/><draw:equation draw:name="f45" draw:formula="0 + 6092 - 5945"/><draw:equation draw:name="f46" draw:formula="?f45 * ?f5 / 334"/><draw:equation draw:name="f47" draw:formula="2892 * ?f4 / 399"/><draw:equation draw:name="f48" draw:formula="0 + 6113 - 5945"/><draw:equation draw:name="f49" draw:formula="?f48 * ?f5 / 334"/><draw:equation draw:name="f50" draw:formula="2890 * ?f4 / 399"/><draw:equation draw:name="f51" draw:formula="0 + 6134 - 5945"/><draw:equation draw:name="f52" draw:formula="?f51 * ?f5 / 334"/><draw:equation draw:name="f53" draw:formula="2888 * ?f4 / 399"/><draw:equation draw:name="f54" draw:formula="0 + 6206 - 5945"/><draw:equation draw:name="f55" draw:formula="?f54 * ?f5 / 334"/><draw:equation draw:name="f56" draw:formula="2859 * ?f4 / 399"/><draw:equation draw:name="f57" draw:formula="0 + 6258 - 5945"/><draw:equation draw:name="f58" draw:formula="?f57 * ?f5 / 334"/><draw:equation draw:name="f59" draw:formula="2798 * ?f4 / 399"/><draw:equation draw:name="f60" draw:formula="0 + 6276 - 5945"/><draw:equation draw:name="f61" draw:formula="?f60 * ?f5 / 334"/><draw:equation draw:name="f62" draw:formula="2728 * ?f4 / 399"/><draw:equation draw:name="f63" draw:formula="0 + 6278 - 5945"/><draw:equation draw:name="f64" draw:formula="?f63 * ?f5 / 334"/><draw:equation draw:name="f65" draw:formula="2679 * ?f4 / 399"/><draw:equation draw:name="f66" draw:formula="2658 * ?f4 / 399"/><draw:equation draw:name="f67" draw:formula="0 + 6254 - 5945"/><draw:equation draw:name="f68" draw:formula="?f67 * ?f5 / 334"/><draw:equation draw:name="f69" draw:formula="2582 * ?f4 / 399"/><draw:equation draw:name="f70" draw:formula="0 + 6200 - 5945"/><draw:equation draw:name="f71" draw:formula="?f70 * ?f5 / 334"/><draw:equation draw:name="f72" draw:formula="2526 * ?f4 / 399"/><draw:equation draw:name="f73" draw:formula="0 + 6180 - 5945"/><draw:equation draw:name="f74" draw:formula="?f73 * ?f5 / 334"/><draw:equation draw:name="f75" draw:formula="2514 * ?f4 / 399"/><draw:equation draw:name="f76" draw:formula="?f9 / ?f6"/><draw:equation draw:name="f77" draw:formula="?f10 / ?f7"/><draw:equation draw:name="f78" draw:formula="?f12 / ?f6"/><draw:equation draw:name="f79" draw:formula="?f14 / ?f6"/><draw:equation draw:name="f80" draw:formula="?f15 / ?f7"/><draw:equation draw:name="f81" draw:formula="?f17 / ?f6"/><draw:equation draw:name="f82" draw:formula="?f18 / ?f7"/><draw:equation draw:name="f83" draw:formula="?f20 / ?f6"/><draw:equation draw:name="f84" draw:formula="?f21 / ?f7"/><draw:equation draw:name="f85" draw:formula="?f23 / ?f6"/><draw:equation draw:name="f86" draw:formula="?f24 / ?f7"/><draw:equation draw:name="f87" draw:formula="?f26 / ?f6"/><draw:equation draw:name="f88" draw:formula="?f27 / ?f7"/><draw:equation draw:name="f89" draw:formula="?f28 / ?f7"/><draw:equation draw:name="f90" draw:formula="?f30 / ?f6"/><draw:equation draw:name="f91" draw:formula="?f31 / ?f7"/><draw:equation draw:name="f92" draw:formula="?f33 / ?f6"/><draw:equation draw:name="f93" draw:formula="?f34 / ?f7"/><draw:equation draw:name="f94" draw:formula="?f36 / ?f6"/><draw:equation draw:name="f95" draw:formula="?f37 / ?f7"/><draw:equation draw:name="f96" draw:formula="?f39 / ?f6"/><draw:equation draw:name="f97" draw:formula="?f40 / ?f7"/><draw:equation draw:name="f98" draw:formula="?f42 / ?f6"/><draw:equation draw:name="f99" draw:formula="?f43 / ?f7"/><draw:equation draw:name="f100" draw:formula="?f44 / ?f7"/><draw:equation draw:name="f101" draw:formula="?f46 / ?f6"/><draw:equation draw:name="f102" draw:formula="?f47 / ?f7"/><draw:equation draw:name="f103" draw:formula="?f49 / ?f6"/><draw:equation draw:name="f104" draw:formula="?f50 / ?f7"/><draw:equation draw:name="f105" draw:formula="?f52 / ?f6"/><draw:equation draw:name="f106" draw:formula="?f53 / ?f7"/><draw:equation draw:name="f107" draw:formula="?f55 / ?f6"/><draw:equation draw:name="f108" draw:formula="?f56 / ?f7"/><draw:equation draw:name="f109" draw:formula="?f58 / ?f6"/><draw:equation draw:name="f110" draw:formula="?f59 / ?f7"/><draw:equation draw:name="f111" draw:formula="?f61 / ?f6"/><draw:equation draw:name="f112" draw:formula="?f62 / ?f7"/><draw:equation draw:name="f113" draw:formula="?f64 / ?f6"/><draw:equation draw:name="f114" draw:formula="?f65 / ?f7"/><draw:equation draw:name="f115" draw:formula="?f66 / ?f7"/><draw:equation draw:name="f116" draw:formula="?f68 / ?f6"/><draw:equation draw:name="f117" draw:formula="?f69 / ?f7"/><draw:equation draw:name="f118" draw:formula="?f71 / ?f6"/><draw:equation draw:name="f119" draw:formula="?f72 / ?f7"/><draw:equation draw:name="f120" draw:formula="?f74 / ?f6"/><draw:equation draw:name="f121" draw:formula="?f75 / ?f7"/><draw:equation draw:name="f122" draw:formula="0 / ?f6"/><draw:equation draw:name="f123" draw:formula="?f1 / ?f6"/><draw:equation draw:name="f124" draw:formula="0 / ?f7"/><draw:equation draw:name="f125" draw:formula="?f3 / ?f7"/></draw:enhanced-geometry></draw:custom-shape><draw:custom-shape svg:x="4.12847in" svg:y="1.73194in" svg:width="0.23194in" svg:height="0.27708in" draw:z-index="0" draw:id="id115" draw:style-name="a115" draw:name="Freeform 583"><svg:title/><svg:desc/><draw:enhanced-geometry draw:type="non-primitive" svg:viewBox="0 0 334 399" draw:enhanced-path="M 60 43 L 53 43 53 355 139 355 198 344 207 340 69 340 69 60 60 60 60 43 Z N" draw:text-areas="?f36 ?f38 ?f37 ?f39" draw:glue-points="?f25 ?f26 ?f27 ?f26 ?f27 ?f28 ?f29 ?f28 ?f30 ?f31 ?f32 ?f33 ?f34 ?f33 ?f34 ?f35 ?f25 ?f35 ?f25 ?f26"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4"/><draw:equation draw:name="f7" draw:formula="?f4 / 399"/><draw:equation draw:name="f8" draw:formula="0 + 6005 - 5945"/><draw:equation draw:name="f9" draw:formula="?f8 * ?f5 / 334"/><draw:equation draw:name="f10" draw:formula="2537 * ?f4 / 399"/><draw:equation draw:name="f11" draw:formula="0 + 5998 - 5945"/><draw:equation draw:name="f12" draw:formula="?f11 * ?f5 / 334"/><draw:equation draw:name="f13" draw:formula="2849 * ?f4 / 399"/><draw:equation draw:name="f14" draw:formula="0 + 6084 - 5945"/><draw:equation draw:name="f15" draw:formula="?f14 * ?f5 / 334"/><draw:equation draw:name="f16" draw:formula="0 + 6143 - 5945"/><draw:equation draw:name="f17" draw:formula="?f16 * ?f5 / 334"/><draw:equation draw:name="f18" draw:formula="2838 * ?f4 / 399"/><draw:equation draw:name="f19" draw:formula="0 + 6152 - 5945"/><draw:equation draw:name="f20" draw:formula="?f19 * ?f5 / 334"/><draw:equation draw:name="f21" draw:formula="2834 * ?f4 / 399"/><draw:equation draw:name="f22" draw:formula="0 + 6014 - 5945"/><draw:equation draw:name="f23" draw:formula="?f22 * ?f5 / 334"/><draw:equation draw:name="f24" draw:formula="2554 * ?f4 / 399"/><draw:equation draw:name="f25" draw:formula="?f9 / ?f6"/><draw:equation draw:name="f26" draw:formula="?f10 / ?f7"/><draw:equation draw:name="f27" draw:formula="?f12 / ?f6"/><draw:equation draw:name="f28" draw:formula="?f13 / ?f7"/><draw:equation draw:name="f29" draw:formula="?f15 / ?f6"/><draw:equation draw:name="f30" draw:formula="?f17 / ?f6"/><draw:equation draw:name="f31" draw:formula="?f18 / ?f7"/><draw:equation draw:name="f32" draw:formula="?f20 / ?f6"/><draw:equation draw:name="f33" draw:formula="?f21 / ?f7"/><draw:equation draw:name="f34" draw:formula="?f23 / ?f6"/><draw:equation draw:name="f35" draw:formula="?f24 / ?f7"/><draw:equation draw:name="f36" draw:formula="0 / ?f6"/><draw:equation draw:name="f37" draw:formula="?f1 / ?f6"/><draw:equation draw:name="f38" draw:formula="0 / ?f7"/><draw:equation draw:name="f39" draw:formula="?f3 / ?f7"/></draw:enhanced-geometry></draw:custom-shape><draw:custom-shape svg:x="4.12847in" svg:y="1.73194in" svg:width="0.23194in" svg:height="0.27708in" draw:z-index="0" draw:id="id116" draw:style-name="a116" draw:name="Freeform 582"><svg:title/><svg:desc/><draw:enhanced-geometry draw:type="non-primitive" svg:viewBox="0 0 334 399" draw:enhanced-path="M 192 52 L 69 52 69 60 134 60 154 61 227 91 262 159 266 204 264 227 237 299 170 336 127 340 207 340 257 297 279 240 283 194 282 175 255 97 207 58 192 52 Z N" draw:text-areas="?f91 ?f93 ?f92 ?f94" draw:glue-points="?f58 ?f59 ?f60 ?f59 ?f60 ?f61 ?f62 ?f61 ?f63 ?f64 ?f65 ?f66 ?f67 ?f68 ?f69 ?f70 ?f71 ?f72 ?f73 ?f74 ?f75 ?f76 ?f77 ?f78 ?f79 ?f78 ?f80 ?f81 ?f82 ?f83 ?f84 ?f85 ?f86 ?f87 ?f88 ?f89 ?f79 ?f90 ?f58 ?f59" draw:glue-point-leaving-directions="-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4"/><draw:equation draw:name="f7" draw:formula="?f4 / 399"/><draw:equation draw:name="f8" draw:formula="0 + 6137 - 5945"/><draw:equation draw:name="f9" draw:formula="?f8 * ?f5 / 334"/><draw:equation draw:name="f10" draw:formula="2546 * ?f4 / 399"/><draw:equation draw:name="f11" draw:formula="0 + 6014 - 5945"/><draw:equation draw:name="f12" draw:formula="?f11 * ?f5 / 334"/><draw:equation draw:name="f13" draw:formula="2554 * ?f4 / 399"/><draw:equation draw:name="f14" draw:formula="0 + 6079 - 5945"/><draw:equation draw:name="f15" draw:formula="?f14 * ?f5 / 334"/><draw:equation draw:name="f16" draw:formula="0 + 6099 - 5945"/><draw:equation draw:name="f17" draw:formula="?f16 * ?f5 / 334"/><draw:equation draw:name="f18" draw:formula="2555 * ?f4 / 399"/><draw:equation draw:name="f19" draw:formula="0 + 6172 - 5945"/><draw:equation draw:name="f20" draw:formula="?f19 * ?f5 / 334"/><draw:equation draw:name="f21" draw:formula="2585 * ?f4 / 399"/><draw:equation draw:name="f22" draw:formula="0 + 6207 - 5945"/><draw:equation draw:name="f23" draw:formula="?f22 * ?f5 / 334"/><draw:equation draw:name="f24" draw:formula="2653 * ?f4 / 399"/><draw:equation draw:name="f25" draw:formula="0 + 6211 - 5945"/><draw:equation draw:name="f26" draw:formula="?f25 * ?f5 / 334"/><draw:equation draw:name="f27" draw:formula="2698 * ?f4 / 399"/><draw:equation draw:name="f28" draw:formula="0 + 6209 - 5945"/><draw:equation draw:name="f29" draw:formula="?f28 * ?f5 / 334"/><draw:equation draw:name="f30" draw:formula="2721 * ?f4 / 399"/><draw:equation draw:name="f31" draw:formula="0 + 6182 - 5945"/><draw:equation draw:name="f32" draw:formula="?f31 * ?f5 / 334"/><draw:equation draw:name="f33" draw:formula="2793 * ?f4 / 399"/><draw:equation draw:name="f34" draw:formula="0 + 6115 - 5945"/><draw:equation draw:name="f35" draw:formula="?f34 * ?f5 / 334"/><draw:equation draw:name="f36" draw:formula="2830 * ?f4 / 399"/><draw:equation draw:name="f37" draw:formula="0 + 6072 - 5945"/><draw:equation draw:name="f38" draw:formula="?f37 * ?f5 / 334"/><draw:equation draw:name="f39" draw:formula="2834 * ?f4 / 399"/><draw:equation draw:name="f40" draw:formula="0 + 6152 - 5945"/><draw:equation draw:name="f41" draw:formula="?f40 * ?f5 / 334"/><draw:equation draw:name="f42" draw:formula="0 + 6202 - 5945"/><draw:equation draw:name="f43" draw:formula="?f42 * ?f5 / 334"/><draw:equation draw:name="f44" draw:formula="2791 * ?f4 / 399"/><draw:equation draw:name="f45" draw:formula="0 + 6224 - 5945"/><draw:equation draw:name="f46" draw:formula="?f45 * ?f5 / 334"/><draw:equation draw:name="f47" draw:formula="2734 * ?f4 / 399"/><draw:equation draw:name="f48" draw:formula="0 + 6228 - 5945"/><draw:equation draw:name="f49" draw:formula="?f48 * ?f5 / 334"/><draw:equation draw:name="f50" draw:formula="2688 * ?f4 / 399"/><draw:equation draw:name="f51" draw:formula="0 + 6227 - 5945"/><draw:equation draw:name="f52" draw:formula="?f51 * ?f5 / 334"/><draw:equation draw:name="f53" draw:formula="2669 * ?f4 / 399"/><draw:equation draw:name="f54" draw:formula="0 + 6200 - 5945"/><draw:equation draw:name="f55" draw:formula="?f54 * ?f5 / 334"/><draw:equation draw:name="f56" draw:formula="2591 * ?f4 / 399"/><draw:equation draw:name="f57" draw:formula="2552 * ?f4 / 399"/><draw:equation draw:name="f58" draw:formula="?f9 / ?f6"/><draw:equation draw:name="f59" draw:formula="?f10 / ?f7"/><draw:equation draw:name="f60" draw:formula="?f12 / ?f6"/><draw:equation draw:name="f61" draw:formula="?f13 / ?f7"/><draw:equation draw:name="f62" draw:formula="?f15 / ?f6"/><draw:equation draw:name="f63" draw:formula="?f17 / ?f6"/><draw:equation draw:name="f64" draw:formula="?f18 / ?f7"/><draw:equation draw:name="f65" draw:formula="?f20 / ?f6"/><draw:equation draw:name="f66" draw:formula="?f21 / ?f7"/><draw:equation draw:name="f67" draw:formula="?f23 / ?f6"/><draw:equation draw:name="f68" draw:formula="?f24 / ?f7"/><draw:equation draw:name="f69" draw:formula="?f26 / ?f6"/><draw:equation draw:name="f70" draw:formula="?f27 / ?f7"/><draw:equation draw:name="f71" draw:formula="?f29 / ?f6"/><draw:equation draw:name="f72" draw:formula="?f30 / ?f7"/><draw:equation draw:name="f73" draw:formula="?f32 / ?f6"/><draw:equation draw:name="f74" draw:formula="?f33 / ?f7"/><draw:equation draw:name="f75" draw:formula="?f35 / ?f6"/><draw:equation draw:name="f76" draw:formula="?f36 / ?f7"/><draw:equation draw:name="f77" draw:formula="?f38 / ?f6"/><draw:equation draw:name="f78" draw:formula="?f39 / ?f7"/><draw:equation draw:name="f79" draw:formula="?f41 / ?f6"/><draw:equation draw:name="f80" draw:formula="?f43 / ?f6"/><draw:equation draw:name="f81" draw:formula="?f44 / ?f7"/><draw:equation draw:name="f82" draw:formula="?f46 / ?f6"/><draw:equation draw:name="f83" draw:formula="?f47 / ?f7"/><draw:equation draw:name="f84" draw:formula="?f49 / ?f6"/><draw:equation draw:name="f85" draw:formula="?f50 / ?f7"/><draw:equation draw:name="f86" draw:formula="?f52 / ?f6"/><draw:equation draw:name="f87" draw:formula="?f53 / ?f7"/><draw:equation draw:name="f88" draw:formula="?f55 / ?f6"/><draw:equation draw:name="f89" draw:formula="?f56 / ?f7"/><draw:equation draw:name="f90" draw:formula="?f57 / ?f7"/><draw:equation draw:name="f91" draw:formula="0 / ?f6"/><draw:equation draw:name="f92" draw:formula="?f1 / ?f6"/><draw:equation draw:name="f93" draw:formula="0 / ?f7"/><draw:equation draw:name="f94" draw:formula="?f3 / ?f7"/></draw:enhanced-geometry></draw:custom-shape><draw:custom-shape svg:x="4.12847in" svg:y="1.73194in" svg:width="0.23194in" svg:height="0.27708in" draw:z-index="0" draw:id="id117" draw:style-name="a117" draw:name="Freeform 581"><svg:title/><svg:desc/><draw:enhanced-geometry draw:type="non-primitive" svg:viewBox="0 0 334 399" draw:enhanced-path="M 127 43 L 60 43 60 60 69 60 69 52 192 52 190 52 171 47 150 44 127 43 Z N" draw:text-areas="?f39 ?f41 ?f40 ?f42" draw:glue-points="?f27 ?f28 ?f29 ?f28 ?f29 ?f30 ?f31 ?f30 ?f31 ?f32 ?f33 ?f32 ?f34 ?f32 ?f35 ?f36 ?f37 ?f38 ?f27 ?f28"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4"/><draw:equation draw:name="f7" draw:formula="?f4 / 399"/><draw:equation draw:name="f8" draw:formula="0 + 6072 - 5945"/><draw:equation draw:name="f9" draw:formula="?f8 * ?f5 / 334"/><draw:equation draw:name="f10" draw:formula="2537 * ?f4 / 399"/><draw:equation draw:name="f11" draw:formula="0 + 6005 - 5945"/><draw:equation draw:name="f12" draw:formula="?f11 * ?f5 / 334"/><draw:equation draw:name="f13" draw:formula="2554 * ?f4 / 399"/><draw:equation draw:name="f14" draw:formula="0 + 6014 - 5945"/><draw:equation draw:name="f15" draw:formula="?f14 * ?f5 / 334"/><draw:equation draw:name="f16" draw:formula="2546 * ?f4 / 399"/><draw:equation draw:name="f17" draw:formula="0 + 6137 - 5945"/><draw:equation draw:name="f18" draw:formula="?f17 * ?f5 / 334"/><draw:equation draw:name="f19" draw:formula="0 + 6135 - 5945"/><draw:equation draw:name="f20" draw:formula="?f19 * ?f5 / 334"/><draw:equation draw:name="f21" draw:formula="0 + 6116 - 5945"/><draw:equation draw:name="f22" draw:formula="?f21 * ?f5 / 334"/><draw:equation draw:name="f23" draw:formula="2541 * ?f4 / 399"/><draw:equation draw:name="f24" draw:formula="0 + 6095 - 5945"/><draw:equation draw:name="f25" draw:formula="?f24 * ?f5 / 334"/><draw:equation draw:name="f26" draw:formula="2538 * ?f4 / 399"/><draw:equation draw:name="f27" draw:formula="?f9 / ?f6"/><draw:equation draw:name="f28" draw:formula="?f10 / ?f7"/><draw:equation draw:name="f29" draw:formula="?f12 / ?f6"/><draw:equation draw:name="f30" draw:formula="?f13 / ?f7"/><draw:equation draw:name="f31" draw:formula="?f15 / ?f6"/><draw:equation draw:name="f32" draw:formula="?f16 / ?f7"/><draw:equation draw:name="f33" draw:formula="?f18 / ?f6"/><draw:equation draw:name="f34" draw:formula="?f20 / ?f6"/><draw:equation draw:name="f35" draw:formula="?f22 / ?f6"/><draw:equation draw:name="f36" draw:formula="?f23 / ?f7"/><draw:equation draw:name="f37" draw:formula="?f25 / ?f6"/><draw:equation draw:name="f38" draw:formula="?f26 / ?f7"/><draw:equation draw:name="f39" draw:formula="0 / ?f6"/><draw:equation draw:name="f40" draw:formula="?f1 / ?f6"/><draw:equation draw:name="f41" draw:formula="0 / ?f7"/><draw:equation draw:name="f42" draw:formula="?f3 / ?f7"/></draw:enhanced-geometry></draw:custom-shape></draw:g><draw:custom-shape svg:x="4.40972in" svg:y="1.98819in" svg:width="0.17014in" svg:height="0.00139in" draw:z-index="0" draw:id="id119" draw:style-name="a119" draw:name="Freeform 579"><svg:title/><svg:desc/><draw:enhanced-geometry draw:type="non-primitive" svg:viewBox="0 0 155575 1270" draw:enhanced-path="M 0 0 L 15557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5575"/><draw:equation draw:name="f7" draw:formula="?f4 / 1270"/><draw:equation draw:name="f8" draw:formula="0 / ?f6"/><draw:equation draw:name="f9" draw:formula="0 / ?f7"/><draw:equation draw:name="f10" draw:formula="155575 / ?f6"/><draw:equation draw:name="f11" draw:formula="1270 / ?f7"/></draw:enhanced-geometry></draw:custom-shape><draw:custom-shape svg:x="4.42778in" svg:y="1.76806in" svg:width="0.00139in" svg:height="0.20556in" draw:z-index="0" draw:id="id120" draw:style-name="a120" draw:name="Freeform 577"><svg:title/><svg:desc/><draw:enhanced-geometry draw:type="non-primitive" svg:viewBox="0 0 1270 187960" draw:enhanced-path="M 0 0 L 0 187960 N" draw:text-areas="?f8 ?f12 ?f11 ?f13" draw:glue-points="?f8 ?f9 ?f8 ?f10"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187960"/><draw:equation draw:name="f8" draw:formula="0 / ?f6"/><draw:equation draw:name="f9" draw:formula="1616710 / ?f7"/><draw:equation draw:name="f10" draw:formula="1804670 / ?f7"/><draw:equation draw:name="f11" draw:formula="1270 / ?f6"/><draw:equation draw:name="f12" draw:formula="0 / ?f7"/><draw:equation draw:name="f13" draw:formula="187960 / ?f7"/></draw:enhanced-geometry></draw:custom-shape><draw:custom-shape svg:x="4.40972in" svg:y="1.86667in" svg:width="0.15833in" svg:height="0.00139in" draw:z-index="0" draw:id="id121" draw:style-name="a121" draw:name="Freeform 575"><svg:title/><svg:desc/><draw:enhanced-geometry draw:type="non-primitive" svg:viewBox="0 0 144780 1270" draw:enhanced-path="M 0 0 L 144780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780"/><draw:equation draw:name="f7" draw:formula="?f4 / 1270"/><draw:equation draw:name="f8" draw:formula="0 / ?f6"/><draw:equation draw:name="f9" draw:formula="0 / ?f7"/><draw:equation draw:name="f10" draw:formula="144780 / ?f6"/><draw:equation draw:name="f11" draw:formula="1270 / ?f7"/></draw:enhanced-geometry></draw:custom-shape><draw:custom-shape svg:x="4.40972in" svg:y="1.75278in" svg:width="0.17014in" svg:height="0.00139in" draw:z-index="0" draw:id="id122" draw:style-name="a122" draw:name="Freeform 573"><svg:title/><svg:desc/><draw:enhanced-geometry draw:type="non-primitive" svg:viewBox="0 0 155575 1270" draw:enhanced-path="M 0 0 L 155575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5575"/><draw:equation draw:name="f7" draw:formula="?f4 / 1270"/><draw:equation draw:name="f8" draw:formula="0 / ?f6"/><draw:equation draw:name="f9" draw:formula="0 / ?f7"/><draw:equation draw:name="f10" draw:formula="155575 / ?f6"/><draw:equation draw:name="f11" draw:formula="1270 / ?f7"/></draw:enhanced-geometry></draw:custom-shape><draw:custom-shape svg:x="4.40486in" svg:y="2.00208in" svg:width="0.18056in" svg:height="0.00139in" draw:z-index="0" draw:id="id123" draw:style-name="a123" draw:name="Freeform 571"><svg:title/><svg:desc/><draw:enhanced-geometry draw:type="non-primitive" svg:viewBox="0 0 165100 1270" draw:enhanced-path="M 0 0 L 164465 0 N" draw:text-areas="?f8 ?f9 ?f11 ?f12"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5100"/><draw:equation draw:name="f7" draw:formula="?f4 / 1270"/><draw:equation draw:name="f8" draw:formula="0 / ?f6"/><draw:equation draw:name="f9" draw:formula="0 / ?f7"/><draw:equation draw:name="f10" draw:formula="164465 / ?f6"/><draw:equation draw:name="f11" draw:formula="165100 / ?f6"/><draw:equation draw:name="f12" draw:formula="1270 / ?f7"/></draw:enhanced-geometry></draw:custom-shape><draw:custom-shape svg:x="4.41111in" svg:y="1.74306in" svg:width="0.00139in" svg:height="0.25278in" draw:z-index="0" draw:id="id124" draw:style-name="a124" draw:name="Freeform 569"><svg:title/><svg:desc/><draw:enhanced-geometry draw:type="non-primitive" svg:viewBox="0 0 1270 231140" draw:enhanced-path="M 0 0 L 0 231140 N" draw:text-areas="?f8 ?f12 ?f11 ?f13" draw:glue-points="?f8 ?f9 ?f8 ?f10"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231140"/><draw:equation draw:name="f8" draw:formula="0 / ?f6"/><draw:equation draw:name="f9" draw:formula="1593850 / ?f7"/><draw:equation draw:name="f10" draw:formula="1824990 / ?f7"/><draw:equation draw:name="f11" draw:formula="1270 / ?f6"/><draw:equation draw:name="f12" draw:formula="0 / ?f7"/><draw:equation draw:name="f13" draw:formula="231140 / ?f7"/></draw:enhanced-geometry></draw:custom-shape><draw:custom-shape svg:x="4.40486in" svg:y="1.7375in" svg:width="0.18056in" svg:height="0.00139in" draw:z-index="0" draw:id="id125" draw:style-name="a125" draw:name="Freeform 567"><svg:title/><svg:desc/><draw:enhanced-geometry draw:type="non-primitive" svg:viewBox="0 0 165100 1270" draw:enhanced-path="M 0 0 L 164465 0 N" draw:text-areas="?f8 ?f9 ?f11 ?f12"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5100"/><draw:equation draw:name="f7" draw:formula="?f4 / 1270"/><draw:equation draw:name="f8" draw:formula="0 / ?f6"/><draw:equation draw:name="f9" draw:formula="0 / ?f7"/><draw:equation draw:name="f10" draw:formula="164465 / ?f6"/><draw:equation draw:name="f11" draw:formula="165100 / ?f6"/><draw:equation draw:name="f12" draw:formula="1270 / ?f7"/></draw:enhanced-geometry></draw:custom-shape><draw:custom-shape svg:x="4.57361in" svg:y="1.99583in" svg:width="0.00694in" svg:height="0.00694in" draw:z-index="0" draw:id="id126" draw:style-name="a126" draw:name="Freeform 565"><svg:title/><svg:desc/><draw:enhanced-geometry draw:type="non-primitive" svg:viewBox="0 0 10 10" draw:enhanced-path="M 0 5 L 9 5 N" draw:text-areas="?f16 ?f18 ?f17 ?f19" draw:glue-points="?f13 ?f14 ?f15 ?f14" draw:glue-point-leaving-directions="-90, -90"><draw:equation draw:name="f0" draw:formula="left"/><draw:equation draw:name="f1" draw:formula="right"/><draw:equation draw:name="f2" draw:formula="top"/><draw:equation draw:name="f3" draw:formula="bottom"/><draw:equation draw:name="f4" draw:formula="?f3 - ?f2"/><draw:equation draw:name="f5" draw:formula="?f4 / 10"/><draw:equation draw:name="f6" draw:formula="?f1 - ?f0"/><draw:equation draw:name="f7" draw:formula="?f6 / 10"/><draw:equation draw:name="f8" draw:formula="0 + 6586 - 6586"/><draw:equation draw:name="f9" draw:formula="?f8 * ?f6 / 10"/><draw:equation draw:name="f10" draw:formula="2879 * ?f4 / 10"/><draw:equation draw:name="f11" draw:formula="0 + 6595 - 6586"/><draw:equation draw:name="f12" draw:formula="?f11 * ?f6 / 10"/><draw:equation draw:name="f13" draw:formula="?f9 / ?f7"/><draw:equation draw:name="f14" draw:formula="?f10 / ?f5"/><draw:equation draw:name="f15" draw:formula="?f12 / ?f7"/><draw:equation draw:name="f16" draw:formula="0 / ?f7"/><draw:equation draw:name="f17" draw:formula="?f1 / ?f7"/><draw:equation draw:name="f18" draw:formula="0 / ?f5"/><draw:equation draw:name="f19" draw:formula="?f3 / ?f5"/></draw:enhanced-geometry></draw:custom-shape><draw:custom-shape svg:x="4.44028in" svg:y="1.98194in" svg:width="0.14514in" svg:height="0.00139in" draw:z-index="0" draw:id="id127" draw:style-name="a127" draw:name="Freeform 563"><svg:title/><svg:desc/><draw:enhanced-geometry draw:type="non-primitive" svg:viewBox="0 0 132715 1270" draw:enhanced-path="M 0 0 L 132080 0 N" draw:text-areas="?f8 ?f9 ?f11 ?f12"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2715"/><draw:equation draw:name="f7" draw:formula="?f4 / 1270"/><draw:equation draw:name="f8" draw:formula="0 / ?f6"/><draw:equation draw:name="f9" draw:formula="0 / ?f7"/><draw:equation draw:name="f10" draw:formula="132080 / ?f6"/><draw:equation draw:name="f11" draw:formula="132715 / ?f6"/><draw:equation draw:name="f12" draw:formula="1270 / ?f7"/></draw:enhanced-geometry></draw:custom-shape><draw:custom-shape svg:x="4.44583in" svg:y="1.88611in" svg:width="0.00139in" svg:height="0.08194in" draw:z-index="0" draw:id="id128" draw:style-name="a128" draw:name="Freeform 561"><svg:title/><svg:desc/><draw:enhanced-geometry draw:type="non-primitive" svg:viewBox="0 0 1270 74930" draw:enhanced-path="M 0 0 L 0 74930 N" draw:text-areas="?f8 ?f12 ?f11 ?f13" draw:glue-points="?f8 ?f9 ?f8 ?f10"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74930"/><draw:equation draw:name="f8" draw:formula="0 / ?f6"/><draw:equation draw:name="f9" draw:formula="1724660 / ?f7"/><draw:equation draw:name="f10" draw:formula="1799590 / ?f7"/><draw:equation draw:name="f11" draw:formula="1270 / ?f6"/><draw:equation draw:name="f12" draw:formula="0 / ?f7"/><draw:equation draw:name="f13" draw:formula="74930 / ?f7"/></draw:enhanced-geometry></draw:custom-shape><draw:custom-shape svg:x="4.44028in" svg:y="1.85764in" svg:width="0.13542in" svg:height="0.02917in" draw:z-index="0" draw:id="id129" draw:style-name="a129" draw:name="Freeform 559"><svg:title/><svg:desc/><draw:enhanced-geometry draw:type="non-primitive" svg:viewBox="0 0 195 42" draw:enhanced-path="M 0 42 L 194 42 194 0 0 0 0 42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5"/><draw:equation draw:name="f7" draw:formula="?f4 / 42"/><draw:equation draw:name="f8" draw:formula="0 + 6394 - 6394"/><draw:equation draw:name="f9" draw:formula="?f8 * ?f5 / 195"/><draw:equation draw:name="f10" draw:formula="2717 * ?f4 / 42"/><draw:equation draw:name="f11" draw:formula="0 + 6588 - 6394"/><draw:equation draw:name="f12" draw:formula="?f11 * ?f5 / 195"/><draw:equation draw:name="f13" draw:formula="2675 * ?f4 / 42"/><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4.44028in" svg:y="1.84514in" svg:width="0.13542in" svg:height="0.01389in" draw:z-index="0" draw:id="id130" draw:style-name="a130" draw:name="Freeform 557"><svg:title/><svg:desc/><draw:enhanced-geometry draw:type="non-primitive" svg:viewBox="0 0 195 20" draw:enhanced-path="M 0 20 L 194 20 194 0 0 0 0 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5"/><draw:equation draw:name="f7" draw:formula="?f4 / 20"/><draw:equation draw:name="f8" draw:formula="0 + 6394 - 6394"/><draw:equation draw:name="f9" draw:formula="?f8 * ?f5 / 195"/><draw:equation draw:name="f10" draw:formula="2677 * ?f4 / 20"/><draw:equation draw:name="f11" draw:formula="0 + 6588 - 6394"/><draw:equation draw:name="f12" draw:formula="?f11 * ?f5 / 195"/><draw:equation draw:name="f13" draw:formula="2657 * ?f4 / 2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4.44583in" svg:y="1.77361in" svg:width="0.00139in" svg:height="0.07222in" draw:z-index="0" draw:id="id131" draw:style-name="a131" draw:name="Freeform 555"><svg:title/><svg:desc/><draw:enhanced-geometry draw:type="non-primitive" svg:viewBox="0 0 1270 66040" draw:enhanced-path="M 0 0 L 0 66040 N" draw:text-areas="?f8 ?f12 ?f11 ?f13" draw:glue-points="?f8 ?f9 ?f8 ?f10"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70"/><draw:equation draw:name="f7" draw:formula="?f4 / 66040"/><draw:equation draw:name="f8" draw:formula="0 / ?f6"/><draw:equation draw:name="f9" draw:formula="1621790 / ?f7"/><draw:equation draw:name="f10" draw:formula="1687830 / ?f7"/><draw:equation draw:name="f11" draw:formula="1270 / ?f6"/><draw:equation draw:name="f12" draw:formula="0 / ?f7"/><draw:equation draw:name="f13" draw:formula="66040 / ?f7"/></draw:enhanced-geometry></draw:custom-shape><draw:custom-shape svg:x="4.44028in" svg:y="1.76736in" svg:width="0.14514in" svg:height="0.00139in" draw:z-index="0" draw:id="id132" draw:style-name="a132" draw:name="Freeform 553"><svg:title/><svg:desc/><draw:enhanced-geometry draw:type="non-primitive" svg:viewBox="0 0 132715 1270" draw:enhanced-path="M 0 0 L 132080 0 N" draw:text-areas="?f8 ?f9 ?f11 ?f12"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2715"/><draw:equation draw:name="f7" draw:formula="?f4 / 1270"/><draw:equation draw:name="f8" draw:formula="0 / ?f6"/><draw:equation draw:name="f9" draw:formula="0 / ?f7"/><draw:equation draw:name="f10" draw:formula="132080 / ?f6"/><draw:equation draw:name="f11" draw:formula="132715 / ?f6"/><draw:equation draw:name="f12" draw:formula="1270 / ?f7"/></draw:enhanced-geometry></draw:custom-shape><draw:custom-shape svg:x="4.57361in" svg:y="1.74306in" svg:width="0.01181in" svg:height="0.01806in" draw:z-index="0" draw:id="id133" draw:style-name="a133" draw:name="Freeform 551"><svg:title/><svg:desc/><draw:enhanced-geometry draw:type="non-primitive" svg:viewBox="0 0 17 26" draw:enhanced-path="M 0 13 L 16 13 N" draw:text-areas="?f16 ?f18 ?f17 ?f19" draw:glue-points="?f13 ?f14 ?f15 ?f14"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draw:equation draw:name="f7" draw:formula="?f4 / 26"/><draw:equation draw:name="f8" draw:formula="0 + 6586 - 6586"/><draw:equation draw:name="f9" draw:formula="?f8 * ?f5 / 17"/><draw:equation draw:name="f10" draw:formula="2523 * ?f4 / 26"/><draw:equation draw:name="f11" draw:formula="0 + 6602 - 6586"/><draw:equation draw:name="f12" draw:formula="?f11 * ?f5 / 17"/><draw:equation draw:name="f13" draw:formula="?f9 / ?f6"/><draw:equation draw:name="f14" draw:formula="?f10 / ?f7"/><draw:equation draw:name="f15" draw:formula="?f12 / ?f6"/><draw:equation draw:name="f16" draw:formula="0 / ?f6"/><draw:equation draw:name="f17" draw:formula="?f1 / ?f6"/><draw:equation draw:name="f18" draw:formula="0 / ?f7"/><draw:equation draw:name="f19" draw:formula="?f3 / ?f7"/></draw:enhanced-geometry></draw:custom-shape><draw:g draw:z-index="251721728" draw:name="Group 546" draw:id="id137" draw:style-name="a137"><svg:title/><svg:desc/><draw:custom-shape svg:x="4.68333in" svg:y="1.73819in" svg:width="0.23542in" svg:height="0.26528in" draw:z-index="0" draw:id="id134" draw:style-name="a134" draw:name="Freeform 549"><svg:title/><svg:desc/><draw:enhanced-geometry draw:type="non-primitive" svg:viewBox="0 0 339 382" draw:enhanced-path="M 197 0 L 142 0 0 382 53 382 91 274 298 274 282 231 103 231 170 51 216 51 197 0 Z N" draw:text-areas="?f48 ?f50 ?f49 ?f51" draw:glue-points="?f33 ?f34 ?f35 ?f34 ?f36 ?f37 ?f38 ?f37 ?f39 ?f40 ?f41 ?f40 ?f42 ?f43 ?f44 ?f43 ?f45 ?f46 ?f47 ?f46 ?f33 ?f34"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9"/><draw:equation draw:name="f7" draw:formula="?f4 / 382"/><draw:equation draw:name="f8" draw:formula="0 + 6941 - 6744"/><draw:equation draw:name="f9" draw:formula="?f8 * ?f5 / 339"/><draw:equation draw:name="f10" draw:formula="2503 * ?f4 / 382"/><draw:equation draw:name="f11" draw:formula="0 + 6886 - 6744"/><draw:equation draw:name="f12" draw:formula="?f11 * ?f5 / 339"/><draw:equation draw:name="f13" draw:formula="0 + 6744 - 6744"/><draw:equation draw:name="f14" draw:formula="?f13 * ?f5 / 339"/><draw:equation draw:name="f15" draw:formula="2885 * ?f4 / 382"/><draw:equation draw:name="f16" draw:formula="0 + 6797 - 6744"/><draw:equation draw:name="f17" draw:formula="?f16 * ?f5 / 339"/><draw:equation draw:name="f18" draw:formula="0 + 6835 - 6744"/><draw:equation draw:name="f19" draw:formula="?f18 * ?f5 / 339"/><draw:equation draw:name="f20" draw:formula="2777 * ?f4 / 382"/><draw:equation draw:name="f21" draw:formula="0 + 7042 - 6744"/><draw:equation draw:name="f22" draw:formula="?f21 * ?f5 / 339"/><draw:equation draw:name="f23" draw:formula="0 + 7026 - 6744"/><draw:equation draw:name="f24" draw:formula="?f23 * ?f5 / 339"/><draw:equation draw:name="f25" draw:formula="2734 * ?f4 / 382"/><draw:equation draw:name="f26" draw:formula="0 + 6847 - 6744"/><draw:equation draw:name="f27" draw:formula="?f26 * ?f5 / 339"/><draw:equation draw:name="f28" draw:formula="0 + 6914 - 6744"/><draw:equation draw:name="f29" draw:formula="?f28 * ?f5 / 339"/><draw:equation draw:name="f30" draw:formula="2554 * ?f4 / 382"/><draw:equation draw:name="f31" draw:formula="0 + 6960 - 6744"/><draw:equation draw:name="f32" draw:formula="?f31 * ?f5 / 339"/><draw:equation draw:name="f33" draw:formula="?f9 / ?f6"/><draw:equation draw:name="f34" draw:formula="?f10 / ?f7"/><draw:equation draw:name="f35" draw:formula="?f12 / ?f6"/><draw:equation draw:name="f36" draw:formula="?f14 / ?f6"/><draw:equation draw:name="f37" draw:formula="?f15 / ?f7"/><draw:equation draw:name="f38" draw:formula="?f17 / ?f6"/><draw:equation draw:name="f39" draw:formula="?f19 / ?f6"/><draw:equation draw:name="f40" draw:formula="?f20 / ?f7"/><draw:equation draw:name="f41" draw:formula="?f22 / ?f6"/><draw:equation draw:name="f42" draw:formula="?f24 / ?f6"/><draw:equation draw:name="f43" draw:formula="?f25 / ?f7"/><draw:equation draw:name="f44" draw:formula="?f27 / ?f6"/><draw:equation draw:name="f45" draw:formula="?f29 / ?f6"/><draw:equation draw:name="f46" draw:formula="?f30 / ?f7"/><draw:equation draw:name="f47" draw:formula="?f32 / ?f6"/><draw:equation draw:name="f48" draw:formula="0 / ?f6"/><draw:equation draw:name="f49" draw:formula="?f1 / ?f6"/><draw:equation draw:name="f50" draw:formula="0 / ?f7"/><draw:equation draw:name="f51" draw:formula="?f3 / ?f7"/></draw:enhanced-geometry></draw:custom-shape><draw:custom-shape svg:x="4.68333in" svg:y="1.73819in" svg:width="0.23542in" svg:height="0.26528in" draw:z-index="0" draw:id="id135" draw:style-name="a135" draw:name="Freeform 548"><svg:title/><svg:desc/><draw:enhanced-geometry draw:type="non-primitive" svg:viewBox="0 0 339 382" draw:enhanced-path="M 298 274 L 247 274 286 382 338 382 298 274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9"/><draw:equation draw:name="f7" draw:formula="?f4 / 382"/><draw:equation draw:name="f8" draw:formula="0 + 7042 - 6744"/><draw:equation draw:name="f9" draw:formula="?f8 * ?f5 / 339"/><draw:equation draw:name="f10" draw:formula="2777 * ?f4 / 382"/><draw:equation draw:name="f11" draw:formula="0 + 6991 - 6744"/><draw:equation draw:name="f12" draw:formula="?f11 * ?f5 / 339"/><draw:equation draw:name="f13" draw:formula="0 + 7030 - 6744"/><draw:equation draw:name="f14" draw:formula="?f13 * ?f5 / 339"/><draw:equation draw:name="f15" draw:formula="2885 * ?f4 / 382"/><draw:equation draw:name="f16" draw:formula="0 + 7082 - 6744"/><draw:equation draw:name="f17" draw:formula="?f16 * ?f5 / 339"/><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4.68333in" svg:y="1.73819in" svg:width="0.23542in" svg:height="0.26528in" draw:z-index="0" draw:id="id136" draw:style-name="a136" draw:name="Freeform 547"><svg:title/><svg:desc/><draw:enhanced-geometry draw:type="non-primitive" svg:viewBox="0 0 339 382" draw:enhanced-path="M 216 51 L 170 51 233 231 282 231 216 51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9"/><draw:equation draw:name="f7" draw:formula="?f4 / 382"/><draw:equation draw:name="f8" draw:formula="0 + 6960 - 6744"/><draw:equation draw:name="f9" draw:formula="?f8 * ?f5 / 339"/><draw:equation draw:name="f10" draw:formula="2554 * ?f4 / 382"/><draw:equation draw:name="f11" draw:formula="0 + 6914 - 6744"/><draw:equation draw:name="f12" draw:formula="?f11 * ?f5 / 339"/><draw:equation draw:name="f13" draw:formula="0 + 6977 - 6744"/><draw:equation draw:name="f14" draw:formula="?f13 * ?f5 / 339"/><draw:equation draw:name="f15" draw:formula="2734 * ?f4 / 382"/><draw:equation draw:name="f16" draw:formula="0 + 7026 - 6744"/><draw:equation draw:name="f17" draw:formula="?f16 * ?f5 / 339"/><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g><draw:g draw:z-index="251722752" draw:name="Group 537" draw:id="id146" draw:style-name="a146"><svg:title/><svg:desc/><draw:custom-shape svg:x="4.675in" svg:y="1.73194in" svg:width="0.25208in" svg:height="0.27708in" draw:z-index="0" draw:id="id138" draw:style-name="a138" draw:name="Freeform 545"><svg:title/><svg:desc/><draw:enhanced-geometry draw:type="non-primitive" svg:viewBox="0 0 363 399" draw:enhanced-path="M 214 0 L 149 0 0 398 65 398 65 391 55 388 58 381 24 381 161 16 220 16 214 0 Z N" draw:text-areas="?f47 ?f49 ?f48 ?f50" draw:glue-points="?f32 ?f33 ?f34 ?f33 ?f35 ?f36 ?f37 ?f36 ?f37 ?f38 ?f39 ?f40 ?f41 ?f42 ?f43 ?f42 ?f44 ?f45 ?f46 ?f45 ?f32 ?f33"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6946 - 6732"/><draw:equation draw:name="f9" draw:formula="?f8 * ?f5 / 363"/><draw:equation draw:name="f10" draw:formula="2494 * ?f4 / 399"/><draw:equation draw:name="f11" draw:formula="0 + 6881 - 6732"/><draw:equation draw:name="f12" draw:formula="?f11 * ?f5 / 363"/><draw:equation draw:name="f13" draw:formula="0 + 6732 - 6732"/><draw:equation draw:name="f14" draw:formula="?f13 * ?f5 / 363"/><draw:equation draw:name="f15" draw:formula="2892 * ?f4 / 399"/><draw:equation draw:name="f16" draw:formula="0 + 6797 - 6732"/><draw:equation draw:name="f17" draw:formula="?f16 * ?f5 / 363"/><draw:equation draw:name="f18" draw:formula="2885 * ?f4 / 399"/><draw:equation draw:name="f19" draw:formula="0 + 6787 - 6732"/><draw:equation draw:name="f20" draw:formula="?f19 * ?f5 / 363"/><draw:equation draw:name="f21" draw:formula="2882 * ?f4 / 399"/><draw:equation draw:name="f22" draw:formula="0 + 6790 - 6732"/><draw:equation draw:name="f23" draw:formula="?f22 * ?f5 / 363"/><draw:equation draw:name="f24" draw:formula="2875 * ?f4 / 399"/><draw:equation draw:name="f25" draw:formula="0 + 6756 - 6732"/><draw:equation draw:name="f26" draw:formula="?f25 * ?f5 / 363"/><draw:equation draw:name="f27" draw:formula="0 + 6893 - 6732"/><draw:equation draw:name="f28" draw:formula="?f27 * ?f5 / 363"/><draw:equation draw:name="f29" draw:formula="2510 * ?f4 / 399"/><draw:equation draw:name="f30" draw:formula="0 + 6952 - 6732"/><draw:equation draw:name="f31" draw:formula="?f30 * ?f5 / 363"/><draw:equation draw:name="f32" draw:formula="?f9 / ?f6"/><draw:equation draw:name="f33" draw:formula="?f10 / ?f7"/><draw:equation draw:name="f34" draw:formula="?f12 / ?f6"/><draw:equation draw:name="f35" draw:formula="?f14 / ?f6"/><draw:equation draw:name="f36" draw:formula="?f15 / ?f7"/><draw:equation draw:name="f37" draw:formula="?f17 / ?f6"/><draw:equation draw:name="f38" draw:formula="?f18 / ?f7"/><draw:equation draw:name="f39" draw:formula="?f20 / ?f6"/><draw:equation draw:name="f40" draw:formula="?f21 / ?f7"/><draw:equation draw:name="f41" draw:formula="?f23 / ?f6"/><draw:equation draw:name="f42" draw:formula="?f24 / ?f7"/><draw:equation draw:name="f43" draw:formula="?f26 / ?f6"/><draw:equation draw:name="f44" draw:formula="?f28 / ?f6"/><draw:equation draw:name="f45" draw:formula="?f29 / ?f7"/><draw:equation draw:name="f46" draw:formula="?f31 / ?f6"/><draw:equation draw:name="f47" draw:formula="0 / ?f6"/><draw:equation draw:name="f48" draw:formula="?f1 / ?f6"/><draw:equation draw:name="f49" draw:formula="0 / ?f7"/><draw:equation draw:name="f50" draw:formula="?f3 / ?f7"/></draw:enhanced-geometry></draw:custom-shape><draw:custom-shape svg:x="4.675in" svg:y="1.73194in" svg:width="0.25208in" svg:height="0.27708in" draw:z-index="0" draw:id="id139" draw:style-name="a139" draw:name="Freeform 544"><svg:title/><svg:desc/><draw:enhanced-geometry draw:type="non-primitive" svg:viewBox="0 0 363 399" draw:enhanced-path="M 76 381 L 65 381 65 398 70 398 76 381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6808 - 6732"/><draw:equation draw:name="f9" draw:formula="?f8 * ?f5 / 363"/><draw:equation draw:name="f10" draw:formula="2875 * ?f4 / 399"/><draw:equation draw:name="f11" draw:formula="0 + 6797 - 6732"/><draw:equation draw:name="f12" draw:formula="?f11 * ?f5 / 363"/><draw:equation draw:name="f13" draw:formula="2892 * ?f4 / 399"/><draw:equation draw:name="f14" draw:formula="0 + 6802 - 6732"/><draw:equation draw:name="f15" draw:formula="?f14 * ?f5 / 363"/><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4.675in" svg:y="1.73194in" svg:width="0.25208in" svg:height="0.27708in" draw:z-index="0" draw:id="id140" draw:style-name="a140" draw:name="Freeform 543"><svg:title/><svg:desc/><draw:enhanced-geometry draw:type="non-primitive" svg:viewBox="0 0 363 399" draw:enhanced-path="M 272 292 L 254 292 290 398 362 398 356 381 302 381 272 292 Z N" draw:text-areas="?f32 ?f34 ?f33 ?f35" draw:glue-points="?f23 ?f24 ?f25 ?f24 ?f26 ?f27 ?f28 ?f27 ?f29 ?f30 ?f31 ?f30 ?f23 ?f24"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7004 - 6732"/><draw:equation draw:name="f9" draw:formula="?f8 * ?f5 / 363"/><draw:equation draw:name="f10" draw:formula="2786 * ?f4 / 399"/><draw:equation draw:name="f11" draw:formula="0 + 6986 - 6732"/><draw:equation draw:name="f12" draw:formula="?f11 * ?f5 / 363"/><draw:equation draw:name="f13" draw:formula="0 + 7022 - 6732"/><draw:equation draw:name="f14" draw:formula="?f13 * ?f5 / 363"/><draw:equation draw:name="f15" draw:formula="2892 * ?f4 / 399"/><draw:equation draw:name="f16" draw:formula="0 + 7094 - 6732"/><draw:equation draw:name="f17" draw:formula="?f16 * ?f5 / 363"/><draw:equation draw:name="f18" draw:formula="0 + 7088 - 6732"/><draw:equation draw:name="f19" draw:formula="?f18 * ?f5 / 363"/><draw:equation draw:name="f20" draw:formula="2875 * ?f4 / 399"/><draw:equation draw:name="f21" draw:formula="0 + 7034 - 6732"/><draw:equation draw:name="f22" draw:formula="?f21 * ?f5 / 363"/><draw:equation draw:name="f23" draw:formula="?f9 / ?f6"/><draw:equation draw:name="f24" draw:formula="?f10 / ?f7"/><draw:equation draw:name="f25" draw:formula="?f12 / ?f6"/><draw:equation draw:name="f26" draw:formula="?f14 / ?f6"/><draw:equation draw:name="f27" draw:formula="?f15 / ?f7"/><draw:equation draw:name="f28" draw:formula="?f17 / ?f6"/><draw:equation draw:name="f29" draw:formula="?f19 / ?f6"/><draw:equation draw:name="f30" draw:formula="?f20 / ?f7"/><draw:equation draw:name="f31" draw:formula="?f22 / ?f6"/><draw:equation draw:name="f32" draw:formula="0 / ?f6"/><draw:equation draw:name="f33" draw:formula="?f1 / ?f6"/><draw:equation draw:name="f34" draw:formula="0 / ?f7"/><draw:equation draw:name="f35" draw:formula="?f3 / ?f7"/></draw:enhanced-geometry></draw:custom-shape><draw:custom-shape svg:x="4.675in" svg:y="1.73194in" svg:width="0.25208in" svg:height="0.27708in" draw:z-index="0" draw:id="id141" draw:style-name="a141" draw:name="Freeform 542"><svg:title/><svg:desc/><draw:enhanced-geometry draw:type="non-primitive" svg:viewBox="0 0 363 399" draw:enhanced-path="M 266 276 L 96 276 55 388 65 391 65 381 76 381 108 292 272 292 266 276 Z N" draw:text-areas="?f39 ?f41 ?f40 ?f42" draw:glue-points="?f27 ?f28 ?f29 ?f28 ?f30 ?f31 ?f32 ?f33 ?f32 ?f34 ?f35 ?f34 ?f36 ?f37 ?f38 ?f37 ?f27 ?f28"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6998 - 6732"/><draw:equation draw:name="f9" draw:formula="?f8 * ?f5 / 363"/><draw:equation draw:name="f10" draw:formula="2770 * ?f4 / 399"/><draw:equation draw:name="f11" draw:formula="0 + 6828 - 6732"/><draw:equation draw:name="f12" draw:formula="?f11 * ?f5 / 363"/><draw:equation draw:name="f13" draw:formula="0 + 6787 - 6732"/><draw:equation draw:name="f14" draw:formula="?f13 * ?f5 / 363"/><draw:equation draw:name="f15" draw:formula="2882 * ?f4 / 399"/><draw:equation draw:name="f16" draw:formula="0 + 6797 - 6732"/><draw:equation draw:name="f17" draw:formula="?f16 * ?f5 / 363"/><draw:equation draw:name="f18" draw:formula="2885 * ?f4 / 399"/><draw:equation draw:name="f19" draw:formula="2875 * ?f4 / 399"/><draw:equation draw:name="f20" draw:formula="0 + 6808 - 6732"/><draw:equation draw:name="f21" draw:formula="?f20 * ?f5 / 363"/><draw:equation draw:name="f22" draw:formula="0 + 6840 - 6732"/><draw:equation draw:name="f23" draw:formula="?f22 * ?f5 / 363"/><draw:equation draw:name="f24" draw:formula="2786 * ?f4 / 399"/><draw:equation draw:name="f25" draw:formula="0 + 7004 - 6732"/><draw:equation draw:name="f26" draw:formula="?f25 * ?f5 / 363"/><draw:equation draw:name="f27" draw:formula="?f9 / ?f6"/><draw:equation draw:name="f28" draw:formula="?f10 / ?f7"/><draw:equation draw:name="f29" draw:formula="?f12 / ?f6"/><draw:equation draw:name="f30" draw:formula="?f14 / ?f6"/><draw:equation draw:name="f31" draw:formula="?f15 / ?f7"/><draw:equation draw:name="f32" draw:formula="?f17 / ?f6"/><draw:equation draw:name="f33" draw:formula="?f18 / ?f7"/><draw:equation draw:name="f34" draw:formula="?f19 / ?f7"/><draw:equation draw:name="f35" draw:formula="?f21 / ?f6"/><draw:equation draw:name="f36" draw:formula="?f23 / ?f6"/><draw:equation draw:name="f37" draw:formula="?f24 / ?f7"/><draw:equation draw:name="f38" draw:formula="?f26 / ?f6"/><draw:equation draw:name="f39" draw:formula="0 / ?f6"/><draw:equation draw:name="f40" draw:formula="?f1 / ?f6"/><draw:equation draw:name="f41" draw:formula="0 / ?f7"/><draw:equation draw:name="f42" draw:formula="?f3 / ?f7"/></draw:enhanced-geometry></draw:custom-shape><draw:custom-shape svg:x="4.675in" svg:y="1.73194in" svg:width="0.25208in" svg:height="0.27708in" draw:z-index="0" draw:id="id142" draw:style-name="a142" draw:name="Freeform 541"><svg:title/><svg:desc/><draw:enhanced-geometry draw:type="non-primitive" svg:viewBox="0 0 363 399" draw:enhanced-path="M 220 16 L 202 16 338 381 356 381 220 16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6952 - 6732"/><draw:equation draw:name="f9" draw:formula="?f8 * ?f5 / 363"/><draw:equation draw:name="f10" draw:formula="2510 * ?f4 / 399"/><draw:equation draw:name="f11" draw:formula="0 + 6934 - 6732"/><draw:equation draw:name="f12" draw:formula="?f11 * ?f5 / 363"/><draw:equation draw:name="f13" draw:formula="0 + 7070 - 6732"/><draw:equation draw:name="f14" draw:formula="?f13 * ?f5 / 363"/><draw:equation draw:name="f15" draw:formula="2875 * ?f4 / 399"/><draw:equation draw:name="f16" draw:formula="0 + 7088 - 6732"/><draw:equation draw:name="f17" draw:formula="?f16 * ?f5 / 363"/><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4.675in" svg:y="1.73194in" svg:width="0.25208in" svg:height="0.27708in" draw:z-index="0" draw:id="id143" draw:style-name="a143" draw:name="Freeform 540"><svg:title/><svg:desc/><draw:enhanced-geometry draw:type="non-primitive" svg:viewBox="0 0 363 399" draw:enhanced-path="M 182 36 L 103 249 257 249 251 232 127 232 181 85 173 62 182 60 190 57 182 36 Z N" draw:text-areas="?f46 ?f48 ?f47 ?f49" draw:glue-points="?f31 ?f32 ?f33 ?f34 ?f35 ?f34 ?f36 ?f37 ?f38 ?f37 ?f39 ?f40 ?f41 ?f42 ?f31 ?f43 ?f44 ?f45 ?f31 ?f32"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6914 - 6732"/><draw:equation draw:name="f9" draw:formula="?f8 * ?f5 / 363"/><draw:equation draw:name="f10" draw:formula="2530 * ?f4 / 399"/><draw:equation draw:name="f11" draw:formula="0 + 6835 - 6732"/><draw:equation draw:name="f12" draw:formula="?f11 * ?f5 / 363"/><draw:equation draw:name="f13" draw:formula="2743 * ?f4 / 399"/><draw:equation draw:name="f14" draw:formula="0 + 6989 - 6732"/><draw:equation draw:name="f15" draw:formula="?f14 * ?f5 / 363"/><draw:equation draw:name="f16" draw:formula="0 + 6983 - 6732"/><draw:equation draw:name="f17" draw:formula="?f16 * ?f5 / 363"/><draw:equation draw:name="f18" draw:formula="2726 * ?f4 / 399"/><draw:equation draw:name="f19" draw:formula="0 + 6859 - 6732"/><draw:equation draw:name="f20" draw:formula="?f19 * ?f5 / 363"/><draw:equation draw:name="f21" draw:formula="0 + 6913 - 6732"/><draw:equation draw:name="f22" draw:formula="?f21 * ?f5 / 363"/><draw:equation draw:name="f23" draw:formula="2579 * ?f4 / 399"/><draw:equation draw:name="f24" draw:formula="0 + 6905 - 6732"/><draw:equation draw:name="f25" draw:formula="?f24 * ?f5 / 363"/><draw:equation draw:name="f26" draw:formula="2556 * ?f4 / 399"/><draw:equation draw:name="f27" draw:formula="2554 * ?f4 / 399"/><draw:equation draw:name="f28" draw:formula="0 + 6922 - 6732"/><draw:equation draw:name="f29" draw:formula="?f28 * ?f5 / 363"/><draw:equation draw:name="f30" draw:formula="2551 * ?f4 / 399"/><draw:equation draw:name="f31" draw:formula="?f9 / ?f6"/><draw:equation draw:name="f32" draw:formula="?f10 / ?f7"/><draw:equation draw:name="f33" draw:formula="?f12 / ?f6"/><draw:equation draw:name="f34" draw:formula="?f13 / ?f7"/><draw:equation draw:name="f35" draw:formula="?f15 / ?f6"/><draw:equation draw:name="f36" draw:formula="?f17 / ?f6"/><draw:equation draw:name="f37" draw:formula="?f18 / ?f7"/><draw:equation draw:name="f38" draw:formula="?f20 / ?f6"/><draw:equation draw:name="f39" draw:formula="?f22 / ?f6"/><draw:equation draw:name="f40" draw:formula="?f23 / ?f7"/><draw:equation draw:name="f41" draw:formula="?f25 / ?f6"/><draw:equation draw:name="f42" draw:formula="?f26 / ?f7"/><draw:equation draw:name="f43" draw:formula="?f27 / ?f7"/><draw:equation draw:name="f44" draw:formula="?f29 / ?f6"/><draw:equation draw:name="f45" draw:formula="?f30 / ?f7"/><draw:equation draw:name="f46" draw:formula="0 / ?f6"/><draw:equation draw:name="f47" draw:formula="?f1 / ?f6"/><draw:equation draw:name="f48" draw:formula="0 / ?f7"/><draw:equation draw:name="f49" draw:formula="?f3 / ?f7"/></draw:enhanced-geometry></draw:custom-shape><draw:custom-shape svg:x="4.675in" svg:y="1.73194in" svg:width="0.25208in" svg:height="0.27708in" draw:z-index="0" draw:id="id144" draw:style-name="a144" draw:name="Freeform 539"><svg:title/><svg:desc/><draw:enhanced-geometry draw:type="non-primitive" svg:viewBox="0 0 363 399" draw:enhanced-path="M 190 57 L 182 60 190 62 181 85 235 232 251 232 190 57 Z N" draw:text-areas="?f33 ?f35 ?f34 ?f36" draw:glue-points="?f23 ?f24 ?f25 ?f26 ?f23 ?f27 ?f28 ?f29 ?f30 ?f31 ?f32 ?f31 ?f23 ?f24"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6922 - 6732"/><draw:equation draw:name="f9" draw:formula="?f8 * ?f5 / 363"/><draw:equation draw:name="f10" draw:formula="2551 * ?f4 / 399"/><draw:equation draw:name="f11" draw:formula="0 + 6914 - 6732"/><draw:equation draw:name="f12" draw:formula="?f11 * ?f5 / 363"/><draw:equation draw:name="f13" draw:formula="2554 * ?f4 / 399"/><draw:equation draw:name="f14" draw:formula="2556 * ?f4 / 399"/><draw:equation draw:name="f15" draw:formula="0 + 6913 - 6732"/><draw:equation draw:name="f16" draw:formula="?f15 * ?f5 / 363"/><draw:equation draw:name="f17" draw:formula="2579 * ?f4 / 399"/><draw:equation draw:name="f18" draw:formula="0 + 6967 - 6732"/><draw:equation draw:name="f19" draw:formula="?f18 * ?f5 / 363"/><draw:equation draw:name="f20" draw:formula="2726 * ?f4 / 399"/><draw:equation draw:name="f21" draw:formula="0 + 6983 - 6732"/><draw:equation draw:name="f22" draw:formula="?f21 * ?f5 / 363"/><draw:equation draw:name="f23" draw:formula="?f9 / ?f6"/><draw:equation draw:name="f24" draw:formula="?f10 / ?f7"/><draw:equation draw:name="f25" draw:formula="?f12 / ?f6"/><draw:equation draw:name="f26" draw:formula="?f13 / ?f7"/><draw:equation draw:name="f27" draw:formula="?f14 / ?f7"/><draw:equation draw:name="f28" draw:formula="?f16 / ?f6"/><draw:equation draw:name="f29" draw:formula="?f17 / ?f7"/><draw:equation draw:name="f30" draw:formula="?f19 / ?f6"/><draw:equation draw:name="f31" draw:formula="?f20 / ?f7"/><draw:equation draw:name="f32" draw:formula="?f22 / ?f6"/><draw:equation draw:name="f33" draw:formula="0 / ?f6"/><draw:equation draw:name="f34" draw:formula="?f1 / ?f6"/><draw:equation draw:name="f35" draw:formula="0 / ?f7"/><draw:equation draw:name="f36" draw:formula="?f3 / ?f7"/></draw:enhanced-geometry></draw:custom-shape><draw:custom-shape svg:x="4.675in" svg:y="1.73194in" svg:width="0.25208in" svg:height="0.27708in" draw:z-index="0" draw:id="id145" draw:style-name="a145" draw:name="Freeform 538"><svg:title/><svg:desc/><draw:enhanced-geometry draw:type="non-primitive" svg:viewBox="0 0 363 399" draw:enhanced-path="M 182 60 L 173 62 181 85 190 62 182 60 Z N" draw:text-areas="?f26 ?f28 ?f27 ?f29" draw:glue-points="?f19 ?f20 ?f21 ?f22 ?f23 ?f24 ?f25 ?f22 ?f19 ?f20"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6914 - 6732"/><draw:equation draw:name="f9" draw:formula="?f8 * ?f5 / 363"/><draw:equation draw:name="f10" draw:formula="2554 * ?f4 / 399"/><draw:equation draw:name="f11" draw:formula="0 + 6905 - 6732"/><draw:equation draw:name="f12" draw:formula="?f11 * ?f5 / 363"/><draw:equation draw:name="f13" draw:formula="2556 * ?f4 / 399"/><draw:equation draw:name="f14" draw:formula="0 + 6913 - 6732"/><draw:equation draw:name="f15" draw:formula="?f14 * ?f5 / 363"/><draw:equation draw:name="f16" draw:formula="2579 * ?f4 / 399"/><draw:equation draw:name="f17" draw:formula="0 + 6922 - 6732"/><draw:equation draw:name="f18" draw:formula="?f17 * ?f5 / 363"/><draw:equation draw:name="f19" draw:formula="?f9 / ?f6"/><draw:equation draw:name="f20" draw:formula="?f10 / ?f7"/><draw:equation draw:name="f21" draw:formula="?f12 / ?f6"/><draw:equation draw:name="f22" draw:formula="?f13 / ?f7"/><draw:equation draw:name="f23" draw:formula="?f15 / ?f6"/><draw:equation draw:name="f24" draw:formula="?f16 / ?f7"/><draw:equation draw:name="f25" draw:formula="?f18 / ?f6"/><draw:equation draw:name="f26" draw:formula="0 / ?f6"/><draw:equation draw:name="f27" draw:formula="?f1 / ?f6"/><draw:equation draw:name="f28" draw:formula="0 / ?f7"/><draw:equation draw:name="f29" draw:formula="?f3 / ?f7"/></draw:enhanced-geometry></draw:custom-shape></draw:g><draw:g draw:z-index="251723776" draw:name="Group 533" draw:id="id150" draw:style-name="a150"><svg:title/><svg:desc/><draw:custom-shape svg:x="4.93333in" svg:y="1.73472in" svg:width="0.2in" svg:height="0.27222in" draw:z-index="0" draw:id="id147" draw:style-name="a147" draw:name="Freeform 536"><svg:title/><svg:desc/><draw:enhanced-geometry draw:type="non-primitive" svg:viewBox="0 0 288 392" draw:enhanced-path="M 0 272 L 14 331 59 373 120 390 138 391 162 391 238 371 262 351 153 351 131 350 73 327 54 290 0 272 Z N" draw:text-areas="?f64 ?f66 ?f65 ?f67" draw:glue-points="?f42 ?f43 ?f44 ?f45 ?f46 ?f47 ?f48 ?f49 ?f50 ?f51 ?f52 ?f51 ?f53 ?f54 ?f55 ?f56 ?f57 ?f56 ?f58 ?f59 ?f60 ?f61 ?f62 ?f63 ?f42 ?f4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8"/><draw:equation draw:name="f7" draw:formula="?f4 / 392"/><draw:equation draw:name="f8" draw:formula="0 + 7104 - 7104"/><draw:equation draw:name="f9" draw:formula="?f8 * ?f5 / 288"/><draw:equation draw:name="f10" draw:formula="2770 * ?f4 / 392"/><draw:equation draw:name="f11" draw:formula="0 + 7118 - 7104"/><draw:equation draw:name="f12" draw:formula="?f11 * ?f5 / 288"/><draw:equation draw:name="f13" draw:formula="2829 * ?f4 / 392"/><draw:equation draw:name="f14" draw:formula="0 + 7163 - 7104"/><draw:equation draw:name="f15" draw:formula="?f14 * ?f5 / 288"/><draw:equation draw:name="f16" draw:formula="2871 * ?f4 / 392"/><draw:equation draw:name="f17" draw:formula="0 + 7224 - 7104"/><draw:equation draw:name="f18" draw:formula="?f17 * ?f5 / 288"/><draw:equation draw:name="f19" draw:formula="2888 * ?f4 / 392"/><draw:equation draw:name="f20" draw:formula="0 + 7242 - 7104"/><draw:equation draw:name="f21" draw:formula="?f20 * ?f5 / 288"/><draw:equation draw:name="f22" draw:formula="2889 * ?f4 / 392"/><draw:equation draw:name="f23" draw:formula="0 + 7266 - 7104"/><draw:equation draw:name="f24" draw:formula="?f23 * ?f5 / 288"/><draw:equation draw:name="f25" draw:formula="0 + 7342 - 7104"/><draw:equation draw:name="f26" draw:formula="?f25 * ?f5 / 288"/><draw:equation draw:name="f27" draw:formula="2869 * ?f4 / 392"/><draw:equation draw:name="f28" draw:formula="0 + 7366 - 7104"/><draw:equation draw:name="f29" draw:formula="?f28 * ?f5 / 288"/><draw:equation draw:name="f30" draw:formula="2849 * ?f4 / 392"/><draw:equation draw:name="f31" draw:formula="0 + 7257 - 7104"/><draw:equation draw:name="f32" draw:formula="?f31 * ?f5 / 288"/><draw:equation draw:name="f33" draw:formula="0 + 7235 - 7104"/><draw:equation draw:name="f34" draw:formula="?f33 * ?f5 / 288"/><draw:equation draw:name="f35" draw:formula="2848 * ?f4 / 392"/><draw:equation draw:name="f36" draw:formula="0 + 7177 - 7104"/><draw:equation draw:name="f37" draw:formula="?f36 * ?f5 / 288"/><draw:equation draw:name="f38" draw:formula="2825 * ?f4 / 392"/><draw:equation draw:name="f39" draw:formula="0 + 7158 - 7104"/><draw:equation draw:name="f40" draw:formula="?f39 * ?f5 / 288"/><draw:equation draw:name="f41" draw:formula="2788 * ?f4 / 392"/><draw:equation draw:name="f42" draw:formula="?f9 / ?f6"/><draw:equation draw:name="f43" draw:formula="?f10 / ?f7"/><draw:equation draw:name="f44" draw:formula="?f12 / ?f6"/><draw:equation draw:name="f45" draw:formula="?f13 / ?f7"/><draw:equation draw:name="f46" draw:formula="?f15 / ?f6"/><draw:equation draw:name="f47" draw:formula="?f16 / ?f7"/><draw:equation draw:name="f48" draw:formula="?f18 / ?f6"/><draw:equation draw:name="f49" draw:formula="?f19 / ?f7"/><draw:equation draw:name="f50" draw:formula="?f21 / ?f6"/><draw:equation draw:name="f51" draw:formula="?f22 / ?f7"/><draw:equation draw:name="f52" draw:formula="?f24 / ?f6"/><draw:equation draw:name="f53" draw:formula="?f26 / ?f6"/><draw:equation draw:name="f54" draw:formula="?f27 / ?f7"/><draw:equation draw:name="f55" draw:formula="?f29 / ?f6"/><draw:equation draw:name="f56" draw:formula="?f30 / ?f7"/><draw:equation draw:name="f57" draw:formula="?f32 / ?f6"/><draw:equation draw:name="f58" draw:formula="?f34 / ?f6"/><draw:equation draw:name="f59" draw:formula="?f35 / ?f7"/><draw:equation draw:name="f60" draw:formula="?f37 / ?f6"/><draw:equation draw:name="f61" draw:formula="?f38 / ?f7"/><draw:equation draw:name="f62" draw:formula="?f40 / ?f6"/><draw:equation draw:name="f63" draw:formula="?f41 / ?f7"/><draw:equation draw:name="f64" draw:formula="0 / ?f6"/><draw:equation draw:name="f65" draw:formula="?f1 / ?f6"/><draw:equation draw:name="f66" draw:formula="0 / ?f7"/><draw:equation draw:name="f67" draw:formula="?f3 / ?f7"/></draw:enhanced-geometry></draw:custom-shape><draw:custom-shape svg:x="4.93333in" svg:y="1.73472in" svg:width="0.2in" svg:height="0.27222in" draw:z-index="0" draw:id="id148" draw:style-name="a148" draw:name="Freeform 535"><svg:title/><svg:desc/><draw:enhanced-geometry draw:type="non-primitive" svg:viewBox="0 0 288 392" draw:enhanced-path="M 143 0 L 82 8 30 41 12 98 14 120 46 172 117 204 167 218 183 223 233 260 235 269 235 298 192 344 153 351 262 351 268 345 278 328 285 310 288 289 287 265 249 200 191 175 148 162 127 155 65 118 62 108 62 99 113 44 133 41 248 41 235 29 221 19 199 10 178 4 160 1 143 0 Z N" draw:text-areas="?f168 ?f170 ?f169 ?f171" draw:glue-points="?f104 ?f105 ?f106 ?f107 ?f108 ?f109 ?f110 ?f111 ?f112 ?f113 ?f114 ?f115 ?f116 ?f117 ?f118 ?f119 ?f120 ?f121 ?f122 ?f123 ?f124 ?f125 ?f124 ?f126 ?f127 ?f128 ?f129 ?f130 ?f131 ?f130 ?f132 ?f133 ?f134 ?f135 ?f136 ?f137 ?f138 ?f139 ?f140 ?f141 ?f142 ?f143 ?f144 ?f145 ?f146 ?f147 ?f148 ?f149 ?f150 ?f151 ?f152 ?f153 ?f152 ?f154 ?f155 ?f156 ?f157 ?f109 ?f158 ?f109 ?f124 ?f159 ?f160 ?f161 ?f162 ?f163 ?f164 ?f165 ?f166 ?f167 ?f104 ?f105" draw:glue-point-leaving-directions="-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8"/><draw:equation draw:name="f7" draw:formula="?f4 / 392"/><draw:equation draw:name="f8" draw:formula="0 + 7247 - 7104"/><draw:equation draw:name="f9" draw:formula="?f8 * ?f5 / 288"/><draw:equation draw:name="f10" draw:formula="2498 * ?f4 / 392"/><draw:equation draw:name="f11" draw:formula="0 + 7186 - 7104"/><draw:equation draw:name="f12" draw:formula="?f11 * ?f5 / 288"/><draw:equation draw:name="f13" draw:formula="2506 * ?f4 / 392"/><draw:equation draw:name="f14" draw:formula="0 + 7134 - 7104"/><draw:equation draw:name="f15" draw:formula="?f14 * ?f5 / 288"/><draw:equation draw:name="f16" draw:formula="2539 * ?f4 / 392"/><draw:equation draw:name="f17" draw:formula="0 + 7116 - 7104"/><draw:equation draw:name="f18" draw:formula="?f17 * ?f5 / 288"/><draw:equation draw:name="f19" draw:formula="2596 * ?f4 / 392"/><draw:equation draw:name="f20" draw:formula="0 + 7118 - 7104"/><draw:equation draw:name="f21" draw:formula="?f20 * ?f5 / 288"/><draw:equation draw:name="f22" draw:formula="2618 * ?f4 / 392"/><draw:equation draw:name="f23" draw:formula="0 + 7150 - 7104"/><draw:equation draw:name="f24" draw:formula="?f23 * ?f5 / 288"/><draw:equation draw:name="f25" draw:formula="2670 * ?f4 / 392"/><draw:equation draw:name="f26" draw:formula="0 + 7221 - 7104"/><draw:equation draw:name="f27" draw:formula="?f26 * ?f5 / 288"/><draw:equation draw:name="f28" draw:formula="2702 * ?f4 / 392"/><draw:equation draw:name="f29" draw:formula="0 + 7271 - 7104"/><draw:equation draw:name="f30" draw:formula="?f29 * ?f5 / 288"/><draw:equation draw:name="f31" draw:formula="2716 * ?f4 / 392"/><draw:equation draw:name="f32" draw:formula="0 + 7287 - 7104"/><draw:equation draw:name="f33" draw:formula="?f32 * ?f5 / 288"/><draw:equation draw:name="f34" draw:formula="2721 * ?f4 / 392"/><draw:equation draw:name="f35" draw:formula="0 + 7337 - 7104"/><draw:equation draw:name="f36" draw:formula="?f35 * ?f5 / 288"/><draw:equation draw:name="f37" draw:formula="2758 * ?f4 / 392"/><draw:equation draw:name="f38" draw:formula="0 + 7339 - 7104"/><draw:equation draw:name="f39" draw:formula="?f38 * ?f5 / 288"/><draw:equation draw:name="f40" draw:formula="2767 * ?f4 / 392"/><draw:equation draw:name="f41" draw:formula="2796 * ?f4 / 392"/><draw:equation draw:name="f42" draw:formula="0 + 7296 - 7104"/><draw:equation draw:name="f43" draw:formula="?f42 * ?f5 / 288"/><draw:equation draw:name="f44" draw:formula="2842 * ?f4 / 392"/><draw:equation draw:name="f45" draw:formula="0 + 7257 - 7104"/><draw:equation draw:name="f46" draw:formula="?f45 * ?f5 / 288"/><draw:equation draw:name="f47" draw:formula="2849 * ?f4 / 392"/><draw:equation draw:name="f48" draw:formula="0 + 7366 - 7104"/><draw:equation draw:name="f49" draw:formula="?f48 * ?f5 / 288"/><draw:equation draw:name="f50" draw:formula="0 + 7372 - 7104"/><draw:equation draw:name="f51" draw:formula="?f50 * ?f5 / 288"/><draw:equation draw:name="f52" draw:formula="2843 * ?f4 / 392"/><draw:equation draw:name="f53" draw:formula="0 + 7382 - 7104"/><draw:equation draw:name="f54" draw:formula="?f53 * ?f5 / 288"/><draw:equation draw:name="f55" draw:formula="2826 * ?f4 / 392"/><draw:equation draw:name="f56" draw:formula="0 + 7389 - 7104"/><draw:equation draw:name="f57" draw:formula="?f56 * ?f5 / 288"/><draw:equation draw:name="f58" draw:formula="2808 * ?f4 / 392"/><draw:equation draw:name="f59" draw:formula="0 + 7392 - 7104"/><draw:equation draw:name="f60" draw:formula="?f59 * ?f5 / 288"/><draw:equation draw:name="f61" draw:formula="2787 * ?f4 / 392"/><draw:equation draw:name="f62" draw:formula="0 + 7391 - 7104"/><draw:equation draw:name="f63" draw:formula="?f62 * ?f5 / 288"/><draw:equation draw:name="f64" draw:formula="2763 * ?f4 / 392"/><draw:equation draw:name="f65" draw:formula="0 + 7353 - 7104"/><draw:equation draw:name="f66" draw:formula="?f65 * ?f5 / 288"/><draw:equation draw:name="f67" draw:formula="2698 * ?f4 / 392"/><draw:equation draw:name="f68" draw:formula="0 + 7295 - 7104"/><draw:equation draw:name="f69" draw:formula="?f68 * ?f5 / 288"/><draw:equation draw:name="f70" draw:formula="2673 * ?f4 / 392"/><draw:equation draw:name="f71" draw:formula="0 + 7252 - 7104"/><draw:equation draw:name="f72" draw:formula="?f71 * ?f5 / 288"/><draw:equation draw:name="f73" draw:formula="2660 * ?f4 / 392"/><draw:equation draw:name="f74" draw:formula="0 + 7231 - 7104"/><draw:equation draw:name="f75" draw:formula="?f74 * ?f5 / 288"/><draw:equation draw:name="f76" draw:formula="2653 * ?f4 / 392"/><draw:equation draw:name="f77" draw:formula="0 + 7169 - 7104"/><draw:equation draw:name="f78" draw:formula="?f77 * ?f5 / 288"/><draw:equation draw:name="f79" draw:formula="2616 * ?f4 / 392"/><draw:equation draw:name="f80" draw:formula="0 + 7166 - 7104"/><draw:equation draw:name="f81" draw:formula="?f80 * ?f5 / 288"/><draw:equation draw:name="f82" draw:formula="2606 * ?f4 / 392"/><draw:equation draw:name="f83" draw:formula="2597 * ?f4 / 392"/><draw:equation draw:name="f84" draw:formula="0 + 7217 - 7104"/><draw:equation draw:name="f85" draw:formula="?f84 * ?f5 / 288"/><draw:equation draw:name="f86" draw:formula="2542 * ?f4 / 392"/><draw:equation draw:name="f87" draw:formula="0 + 7237 - 7104"/><draw:equation draw:name="f88" draw:formula="?f87 * ?f5 / 288"/><draw:equation draw:name="f89" draw:formula="0 + 7352 - 7104"/><draw:equation draw:name="f90" draw:formula="?f89 * ?f5 / 288"/><draw:equation draw:name="f91" draw:formula="2527 * ?f4 / 392"/><draw:equation draw:name="f92" draw:formula="0 + 7325 - 7104"/><draw:equation draw:name="f93" draw:formula="?f92 * ?f5 / 288"/><draw:equation draw:name="f94" draw:formula="2517 * ?f4 / 392"/><draw:equation draw:name="f95" draw:formula="0 + 7303 - 7104"/><draw:equation draw:name="f96" draw:formula="?f95 * ?f5 / 288"/><draw:equation draw:name="f97" draw:formula="2508 * ?f4 / 392"/><draw:equation draw:name="f98" draw:formula="0 + 7282 - 7104"/><draw:equation draw:name="f99" draw:formula="?f98 * ?f5 / 288"/><draw:equation draw:name="f100" draw:formula="2502 * ?f4 / 392"/><draw:equation draw:name="f101" draw:formula="0 + 7264 - 7104"/><draw:equation draw:name="f102" draw:formula="?f101 * ?f5 / 288"/><draw:equation draw:name="f103" draw:formula="2499 * ?f4 / 392"/><draw:equation draw:name="f104" draw:formula="?f9 / ?f6"/><draw:equation draw:name="f105" draw:formula="?f10 / ?f7"/><draw:equation draw:name="f106" draw:formula="?f12 / ?f6"/><draw:equation draw:name="f107" draw:formula="?f13 / ?f7"/><draw:equation draw:name="f108" draw:formula="?f15 / ?f6"/><draw:equation draw:name="f109" draw:formula="?f16 / ?f7"/><draw:equation draw:name="f110" draw:formula="?f18 / ?f6"/><draw:equation draw:name="f111" draw:formula="?f19 / ?f7"/><draw:equation draw:name="f112" draw:formula="?f21 / ?f6"/><draw:equation draw:name="f113" draw:formula="?f22 / ?f7"/><draw:equation draw:name="f114" draw:formula="?f24 / ?f6"/><draw:equation draw:name="f115" draw:formula="?f25 / ?f7"/><draw:equation draw:name="f116" draw:formula="?f27 / ?f6"/><draw:equation draw:name="f117" draw:formula="?f28 / ?f7"/><draw:equation draw:name="f118" draw:formula="?f30 / ?f6"/><draw:equation draw:name="f119" draw:formula="?f31 / ?f7"/><draw:equation draw:name="f120" draw:formula="?f33 / ?f6"/><draw:equation draw:name="f121" draw:formula="?f34 / ?f7"/><draw:equation draw:name="f122" draw:formula="?f36 / ?f6"/><draw:equation draw:name="f123" draw:formula="?f37 / ?f7"/><draw:equation draw:name="f124" draw:formula="?f39 / ?f6"/><draw:equation draw:name="f125" draw:formula="?f40 / ?f7"/><draw:equation draw:name="f126" draw:formula="?f41 / ?f7"/><draw:equation draw:name="f127" draw:formula="?f43 / ?f6"/><draw:equation draw:name="f128" draw:formula="?f44 / ?f7"/><draw:equation draw:name="f129" draw:formula="?f46 / ?f6"/><draw:equation draw:name="f130" draw:formula="?f47 / ?f7"/><draw:equation draw:name="f131" draw:formula="?f49 / ?f6"/><draw:equation draw:name="f132" draw:formula="?f51 / ?f6"/><draw:equation draw:name="f133" draw:formula="?f52 / ?f7"/><draw:equation draw:name="f134" draw:formula="?f54 / ?f6"/><draw:equation draw:name="f135" draw:formula="?f55 / ?f7"/><draw:equation draw:name="f136" draw:formula="?f57 / ?f6"/><draw:equation draw:name="f137" draw:formula="?f58 / ?f7"/><draw:equation draw:name="f138" draw:formula="?f60 / ?f6"/><draw:equation draw:name="f139" draw:formula="?f61 / ?f7"/><draw:equation draw:name="f140" draw:formula="?f63 / ?f6"/><draw:equation draw:name="f141" draw:formula="?f64 / ?f7"/><draw:equation draw:name="f142" draw:formula="?f66 / ?f6"/><draw:equation draw:name="f143" draw:formula="?f67 / ?f7"/><draw:equation draw:name="f144" draw:formula="?f69 / ?f6"/><draw:equation draw:name="f145" draw:formula="?f70 / ?f7"/><draw:equation draw:name="f146" draw:formula="?f72 / ?f6"/><draw:equation draw:name="f147" draw:formula="?f73 / ?f7"/><draw:equation draw:name="f148" draw:formula="?f75 / ?f6"/><draw:equation draw:name="f149" draw:formula="?f76 / ?f7"/><draw:equation draw:name="f150" draw:formula="?f78 / ?f6"/><draw:equation draw:name="f151" draw:formula="?f79 / ?f7"/><draw:equation draw:name="f152" draw:formula="?f81 / ?f6"/><draw:equation draw:name="f153" draw:formula="?f82 / ?f7"/><draw:equation draw:name="f154" draw:formula="?f83 / ?f7"/><draw:equation draw:name="f155" draw:formula="?f85 / ?f6"/><draw:equation draw:name="f156" draw:formula="?f86 / ?f7"/><draw:equation draw:name="f157" draw:formula="?f88 / ?f6"/><draw:equation draw:name="f158" draw:formula="?f90 / ?f6"/><draw:equation draw:name="f159" draw:formula="?f91 / ?f7"/><draw:equation draw:name="f160" draw:formula="?f93 / ?f6"/><draw:equation draw:name="f161" draw:formula="?f94 / ?f7"/><draw:equation draw:name="f162" draw:formula="?f96 / ?f6"/><draw:equation draw:name="f163" draw:formula="?f97 / ?f7"/><draw:equation draw:name="f164" draw:formula="?f99 / ?f6"/><draw:equation draw:name="f165" draw:formula="?f100 / ?f7"/><draw:equation draw:name="f166" draw:formula="?f102 / ?f6"/><draw:equation draw:name="f167" draw:formula="?f103 / ?f7"/><draw:equation draw:name="f168" draw:formula="0 / ?f6"/><draw:equation draw:name="f169" draw:formula="?f1 / ?f6"/><draw:equation draw:name="f170" draw:formula="0 / ?f7"/><draw:equation draw:name="f171" draw:formula="?f3 / ?f7"/></draw:enhanced-geometry></draw:custom-shape><draw:custom-shape svg:x="4.93333in" svg:y="1.73472in" svg:width="0.2in" svg:height="0.27222in" draw:z-index="0" draw:id="id149" draw:style-name="a149" draw:name="Freeform 534"><svg:title/><svg:desc/><draw:enhanced-geometry draw:type="non-primitive" svg:viewBox="0 0 288 392" draw:enhanced-path="M 248 41 L 133 41 157 43 177 47 193 54 211 69 220 86 223 106 274 106 272 84 266 64 250 43 248 41 Z N" draw:text-areas="?f62 ?f64 ?f63 ?f65" draw:glue-points="?f41 ?f42 ?f43 ?f42 ?f44 ?f45 ?f46 ?f47 ?f48 ?f49 ?f50 ?f51 ?f52 ?f53 ?f54 ?f55 ?f56 ?f55 ?f57 ?f58 ?f59 ?f60 ?f61 ?f45 ?f41 ?f42"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8"/><draw:equation draw:name="f7" draw:formula="?f4 / 392"/><draw:equation draw:name="f8" draw:formula="0 + 7352 - 7104"/><draw:equation draw:name="f9" draw:formula="?f8 * ?f5 / 288"/><draw:equation draw:name="f10" draw:formula="2539 * ?f4 / 392"/><draw:equation draw:name="f11" draw:formula="0 + 7237 - 7104"/><draw:equation draw:name="f12" draw:formula="?f11 * ?f5 / 288"/><draw:equation draw:name="f13" draw:formula="0 + 7261 - 7104"/><draw:equation draw:name="f14" draw:formula="?f13 * ?f5 / 288"/><draw:equation draw:name="f15" draw:formula="2541 * ?f4 / 392"/><draw:equation draw:name="f16" draw:formula="0 + 7281 - 7104"/><draw:equation draw:name="f17" draw:formula="?f16 * ?f5 / 288"/><draw:equation draw:name="f18" draw:formula="2545 * ?f4 / 392"/><draw:equation draw:name="f19" draw:formula="0 + 7297 - 7104"/><draw:equation draw:name="f20" draw:formula="?f19 * ?f5 / 288"/><draw:equation draw:name="f21" draw:formula="2552 * ?f4 / 392"/><draw:equation draw:name="f22" draw:formula="0 + 7315 - 7104"/><draw:equation draw:name="f23" draw:formula="?f22 * ?f5 / 288"/><draw:equation draw:name="f24" draw:formula="2567 * ?f4 / 392"/><draw:equation draw:name="f25" draw:formula="0 + 7324 - 7104"/><draw:equation draw:name="f26" draw:formula="?f25 * ?f5 / 288"/><draw:equation draw:name="f27" draw:formula="2584 * ?f4 / 392"/><draw:equation draw:name="f28" draw:formula="0 + 7327 - 7104"/><draw:equation draw:name="f29" draw:formula="?f28 * ?f5 / 288"/><draw:equation draw:name="f30" draw:formula="2604 * ?f4 / 392"/><draw:equation draw:name="f31" draw:formula="0 + 7378 - 7104"/><draw:equation draw:name="f32" draw:formula="?f31 * ?f5 / 288"/><draw:equation draw:name="f33" draw:formula="0 + 7376 - 7104"/><draw:equation draw:name="f34" draw:formula="?f33 * ?f5 / 288"/><draw:equation draw:name="f35" draw:formula="2582 * ?f4 / 392"/><draw:equation draw:name="f36" draw:formula="0 + 7370 - 7104"/><draw:equation draw:name="f37" draw:formula="?f36 * ?f5 / 288"/><draw:equation draw:name="f38" draw:formula="2562 * ?f4 / 392"/><draw:equation draw:name="f39" draw:formula="0 + 7354 - 7104"/><draw:equation draw:name="f40" draw:formula="?f39 * ?f5 / 288"/><draw:equation draw:name="f41" draw:formula="?f9 / ?f6"/><draw:equation draw:name="f42" draw:formula="?f10 / ?f7"/><draw:equation draw:name="f43" draw:formula="?f12 / ?f6"/><draw:equation draw:name="f44" draw:formula="?f14 / ?f6"/><draw:equation draw:name="f45" draw:formula="?f15 / ?f7"/><draw:equation draw:name="f46" draw:formula="?f17 / ?f6"/><draw:equation draw:name="f47" draw:formula="?f18 / ?f7"/><draw:equation draw:name="f48" draw:formula="?f20 / ?f6"/><draw:equation draw:name="f49" draw:formula="?f21 / ?f7"/><draw:equation draw:name="f50" draw:formula="?f23 / ?f6"/><draw:equation draw:name="f51" draw:formula="?f24 / ?f7"/><draw:equation draw:name="f52" draw:formula="?f26 / ?f6"/><draw:equation draw:name="f53" draw:formula="?f27 / ?f7"/><draw:equation draw:name="f54" draw:formula="?f29 / ?f6"/><draw:equation draw:name="f55" draw:formula="?f30 / ?f7"/><draw:equation draw:name="f56" draw:formula="?f32 / ?f6"/><draw:equation draw:name="f57" draw:formula="?f34 / ?f6"/><draw:equation draw:name="f58" draw:formula="?f35 / ?f7"/><draw:equation draw:name="f59" draw:formula="?f37 / ?f6"/><draw:equation draw:name="f60" draw:formula="?f38 / ?f7"/><draw:equation draw:name="f61" draw:formula="?f40 / ?f6"/><draw:equation draw:name="f62" draw:formula="0 / ?f6"/><draw:equation draw:name="f63" draw:formula="?f1 / ?f6"/><draw:equation draw:name="f64" draw:formula="0 / ?f7"/><draw:equation draw:name="f65" draw:formula="?f3 / ?f7"/></draw:enhanced-geometry></draw:custom-shape></draw:g><draw:g draw:z-index="251724800" draw:name="Group 517" draw:id="id166" draw:style-name="a166"><svg:title/><svg:desc/><draw:custom-shape svg:x="4.92847in" svg:y="1.72917in" svg:width="0.21042in" svg:height="0.28264in" draw:z-index="0" draw:id="id151" draw:style-name="a151" draw:name="Freeform 532"><svg:title/><svg:desc/><draw:enhanced-geometry draw:type="non-primitive" svg:viewBox="0 0 303 407" draw:enhanced-path="M 67 270 L 0 270 0 291 32 366 87 399 170 406 190 405 210 401 228 395 227 392 136 392 116 389 60 367 18 303 17 287 7 287 7 280 67 280 67 270 Z N" draw:text-areas="?f81 ?f83 ?f82 ?f84" draw:glue-points="?f52 ?f53 ?f54 ?f53 ?f54 ?f55 ?f56 ?f57 ?f58 ?f59 ?f60 ?f61 ?f62 ?f63 ?f64 ?f65 ?f66 ?f67 ?f68 ?f69 ?f70 ?f69 ?f71 ?f72 ?f73 ?f74 ?f75 ?f76 ?f77 ?f78 ?f79 ?f78 ?f79 ?f80 ?f52 ?f80 ?f52 ?f53"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164 - 7097"/><draw:equation draw:name="f9" draw:formula="?f8 * ?f5 / 303"/><draw:equation draw:name="f10" draw:formula="2760 * ?f4 / 407"/><draw:equation draw:name="f11" draw:formula="0 + 7097 - 7097"/><draw:equation draw:name="f12" draw:formula="?f11 * ?f5 / 303"/><draw:equation draw:name="f13" draw:formula="2781 * ?f4 / 407"/><draw:equation draw:name="f14" draw:formula="0 + 7129 - 7097"/><draw:equation draw:name="f15" draw:formula="?f14 * ?f5 / 303"/><draw:equation draw:name="f16" draw:formula="2856 * ?f4 / 407"/><draw:equation draw:name="f17" draw:formula="0 + 7184 - 7097"/><draw:equation draw:name="f18" draw:formula="?f17 * ?f5 / 303"/><draw:equation draw:name="f19" draw:formula="2889 * ?f4 / 407"/><draw:equation draw:name="f20" draw:formula="0 + 7267 - 7097"/><draw:equation draw:name="f21" draw:formula="?f20 * ?f5 / 303"/><draw:equation draw:name="f22" draw:formula="2896 * ?f4 / 407"/><draw:equation draw:name="f23" draw:formula="0 + 7287 - 7097"/><draw:equation draw:name="f24" draw:formula="?f23 * ?f5 / 303"/><draw:equation draw:name="f25" draw:formula="2895 * ?f4 / 407"/><draw:equation draw:name="f26" draw:formula="0 + 7307 - 7097"/><draw:equation draw:name="f27" draw:formula="?f26 * ?f5 / 303"/><draw:equation draw:name="f28" draw:formula="2891 * ?f4 / 407"/><draw:equation draw:name="f29" draw:formula="0 + 7325 - 7097"/><draw:equation draw:name="f30" draw:formula="?f29 * ?f5 / 303"/><draw:equation draw:name="f31" draw:formula="2885 * ?f4 / 407"/><draw:equation draw:name="f32" draw:formula="0 + 7324 - 7097"/><draw:equation draw:name="f33" draw:formula="?f32 * ?f5 / 303"/><draw:equation draw:name="f34" draw:formula="2882 * ?f4 / 407"/><draw:equation draw:name="f35" draw:formula="0 + 7233 - 7097"/><draw:equation draw:name="f36" draw:formula="?f35 * ?f5 / 303"/><draw:equation draw:name="f37" draw:formula="0 + 7213 - 7097"/><draw:equation draw:name="f38" draw:formula="?f37 * ?f5 / 303"/><draw:equation draw:name="f39" draw:formula="2879 * ?f4 / 407"/><draw:equation draw:name="f40" draw:formula="0 + 7157 - 7097"/><draw:equation draw:name="f41" draw:formula="?f40 * ?f5 / 303"/><draw:equation draw:name="f42" draw:formula="2857 * ?f4 / 407"/><draw:equation draw:name="f43" draw:formula="0 + 7115 - 7097"/><draw:equation draw:name="f44" draw:formula="?f43 * ?f5 / 303"/><draw:equation draw:name="f45" draw:formula="2793 * ?f4 / 407"/><draw:equation draw:name="f46" draw:formula="0 + 7114 - 7097"/><draw:equation draw:name="f47" draw:formula="?f46 * ?f5 / 303"/><draw:equation draw:name="f48" draw:formula="2777 * ?f4 / 407"/><draw:equation draw:name="f49" draw:formula="0 + 7104 - 7097"/><draw:equation draw:name="f50" draw:formula="?f49 * ?f5 / 303"/><draw:equation draw:name="f51" draw:formula="2770 * ?f4 / 407"/><draw:equation draw:name="f52" draw:formula="?f9 / ?f6"/><draw:equation draw:name="f53" draw:formula="?f10 / ?f7"/><draw:equation draw:name="f54" draw:formula="?f12 / ?f6"/><draw:equation draw:name="f55" draw:formula="?f13 / ?f7"/><draw:equation draw:name="f56" draw:formula="?f15 / ?f6"/><draw:equation draw:name="f57" draw:formula="?f16 / ?f7"/><draw:equation draw:name="f58" draw:formula="?f18 / ?f6"/><draw:equation draw:name="f59" draw:formula="?f19 / ?f7"/><draw:equation draw:name="f60" draw:formula="?f21 / ?f6"/><draw:equation draw:name="f61" draw:formula="?f22 / ?f7"/><draw:equation draw:name="f62" draw:formula="?f24 / ?f6"/><draw:equation draw:name="f63" draw:formula="?f25 / ?f7"/><draw:equation draw:name="f64" draw:formula="?f27 / ?f6"/><draw:equation draw:name="f65" draw:formula="?f28 / ?f7"/><draw:equation draw:name="f66" draw:formula="?f30 / ?f6"/><draw:equation draw:name="f67" draw:formula="?f31 / ?f7"/><draw:equation draw:name="f68" draw:formula="?f33 / ?f6"/><draw:equation draw:name="f69" draw:formula="?f34 / ?f7"/><draw:equation draw:name="f70" draw:formula="?f36 / ?f6"/><draw:equation draw:name="f71" draw:formula="?f38 / ?f6"/><draw:equation draw:name="f72" draw:formula="?f39 / ?f7"/><draw:equation draw:name="f73" draw:formula="?f41 / ?f6"/><draw:equation draw:name="f74" draw:formula="?f42 / ?f7"/><draw:equation draw:name="f75" draw:formula="?f44 / ?f6"/><draw:equation draw:name="f76" draw:formula="?f45 / ?f7"/><draw:equation draw:name="f77" draw:formula="?f47 / ?f6"/><draw:equation draw:name="f78" draw:formula="?f48 / ?f7"/><draw:equation draw:name="f79" draw:formula="?f50 / ?f6"/><draw:equation draw:name="f80" draw:formula="?f51 / ?f7"/><draw:equation draw:name="f81" draw:formula="0 / ?f6"/><draw:equation draw:name="f82" draw:formula="?f1 / ?f6"/><draw:equation draw:name="f83" draw:formula="0 / ?f7"/><draw:equation draw:name="f84" draw:formula="?f3 / ?f7"/></draw:enhanced-geometry></draw:custom-shape><draw:custom-shape svg:x="4.92847in" svg:y="1.72917in" svg:width="0.21042in" svg:height="0.28264in" draw:z-index="0" draw:id="id152" draw:style-name="a152" draw:name="Freeform 531"><svg:title/><svg:desc/><draw:enhanced-geometry draw:type="non-primitive" svg:viewBox="0 0 303 407" draw:enhanced-path="M 200 174 L 168 174 173 183 192 189 210 196 263 226 285 303 281 321 272 339 257 359 242 371 223 380 225 388 283 356 302 278 299 260 253 197 212 178 200 174 Z N" draw:text-areas="?f96 ?f98 ?f97 ?f99" draw:glue-points="?f61 ?f62 ?f63 ?f62 ?f64 ?f65 ?f66 ?f67 ?f68 ?f69 ?f70 ?f71 ?f72 ?f73 ?f74 ?f75 ?f76 ?f77 ?f78 ?f79 ?f80 ?f81 ?f82 ?f83 ?f84 ?f85 ?f86 ?f87 ?f88 ?f89 ?f90 ?f91 ?f92 ?f93 ?f94 ?f95 ?f61 ?f62"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297 - 7097"/><draw:equation draw:name="f9" draw:formula="?f8 * ?f5 / 303"/><draw:equation draw:name="f10" draw:formula="2664 * ?f4 / 407"/><draw:equation draw:name="f11" draw:formula="0 + 7265 - 7097"/><draw:equation draw:name="f12" draw:formula="?f11 * ?f5 / 303"/><draw:equation draw:name="f13" draw:formula="0 + 7270 - 7097"/><draw:equation draw:name="f14" draw:formula="?f13 * ?f5 / 303"/><draw:equation draw:name="f15" draw:formula="2673 * ?f4 / 407"/><draw:equation draw:name="f16" draw:formula="0 + 7289 - 7097"/><draw:equation draw:name="f17" draw:formula="?f16 * ?f5 / 303"/><draw:equation draw:name="f18" draw:formula="2679 * ?f4 / 407"/><draw:equation draw:name="f19" draw:formula="0 + 7307 - 7097"/><draw:equation draw:name="f20" draw:formula="?f19 * ?f5 / 303"/><draw:equation draw:name="f21" draw:formula="2686 * ?f4 / 407"/><draw:equation draw:name="f22" draw:formula="0 + 7360 - 7097"/><draw:equation draw:name="f23" draw:formula="?f22 * ?f5 / 303"/><draw:equation draw:name="f24" draw:formula="2716 * ?f4 / 407"/><draw:equation draw:name="f25" draw:formula="0 + 7382 - 7097"/><draw:equation draw:name="f26" draw:formula="?f25 * ?f5 / 303"/><draw:equation draw:name="f27" draw:formula="2793 * ?f4 / 407"/><draw:equation draw:name="f28" draw:formula="0 + 7378 - 7097"/><draw:equation draw:name="f29" draw:formula="?f28 * ?f5 / 303"/><draw:equation draw:name="f30" draw:formula="2811 * ?f4 / 407"/><draw:equation draw:name="f31" draw:formula="0 + 7369 - 7097"/><draw:equation draw:name="f32" draw:formula="?f31 * ?f5 / 303"/><draw:equation draw:name="f33" draw:formula="2829 * ?f4 / 407"/><draw:equation draw:name="f34" draw:formula="0 + 7354 - 7097"/><draw:equation draw:name="f35" draw:formula="?f34 * ?f5 / 303"/><draw:equation draw:name="f36" draw:formula="2849 * ?f4 / 407"/><draw:equation draw:name="f37" draw:formula="0 + 7339 - 7097"/><draw:equation draw:name="f38" draw:formula="?f37 * ?f5 / 303"/><draw:equation draw:name="f39" draw:formula="2861 * ?f4 / 407"/><draw:equation draw:name="f40" draw:formula="0 + 7320 - 7097"/><draw:equation draw:name="f41" draw:formula="?f40 * ?f5 / 303"/><draw:equation draw:name="f42" draw:formula="2870 * ?f4 / 407"/><draw:equation draw:name="f43" draw:formula="0 + 7322 - 7097"/><draw:equation draw:name="f44" draw:formula="?f43 * ?f5 / 303"/><draw:equation draw:name="f45" draw:formula="2878 * ?f4 / 407"/><draw:equation draw:name="f46" draw:formula="0 + 7380 - 7097"/><draw:equation draw:name="f47" draw:formula="?f46 * ?f5 / 303"/><draw:equation draw:name="f48" draw:formula="2846 * ?f4 / 407"/><draw:equation draw:name="f49" draw:formula="0 + 7399 - 7097"/><draw:equation draw:name="f50" draw:formula="?f49 * ?f5 / 303"/><draw:equation draw:name="f51" draw:formula="2768 * ?f4 / 407"/><draw:equation draw:name="f52" draw:formula="0 + 7396 - 7097"/><draw:equation draw:name="f53" draw:formula="?f52 * ?f5 / 303"/><draw:equation draw:name="f54" draw:formula="2750 * ?f4 / 407"/><draw:equation draw:name="f55" draw:formula="0 + 7350 - 7097"/><draw:equation draw:name="f56" draw:formula="?f55 * ?f5 / 303"/><draw:equation draw:name="f57" draw:formula="2687 * ?f4 / 407"/><draw:equation draw:name="f58" draw:formula="0 + 7309 - 7097"/><draw:equation draw:name="f59" draw:formula="?f58 * ?f5 / 303"/><draw:equation draw:name="f60" draw:formula="2668 * ?f4 / 407"/><draw:equation draw:name="f61" draw:formula="?f9 / ?f6"/><draw:equation draw:name="f62" draw:formula="?f10 / ?f7"/><draw:equation draw:name="f63" draw:formula="?f12 / ?f6"/><draw:equation draw:name="f64" draw:formula="?f14 / ?f6"/><draw:equation draw:name="f65" draw:formula="?f15 / ?f7"/><draw:equation draw:name="f66" draw:formula="?f17 / ?f6"/><draw:equation draw:name="f67" draw:formula="?f18 / ?f7"/><draw:equation draw:name="f68" draw:formula="?f20 / ?f6"/><draw:equation draw:name="f69" draw:formula="?f21 / ?f7"/><draw:equation draw:name="f70" draw:formula="?f23 / ?f6"/><draw:equation draw:name="f71" draw:formula="?f24 / ?f7"/><draw:equation draw:name="f72" draw:formula="?f26 / ?f6"/><draw:equation draw:name="f73" draw:formula="?f27 / ?f7"/><draw:equation draw:name="f74" draw:formula="?f29 / ?f6"/><draw:equation draw:name="f75" draw:formula="?f30 / ?f7"/><draw:equation draw:name="f76" draw:formula="?f32 / ?f6"/><draw:equation draw:name="f77" draw:formula="?f33 / ?f7"/><draw:equation draw:name="f78" draw:formula="?f35 / ?f6"/><draw:equation draw:name="f79" draw:formula="?f36 / ?f7"/><draw:equation draw:name="f80" draw:formula="?f38 / ?f6"/><draw:equation draw:name="f81" draw:formula="?f39 / ?f7"/><draw:equation draw:name="f82" draw:formula="?f41 / ?f6"/><draw:equation draw:name="f83" draw:formula="?f42 / ?f7"/><draw:equation draw:name="f84" draw:formula="?f44 / ?f6"/><draw:equation draw:name="f85" draw:formula="?f45 / ?f7"/><draw:equation draw:name="f86" draw:formula="?f47 / ?f6"/><draw:equation draw:name="f87" draw:formula="?f48 / ?f7"/><draw:equation draw:name="f88" draw:formula="?f50 / ?f6"/><draw:equation draw:name="f89" draw:formula="?f51 / ?f7"/><draw:equation draw:name="f90" draw:formula="?f53 / ?f6"/><draw:equation draw:name="f91" draw:formula="?f54 / ?f7"/><draw:equation draw:name="f92" draw:formula="?f56 / ?f6"/><draw:equation draw:name="f93" draw:formula="?f57 / ?f7"/><draw:equation draw:name="f94" draw:formula="?f59 / ?f6"/><draw:equation draw:name="f95" draw:formula="?f60 / ?f7"/><draw:equation draw:name="f96" draw:formula="0 / ?f6"/><draw:equation draw:name="f97" draw:formula="?f1 / ?f6"/><draw:equation draw:name="f98" draw:formula="0 / ?f7"/><draw:equation draw:name="f99" draw:formula="?f3 / ?f7"/></draw:enhanced-geometry></draw:custom-shape><draw:custom-shape svg:x="4.92847in" svg:y="1.72917in" svg:width="0.21042in" svg:height="0.28264in" draw:z-index="0" draw:id="id153" draw:style-name="a153" draw:name="Freeform 530"><svg:title/><svg:desc/><draw:enhanced-geometry draw:type="non-primitive" svg:viewBox="0 0 303 407" draw:enhanced-path="M 217 382 L 201 386 184 390 162 391 136 392 227 392 225 388 217 382 Z N" draw:text-areas="?f41 ?f43 ?f42 ?f44" draw:glue-points="?f28 ?f29 ?f30 ?f31 ?f32 ?f33 ?f34 ?f35 ?f36 ?f37 ?f38 ?f37 ?f39 ?f40 ?f28 ?f29"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314 - 7097"/><draw:equation draw:name="f9" draw:formula="?f8 * ?f5 / 303"/><draw:equation draw:name="f10" draw:formula="2872 * ?f4 / 407"/><draw:equation draw:name="f11" draw:formula="0 + 7298 - 7097"/><draw:equation draw:name="f12" draw:formula="?f11 * ?f5 / 303"/><draw:equation draw:name="f13" draw:formula="2876 * ?f4 / 407"/><draw:equation draw:name="f14" draw:formula="0 + 7281 - 7097"/><draw:equation draw:name="f15" draw:formula="?f14 * ?f5 / 303"/><draw:equation draw:name="f16" draw:formula="2880 * ?f4 / 407"/><draw:equation draw:name="f17" draw:formula="0 + 7259 - 7097"/><draw:equation draw:name="f18" draw:formula="?f17 * ?f5 / 303"/><draw:equation draw:name="f19" draw:formula="2881 * ?f4 / 407"/><draw:equation draw:name="f20" draw:formula="0 + 7233 - 7097"/><draw:equation draw:name="f21" draw:formula="?f20 * ?f5 / 303"/><draw:equation draw:name="f22" draw:formula="2882 * ?f4 / 407"/><draw:equation draw:name="f23" draw:formula="0 + 7324 - 7097"/><draw:equation draw:name="f24" draw:formula="?f23 * ?f5 / 303"/><draw:equation draw:name="f25" draw:formula="0 + 7322 - 7097"/><draw:equation draw:name="f26" draw:formula="?f25 * ?f5 / 303"/><draw:equation draw:name="f27" draw:formula="2878 * ?f4 / 407"/><draw:equation draw:name="f28" draw:formula="?f9 / ?f6"/><draw:equation draw:name="f29" draw:formula="?f10 / ?f7"/><draw:equation draw:name="f30" draw:formula="?f12 / ?f6"/><draw:equation draw:name="f31" draw:formula="?f13 / ?f7"/><draw:equation draw:name="f32" draw:formula="?f15 / ?f6"/><draw:equation draw:name="f33" draw:formula="?f16 / ?f7"/><draw:equation draw:name="f34" draw:formula="?f18 / ?f6"/><draw:equation draw:name="f35" draw:formula="?f19 / ?f7"/><draw:equation draw:name="f36" draw:formula="?f21 / ?f6"/><draw:equation draw:name="f37" draw:formula="?f22 / ?f7"/><draw:equation draw:name="f38" draw:formula="?f24 / ?f6"/><draw:equation draw:name="f39" draw:formula="?f26 / ?f6"/><draw:equation draw:name="f40" draw:formula="?f27 / ?f7"/><draw:equation draw:name="f41" draw:formula="0 / ?f6"/><draw:equation draw:name="f42" draw:formula="?f1 / ?f6"/><draw:equation draw:name="f43" draw:formula="0 / ?f7"/><draw:equation draw:name="f44" draw:formula="?f3 / ?f7"/></draw:enhanced-geometry></draw:custom-shape><draw:custom-shape svg:x="4.92847in" svg:y="1.72917in" svg:width="0.21042in" svg:height="0.28264in" draw:z-index="0" draw:id="id154" draw:style-name="a154" draw:name="Freeform 529"><svg:title/><svg:desc/><draw:enhanced-geometry draw:type="non-primitive" svg:viewBox="0 0 303 407" draw:enhanced-path="M 60 280 L 50 283 53 302 60 320 109 360 170 365 188 362 210 355 219 349 149 349 129 347 110 342 96 340 86 332 78 319 70 302 68 287 60 287 60 280 Z N" draw:text-areas="?f86 ?f88 ?f87 ?f89" draw:glue-points="?f55 ?f56 ?f57 ?f58 ?f59 ?f60 ?f55 ?f61 ?f62 ?f63 ?f64 ?f65 ?f66 ?f67 ?f68 ?f69 ?f70 ?f71 ?f72 ?f71 ?f73 ?f74 ?f75 ?f76 ?f77 ?f78 ?f79 ?f80 ?f81 ?f82 ?f83 ?f60 ?f84 ?f85 ?f55 ?f85 ?f55 ?f56"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157 - 7097"/><draw:equation draw:name="f9" draw:formula="?f8 * ?f5 / 303"/><draw:equation draw:name="f10" draw:formula="2770 * ?f4 / 407"/><draw:equation draw:name="f11" draw:formula="0 + 7147 - 7097"/><draw:equation draw:name="f12" draw:formula="?f11 * ?f5 / 303"/><draw:equation draw:name="f13" draw:formula="2773 * ?f4 / 407"/><draw:equation draw:name="f14" draw:formula="0 + 7150 - 7097"/><draw:equation draw:name="f15" draw:formula="?f14 * ?f5 / 303"/><draw:equation draw:name="f16" draw:formula="2792 * ?f4 / 407"/><draw:equation draw:name="f17" draw:formula="2810 * ?f4 / 407"/><draw:equation draw:name="f18" draw:formula="0 + 7206 - 7097"/><draw:equation draw:name="f19" draw:formula="?f18 * ?f5 / 303"/><draw:equation draw:name="f20" draw:formula="2850 * ?f4 / 407"/><draw:equation draw:name="f21" draw:formula="0 + 7267 - 7097"/><draw:equation draw:name="f22" draw:formula="?f21 * ?f5 / 303"/><draw:equation draw:name="f23" draw:formula="2855 * ?f4 / 407"/><draw:equation draw:name="f24" draw:formula="0 + 7285 - 7097"/><draw:equation draw:name="f25" draw:formula="?f24 * ?f5 / 303"/><draw:equation draw:name="f26" draw:formula="2852 * ?f4 / 407"/><draw:equation draw:name="f27" draw:formula="0 + 7307 - 7097"/><draw:equation draw:name="f28" draw:formula="?f27 * ?f5 / 303"/><draw:equation draw:name="f29" draw:formula="2845 * ?f4 / 407"/><draw:equation draw:name="f30" draw:formula="0 + 7316 - 7097"/><draw:equation draw:name="f31" draw:formula="?f30 * ?f5 / 303"/><draw:equation draw:name="f32" draw:formula="2839 * ?f4 / 407"/><draw:equation draw:name="f33" draw:formula="0 + 7246 - 7097"/><draw:equation draw:name="f34" draw:formula="?f33 * ?f5 / 303"/><draw:equation draw:name="f35" draw:formula="0 + 7226 - 7097"/><draw:equation draw:name="f36" draw:formula="?f35 * ?f5 / 303"/><draw:equation draw:name="f37" draw:formula="2837 * ?f4 / 407"/><draw:equation draw:name="f38" draw:formula="0 + 7207 - 7097"/><draw:equation draw:name="f39" draw:formula="?f38 * ?f5 / 303"/><draw:equation draw:name="f40" draw:formula="2832 * ?f4 / 407"/><draw:equation draw:name="f41" draw:formula="0 + 7193 - 7097"/><draw:equation draw:name="f42" draw:formula="?f41 * ?f5 / 303"/><draw:equation draw:name="f43" draw:formula="2830 * ?f4 / 407"/><draw:equation draw:name="f44" draw:formula="0 + 7183 - 7097"/><draw:equation draw:name="f45" draw:formula="?f44 * ?f5 / 303"/><draw:equation draw:name="f46" draw:formula="2822 * ?f4 / 407"/><draw:equation draw:name="f47" draw:formula="0 + 7175 - 7097"/><draw:equation draw:name="f48" draw:formula="?f47 * ?f5 / 303"/><draw:equation draw:name="f49" draw:formula="2809 * ?f4 / 407"/><draw:equation draw:name="f50" draw:formula="0 + 7167 - 7097"/><draw:equation draw:name="f51" draw:formula="?f50 * ?f5 / 303"/><draw:equation draw:name="f52" draw:formula="0 + 7165 - 7097"/><draw:equation draw:name="f53" draw:formula="?f52 * ?f5 / 303"/><draw:equation draw:name="f54" draw:formula="2777 * ?f4 / 407"/><draw:equation draw:name="f55" draw:formula="?f9 / ?f6"/><draw:equation draw:name="f56" draw:formula="?f10 / ?f7"/><draw:equation draw:name="f57" draw:formula="?f12 / ?f6"/><draw:equation draw:name="f58" draw:formula="?f13 / ?f7"/><draw:equation draw:name="f59" draw:formula="?f15 / ?f6"/><draw:equation draw:name="f60" draw:formula="?f16 / ?f7"/><draw:equation draw:name="f61" draw:formula="?f17 / ?f7"/><draw:equation draw:name="f62" draw:formula="?f19 / ?f6"/><draw:equation draw:name="f63" draw:formula="?f20 / ?f7"/><draw:equation draw:name="f64" draw:formula="?f22 / ?f6"/><draw:equation draw:name="f65" draw:formula="?f23 / ?f7"/><draw:equation draw:name="f66" draw:formula="?f25 / ?f6"/><draw:equation draw:name="f67" draw:formula="?f26 / ?f7"/><draw:equation draw:name="f68" draw:formula="?f28 / ?f6"/><draw:equation draw:name="f69" draw:formula="?f29 / ?f7"/><draw:equation draw:name="f70" draw:formula="?f31 / ?f6"/><draw:equation draw:name="f71" draw:formula="?f32 / ?f7"/><draw:equation draw:name="f72" draw:formula="?f34 / ?f6"/><draw:equation draw:name="f73" draw:formula="?f36 / ?f6"/><draw:equation draw:name="f74" draw:formula="?f37 / ?f7"/><draw:equation draw:name="f75" draw:formula="?f39 / ?f6"/><draw:equation draw:name="f76" draw:formula="?f40 / ?f7"/><draw:equation draw:name="f77" draw:formula="?f42 / ?f6"/><draw:equation draw:name="f78" draw:formula="?f43 / ?f7"/><draw:equation draw:name="f79" draw:formula="?f45 / ?f6"/><draw:equation draw:name="f80" draw:formula="?f46 / ?f7"/><draw:equation draw:name="f81" draw:formula="?f48 / ?f6"/><draw:equation draw:name="f82" draw:formula="?f49 / ?f7"/><draw:equation draw:name="f83" draw:formula="?f51 / ?f6"/><draw:equation draw:name="f84" draw:formula="?f53 / ?f6"/><draw:equation draw:name="f85" draw:formula="?f54 / ?f7"/><draw:equation draw:name="f86" draw:formula="0 / ?f6"/><draw:equation draw:name="f87" draw:formula="?f1 / ?f6"/><draw:equation draw:name="f88" draw:formula="0 / ?f7"/><draw:equation draw:name="f89" draw:formula="?f3 / ?f7"/></draw:enhanced-geometry></draw:custom-shape><draw:custom-shape svg:x="4.92847in" svg:y="1.72917in" svg:width="0.21042in" svg:height="0.28264in" draw:z-index="0" draw:id="id155" draw:style-name="a155" draw:name="Freeform 528"><svg:title/><svg:desc/><draw:enhanced-geometry draw:type="non-primitive" svg:viewBox="0 0 303 407" draw:enhanced-path="M 128 0 L 70 13 25 54 12 113 14 132 59 194 120 219 141 224 142 225 223 256 235 280 235 306 172 348 149 349 219 349 226 344 242 328 249 311 252 289 248 269 188 221 146 210 140 208 65 179 28 120 27 92 33 73 95 23 160 16 225 16 210 9 194 5 177 2 155 0 128 0 Z N" draw:text-areas="?f169 ?f171 ?f170 ?f172" draw:glue-points="?f105 ?f106 ?f107 ?f108 ?f109 ?f110 ?f111 ?f112 ?f113 ?f114 ?f115 ?f116 ?f117 ?f118 ?f119 ?f120 ?f121 ?f122 ?f123 ?f124 ?f125 ?f126 ?f125 ?f127 ?f128 ?f129 ?f130 ?f131 ?f132 ?f131 ?f133 ?f134 ?f135 ?f136 ?f137 ?f138 ?f139 ?f140 ?f141 ?f142 ?f143 ?f144 ?f145 ?f146 ?f147 ?f148 ?f149 ?f150 ?f151 ?f152 ?f153 ?f154 ?f155 ?f156 ?f157 ?f158 ?f159 ?f160 ?f161 ?f160 ?f162 ?f163 ?f164 ?f165 ?f166 ?f167 ?f168 ?f106 ?f105 ?f106" draw:glue-point-leaving-directions="-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225 - 7097"/><draw:equation draw:name="f9" draw:formula="?f8 * ?f5 / 303"/><draw:equation draw:name="f10" draw:formula="2490 * ?f4 / 407"/><draw:equation draw:name="f11" draw:formula="0 + 7167 - 7097"/><draw:equation draw:name="f12" draw:formula="?f11 * ?f5 / 303"/><draw:equation draw:name="f13" draw:formula="2503 * ?f4 / 407"/><draw:equation draw:name="f14" draw:formula="0 + 7122 - 7097"/><draw:equation draw:name="f15" draw:formula="?f14 * ?f5 / 303"/><draw:equation draw:name="f16" draw:formula="2544 * ?f4 / 407"/><draw:equation draw:name="f17" draw:formula="0 + 7109 - 7097"/><draw:equation draw:name="f18" draw:formula="?f17 * ?f5 / 303"/><draw:equation draw:name="f19" draw:formula="2603 * ?f4 / 407"/><draw:equation draw:name="f20" draw:formula="0 + 7111 - 7097"/><draw:equation draw:name="f21" draw:formula="?f20 * ?f5 / 303"/><draw:equation draw:name="f22" draw:formula="2622 * ?f4 / 407"/><draw:equation draw:name="f23" draw:formula="0 + 7156 - 7097"/><draw:equation draw:name="f24" draw:formula="?f23 * ?f5 / 303"/><draw:equation draw:name="f25" draw:formula="2684 * ?f4 / 407"/><draw:equation draw:name="f26" draw:formula="0 + 7217 - 7097"/><draw:equation draw:name="f27" draw:formula="?f26 * ?f5 / 303"/><draw:equation draw:name="f28" draw:formula="2709 * ?f4 / 407"/><draw:equation draw:name="f29" draw:formula="0 + 7238 - 7097"/><draw:equation draw:name="f30" draw:formula="?f29 * ?f5 / 303"/><draw:equation draw:name="f31" draw:formula="2714 * ?f4 / 407"/><draw:equation draw:name="f32" draw:formula="0 + 7239 - 7097"/><draw:equation draw:name="f33" draw:formula="?f32 * ?f5 / 303"/><draw:equation draw:name="f34" draw:formula="2715 * ?f4 / 407"/><draw:equation draw:name="f35" draw:formula="0 + 7320 - 7097"/><draw:equation draw:name="f36" draw:formula="?f35 * ?f5 / 303"/><draw:equation draw:name="f37" draw:formula="2746 * ?f4 / 407"/><draw:equation draw:name="f38" draw:formula="0 + 7332 - 7097"/><draw:equation draw:name="f39" draw:formula="?f38 * ?f5 / 303"/><draw:equation draw:name="f40" draw:formula="2770 * ?f4 / 407"/><draw:equation draw:name="f41" draw:formula="2796 * ?f4 / 407"/><draw:equation draw:name="f42" draw:formula="0 + 7269 - 7097"/><draw:equation draw:name="f43" draw:formula="?f42 * ?f5 / 303"/><draw:equation draw:name="f44" draw:formula="2838 * ?f4 / 407"/><draw:equation draw:name="f45" draw:formula="0 + 7246 - 7097"/><draw:equation draw:name="f46" draw:formula="?f45 * ?f5 / 303"/><draw:equation draw:name="f47" draw:formula="2839 * ?f4 / 407"/><draw:equation draw:name="f48" draw:formula="0 + 7316 - 7097"/><draw:equation draw:name="f49" draw:formula="?f48 * ?f5 / 303"/><draw:equation draw:name="f50" draw:formula="0 + 7323 - 7097"/><draw:equation draw:name="f51" draw:formula="?f50 * ?f5 / 303"/><draw:equation draw:name="f52" draw:formula="2834 * ?f4 / 407"/><draw:equation draw:name="f53" draw:formula="0 + 7339 - 7097"/><draw:equation draw:name="f54" draw:formula="?f53 * ?f5 / 303"/><draw:equation draw:name="f55" draw:formula="2818 * ?f4 / 407"/><draw:equation draw:name="f56" draw:formula="0 + 7346 - 7097"/><draw:equation draw:name="f57" draw:formula="?f56 * ?f5 / 303"/><draw:equation draw:name="f58" draw:formula="2801 * ?f4 / 407"/><draw:equation draw:name="f59" draw:formula="0 + 7349 - 7097"/><draw:equation draw:name="f60" draw:formula="?f59 * ?f5 / 303"/><draw:equation draw:name="f61" draw:formula="2779 * ?f4 / 407"/><draw:equation draw:name="f62" draw:formula="0 + 7345 - 7097"/><draw:equation draw:name="f63" draw:formula="?f62 * ?f5 / 303"/><draw:equation draw:name="f64" draw:formula="2759 * ?f4 / 407"/><draw:equation draw:name="f65" draw:formula="0 + 7285 - 7097"/><draw:equation draw:name="f66" draw:formula="?f65 * ?f5 / 303"/><draw:equation draw:name="f67" draw:formula="2711 * ?f4 / 407"/><draw:equation draw:name="f68" draw:formula="0 + 7243 - 7097"/><draw:equation draw:name="f69" draw:formula="?f68 * ?f5 / 303"/><draw:equation draw:name="f70" draw:formula="2700 * ?f4 / 407"/><draw:equation draw:name="f71" draw:formula="0 + 7237 - 7097"/><draw:equation draw:name="f72" draw:formula="?f71 * ?f5 / 303"/><draw:equation draw:name="f73" draw:formula="2698 * ?f4 / 407"/><draw:equation draw:name="f74" draw:formula="0 + 7162 - 7097"/><draw:equation draw:name="f75" draw:formula="?f74 * ?f5 / 303"/><draw:equation draw:name="f76" draw:formula="2669 * ?f4 / 407"/><draw:equation draw:name="f77" draw:formula="0 + 7125 - 7097"/><draw:equation draw:name="f78" draw:formula="?f77 * ?f5 / 303"/><draw:equation draw:name="f79" draw:formula="2610 * ?f4 / 407"/><draw:equation draw:name="f80" draw:formula="0 + 7124 - 7097"/><draw:equation draw:name="f81" draw:formula="?f80 * ?f5 / 303"/><draw:equation draw:name="f82" draw:formula="2582 * ?f4 / 407"/><draw:equation draw:name="f83" draw:formula="0 + 7130 - 7097"/><draw:equation draw:name="f84" draw:formula="?f83 * ?f5 / 303"/><draw:equation draw:name="f85" draw:formula="2563 * ?f4 / 407"/><draw:equation draw:name="f86" draw:formula="0 + 7192 - 7097"/><draw:equation draw:name="f87" draw:formula="?f86 * ?f5 / 303"/><draw:equation draw:name="f88" draw:formula="2513 * ?f4 / 407"/><draw:equation draw:name="f89" draw:formula="0 + 7257 - 7097"/><draw:equation draw:name="f90" draw:formula="?f89 * ?f5 / 303"/><draw:equation draw:name="f91" draw:formula="2506 * ?f4 / 407"/><draw:equation draw:name="f92" draw:formula="0 + 7322 - 7097"/><draw:equation draw:name="f93" draw:formula="?f92 * ?f5 / 303"/><draw:equation draw:name="f94" draw:formula="0 + 7307 - 7097"/><draw:equation draw:name="f95" draw:formula="?f94 * ?f5 / 303"/><draw:equation draw:name="f96" draw:formula="2499 * ?f4 / 407"/><draw:equation draw:name="f97" draw:formula="0 + 7291 - 7097"/><draw:equation draw:name="f98" draw:formula="?f97 * ?f5 / 303"/><draw:equation draw:name="f99" draw:formula="2495 * ?f4 / 407"/><draw:equation draw:name="f100" draw:formula="0 + 7274 - 7097"/><draw:equation draw:name="f101" draw:formula="?f100 * ?f5 / 303"/><draw:equation draw:name="f102" draw:formula="2492 * ?f4 / 407"/><draw:equation draw:name="f103" draw:formula="0 + 7252 - 7097"/><draw:equation draw:name="f104" draw:formula="?f103 * ?f5 / 303"/><draw:equation draw:name="f105" draw:formula="?f9 / ?f6"/><draw:equation draw:name="f106" draw:formula="?f10 / ?f7"/><draw:equation draw:name="f107" draw:formula="?f12 / ?f6"/><draw:equation draw:name="f108" draw:formula="?f13 / ?f7"/><draw:equation draw:name="f109" draw:formula="?f15 / ?f6"/><draw:equation draw:name="f110" draw:formula="?f16 / ?f7"/><draw:equation draw:name="f111" draw:formula="?f18 / ?f6"/><draw:equation draw:name="f112" draw:formula="?f19 / ?f7"/><draw:equation draw:name="f113" draw:formula="?f21 / ?f6"/><draw:equation draw:name="f114" draw:formula="?f22 / ?f7"/><draw:equation draw:name="f115" draw:formula="?f24 / ?f6"/><draw:equation draw:name="f116" draw:formula="?f25 / ?f7"/><draw:equation draw:name="f117" draw:formula="?f27 / ?f6"/><draw:equation draw:name="f118" draw:formula="?f28 / ?f7"/><draw:equation draw:name="f119" draw:formula="?f30 / ?f6"/><draw:equation draw:name="f120" draw:formula="?f31 / ?f7"/><draw:equation draw:name="f121" draw:formula="?f33 / ?f6"/><draw:equation draw:name="f122" draw:formula="?f34 / ?f7"/><draw:equation draw:name="f123" draw:formula="?f36 / ?f6"/><draw:equation draw:name="f124" draw:formula="?f37 / ?f7"/><draw:equation draw:name="f125" draw:formula="?f39 / ?f6"/><draw:equation draw:name="f126" draw:formula="?f40 / ?f7"/><draw:equation draw:name="f127" draw:formula="?f41 / ?f7"/><draw:equation draw:name="f128" draw:formula="?f43 / ?f6"/><draw:equation draw:name="f129" draw:formula="?f44 / ?f7"/><draw:equation draw:name="f130" draw:formula="?f46 / ?f6"/><draw:equation draw:name="f131" draw:formula="?f47 / ?f7"/><draw:equation draw:name="f132" draw:formula="?f49 / ?f6"/><draw:equation draw:name="f133" draw:formula="?f51 / ?f6"/><draw:equation draw:name="f134" draw:formula="?f52 / ?f7"/><draw:equation draw:name="f135" draw:formula="?f54 / ?f6"/><draw:equation draw:name="f136" draw:formula="?f55 / ?f7"/><draw:equation draw:name="f137" draw:formula="?f57 / ?f6"/><draw:equation draw:name="f138" draw:formula="?f58 / ?f7"/><draw:equation draw:name="f139" draw:formula="?f60 / ?f6"/><draw:equation draw:name="f140" draw:formula="?f61 / ?f7"/><draw:equation draw:name="f141" draw:formula="?f63 / ?f6"/><draw:equation draw:name="f142" draw:formula="?f64 / ?f7"/><draw:equation draw:name="f143" draw:formula="?f66 / ?f6"/><draw:equation draw:name="f144" draw:formula="?f67 / ?f7"/><draw:equation draw:name="f145" draw:formula="?f69 / ?f6"/><draw:equation draw:name="f146" draw:formula="?f70 / ?f7"/><draw:equation draw:name="f147" draw:formula="?f72 / ?f6"/><draw:equation draw:name="f148" draw:formula="?f73 / ?f7"/><draw:equation draw:name="f149" draw:formula="?f75 / ?f6"/><draw:equation draw:name="f150" draw:formula="?f76 / ?f7"/><draw:equation draw:name="f151" draw:formula="?f78 / ?f6"/><draw:equation draw:name="f152" draw:formula="?f79 / ?f7"/><draw:equation draw:name="f153" draw:formula="?f81 / ?f6"/><draw:equation draw:name="f154" draw:formula="?f82 / ?f7"/><draw:equation draw:name="f155" draw:formula="?f84 / ?f6"/><draw:equation draw:name="f156" draw:formula="?f85 / ?f7"/><draw:equation draw:name="f157" draw:formula="?f87 / ?f6"/><draw:equation draw:name="f158" draw:formula="?f88 / ?f7"/><draw:equation draw:name="f159" draw:formula="?f90 / ?f6"/><draw:equation draw:name="f160" draw:formula="?f91 / ?f7"/><draw:equation draw:name="f161" draw:formula="?f93 / ?f6"/><draw:equation draw:name="f162" draw:formula="?f95 / ?f6"/><draw:equation draw:name="f163" draw:formula="?f96 / ?f7"/><draw:equation draw:name="f164" draw:formula="?f98 / ?f6"/><draw:equation draw:name="f165" draw:formula="?f99 / ?f7"/><draw:equation draw:name="f166" draw:formula="?f101 / ?f6"/><draw:equation draw:name="f167" draw:formula="?f102 / ?f7"/><draw:equation draw:name="f168" draw:formula="?f104 / ?f6"/><draw:equation draw:name="f169" draw:formula="0 / ?f6"/><draw:equation draw:name="f170" draw:formula="?f1 / ?f6"/><draw:equation draw:name="f171" draw:formula="0 / ?f7"/><draw:equation draw:name="f172" draw:formula="?f3 / ?f7"/></draw:enhanced-geometry></draw:custom-shape><draw:custom-shape svg:x="4.92847in" svg:y="1.72917in" svg:width="0.21042in" svg:height="0.28264in" draw:z-index="0" draw:id="id156" draw:style-name="a156" draw:name="Freeform 527"><svg:title/><svg:desc/><draw:enhanced-geometry draw:type="non-primitive" svg:viewBox="0 0 303 407" draw:enhanced-path="M 17 280 L 7 280 7 287 17 287 17 28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114 - 7097"/><draw:equation draw:name="f9" draw:formula="?f8 * ?f5 / 303"/><draw:equation draw:name="f10" draw:formula="2770 * ?f4 / 407"/><draw:equation draw:name="f11" draw:formula="0 + 7104 - 7097"/><draw:equation draw:name="f12" draw:formula="?f11 * ?f5 / 303"/><draw:equation draw:name="f13" draw:formula="2777 * ?f4 / 40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4.92847in" svg:y="1.72917in" svg:width="0.21042in" svg:height="0.28264in" draw:z-index="0" draw:id="id157" draw:style-name="a157" draw:name="Freeform 526"><svg:title/><svg:desc/><draw:enhanced-geometry draw:type="non-primitive" svg:viewBox="0 0 303 407" draw:enhanced-path="M 60 280 L 17 280 17 287 51 287 50 283 60 280 Z N" draw:text-areas="?f26 ?f28 ?f27 ?f29" draw:glue-points="?f19 ?f20 ?f21 ?f20 ?f21 ?f22 ?f23 ?f22 ?f24 ?f25 ?f19 ?f20"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157 - 7097"/><draw:equation draw:name="f9" draw:formula="?f8 * ?f5 / 303"/><draw:equation draw:name="f10" draw:formula="2770 * ?f4 / 407"/><draw:equation draw:name="f11" draw:formula="0 + 7114 - 7097"/><draw:equation draw:name="f12" draw:formula="?f11 * ?f5 / 303"/><draw:equation draw:name="f13" draw:formula="2777 * ?f4 / 407"/><draw:equation draw:name="f14" draw:formula="0 + 7148 - 7097"/><draw:equation draw:name="f15" draw:formula="?f14 * ?f5 / 303"/><draw:equation draw:name="f16" draw:formula="0 + 7147 - 7097"/><draw:equation draw:name="f17" draw:formula="?f16 * ?f5 / 303"/><draw:equation draw:name="f18" draw:formula="2773 * ?f4 / 407"/><draw:equation draw:name="f19" draw:formula="?f9 / ?f6"/><draw:equation draw:name="f20" draw:formula="?f10 / ?f7"/><draw:equation draw:name="f21" draw:formula="?f12 / ?f6"/><draw:equation draw:name="f22" draw:formula="?f13 / ?f7"/><draw:equation draw:name="f23" draw:formula="?f15 / ?f6"/><draw:equation draw:name="f24" draw:formula="?f17 / ?f6"/><draw:equation draw:name="f25" draw:formula="?f18 / ?f7"/><draw:equation draw:name="f26" draw:formula="0 / ?f6"/><draw:equation draw:name="f27" draw:formula="?f1 / ?f6"/><draw:equation draw:name="f28" draw:formula="0 / ?f7"/><draw:equation draw:name="f29" draw:formula="?f3 / ?f7"/></draw:enhanced-geometry></draw:custom-shape><draw:custom-shape svg:x="4.92847in" svg:y="1.72917in" svg:width="0.21042in" svg:height="0.28264in" draw:z-index="0" draw:id="id158" draw:style-name="a158" draw:name="Freeform 525"><svg:title/><svg:desc/><draw:enhanced-geometry draw:type="non-primitive" svg:viewBox="0 0 303 407" draw:enhanced-path="M 67 280 L 60 280 60 287 68 287 67 280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164 - 7097"/><draw:equation draw:name="f9" draw:formula="?f8 * ?f5 / 303"/><draw:equation draw:name="f10" draw:formula="2770 * ?f4 / 407"/><draw:equation draw:name="f11" draw:formula="0 + 7157 - 7097"/><draw:equation draw:name="f12" draw:formula="?f11 * ?f5 / 303"/><draw:equation draw:name="f13" draw:formula="2777 * ?f4 / 407"/><draw:equation draw:name="f14" draw:formula="0 + 7165 - 7097"/><draw:equation draw:name="f15" draw:formula="?f14 * ?f5 / 303"/><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4.92847in" svg:y="1.72917in" svg:width="0.21042in" svg:height="0.28264in" draw:z-index="0" draw:id="id159" draw:style-name="a159" draw:name="Freeform 524"><svg:title/><svg:desc/><draw:enhanced-geometry draw:type="non-primitive" svg:viewBox="0 0 303 407" draw:enhanced-path="M 157 42 L 94 54 62 107 62 119 108 163 165 181 168 174 200 174 170 164 146 159 127 153 79 116 79 96 87 79 106 63 125 58 149 56 207 56 195 50 179 45 157 42 Z N" draw:text-areas="?f98 ?f100 ?f99 ?f101" draw:glue-points="?f62 ?f63 ?f64 ?f65 ?f66 ?f67 ?f66 ?f68 ?f69 ?f70 ?f71 ?f72 ?f73 ?f74 ?f75 ?f74 ?f76 ?f77 ?f78 ?f79 ?f80 ?f81 ?f82 ?f83 ?f82 ?f84 ?f85 ?f86 ?f87 ?f88 ?f89 ?f90 ?f91 ?f92 ?f93 ?f92 ?f94 ?f95 ?f96 ?f97 ?f62 ?f63"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254 - 7097"/><draw:equation draw:name="f9" draw:formula="?f8 * ?f5 / 303"/><draw:equation draw:name="f10" draw:formula="2532 * ?f4 / 407"/><draw:equation draw:name="f11" draw:formula="0 + 7191 - 7097"/><draw:equation draw:name="f12" draw:formula="?f11 * ?f5 / 303"/><draw:equation draw:name="f13" draw:formula="2544 * ?f4 / 407"/><draw:equation draw:name="f14" draw:formula="0 + 7159 - 7097"/><draw:equation draw:name="f15" draw:formula="?f14 * ?f5 / 303"/><draw:equation draw:name="f16" draw:formula="2597 * ?f4 / 407"/><draw:equation draw:name="f17" draw:formula="2609 * ?f4 / 407"/><draw:equation draw:name="f18" draw:formula="0 + 7205 - 7097"/><draw:equation draw:name="f19" draw:formula="?f18 * ?f5 / 303"/><draw:equation draw:name="f20" draw:formula="2653 * ?f4 / 407"/><draw:equation draw:name="f21" draw:formula="0 + 7262 - 7097"/><draw:equation draw:name="f22" draw:formula="?f21 * ?f5 / 303"/><draw:equation draw:name="f23" draw:formula="2671 * ?f4 / 407"/><draw:equation draw:name="f24" draw:formula="0 + 7265 - 7097"/><draw:equation draw:name="f25" draw:formula="?f24 * ?f5 / 303"/><draw:equation draw:name="f26" draw:formula="2664 * ?f4 / 407"/><draw:equation draw:name="f27" draw:formula="0 + 7297 - 7097"/><draw:equation draw:name="f28" draw:formula="?f27 * ?f5 / 303"/><draw:equation draw:name="f29" draw:formula="0 + 7267 - 7097"/><draw:equation draw:name="f30" draw:formula="?f29 * ?f5 / 303"/><draw:equation draw:name="f31" draw:formula="2654 * ?f4 / 407"/><draw:equation draw:name="f32" draw:formula="0 + 7243 - 7097"/><draw:equation draw:name="f33" draw:formula="?f32 * ?f5 / 303"/><draw:equation draw:name="f34" draw:formula="2649 * ?f4 / 407"/><draw:equation draw:name="f35" draw:formula="0 + 7224 - 7097"/><draw:equation draw:name="f36" draw:formula="?f35 * ?f5 / 303"/><draw:equation draw:name="f37" draw:formula="2643 * ?f4 / 407"/><draw:equation draw:name="f38" draw:formula="0 + 7176 - 7097"/><draw:equation draw:name="f39" draw:formula="?f38 * ?f5 / 303"/><draw:equation draw:name="f40" draw:formula="2606 * ?f4 / 407"/><draw:equation draw:name="f41" draw:formula="2586 * ?f4 / 407"/><draw:equation draw:name="f42" draw:formula="0 + 7184 - 7097"/><draw:equation draw:name="f43" draw:formula="?f42 * ?f5 / 303"/><draw:equation draw:name="f44" draw:formula="2569 * ?f4 / 407"/><draw:equation draw:name="f45" draw:formula="0 + 7203 - 7097"/><draw:equation draw:name="f46" draw:formula="?f45 * ?f5 / 303"/><draw:equation draw:name="f47" draw:formula="2553 * ?f4 / 407"/><draw:equation draw:name="f48" draw:formula="0 + 7222 - 7097"/><draw:equation draw:name="f49" draw:formula="?f48 * ?f5 / 303"/><draw:equation draw:name="f50" draw:formula="2548 * ?f4 / 407"/><draw:equation draw:name="f51" draw:formula="0 + 7246 - 7097"/><draw:equation draw:name="f52" draw:formula="?f51 * ?f5 / 303"/><draw:equation draw:name="f53" draw:formula="2546 * ?f4 / 407"/><draw:equation draw:name="f54" draw:formula="0 + 7304 - 7097"/><draw:equation draw:name="f55" draw:formula="?f54 * ?f5 / 303"/><draw:equation draw:name="f56" draw:formula="0 + 7292 - 7097"/><draw:equation draw:name="f57" draw:formula="?f56 * ?f5 / 303"/><draw:equation draw:name="f58" draw:formula="2540 * ?f4 / 407"/><draw:equation draw:name="f59" draw:formula="0 + 7276 - 7097"/><draw:equation draw:name="f60" draw:formula="?f59 * ?f5 / 303"/><draw:equation draw:name="f61" draw:formula="2535 * ?f4 / 407"/><draw:equation draw:name="f62" draw:formula="?f9 / ?f6"/><draw:equation draw:name="f63" draw:formula="?f10 / ?f7"/><draw:equation draw:name="f64" draw:formula="?f12 / ?f6"/><draw:equation draw:name="f65" draw:formula="?f13 / ?f7"/><draw:equation draw:name="f66" draw:formula="?f15 / ?f6"/><draw:equation draw:name="f67" draw:formula="?f16 / ?f7"/><draw:equation draw:name="f68" draw:formula="?f17 / ?f7"/><draw:equation draw:name="f69" draw:formula="?f19 / ?f6"/><draw:equation draw:name="f70" draw:formula="?f20 / ?f7"/><draw:equation draw:name="f71" draw:formula="?f22 / ?f6"/><draw:equation draw:name="f72" draw:formula="?f23 / ?f7"/><draw:equation draw:name="f73" draw:formula="?f25 / ?f6"/><draw:equation draw:name="f74" draw:formula="?f26 / ?f7"/><draw:equation draw:name="f75" draw:formula="?f28 / ?f6"/><draw:equation draw:name="f76" draw:formula="?f30 / ?f6"/><draw:equation draw:name="f77" draw:formula="?f31 / ?f7"/><draw:equation draw:name="f78" draw:formula="?f33 / ?f6"/><draw:equation draw:name="f79" draw:formula="?f34 / ?f7"/><draw:equation draw:name="f80" draw:formula="?f36 / ?f6"/><draw:equation draw:name="f81" draw:formula="?f37 / ?f7"/><draw:equation draw:name="f82" draw:formula="?f39 / ?f6"/><draw:equation draw:name="f83" draw:formula="?f40 / ?f7"/><draw:equation draw:name="f84" draw:formula="?f41 / ?f7"/><draw:equation draw:name="f85" draw:formula="?f43 / ?f6"/><draw:equation draw:name="f86" draw:formula="?f44 / ?f7"/><draw:equation draw:name="f87" draw:formula="?f46 / ?f6"/><draw:equation draw:name="f88" draw:formula="?f47 / ?f7"/><draw:equation draw:name="f89" draw:formula="?f49 / ?f6"/><draw:equation draw:name="f90" draw:formula="?f50 / ?f7"/><draw:equation draw:name="f91" draw:formula="?f52 / ?f6"/><draw:equation draw:name="f92" draw:formula="?f53 / ?f7"/><draw:equation draw:name="f93" draw:formula="?f55 / ?f6"/><draw:equation draw:name="f94" draw:formula="?f57 / ?f6"/><draw:equation draw:name="f95" draw:formula="?f58 / ?f7"/><draw:equation draw:name="f96" draw:formula="?f60 / ?f6"/><draw:equation draw:name="f97" draw:formula="?f61 / ?f7"/><draw:equation draw:name="f98" draw:formula="0 / ?f6"/><draw:equation draw:name="f99" draw:formula="?f1 / ?f6"/><draw:equation draw:name="f100" draw:formula="0 / ?f7"/><draw:equation draw:name="f101" draw:formula="?f3 / ?f7"/></draw:enhanced-geometry></draw:custom-shape><draw:custom-shape svg:x="4.92847in" svg:y="1.72917in" svg:width="0.21042in" svg:height="0.28264in" draw:z-index="0" draw:id="id160" draw:style-name="a160" draw:name="Freeform 523"><svg:title/><svg:desc/><draw:enhanced-geometry draw:type="non-primitive" svg:viewBox="0 0 303 407" draw:enhanced-path="M 207 56 L 149 56 169 59 188 66 206 77 217 92 221 114 221 124 290 124 290 114 230 114 230 107 237 107 233 89 224 72 209 57 207 56 Z N" draw:text-areas="?f69 ?f71 ?f70 ?f72" draw:glue-points="?f45 ?f46 ?f47 ?f46 ?f48 ?f49 ?f50 ?f51 ?f52 ?f53 ?f54 ?f55 ?f56 ?f57 ?f56 ?f58 ?f59 ?f58 ?f59 ?f57 ?f60 ?f57 ?f60 ?f61 ?f62 ?f61 ?f63 ?f64 ?f65 ?f66 ?f67 ?f68 ?f45 ?f46"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304 - 7097"/><draw:equation draw:name="f9" draw:formula="?f8 * ?f5 / 303"/><draw:equation draw:name="f10" draw:formula="2546 * ?f4 / 407"/><draw:equation draw:name="f11" draw:formula="0 + 7246 - 7097"/><draw:equation draw:name="f12" draw:formula="?f11 * ?f5 / 303"/><draw:equation draw:name="f13" draw:formula="0 + 7266 - 7097"/><draw:equation draw:name="f14" draw:formula="?f13 * ?f5 / 303"/><draw:equation draw:name="f15" draw:formula="2549 * ?f4 / 407"/><draw:equation draw:name="f16" draw:formula="0 + 7285 - 7097"/><draw:equation draw:name="f17" draw:formula="?f16 * ?f5 / 303"/><draw:equation draw:name="f18" draw:formula="2556 * ?f4 / 407"/><draw:equation draw:name="f19" draw:formula="0 + 7303 - 7097"/><draw:equation draw:name="f20" draw:formula="?f19 * ?f5 / 303"/><draw:equation draw:name="f21" draw:formula="2567 * ?f4 / 407"/><draw:equation draw:name="f22" draw:formula="0 + 7314 - 7097"/><draw:equation draw:name="f23" draw:formula="?f22 * ?f5 / 303"/><draw:equation draw:name="f24" draw:formula="2582 * ?f4 / 407"/><draw:equation draw:name="f25" draw:formula="0 + 7318 - 7097"/><draw:equation draw:name="f26" draw:formula="?f25 * ?f5 / 303"/><draw:equation draw:name="f27" draw:formula="2604 * ?f4 / 407"/><draw:equation draw:name="f28" draw:formula="2614 * ?f4 / 407"/><draw:equation draw:name="f29" draw:formula="0 + 7387 - 7097"/><draw:equation draw:name="f30" draw:formula="?f29 * ?f5 / 303"/><draw:equation draw:name="f31" draw:formula="0 + 7327 - 7097"/><draw:equation draw:name="f32" draw:formula="?f31 * ?f5 / 303"/><draw:equation draw:name="f33" draw:formula="2597 * ?f4 / 407"/><draw:equation draw:name="f34" draw:formula="0 + 7334 - 7097"/><draw:equation draw:name="f35" draw:formula="?f34 * ?f5 / 303"/><draw:equation draw:name="f36" draw:formula="0 + 7330 - 7097"/><draw:equation draw:name="f37" draw:formula="?f36 * ?f5 / 303"/><draw:equation draw:name="f38" draw:formula="2579 * ?f4 / 407"/><draw:equation draw:name="f39" draw:formula="0 + 7321 - 7097"/><draw:equation draw:name="f40" draw:formula="?f39 * ?f5 / 303"/><draw:equation draw:name="f41" draw:formula="2562 * ?f4 / 407"/><draw:equation draw:name="f42" draw:formula="0 + 7306 - 7097"/><draw:equation draw:name="f43" draw:formula="?f42 * ?f5 / 303"/><draw:equation draw:name="f44" draw:formula="2547 * ?f4 / 407"/><draw:equation draw:name="f45" draw:formula="?f9 / ?f6"/><draw:equation draw:name="f46" draw:formula="?f10 / ?f7"/><draw:equation draw:name="f47" draw:formula="?f12 / ?f6"/><draw:equation draw:name="f48" draw:formula="?f14 / ?f6"/><draw:equation draw:name="f49" draw:formula="?f15 / ?f7"/><draw:equation draw:name="f50" draw:formula="?f17 / ?f6"/><draw:equation draw:name="f51" draw:formula="?f18 / ?f7"/><draw:equation draw:name="f52" draw:formula="?f20 / ?f6"/><draw:equation draw:name="f53" draw:formula="?f21 / ?f7"/><draw:equation draw:name="f54" draw:formula="?f23 / ?f6"/><draw:equation draw:name="f55" draw:formula="?f24 / ?f7"/><draw:equation draw:name="f56" draw:formula="?f26 / ?f6"/><draw:equation draw:name="f57" draw:formula="?f27 / ?f7"/><draw:equation draw:name="f58" draw:formula="?f28 / ?f7"/><draw:equation draw:name="f59" draw:formula="?f30 / ?f6"/><draw:equation draw:name="f60" draw:formula="?f32 / ?f6"/><draw:equation draw:name="f61" draw:formula="?f33 / ?f7"/><draw:equation draw:name="f62" draw:formula="?f35 / ?f6"/><draw:equation draw:name="f63" draw:formula="?f37 / ?f6"/><draw:equation draw:name="f64" draw:formula="?f38 / ?f7"/><draw:equation draw:name="f65" draw:formula="?f40 / ?f6"/><draw:equation draw:name="f66" draw:formula="?f41 / ?f7"/><draw:equation draw:name="f67" draw:formula="?f43 / ?f6"/><draw:equation draw:name="f68" draw:formula="?f44 / ?f7"/><draw:equation draw:name="f69" draw:formula="0 / ?f6"/><draw:equation draw:name="f70" draw:formula="?f1 / ?f6"/><draw:equation draw:name="f71" draw:formula="0 / ?f7"/><draw:equation draw:name="f72" draw:formula="?f3 / ?f7"/></draw:enhanced-geometry></draw:custom-shape><draw:custom-shape svg:x="4.92847in" svg:y="1.72917in" svg:width="0.21042in" svg:height="0.28264in" draw:z-index="0" draw:id="id161" draw:style-name="a161" draw:name="Freeform 522"><svg:title/><svg:desc/><draw:enhanced-geometry draw:type="non-primitive" svg:viewBox="0 0 303 407" draw:enhanced-path="M 237 107 L 230 107 230 114 237 114 237 110 237 107 Z N" draw:text-areas="?f20 ?f22 ?f21 ?f23" draw:glue-points="?f15 ?f16 ?f17 ?f16 ?f17 ?f18 ?f15 ?f18 ?f15 ?f19 ?f15 ?f16"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334 - 7097"/><draw:equation draw:name="f9" draw:formula="?f8 * ?f5 / 303"/><draw:equation draw:name="f10" draw:formula="2597 * ?f4 / 407"/><draw:equation draw:name="f11" draw:formula="0 + 7327 - 7097"/><draw:equation draw:name="f12" draw:formula="?f11 * ?f5 / 303"/><draw:equation draw:name="f13" draw:formula="2604 * ?f4 / 407"/><draw:equation draw:name="f14" draw:formula="2600 * ?f4 / 407"/><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custom-shape svg:x="4.92847in" svg:y="1.72917in" svg:width="0.21042in" svg:height="0.28264in" draw:z-index="0" draw:id="id162" draw:style-name="a162" draw:name="Freeform 521"><svg:title/><svg:desc/><draw:enhanced-geometry draw:type="non-primitive" svg:viewBox="0 0 303 407" draw:enhanced-path="M 273 107 L 237 107 237 110 237 114 273 114 273 107 Z N" draw:text-areas="?f20 ?f22 ?f21 ?f23" draw:glue-points="?f15 ?f16 ?f17 ?f16 ?f17 ?f18 ?f17 ?f19 ?f15 ?f19 ?f15 ?f16"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370 - 7097"/><draw:equation draw:name="f9" draw:formula="?f8 * ?f5 / 303"/><draw:equation draw:name="f10" draw:formula="2597 * ?f4 / 407"/><draw:equation draw:name="f11" draw:formula="0 + 7334 - 7097"/><draw:equation draw:name="f12" draw:formula="?f11 * ?f5 / 303"/><draw:equation draw:name="f13" draw:formula="2600 * ?f4 / 407"/><draw:equation draw:name="f14" draw:formula="2604 * ?f4 / 407"/><draw:equation draw:name="f15" draw:formula="?f9 / ?f6"/><draw:equation draw:name="f16" draw:formula="?f10 / ?f7"/><draw:equation draw:name="f17" draw:formula="?f12 / ?f6"/><draw:equation draw:name="f18" draw:formula="?f13 / ?f7"/><draw:equation draw:name="f19" draw:formula="?f14 / ?f7"/><draw:equation draw:name="f20" draw:formula="0 / ?f6"/><draw:equation draw:name="f21" draw:formula="?f1 / ?f6"/><draw:equation draw:name="f22" draw:formula="0 / ?f7"/><draw:equation draw:name="f23" draw:formula="?f3 / ?f7"/></draw:enhanced-geometry></draw:custom-shape><draw:custom-shape svg:x="4.92847in" svg:y="1.72917in" svg:width="0.21042in" svg:height="0.28264in" draw:z-index="0" draw:id="id163" draw:style-name="a163" draw:name="Freeform 520"><svg:title/><svg:desc/><draw:enhanced-geometry draw:type="non-primitive" svg:viewBox="0 0 303 407" draw:enhanced-path="M 225 16 L 160 16 179 19 198 24 264 74 273 114 281 114 281 107 289 107 289 98 262 41 231 19 225 16 Z N" draw:text-areas="?f54 ?f56 ?f55 ?f57" draw:glue-points="?f36 ?f37 ?f38 ?f37 ?f39 ?f40 ?f41 ?f42 ?f43 ?f44 ?f45 ?f46 ?f47 ?f46 ?f47 ?f48 ?f49 ?f48 ?f49 ?f50 ?f51 ?f52 ?f53 ?f40 ?f36 ?f3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322 - 7097"/><draw:equation draw:name="f9" draw:formula="?f8 * ?f5 / 303"/><draw:equation draw:name="f10" draw:formula="2506 * ?f4 / 407"/><draw:equation draw:name="f11" draw:formula="0 + 7257 - 7097"/><draw:equation draw:name="f12" draw:formula="?f11 * ?f5 / 303"/><draw:equation draw:name="f13" draw:formula="0 + 7276 - 7097"/><draw:equation draw:name="f14" draw:formula="?f13 * ?f5 / 303"/><draw:equation draw:name="f15" draw:formula="2509 * ?f4 / 407"/><draw:equation draw:name="f16" draw:formula="0 + 7295 - 7097"/><draw:equation draw:name="f17" draw:formula="?f16 * ?f5 / 303"/><draw:equation draw:name="f18" draw:formula="2514 * ?f4 / 407"/><draw:equation draw:name="f19" draw:formula="0 + 7361 - 7097"/><draw:equation draw:name="f20" draw:formula="?f19 * ?f5 / 303"/><draw:equation draw:name="f21" draw:formula="2564 * ?f4 / 407"/><draw:equation draw:name="f22" draw:formula="0 + 7370 - 7097"/><draw:equation draw:name="f23" draw:formula="?f22 * ?f5 / 303"/><draw:equation draw:name="f24" draw:formula="2604 * ?f4 / 407"/><draw:equation draw:name="f25" draw:formula="0 + 7378 - 7097"/><draw:equation draw:name="f26" draw:formula="?f25 * ?f5 / 303"/><draw:equation draw:name="f27" draw:formula="2597 * ?f4 / 407"/><draw:equation draw:name="f28" draw:formula="0 + 7386 - 7097"/><draw:equation draw:name="f29" draw:formula="?f28 * ?f5 / 303"/><draw:equation draw:name="f30" draw:formula="2588 * ?f4 / 407"/><draw:equation draw:name="f31" draw:formula="0 + 7359 - 7097"/><draw:equation draw:name="f32" draw:formula="?f31 * ?f5 / 303"/><draw:equation draw:name="f33" draw:formula="2531 * ?f4 / 407"/><draw:equation draw:name="f34" draw:formula="0 + 7328 - 7097"/><draw:equation draw:name="f35" draw:formula="?f34 * ?f5 / 303"/><draw:equation draw:name="f36" draw:formula="?f9 / ?f6"/><draw:equation draw:name="f37" draw:formula="?f10 / ?f7"/><draw:equation draw:name="f38" draw:formula="?f12 / ?f6"/><draw:equation draw:name="f39" draw:formula="?f14 / ?f6"/><draw:equation draw:name="f40" draw:formula="?f15 / ?f7"/><draw:equation draw:name="f41" draw:formula="?f17 / ?f6"/><draw:equation draw:name="f42" draw:formula="?f18 / ?f7"/><draw:equation draw:name="f43" draw:formula="?f20 / ?f6"/><draw:equation draw:name="f44" draw:formula="?f21 / ?f7"/><draw:equation draw:name="f45" draw:formula="?f23 / ?f6"/><draw:equation draw:name="f46" draw:formula="?f24 / ?f7"/><draw:equation draw:name="f47" draw:formula="?f26 / ?f6"/><draw:equation draw:name="f48" draw:formula="?f27 / ?f7"/><draw:equation draw:name="f49" draw:formula="?f29 / ?f6"/><draw:equation draw:name="f50" draw:formula="?f30 / ?f7"/><draw:equation draw:name="f51" draw:formula="?f32 / ?f6"/><draw:equation draw:name="f52" draw:formula="?f33 / ?f7"/><draw:equation draw:name="f53" draw:formula="?f35 / ?f6"/><draw:equation draw:name="f54" draw:formula="0 / ?f6"/><draw:equation draw:name="f55" draw:formula="?f1 / ?f6"/><draw:equation draw:name="f56" draw:formula="0 / ?f7"/><draw:equation draw:name="f57" draw:formula="?f3 / ?f7"/></draw:enhanced-geometry></draw:custom-shape><draw:custom-shape svg:x="4.92847in" svg:y="1.72917in" svg:width="0.21042in" svg:height="0.28264in" draw:z-index="0" draw:id="id164" draw:style-name="a164" draw:name="Freeform 519"><svg:title/><svg:desc/><draw:enhanced-geometry draw:type="non-primitive" svg:viewBox="0 0 303 407" draw:enhanced-path="M 289 107 L 281 107 281 114 290 114 289 107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3"/><draw:equation draw:name="f7" draw:formula="?f4 / 407"/><draw:equation draw:name="f8" draw:formula="0 + 7386 - 7097"/><draw:equation draw:name="f9" draw:formula="?f8 * ?f5 / 303"/><draw:equation draw:name="f10" draw:formula="2597 * ?f4 / 407"/><draw:equation draw:name="f11" draw:formula="0 + 7378 - 7097"/><draw:equation draw:name="f12" draw:formula="?f11 * ?f5 / 303"/><draw:equation draw:name="f13" draw:formula="2604 * ?f4 / 407"/><draw:equation draw:name="f14" draw:formula="0 + 7387 - 7097"/><draw:equation draw:name="f15" draw:formula="?f14 * ?f5 / 303"/><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frame draw:id="id165" draw:style-name="a165" draw:name="Picture 518" svg:x="5.17014in" svg:y="1.71736in" svg:width="1.27153in" svg:height="0.30486in" style:rel-width="scale" style:rel-height="scale"><draw:image xlink:href="media/image10.png" xlink:type="simple" xlink:show="embed" xlink:actuate="onLoad"/><svg:title/><svg:desc/></draw:frame></draw:g><draw:custom-shape svg:x="6.4875in" svg:y="1.73681in" svg:width="0.03819in" svg:height="0.26667in" draw:z-index="0" draw:id="id167" draw:style-name="a167" draw:name="Freeform 516"><svg:title/><svg:desc/><draw:enhanced-geometry draw:type="non-primitive" svg:viewBox="0 0 55 384" draw:enhanced-path="M 0 384 L 55 384 55 0 0 0 0 38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5"/><draw:equation draw:name="f7" draw:formula="?f4 / 384"/><draw:equation draw:name="f8" draw:formula="0 + 9342 - 9342"/><draw:equation draw:name="f9" draw:formula="?f8 * ?f5 / 55"/><draw:equation draw:name="f10" draw:formula="2885 * ?f4 / 384"/><draw:equation draw:name="f11" draw:formula="0 + 9397 - 9342"/><draw:equation draw:name="f12" draw:formula="?f11 * ?f5 / 55"/><draw:equation draw:name="f13" draw:formula="2501 * ?f4 / 38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6.48333in" svg:y="2.00278in" svg:width="0.04722in" svg:height="0.00139in" draw:z-index="0" draw:id="id168" draw:style-name="a168" draw:name="Freeform 514"><svg:title/><svg:desc/><draw:enhanced-geometry draw:type="non-primitive" svg:viewBox="0 0 43180 1270" draw:enhanced-path="M 0 0 L 42545 0 N" draw:text-areas="?f8 ?f9 ?f11 ?f12"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180"/><draw:equation draw:name="f7" draw:formula="?f4 / 1270"/><draw:equation draw:name="f8" draw:formula="0 / ?f6"/><draw:equation draw:name="f9" draw:formula="0 / ?f7"/><draw:equation draw:name="f10" draw:formula="42545 / ?f6"/><draw:equation draw:name="f11" draw:formula="43180 / ?f6"/><draw:equation draw:name="f12" draw:formula="1270 / ?f7"/></draw:enhanced-geometry></draw:custom-shape><draw:custom-shape svg:x="6.48333in" svg:y="1.99931in" svg:width="0.04167in" svg:height="0.00139in" draw:z-index="0" draw:id="id169" draw:style-name="a169" draw:name="Freeform 512"><svg:title/><svg:desc/><draw:enhanced-geometry draw:type="non-primitive" svg:viewBox="0 0 38100 1270" draw:enhanced-path="M 0 0 L 38100 0 N" draw:text-areas="?f8 ?f9 ?f10 ?f11" draw:glue-points="?f8 ?f9 ?f10 ?f9"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1270"/><draw:equation draw:name="f8" draw:formula="0 / ?f6"/><draw:equation draw:name="f9" draw:formula="0 / ?f7"/><draw:equation draw:name="f10" draw:formula="38100 / ?f6"/><draw:equation draw:name="f11" draw:formula="1270 / ?f7"/></draw:enhanced-geometry></draw:custom-shape><draw:custom-shape svg:x="6.48264in" svg:y="1.74306in" svg:width="0.01319in" svg:height="0.25278in" draw:z-index="0" draw:id="id170" draw:style-name="a170" draw:name="Freeform 510"><svg:title/><svg:desc/><draw:enhanced-geometry draw:type="non-primitive" svg:viewBox="0 0 19 364" draw:enhanced-path="M 0 364 L 19 364 19 0 0 0 0 36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draw:equation draw:name="f7" draw:formula="?f4 / 364"/><draw:equation draw:name="f8" draw:formula="0 + 9335 - 9335"/><draw:equation draw:name="f9" draw:formula="?f8 * ?f5 / 19"/><draw:equation draw:name="f10" draw:formula="2874 * ?f4 / 364"/><draw:equation draw:name="f11" draw:formula="0 + 9354 - 9335"/><draw:equation draw:name="f12" draw:formula="?f11 * ?f5 / 19"/><draw:equation draw:name="f13" draw:formula="2510 * ?f4 / 36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6.48333in" svg:y="1.73194in" svg:width="0.04722in" svg:height="0.01111in" draw:z-index="0" draw:id="id171" draw:style-name="a171" draw:name="Freeform 508"><svg:title/><svg:desc/><draw:enhanced-geometry draw:type="non-primitive" svg:viewBox="0 0 68 16" draw:enhanced-path="M 0 8 L 67 8 N" draw:text-areas="?f16 ?f18 ?f17 ?f19" draw:glue-points="?f13 ?f14 ?f15 ?f14" draw:glue-point-leaving-directions="-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8"/><draw:equation draw:name="f7" draw:formula="?f4 / 16"/><draw:equation draw:name="f8" draw:formula="0 + 9336 - 9336"/><draw:equation draw:name="f9" draw:formula="?f8 * ?f5 / 68"/><draw:equation draw:name="f10" draw:formula="2502 * ?f4 / 16"/><draw:equation draw:name="f11" draw:formula="0 + 9403 - 9336"/><draw:equation draw:name="f12" draw:formula="?f11 * ?f5 / 68"/><draw:equation draw:name="f13" draw:formula="?f9 / ?f6"/><draw:equation draw:name="f14" draw:formula="?f10 / ?f7"/><draw:equation draw:name="f15" draw:formula="?f12 / ?f6"/><draw:equation draw:name="f16" draw:formula="0 / ?f6"/><draw:equation draw:name="f17" draw:formula="?f1 / ?f6"/><draw:equation draw:name="f18" draw:formula="0 / ?f7"/><draw:equation draw:name="f19" draw:formula="?f3 / ?f7"/></draw:enhanced-geometry></draw:custom-shape><draw:custom-shape svg:x="6.51736in" svg:y="1.74306in" svg:width="0.01319in" svg:height="0.25278in" draw:z-index="0" draw:id="id172" draw:style-name="a172" draw:name="Freeform 506"><svg:title/><svg:desc/><draw:enhanced-geometry draw:type="non-primitive" svg:viewBox="0 0 19 364" draw:enhanced-path="M 0 364 L 19 364 19 0 0 0 0 36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draw:equation draw:name="f7" draw:formula="?f4 / 364"/><draw:equation draw:name="f8" draw:formula="0 + 9385 - 9385"/><draw:equation draw:name="f9" draw:formula="?f8 * ?f5 / 19"/><draw:equation draw:name="f10" draw:formula="2874 * ?f4 / 364"/><draw:equation draw:name="f11" draw:formula="0 + 9404 - 9385"/><draw:equation draw:name="f12" draw:formula="?f11 * ?f5 / 19"/><draw:equation draw:name="f13" draw:formula="2510 * ?f4 / 36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 draw:z-index="251731968" draw:name="Group 501" draw:id="id176" draw:style-name="a176"><svg:title/><svg:desc/><draw:custom-shape svg:x="6.56181in" svg:y="1.73819in" svg:width="0.23542in" svg:height="0.26528in" draw:z-index="0" draw:id="id173" draw:style-name="a173" draw:name="Freeform 504"><svg:title/><svg:desc/><draw:enhanced-geometry draw:type="non-primitive" svg:viewBox="0 0 339 382" draw:enhanced-path="M 197 0 L 144 0 0 382 53 382 91 274 298 274 282 231 105 231 170 51 215 51 197 0 Z N" draw:text-areas="?f48 ?f50 ?f49 ?f51" draw:glue-points="?f33 ?f34 ?f35 ?f34 ?f36 ?f37 ?f38 ?f37 ?f39 ?f40 ?f41 ?f40 ?f42 ?f43 ?f44 ?f43 ?f45 ?f46 ?f47 ?f46 ?f33 ?f34"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9"/><draw:equation draw:name="f7" draw:formula="?f4 / 382"/><draw:equation draw:name="f8" draw:formula="0 + 9646 - 9449"/><draw:equation draw:name="f9" draw:formula="?f8 * ?f5 / 339"/><draw:equation draw:name="f10" draw:formula="2503 * ?f4 / 382"/><draw:equation draw:name="f11" draw:formula="0 + 9593 - 9449"/><draw:equation draw:name="f12" draw:formula="?f11 * ?f5 / 339"/><draw:equation draw:name="f13" draw:formula="0 + 9449 - 9449"/><draw:equation draw:name="f14" draw:formula="?f13 * ?f5 / 339"/><draw:equation draw:name="f15" draw:formula="2885 * ?f4 / 382"/><draw:equation draw:name="f16" draw:formula="0 + 9502 - 9449"/><draw:equation draw:name="f17" draw:formula="?f16 * ?f5 / 339"/><draw:equation draw:name="f18" draw:formula="0 + 9540 - 9449"/><draw:equation draw:name="f19" draw:formula="?f18 * ?f5 / 339"/><draw:equation draw:name="f20" draw:formula="2777 * ?f4 / 382"/><draw:equation draw:name="f21" draw:formula="0 + 9747 - 9449"/><draw:equation draw:name="f22" draw:formula="?f21 * ?f5 / 339"/><draw:equation draw:name="f23" draw:formula="0 + 9731 - 9449"/><draw:equation draw:name="f24" draw:formula="?f23 * ?f5 / 339"/><draw:equation draw:name="f25" draw:formula="2734 * ?f4 / 382"/><draw:equation draw:name="f26" draw:formula="0 + 9554 - 9449"/><draw:equation draw:name="f27" draw:formula="?f26 * ?f5 / 339"/><draw:equation draw:name="f28" draw:formula="0 + 9619 - 9449"/><draw:equation draw:name="f29" draw:formula="?f28 * ?f5 / 339"/><draw:equation draw:name="f30" draw:formula="2554 * ?f4 / 382"/><draw:equation draw:name="f31" draw:formula="0 + 9664 - 9449"/><draw:equation draw:name="f32" draw:formula="?f31 * ?f5 / 339"/><draw:equation draw:name="f33" draw:formula="?f9 / ?f6"/><draw:equation draw:name="f34" draw:formula="?f10 / ?f7"/><draw:equation draw:name="f35" draw:formula="?f12 / ?f6"/><draw:equation draw:name="f36" draw:formula="?f14 / ?f6"/><draw:equation draw:name="f37" draw:formula="?f15 / ?f7"/><draw:equation draw:name="f38" draw:formula="?f17 / ?f6"/><draw:equation draw:name="f39" draw:formula="?f19 / ?f6"/><draw:equation draw:name="f40" draw:formula="?f20 / ?f7"/><draw:equation draw:name="f41" draw:formula="?f22 / ?f6"/><draw:equation draw:name="f42" draw:formula="?f24 / ?f6"/><draw:equation draw:name="f43" draw:formula="?f25 / ?f7"/><draw:equation draw:name="f44" draw:formula="?f27 / ?f6"/><draw:equation draw:name="f45" draw:formula="?f29 / ?f6"/><draw:equation draw:name="f46" draw:formula="?f30 / ?f7"/><draw:equation draw:name="f47" draw:formula="?f32 / ?f6"/><draw:equation draw:name="f48" draw:formula="0 / ?f6"/><draw:equation draw:name="f49" draw:formula="?f1 / ?f6"/><draw:equation draw:name="f50" draw:formula="0 / ?f7"/><draw:equation draw:name="f51" draw:formula="?f3 / ?f7"/></draw:enhanced-geometry></draw:custom-shape><draw:custom-shape svg:x="6.56181in" svg:y="1.73819in" svg:width="0.23542in" svg:height="0.26528in" draw:z-index="0" draw:id="id174" draw:style-name="a174" draw:name="Freeform 503"><svg:title/><svg:desc/><draw:enhanced-geometry draw:type="non-primitive" svg:viewBox="0 0 339 382" draw:enhanced-path="M 298 274 L 249 274 285 382 338 382 298 274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9"/><draw:equation draw:name="f7" draw:formula="?f4 / 382"/><draw:equation draw:name="f8" draw:formula="0 + 9747 - 9449"/><draw:equation draw:name="f9" draw:formula="?f8 * ?f5 / 339"/><draw:equation draw:name="f10" draw:formula="2777 * ?f4 / 382"/><draw:equation draw:name="f11" draw:formula="0 + 9698 - 9449"/><draw:equation draw:name="f12" draw:formula="?f11 * ?f5 / 339"/><draw:equation draw:name="f13" draw:formula="0 + 9734 - 9449"/><draw:equation draw:name="f14" draw:formula="?f13 * ?f5 / 339"/><draw:equation draw:name="f15" draw:formula="2885 * ?f4 / 382"/><draw:equation draw:name="f16" draw:formula="0 + 9787 - 9449"/><draw:equation draw:name="f17" draw:formula="?f16 * ?f5 / 339"/><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6.56181in" svg:y="1.73819in" svg:width="0.23542in" svg:height="0.26528in" draw:z-index="0" draw:id="id175" draw:style-name="a175" draw:name="Freeform 502"><svg:title/><svg:desc/><draw:enhanced-geometry draw:type="non-primitive" svg:viewBox="0 0 339 382" draw:enhanced-path="M 215 51 L 170 51 235 231 282 231 215 51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9"/><draw:equation draw:name="f7" draw:formula="?f4 / 382"/><draw:equation draw:name="f8" draw:formula="0 + 9664 - 9449"/><draw:equation draw:name="f9" draw:formula="?f8 * ?f5 / 339"/><draw:equation draw:name="f10" draw:formula="2554 * ?f4 / 382"/><draw:equation draw:name="f11" draw:formula="0 + 9619 - 9449"/><draw:equation draw:name="f12" draw:formula="?f11 * ?f5 / 339"/><draw:equation draw:name="f13" draw:formula="0 + 9684 - 9449"/><draw:equation draw:name="f14" draw:formula="?f13 * ?f5 / 339"/><draw:equation draw:name="f15" draw:formula="2734 * ?f4 / 382"/><draw:equation draw:name="f16" draw:formula="0 + 9731 - 9449"/><draw:equation draw:name="f17" draw:formula="?f16 * ?f5 / 339"/><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g><draw:g draw:z-index="251732992" draw:name="Group 490" draw:id="id187" draw:style-name="a187"><svg:title/><svg:desc/><draw:custom-shape svg:x="6.55347in" svg:y="1.73194in" svg:width="0.25208in" svg:height="0.27708in" draw:z-index="0" draw:id="id177" draw:style-name="a177" draw:name="Freeform 500"><svg:title/><svg:desc/><draw:enhanced-geometry draw:type="non-primitive" svg:viewBox="0 0 363 399" draw:enhanced-path="M 216 0 L 149 0 0 398 65 398 65 391 57 388 60 381 24 381 161 16 222 16 216 0 Z N" draw:text-areas="?f47 ?f49 ?f48 ?f50" draw:glue-points="?f32 ?f33 ?f34 ?f33 ?f35 ?f36 ?f37 ?f36 ?f37 ?f38 ?f39 ?f40 ?f41 ?f42 ?f43 ?f42 ?f44 ?f45 ?f46 ?f45 ?f32 ?f33"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9653 - 9437"/><draw:equation draw:name="f9" draw:formula="?f8 * ?f5 / 363"/><draw:equation draw:name="f10" draw:formula="2494 * ?f4 / 399"/><draw:equation draw:name="f11" draw:formula="0 + 9586 - 9437"/><draw:equation draw:name="f12" draw:formula="?f11 * ?f5 / 363"/><draw:equation draw:name="f13" draw:formula="0 + 9437 - 9437"/><draw:equation draw:name="f14" draw:formula="?f13 * ?f5 / 363"/><draw:equation draw:name="f15" draw:formula="2892 * ?f4 / 399"/><draw:equation draw:name="f16" draw:formula="0 + 9502 - 9437"/><draw:equation draw:name="f17" draw:formula="?f16 * ?f5 / 363"/><draw:equation draw:name="f18" draw:formula="2885 * ?f4 / 399"/><draw:equation draw:name="f19" draw:formula="0 + 9494 - 9437"/><draw:equation draw:name="f20" draw:formula="?f19 * ?f5 / 363"/><draw:equation draw:name="f21" draw:formula="2882 * ?f4 / 399"/><draw:equation draw:name="f22" draw:formula="0 + 9497 - 9437"/><draw:equation draw:name="f23" draw:formula="?f22 * ?f5 / 363"/><draw:equation draw:name="f24" draw:formula="2875 * ?f4 / 399"/><draw:equation draw:name="f25" draw:formula="0 + 9461 - 9437"/><draw:equation draw:name="f26" draw:formula="?f25 * ?f5 / 363"/><draw:equation draw:name="f27" draw:formula="0 + 9598 - 9437"/><draw:equation draw:name="f28" draw:formula="?f27 * ?f5 / 363"/><draw:equation draw:name="f29" draw:formula="2510 * ?f4 / 399"/><draw:equation draw:name="f30" draw:formula="0 + 9659 - 9437"/><draw:equation draw:name="f31" draw:formula="?f30 * ?f5 / 363"/><draw:equation draw:name="f32" draw:formula="?f9 / ?f6"/><draw:equation draw:name="f33" draw:formula="?f10 / ?f7"/><draw:equation draw:name="f34" draw:formula="?f12 / ?f6"/><draw:equation draw:name="f35" draw:formula="?f14 / ?f6"/><draw:equation draw:name="f36" draw:formula="?f15 / ?f7"/><draw:equation draw:name="f37" draw:formula="?f17 / ?f6"/><draw:equation draw:name="f38" draw:formula="?f18 / ?f7"/><draw:equation draw:name="f39" draw:formula="?f20 / ?f6"/><draw:equation draw:name="f40" draw:formula="?f21 / ?f7"/><draw:equation draw:name="f41" draw:formula="?f23 / ?f6"/><draw:equation draw:name="f42" draw:formula="?f24 / ?f7"/><draw:equation draw:name="f43" draw:formula="?f26 / ?f6"/><draw:equation draw:name="f44" draw:formula="?f28 / ?f6"/><draw:equation draw:name="f45" draw:formula="?f29 / ?f7"/><draw:equation draw:name="f46" draw:formula="?f31 / ?f6"/><draw:equation draw:name="f47" draw:formula="0 / ?f6"/><draw:equation draw:name="f48" draw:formula="?f1 / ?f6"/><draw:equation draw:name="f49" draw:formula="0 / ?f7"/><draw:equation draw:name="f50" draw:formula="?f3 / ?f7"/></draw:enhanced-geometry></draw:custom-shape><draw:custom-shape svg:x="6.55347in" svg:y="1.73194in" svg:width="0.25208in" svg:height="0.27708in" draw:z-index="0" draw:id="id178" draw:style-name="a178" draw:name="Freeform 499"><svg:title/><svg:desc/><draw:enhanced-geometry draw:type="non-primitive" svg:viewBox="0 0 363 399" draw:enhanced-path="M 78 381 L 65 381 65 398 72 398 78 381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9515 - 9437"/><draw:equation draw:name="f9" draw:formula="?f8 * ?f5 / 363"/><draw:equation draw:name="f10" draw:formula="2875 * ?f4 / 399"/><draw:equation draw:name="f11" draw:formula="0 + 9502 - 9437"/><draw:equation draw:name="f12" draw:formula="?f11 * ?f5 / 363"/><draw:equation draw:name="f13" draw:formula="2892 * ?f4 / 399"/><draw:equation draw:name="f14" draw:formula="0 + 9509 - 9437"/><draw:equation draw:name="f15" draw:formula="?f14 * ?f5 / 363"/><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6.55347in" svg:y="1.73194in" svg:width="0.25208in" svg:height="0.27708in" draw:z-index="0" draw:id="id179" draw:style-name="a179" draw:name="Freeform 498"><svg:title/><svg:desc/><draw:enhanced-geometry draw:type="non-primitive" svg:viewBox="0 0 363 399" draw:enhanced-path="M 272 292 L 254 292 293 398 362 398 356 381 305 381 272 292 Z N" draw:text-areas="?f32 ?f34 ?f33 ?f35" draw:glue-points="?f23 ?f24 ?f25 ?f24 ?f26 ?f27 ?f28 ?f27 ?f29 ?f30 ?f31 ?f30 ?f23 ?f24"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9709 - 9437"/><draw:equation draw:name="f9" draw:formula="?f8 * ?f5 / 363"/><draw:equation draw:name="f10" draw:formula="2786 * ?f4 / 399"/><draw:equation draw:name="f11" draw:formula="0 + 9691 - 9437"/><draw:equation draw:name="f12" draw:formula="?f11 * ?f5 / 363"/><draw:equation draw:name="f13" draw:formula="0 + 9730 - 9437"/><draw:equation draw:name="f14" draw:formula="?f13 * ?f5 / 363"/><draw:equation draw:name="f15" draw:formula="2892 * ?f4 / 399"/><draw:equation draw:name="f16" draw:formula="0 + 9799 - 9437"/><draw:equation draw:name="f17" draw:formula="?f16 * ?f5 / 363"/><draw:equation draw:name="f18" draw:formula="0 + 9793 - 9437"/><draw:equation draw:name="f19" draw:formula="?f18 * ?f5 / 363"/><draw:equation draw:name="f20" draw:formula="2875 * ?f4 / 399"/><draw:equation draw:name="f21" draw:formula="0 + 9742 - 9437"/><draw:equation draw:name="f22" draw:formula="?f21 * ?f5 / 363"/><draw:equation draw:name="f23" draw:formula="?f9 / ?f6"/><draw:equation draw:name="f24" draw:formula="?f10 / ?f7"/><draw:equation draw:name="f25" draw:formula="?f12 / ?f6"/><draw:equation draw:name="f26" draw:formula="?f14 / ?f6"/><draw:equation draw:name="f27" draw:formula="?f15 / ?f7"/><draw:equation draw:name="f28" draw:formula="?f17 / ?f6"/><draw:equation draw:name="f29" draw:formula="?f19 / ?f6"/><draw:equation draw:name="f30" draw:formula="?f20 / ?f7"/><draw:equation draw:name="f31" draw:formula="?f22 / ?f6"/><draw:equation draw:name="f32" draw:formula="0 / ?f6"/><draw:equation draw:name="f33" draw:formula="?f1 / ?f6"/><draw:equation draw:name="f34" draw:formula="0 / ?f7"/><draw:equation draw:name="f35" draw:formula="?f3 / ?f7"/></draw:enhanced-geometry></draw:custom-shape><draw:custom-shape svg:x="6.55347in" svg:y="1.73194in" svg:width="0.25208in" svg:height="0.27708in" draw:z-index="0" draw:id="id180" draw:style-name="a180" draw:name="Freeform 497"><svg:title/><svg:desc/><draw:enhanced-geometry draw:type="non-primitive" svg:viewBox="0 0 363 399" draw:enhanced-path="M 266 276 L 98 276 57 388 65 391 65 381 78 381 108 292 272 292 266 276 Z N" draw:text-areas="?f39 ?f41 ?f40 ?f42" draw:glue-points="?f27 ?f28 ?f29 ?f28 ?f30 ?f31 ?f32 ?f33 ?f32 ?f34 ?f35 ?f34 ?f36 ?f37 ?f38 ?f37 ?f27 ?f28"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9703 - 9437"/><draw:equation draw:name="f9" draw:formula="?f8 * ?f5 / 363"/><draw:equation draw:name="f10" draw:formula="2770 * ?f4 / 399"/><draw:equation draw:name="f11" draw:formula="0 + 9535 - 9437"/><draw:equation draw:name="f12" draw:formula="?f11 * ?f5 / 363"/><draw:equation draw:name="f13" draw:formula="0 + 9494 - 9437"/><draw:equation draw:name="f14" draw:formula="?f13 * ?f5 / 363"/><draw:equation draw:name="f15" draw:formula="2882 * ?f4 / 399"/><draw:equation draw:name="f16" draw:formula="0 + 9502 - 9437"/><draw:equation draw:name="f17" draw:formula="?f16 * ?f5 / 363"/><draw:equation draw:name="f18" draw:formula="2885 * ?f4 / 399"/><draw:equation draw:name="f19" draw:formula="2875 * ?f4 / 399"/><draw:equation draw:name="f20" draw:formula="0 + 9515 - 9437"/><draw:equation draw:name="f21" draw:formula="?f20 * ?f5 / 363"/><draw:equation draw:name="f22" draw:formula="0 + 9545 - 9437"/><draw:equation draw:name="f23" draw:formula="?f22 * ?f5 / 363"/><draw:equation draw:name="f24" draw:formula="2786 * ?f4 / 399"/><draw:equation draw:name="f25" draw:formula="0 + 9709 - 9437"/><draw:equation draw:name="f26" draw:formula="?f25 * ?f5 / 363"/><draw:equation draw:name="f27" draw:formula="?f9 / ?f6"/><draw:equation draw:name="f28" draw:formula="?f10 / ?f7"/><draw:equation draw:name="f29" draw:formula="?f12 / ?f6"/><draw:equation draw:name="f30" draw:formula="?f14 / ?f6"/><draw:equation draw:name="f31" draw:formula="?f15 / ?f7"/><draw:equation draw:name="f32" draw:formula="?f17 / ?f6"/><draw:equation draw:name="f33" draw:formula="?f18 / ?f7"/><draw:equation draw:name="f34" draw:formula="?f19 / ?f7"/><draw:equation draw:name="f35" draw:formula="?f21 / ?f6"/><draw:equation draw:name="f36" draw:formula="?f23 / ?f6"/><draw:equation draw:name="f37" draw:formula="?f24 / ?f7"/><draw:equation draw:name="f38" draw:formula="?f26 / ?f6"/><draw:equation draw:name="f39" draw:formula="0 / ?f6"/><draw:equation draw:name="f40" draw:formula="?f1 / ?f6"/><draw:equation draw:name="f41" draw:formula="0 / ?f7"/><draw:equation draw:name="f42" draw:formula="?f3 / ?f7"/></draw:enhanced-geometry></draw:custom-shape><draw:custom-shape svg:x="6.55347in" svg:y="1.73194in" svg:width="0.25208in" svg:height="0.27708in" draw:z-index="0" draw:id="id181" draw:style-name="a181" draw:name="Freeform 496"><svg:title/><svg:desc/><draw:enhanced-geometry draw:type="non-primitive" svg:viewBox="0 0 363 399" draw:enhanced-path="M 222 16 L 204 16 338 381 356 381 222 16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9659 - 9437"/><draw:equation draw:name="f9" draw:formula="?f8 * ?f5 / 363"/><draw:equation draw:name="f10" draw:formula="2510 * ?f4 / 399"/><draw:equation draw:name="f11" draw:formula="0 + 9641 - 9437"/><draw:equation draw:name="f12" draw:formula="?f11 * ?f5 / 363"/><draw:equation draw:name="f13" draw:formula="0 + 9775 - 9437"/><draw:equation draw:name="f14" draw:formula="?f13 * ?f5 / 363"/><draw:equation draw:name="f15" draw:formula="2875 * ?f4 / 399"/><draw:equation draw:name="f16" draw:formula="0 + 9793 - 9437"/><draw:equation draw:name="f17" draw:formula="?f16 * ?f5 / 363"/><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6.55347in" svg:y="1.73194in" svg:width="0.25208in" svg:height="0.27708in" draw:z-index="0" draw:id="id182" draw:style-name="a182" draw:name="Freeform 495"><svg:title/><svg:desc/><draw:enhanced-geometry draw:type="non-primitive" svg:viewBox="0 0 363 399" draw:enhanced-path="M 182 36 L 105 249 259 249 253 232 129 232 182 82 175 62 189 57 182 36 Z N" draw:text-areas="?f41 ?f43 ?f42 ?f44" draw:glue-points="?f28 ?f29 ?f30 ?f31 ?f32 ?f31 ?f33 ?f34 ?f35 ?f34 ?f28 ?f36 ?f37 ?f38 ?f39 ?f40 ?f28 ?f29"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9619 - 9437"/><draw:equation draw:name="f9" draw:formula="?f8 * ?f5 / 363"/><draw:equation draw:name="f10" draw:formula="2530 * ?f4 / 399"/><draw:equation draw:name="f11" draw:formula="0 + 9542 - 9437"/><draw:equation draw:name="f12" draw:formula="?f11 * ?f5 / 363"/><draw:equation draw:name="f13" draw:formula="2743 * ?f4 / 399"/><draw:equation draw:name="f14" draw:formula="0 + 9696 - 9437"/><draw:equation draw:name="f15" draw:formula="?f14 * ?f5 / 363"/><draw:equation draw:name="f16" draw:formula="0 + 9690 - 9437"/><draw:equation draw:name="f17" draw:formula="?f16 * ?f5 / 363"/><draw:equation draw:name="f18" draw:formula="2726 * ?f4 / 399"/><draw:equation draw:name="f19" draw:formula="0 + 9566 - 9437"/><draw:equation draw:name="f20" draw:formula="?f19 * ?f5 / 363"/><draw:equation draw:name="f21" draw:formula="2576 * ?f4 / 399"/><draw:equation draw:name="f22" draw:formula="0 + 9612 - 9437"/><draw:equation draw:name="f23" draw:formula="?f22 * ?f5 / 363"/><draw:equation draw:name="f24" draw:formula="2556 * ?f4 / 399"/><draw:equation draw:name="f25" draw:formula="0 + 9626 - 9437"/><draw:equation draw:name="f26" draw:formula="?f25 * ?f5 / 363"/><draw:equation draw:name="f27" draw:formula="2551 * ?f4 / 399"/><draw:equation draw:name="f28" draw:formula="?f9 / ?f6"/><draw:equation draw:name="f29" draw:formula="?f10 / ?f7"/><draw:equation draw:name="f30" draw:formula="?f12 / ?f6"/><draw:equation draw:name="f31" draw:formula="?f13 / ?f7"/><draw:equation draw:name="f32" draw:formula="?f15 / ?f6"/><draw:equation draw:name="f33" draw:formula="?f17 / ?f6"/><draw:equation draw:name="f34" draw:formula="?f18 / ?f7"/><draw:equation draw:name="f35" draw:formula="?f20 / ?f6"/><draw:equation draw:name="f36" draw:formula="?f21 / ?f7"/><draw:equation draw:name="f37" draw:formula="?f23 / ?f6"/><draw:equation draw:name="f38" draw:formula="?f24 / ?f7"/><draw:equation draw:name="f39" draw:formula="?f26 / ?f6"/><draw:equation draw:name="f40" draw:formula="?f27 / ?f7"/><draw:equation draw:name="f41" draw:formula="0 / ?f6"/><draw:equation draw:name="f42" draw:formula="?f1 / ?f6"/><draw:equation draw:name="f43" draw:formula="0 / ?f7"/><draw:equation draw:name="f44" draw:formula="?f3 / ?f7"/></draw:enhanced-geometry></draw:custom-shape><draw:custom-shape svg:x="6.55347in" svg:y="1.73194in" svg:width="0.25208in" svg:height="0.27708in" draw:z-index="0" draw:id="id183" draw:style-name="a183" draw:name="Freeform 494"><svg:title/><svg:desc/><draw:enhanced-geometry draw:type="non-primitive" svg:viewBox="0 0 363 399" draw:enhanced-path="M 189 57 L 182 60 189 62 182 82 235 232 253 232 189 57 Z N" draw:text-areas="?f30 ?f32 ?f31 ?f33" draw:glue-points="?f21 ?f22 ?f23 ?f24 ?f21 ?f25 ?f23 ?f26 ?f27 ?f28 ?f29 ?f28 ?f21 ?f22"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9626 - 9437"/><draw:equation draw:name="f9" draw:formula="?f8 * ?f5 / 363"/><draw:equation draw:name="f10" draw:formula="2551 * ?f4 / 399"/><draw:equation draw:name="f11" draw:formula="0 + 9619 - 9437"/><draw:equation draw:name="f12" draw:formula="?f11 * ?f5 / 363"/><draw:equation draw:name="f13" draw:formula="2554 * ?f4 / 399"/><draw:equation draw:name="f14" draw:formula="2556 * ?f4 / 399"/><draw:equation draw:name="f15" draw:formula="2576 * ?f4 / 399"/><draw:equation draw:name="f16" draw:formula="0 + 9672 - 9437"/><draw:equation draw:name="f17" draw:formula="?f16 * ?f5 / 363"/><draw:equation draw:name="f18" draw:formula="2726 * ?f4 / 399"/><draw:equation draw:name="f19" draw:formula="0 + 9690 - 9437"/><draw:equation draw:name="f20" draw:formula="?f19 * ?f5 / 363"/><draw:equation draw:name="f21" draw:formula="?f9 / ?f6"/><draw:equation draw:name="f22" draw:formula="?f10 / ?f7"/><draw:equation draw:name="f23" draw:formula="?f12 / ?f6"/><draw:equation draw:name="f24" draw:formula="?f13 / ?f7"/><draw:equation draw:name="f25" draw:formula="?f14 / ?f7"/><draw:equation draw:name="f26" draw:formula="?f15 / ?f7"/><draw:equation draw:name="f27" draw:formula="?f17 / ?f6"/><draw:equation draw:name="f28" draw:formula="?f18 / ?f7"/><draw:equation draw:name="f29" draw:formula="?f20 / ?f6"/><draw:equation draw:name="f30" draw:formula="0 / ?f6"/><draw:equation draw:name="f31" draw:formula="?f1 / ?f6"/><draw:equation draw:name="f32" draw:formula="0 / ?f7"/><draw:equation draw:name="f33" draw:formula="?f3 / ?f7"/></draw:enhanced-geometry></draw:custom-shape><draw:custom-shape svg:x="6.55347in" svg:y="1.73194in" svg:width="0.25208in" svg:height="0.27708in" draw:z-index="0" draw:id="id184" draw:style-name="a184" draw:name="Freeform 493"><svg:title/><svg:desc/><draw:enhanced-geometry draw:type="non-primitive" svg:viewBox="0 0 363 399" draw:enhanced-path="M 182 60 L 175 62 182 82 189 62 182 60 Z N" draw:text-areas="?f23 ?f25 ?f24 ?f26" draw:glue-points="?f17 ?f18 ?f19 ?f20 ?f17 ?f21 ?f22 ?f20 ?f17 ?f18"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draw:equation draw:name="f7" draw:formula="?f4 / 399"/><draw:equation draw:name="f8" draw:formula="0 + 9619 - 9437"/><draw:equation draw:name="f9" draw:formula="?f8 * ?f5 / 363"/><draw:equation draw:name="f10" draw:formula="2554 * ?f4 / 399"/><draw:equation draw:name="f11" draw:formula="0 + 9612 - 9437"/><draw:equation draw:name="f12" draw:formula="?f11 * ?f5 / 363"/><draw:equation draw:name="f13" draw:formula="2556 * ?f4 / 399"/><draw:equation draw:name="f14" draw:formula="2576 * ?f4 / 399"/><draw:equation draw:name="f15" draw:formula="0 + 9626 - 9437"/><draw:equation draw:name="f16" draw:formula="?f15 * ?f5 / 363"/><draw:equation draw:name="f17" draw:formula="?f9 / ?f6"/><draw:equation draw:name="f18" draw:formula="?f10 / ?f7"/><draw:equation draw:name="f19" draw:formula="?f12 / ?f6"/><draw:equation draw:name="f20" draw:formula="?f13 / ?f7"/><draw:equation draw:name="f21" draw:formula="?f14 / ?f7"/><draw:equation draw:name="f22" draw:formula="?f16 / ?f6"/><draw:equation draw:name="f23" draw:formula="0 / ?f6"/><draw:equation draw:name="f24" draw:formula="?f1 / ?f6"/><draw:equation draw:name="f25" draw:formula="0 / ?f7"/><draw:equation draw:name="f26" draw:formula="?f3 / ?f7"/></draw:enhanced-geometry></draw:custom-shape><draw:frame draw:id="id185" draw:style-name="a185" draw:name="Picture 492" svg:x="1.25694in" svg:y="2.76319in" svg:width="3.44028in" svg:height="0.13681in" style:rel-width="scale" style:rel-height="scale"><draw:image xlink:href="media/image11.png" xlink:type="simple" xlink:show="embed" xlink:actuate="onLoad"/><svg:title/><svg:desc/></draw:frame><draw:frame draw:id="id186" draw:style-name="a186" draw:name="Picture 491" svg:x="4.71736in" svg:y="2.76458in" svg:width="1.76389in" svg:height="0.13056in" style:rel-width="scale" style:rel-height="scale"><draw:image xlink:href="media/image12.png" xlink:type="simple" xlink:show="embed" xlink:actuate="onLoad"/><svg:title/><svg:desc/></draw:frame></draw:g><draw:g draw:z-index="251734016" draw:name="Group 486" draw:id="id191" draw:style-name="a191"><svg:title/><svg:desc/><draw:custom-shape svg:x="1.24861in" svg:y="3.13681in" svg:width="0.07222in" svg:height="0.09861in" draw:z-index="0" draw:id="id188" draw:style-name="a188" draw:name="Freeform 489"><svg:title/><svg:desc/><draw:enhanced-geometry draw:type="non-primitive" svg:viewBox="0 0 104 142" draw:enhanced-path="M 76 0 L 55 0 45 2 31 7 24 12 19 19 12 24 9 33 4 41 2 50 0 62 0 84 36 139 45 141 79 141 84 139 86 139 91 137 93 137 96 134 98 134 98 132 100 132 100 129 103 127 103 117 55 117 52 115 43 110 40 108 33 93 31 86 31 57 33 50 43 31 48 29 50 26 55 24 103 24 103 17 100 14 100 12 96 7 93 7 91 5 88 5 86 2 79 2 76 0 Z N" draw:text-areas="?f154 ?f156 ?f155 ?f157" draw:glue-points="?f95 ?f96 ?f97 ?f96 ?f98 ?f99 ?f100 ?f101 ?f102 ?f103 ?f104 ?f105 ?f106 ?f107 ?f108 ?f109 ?f110 ?f111 ?f112 ?f113 ?f114 ?f115 ?f114 ?f116 ?f117 ?f118 ?f98 ?f119 ?f120 ?f119 ?f121 ?f118 ?f122 ?f118 ?f123 ?f124 ?f125 ?f124 ?f126 ?f127 ?f128 ?f127 ?f128 ?f129 ?f130 ?f129 ?f130 ?f131 ?f132 ?f133 ?f132 ?f134 ?f97 ?f134 ?f135 ?f136 ?f137 ?f138 ?f139 ?f140 ?f141 ?f142 ?f100 ?f143 ?f100 ?f144 ?f141 ?f113 ?f137 ?f145 ?f146 ?f147 ?f148 ?f149 ?f97 ?f107 ?f132 ?f107 ?f132 ?f150 ?f130 ?f151 ?f130 ?f103 ?f126 ?f101 ?f125 ?f101 ?f123 ?f152 ?f153 ?f152 ?f122 ?f99 ?f120 ?f99 ?f95 ?f96" draw:glue-point-leaving-directions="-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42"/><draw:equation draw:name="f8" draw:formula="0 + 1874 - 1798"/><draw:equation draw:name="f9" draw:formula="?f8 * ?f5 / 104"/><draw:equation draw:name="f10" draw:formula="4517 * ?f4 / 142"/><draw:equation draw:name="f11" draw:formula="0 + 1853 - 1798"/><draw:equation draw:name="f12" draw:formula="?f11 * ?f5 / 104"/><draw:equation draw:name="f13" draw:formula="0 + 1843 - 1798"/><draw:equation draw:name="f14" draw:formula="?f13 * ?f5 / 104"/><draw:equation draw:name="f15" draw:formula="4519 * ?f4 / 142"/><draw:equation draw:name="f16" draw:formula="0 + 1829 - 1798"/><draw:equation draw:name="f17" draw:formula="?f16 * ?f5 / 104"/><draw:equation draw:name="f18" draw:formula="4524 * ?f4 / 142"/><draw:equation draw:name="f19" draw:formula="0 + 1822 - 1798"/><draw:equation draw:name="f20" draw:formula="?f19 * ?f5 / 104"/><draw:equation draw:name="f21" draw:formula="4529 * ?f4 / 142"/><draw:equation draw:name="f22" draw:formula="0 + 1817 - 1798"/><draw:equation draw:name="f23" draw:formula="?f22 * ?f5 / 104"/><draw:equation draw:name="f24" draw:formula="4536 * ?f4 / 142"/><draw:equation draw:name="f25" draw:formula="0 + 1810 - 1798"/><draw:equation draw:name="f26" draw:formula="?f25 * ?f5 / 104"/><draw:equation draw:name="f27" draw:formula="4541 * ?f4 / 142"/><draw:equation draw:name="f28" draw:formula="0 + 1807 - 1798"/><draw:equation draw:name="f29" draw:formula="?f28 * ?f5 / 104"/><draw:equation draw:name="f30" draw:formula="4550 * ?f4 / 142"/><draw:equation draw:name="f31" draw:formula="0 + 1802 - 1798"/><draw:equation draw:name="f32" draw:formula="?f31 * ?f5 / 104"/><draw:equation draw:name="f33" draw:formula="4558 * ?f4 / 142"/><draw:equation draw:name="f34" draw:formula="0 + 1800 - 1798"/><draw:equation draw:name="f35" draw:formula="?f34 * ?f5 / 104"/><draw:equation draw:name="f36" draw:formula="4567 * ?f4 / 142"/><draw:equation draw:name="f37" draw:formula="0 + 1798 - 1798"/><draw:equation draw:name="f38" draw:formula="?f37 * ?f5 / 104"/><draw:equation draw:name="f39" draw:formula="4579 * ?f4 / 142"/><draw:equation draw:name="f40" draw:formula="4601 * ?f4 / 142"/><draw:equation draw:name="f41" draw:formula="0 + 1834 - 1798"/><draw:equation draw:name="f42" draw:formula="?f41 * ?f5 / 104"/><draw:equation draw:name="f43" draw:formula="4656 * ?f4 / 142"/><draw:equation draw:name="f44" draw:formula="4658 * ?f4 / 142"/><draw:equation draw:name="f45" draw:formula="0 + 1877 - 1798"/><draw:equation draw:name="f46" draw:formula="?f45 * ?f5 / 104"/><draw:equation draw:name="f47" draw:formula="0 + 1882 - 1798"/><draw:equation draw:name="f48" draw:formula="?f47 * ?f5 / 104"/><draw:equation draw:name="f49" draw:formula="0 + 1884 - 1798"/><draw:equation draw:name="f50" draw:formula="?f49 * ?f5 / 104"/><draw:equation draw:name="f51" draw:formula="0 + 1889 - 1798"/><draw:equation draw:name="f52" draw:formula="?f51 * ?f5 / 104"/><draw:equation draw:name="f53" draw:formula="4654 * ?f4 / 142"/><draw:equation draw:name="f54" draw:formula="0 + 1891 - 1798"/><draw:equation draw:name="f55" draw:formula="?f54 * ?f5 / 104"/><draw:equation draw:name="f56" draw:formula="0 + 1894 - 1798"/><draw:equation draw:name="f57" draw:formula="?f56 * ?f5 / 104"/><draw:equation draw:name="f58" draw:formula="4651 * ?f4 / 142"/><draw:equation draw:name="f59" draw:formula="0 + 1896 - 1798"/><draw:equation draw:name="f60" draw:formula="?f59 * ?f5 / 104"/><draw:equation draw:name="f61" draw:formula="4649 * ?f4 / 142"/><draw:equation draw:name="f62" draw:formula="0 + 1898 - 1798"/><draw:equation draw:name="f63" draw:formula="?f62 * ?f5 / 104"/><draw:equation draw:name="f64" draw:formula="4646 * ?f4 / 142"/><draw:equation draw:name="f65" draw:formula="0 + 1901 - 1798"/><draw:equation draw:name="f66" draw:formula="?f65 * ?f5 / 104"/><draw:equation draw:name="f67" draw:formula="4644 * ?f4 / 142"/><draw:equation draw:name="f68" draw:formula="4634 * ?f4 / 142"/><draw:equation draw:name="f69" draw:formula="0 + 1850 - 1798"/><draw:equation draw:name="f70" draw:formula="?f69 * ?f5 / 104"/><draw:equation draw:name="f71" draw:formula="4632 * ?f4 / 142"/><draw:equation draw:name="f72" draw:formula="0 + 1841 - 1798"/><draw:equation draw:name="f73" draw:formula="?f72 * ?f5 / 104"/><draw:equation draw:name="f74" draw:formula="4627 * ?f4 / 142"/><draw:equation draw:name="f75" draw:formula="0 + 1838 - 1798"/><draw:equation draw:name="f76" draw:formula="?f75 * ?f5 / 104"/><draw:equation draw:name="f77" draw:formula="4625 * ?f4 / 142"/><draw:equation draw:name="f78" draw:formula="0 + 1831 - 1798"/><draw:equation draw:name="f79" draw:formula="?f78 * ?f5 / 104"/><draw:equation draw:name="f80" draw:formula="4610 * ?f4 / 142"/><draw:equation draw:name="f81" draw:formula="4603 * ?f4 / 142"/><draw:equation draw:name="f82" draw:formula="4574 * ?f4 / 142"/><draw:equation draw:name="f83" draw:formula="4548 * ?f4 / 142"/><draw:equation draw:name="f84" draw:formula="0 + 1846 - 1798"/><draw:equation draw:name="f85" draw:formula="?f84 * ?f5 / 104"/><draw:equation draw:name="f86" draw:formula="4546 * ?f4 / 142"/><draw:equation draw:name="f87" draw:formula="0 + 1848 - 1798"/><draw:equation draw:name="f88" draw:formula="?f87 * ?f5 / 104"/><draw:equation draw:name="f89" draw:formula="4543 * ?f4 / 142"/><draw:equation draw:name="f90" draw:formula="4534 * ?f4 / 142"/><draw:equation draw:name="f91" draw:formula="4531 * ?f4 / 142"/><draw:equation draw:name="f92" draw:formula="4522 * ?f4 / 142"/><draw:equation draw:name="f93" draw:formula="0 + 1886 - 1798"/><draw:equation draw:name="f94" draw:formula="?f93 * ?f5 / 104"/><draw:equation draw:name="f95" draw:formula="?f9 / ?f6"/><draw:equation draw:name="f96" draw:formula="?f10 / ?f7"/><draw:equation draw:name="f97" draw:formula="?f12 / ?f6"/><draw:equation draw:name="f98" draw:formula="?f14 / ?f6"/><draw:equation draw:name="f99" draw:formula="?f15 / ?f7"/><draw:equation draw:name="f100" draw:formula="?f17 / ?f6"/><draw:equation draw:name="f101" draw:formula="?f18 / ?f7"/><draw:equation draw:name="f102" draw:formula="?f20 / ?f6"/><draw:equation draw:name="f103" draw:formula="?f21 / ?f7"/><draw:equation draw:name="f104" draw:formula="?f23 / ?f6"/><draw:equation draw:name="f105" draw:formula="?f24 / ?f7"/><draw:equation draw:name="f106" draw:formula="?f26 / ?f6"/><draw:equation draw:name="f107" draw:formula="?f27 / ?f7"/><draw:equation draw:name="f108" draw:formula="?f29 / ?f6"/><draw:equation draw:name="f109" draw:formula="?f30 / ?f7"/><draw:equation draw:name="f110" draw:formula="?f32 / ?f6"/><draw:equation draw:name="f111" draw:formula="?f33 / ?f7"/><draw:equation draw:name="f112" draw:formula="?f35 / ?f6"/><draw:equation draw:name="f113" draw:formula="?f36 / ?f7"/><draw:equation draw:name="f114" draw:formula="?f38 / ?f6"/><draw:equation draw:name="f115" draw:formula="?f39 / ?f7"/><draw:equation draw:name="f116" draw:formula="?f40 / ?f7"/><draw:equation draw:name="f117" draw:formula="?f42 / ?f6"/><draw:equation draw:name="f118" draw:formula="?f43 / ?f7"/><draw:equation draw:name="f119" draw:formula="?f44 / ?f7"/><draw:equation draw:name="f120" draw:formula="?f46 / ?f6"/><draw:equation draw:name="f121" draw:formula="?f48 / ?f6"/><draw:equation draw:name="f122" draw:formula="?f50 / ?f6"/><draw:equation draw:name="f123" draw:formula="?f52 / ?f6"/><draw:equation draw:name="f124" draw:formula="?f53 / ?f7"/><draw:equation draw:name="f125" draw:formula="?f55 / ?f6"/><draw:equation draw:name="f126" draw:formula="?f57 / ?f6"/><draw:equation draw:name="f127" draw:formula="?f58 / ?f7"/><draw:equation draw:name="f128" draw:formula="?f60 / ?f6"/><draw:equation draw:name="f129" draw:formula="?f61 / ?f7"/><draw:equation draw:name="f130" draw:formula="?f63 / ?f6"/><draw:equation draw:name="f131" draw:formula="?f64 / ?f7"/><draw:equation draw:name="f132" draw:formula="?f66 / ?f6"/><draw:equation draw:name="f133" draw:formula="?f67 / ?f7"/><draw:equation draw:name="f134" draw:formula="?f68 / ?f7"/><draw:equation draw:name="f135" draw:formula="?f70 / ?f6"/><draw:equation draw:name="f136" draw:formula="?f71 / ?f7"/><draw:equation draw:name="f137" draw:formula="?f73 / ?f6"/><draw:equation draw:name="f138" draw:formula="?f74 / ?f7"/><draw:equation draw:name="f139" draw:formula="?f76 / ?f6"/><draw:equation draw:name="f140" draw:formula="?f77 / ?f7"/><draw:equation draw:name="f141" draw:formula="?f79 / ?f6"/><draw:equation draw:name="f142" draw:formula="?f80 / ?f7"/><draw:equation draw:name="f143" draw:formula="?f81 / ?f7"/><draw:equation draw:name="f144" draw:formula="?f82 / ?f7"/><draw:equation draw:name="f145" draw:formula="?f83 / ?f7"/><draw:equation draw:name="f146" draw:formula="?f85 / ?f6"/><draw:equation draw:name="f147" draw:formula="?f86 / ?f7"/><draw:equation draw:name="f148" draw:formula="?f88 / ?f6"/><draw:equation draw:name="f149" draw:formula="?f89 / ?f7"/><draw:equation draw:name="f150" draw:formula="?f90 / ?f7"/><draw:equation draw:name="f151" draw:formula="?f91 / ?f7"/><draw:equation draw:name="f152" draw:formula="?f92 / ?f7"/><draw:equation draw:name="f153" draw:formula="?f94 / ?f6"/><draw:equation draw:name="f154" draw:formula="0 / ?f6"/><draw:equation draw:name="f155" draw:formula="?f1 / ?f6"/><draw:equation draw:name="f156" draw:formula="0 / ?f7"/><draw:equation draw:name="f157" draw:formula="?f3 / ?f7"/></draw:enhanced-geometry></draw:custom-shape><draw:custom-shape svg:x="1.24861in" svg:y="3.13681in" svg:width="0.07222in" svg:height="0.09861in" draw:z-index="0" draw:id="id189" draw:style-name="a189" draw:name="Freeform 488"><svg:title/><svg:desc/><draw:enhanced-geometry draw:type="non-primitive" svg:viewBox="0 0 104 142" draw:enhanced-path="M 100 108 L 96 108 93 110 91 110 86 115 84 115 79 117 103 117 103 110 100 108 Z N" draw:text-areas="?f40 ?f42 ?f41 ?f43" draw:glue-points="?f28 ?f29 ?f30 ?f29 ?f31 ?f32 ?f33 ?f32 ?f34 ?f35 ?f36 ?f35 ?f37 ?f38 ?f39 ?f38 ?f39 ?f32 ?f28 ?f29"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42"/><draw:equation draw:name="f8" draw:formula="0 + 1898 - 1798"/><draw:equation draw:name="f9" draw:formula="?f8 * ?f5 / 104"/><draw:equation draw:name="f10" draw:formula="4625 * ?f4 / 142"/><draw:equation draw:name="f11" draw:formula="0 + 1894 - 1798"/><draw:equation draw:name="f12" draw:formula="?f11 * ?f5 / 104"/><draw:equation draw:name="f13" draw:formula="0 + 1891 - 1798"/><draw:equation draw:name="f14" draw:formula="?f13 * ?f5 / 104"/><draw:equation draw:name="f15" draw:formula="4627 * ?f4 / 142"/><draw:equation draw:name="f16" draw:formula="0 + 1889 - 1798"/><draw:equation draw:name="f17" draw:formula="?f16 * ?f5 / 104"/><draw:equation draw:name="f18" draw:formula="0 + 1884 - 1798"/><draw:equation draw:name="f19" draw:formula="?f18 * ?f5 / 104"/><draw:equation draw:name="f20" draw:formula="4632 * ?f4 / 142"/><draw:equation draw:name="f21" draw:formula="0 + 1882 - 1798"/><draw:equation draw:name="f22" draw:formula="?f21 * ?f5 / 104"/><draw:equation draw:name="f23" draw:formula="0 + 1877 - 1798"/><draw:equation draw:name="f24" draw:formula="?f23 * ?f5 / 104"/><draw:equation draw:name="f25" draw:formula="4634 * ?f4 / 142"/><draw:equation draw:name="f26" draw:formula="0 + 1901 - 1798"/><draw:equation draw:name="f27" draw:formula="?f26 * ?f5 / 104"/><draw:equation draw:name="f28" draw:formula="?f9 / ?f6"/><draw:equation draw:name="f29" draw:formula="?f10 / ?f7"/><draw:equation draw:name="f30" draw:formula="?f12 / ?f6"/><draw:equation draw:name="f31" draw:formula="?f14 / ?f6"/><draw:equation draw:name="f32" draw:formula="?f15 / ?f7"/><draw:equation draw:name="f33" draw:formula="?f17 / ?f6"/><draw:equation draw:name="f34" draw:formula="?f19 / ?f6"/><draw:equation draw:name="f35" draw:formula="?f20 / ?f7"/><draw:equation draw:name="f36" draw:formula="?f22 / ?f6"/><draw:equation draw:name="f37" draw:formula="?f24 / ?f6"/><draw:equation draw:name="f38" draw:formula="?f25 / ?f7"/><draw:equation draw:name="f39" draw:formula="?f27 / ?f6"/><draw:equation draw:name="f40" draw:formula="0 / ?f6"/><draw:equation draw:name="f41" draw:formula="?f1 / ?f6"/><draw:equation draw:name="f42" draw:formula="0 / ?f7"/><draw:equation draw:name="f43" draw:formula="?f3 / ?f7"/></draw:enhanced-geometry></draw:custom-shape><draw:custom-shape svg:x="1.24861in" svg:y="3.13681in" svg:width="0.07222in" svg:height="0.09861in" draw:z-index="0" draw:id="id190" draw:style-name="a190" draw:name="Freeform 487"><svg:title/><svg:desc/><draw:enhanced-geometry draw:type="non-primitive" svg:viewBox="0 0 104 142" draw:enhanced-path="M 103 24 L 74 24 79 26 81 26 86 29 88 29 96 36 100 36 100 31 103 31 103 24 Z N" draw:text-areas="?f42 ?f44 ?f43 ?f45" draw:glue-points="?f29 ?f30 ?f31 ?f30 ?f32 ?f33 ?f34 ?f33 ?f35 ?f36 ?f37 ?f36 ?f38 ?f39 ?f40 ?f39 ?f40 ?f41 ?f29 ?f41 ?f29 ?f30"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42"/><draw:equation draw:name="f8" draw:formula="0 + 1901 - 1798"/><draw:equation draw:name="f9" draw:formula="?f8 * ?f5 / 104"/><draw:equation draw:name="f10" draw:formula="4541 * ?f4 / 142"/><draw:equation draw:name="f11" draw:formula="0 + 1872 - 1798"/><draw:equation draw:name="f12" draw:formula="?f11 * ?f5 / 104"/><draw:equation draw:name="f13" draw:formula="0 + 1877 - 1798"/><draw:equation draw:name="f14" draw:formula="?f13 * ?f5 / 104"/><draw:equation draw:name="f15" draw:formula="4543 * ?f4 / 142"/><draw:equation draw:name="f16" draw:formula="0 + 1879 - 1798"/><draw:equation draw:name="f17" draw:formula="?f16 * ?f5 / 104"/><draw:equation draw:name="f18" draw:formula="0 + 1884 - 1798"/><draw:equation draw:name="f19" draw:formula="?f18 * ?f5 / 104"/><draw:equation draw:name="f20" draw:formula="4546 * ?f4 / 142"/><draw:equation draw:name="f21" draw:formula="0 + 1886 - 1798"/><draw:equation draw:name="f22" draw:formula="?f21 * ?f5 / 104"/><draw:equation draw:name="f23" draw:formula="0 + 1894 - 1798"/><draw:equation draw:name="f24" draw:formula="?f23 * ?f5 / 104"/><draw:equation draw:name="f25" draw:formula="4553 * ?f4 / 142"/><draw:equation draw:name="f26" draw:formula="0 + 1898 - 1798"/><draw:equation draw:name="f27" draw:formula="?f26 * ?f5 / 104"/><draw:equation draw:name="f28" draw:formula="4548 * ?f4 / 142"/><draw:equation draw:name="f29" draw:formula="?f9 / ?f6"/><draw:equation draw:name="f30" draw:formula="?f10 / ?f7"/><draw:equation draw:name="f31" draw:formula="?f12 / ?f6"/><draw:equation draw:name="f32" draw:formula="?f14 / ?f6"/><draw:equation draw:name="f33" draw:formula="?f15 / ?f7"/><draw:equation draw:name="f34" draw:formula="?f17 / ?f6"/><draw:equation draw:name="f35" draw:formula="?f19 / ?f6"/><draw:equation draw:name="f36" draw:formula="?f20 / ?f7"/><draw:equation draw:name="f37" draw:formula="?f22 / ?f6"/><draw:equation draw:name="f38" draw:formula="?f24 / ?f6"/><draw:equation draw:name="f39" draw:formula="?f25 / ?f7"/><draw:equation draw:name="f40" draw:formula="?f27 / ?f6"/><draw:equation draw:name="f41" draw:formula="?f28 / ?f7"/><draw:equation draw:name="f42" draw:formula="0 / ?f6"/><draw:equation draw:name="f43" draw:formula="?f1 / ?f6"/><draw:equation draw:name="f44" draw:formula="0 / ?f7"/><draw:equation draw:name="f45" draw:formula="?f3 / ?f7"/></draw:enhanced-geometry></draw:custom-shape></draw:g><draw:g draw:z-index="251735040" draw:name="Group 483" draw:id="id194" draw:style-name="a194"><svg:title/><svg:desc/><draw:custom-shape svg:x="1.33333in" svg:y="3.13681in" svg:width="0.05694in" svg:height="0.09514in" draw:z-index="0" draw:id="id192" draw:style-name="a192" draw:name="Freeform 485"><svg:title/><svg:desc/><draw:enhanced-geometry draw:type="non-primitive" svg:viewBox="0 0 82 137" draw:enhanced-path="M 82 2 L 0 2 0 134 2 137 82 137 82 117 79 117 79 115 29 115 29 77 72 77 72 74 74 74 74 57 72 57 72 55 29 55 29 21 79 21 79 19 82 19 82 2 Z N" draw:text-areas="?f51 ?f53 ?f52 ?f54" draw:glue-points="?f33 ?f34 ?f35 ?f34 ?f35 ?f36 ?f37 ?f38 ?f33 ?f38 ?f33 ?f39 ?f40 ?f39 ?f40 ?f41 ?f42 ?f41 ?f42 ?f43 ?f44 ?f43 ?f44 ?f45 ?f46 ?f45 ?f46 ?f47 ?f44 ?f47 ?f44 ?f48 ?f42 ?f48 ?f42 ?f49 ?f40 ?f49 ?f40 ?f50 ?f33 ?f50 ?f33 ?f34" draw:glue-point-leaving-directions="-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2002 - 1920"/><draw:equation draw:name="f9" draw:formula="?f8 * ?f5 / 82"/><draw:equation draw:name="f10" draw:formula="4519 * ?f4 / 137"/><draw:equation draw:name="f11" draw:formula="0 + 1920 - 1920"/><draw:equation draw:name="f12" draw:formula="?f11 * ?f5 / 82"/><draw:equation draw:name="f13" draw:formula="4651 * ?f4 / 137"/><draw:equation draw:name="f14" draw:formula="0 + 1922 - 1920"/><draw:equation draw:name="f15" draw:formula="?f14 * ?f5 / 82"/><draw:equation draw:name="f16" draw:formula="4654 * ?f4 / 137"/><draw:equation draw:name="f17" draw:formula="4634 * ?f4 / 137"/><draw:equation draw:name="f18" draw:formula="0 + 1999 - 1920"/><draw:equation draw:name="f19" draw:formula="?f18 * ?f5 / 82"/><draw:equation draw:name="f20" draw:formula="4632 * ?f4 / 137"/><draw:equation draw:name="f21" draw:formula="0 + 1949 - 1920"/><draw:equation draw:name="f22" draw:formula="?f21 * ?f5 / 82"/><draw:equation draw:name="f23" draw:formula="4594 * ?f4 / 137"/><draw:equation draw:name="f24" draw:formula="0 + 1992 - 1920"/><draw:equation draw:name="f25" draw:formula="?f24 * ?f5 / 82"/><draw:equation draw:name="f26" draw:formula="4591 * ?f4 / 137"/><draw:equation draw:name="f27" draw:formula="0 + 1994 - 1920"/><draw:equation draw:name="f28" draw:formula="?f27 * ?f5 / 82"/><draw:equation draw:name="f29" draw:formula="4574 * ?f4 / 137"/><draw:equation draw:name="f30" draw:formula="4572 * ?f4 / 137"/><draw:equation draw:name="f31" draw:formula="4538 * ?f4 / 137"/><draw:equation draw:name="f32" draw:formula="4536 * ?f4 / 137"/><draw:equation draw:name="f33" draw:formula="?f9 / ?f6"/><draw:equation draw:name="f34" draw:formula="?f10 / ?f7"/><draw:equation draw:name="f35" draw:formula="?f12 / ?f6"/><draw:equation draw:name="f36" draw:formula="?f13 / ?f7"/><draw:equation draw:name="f37" draw:formula="?f15 / ?f6"/><draw:equation draw:name="f38" draw:formula="?f16 / ?f7"/><draw:equation draw:name="f39" draw:formula="?f17 / ?f7"/><draw:equation draw:name="f40" draw:formula="?f19 / ?f6"/><draw:equation draw:name="f41" draw:formula="?f20 / ?f7"/><draw:equation draw:name="f42" draw:formula="?f22 / ?f6"/><draw:equation draw:name="f43" draw:formula="?f23 / ?f7"/><draw:equation draw:name="f44" draw:formula="?f25 / ?f6"/><draw:equation draw:name="f45" draw:formula="?f26 / ?f7"/><draw:equation draw:name="f46" draw:formula="?f28 / ?f6"/><draw:equation draw:name="f47" draw:formula="?f29 / ?f7"/><draw:equation draw:name="f48" draw:formula="?f30 / ?f7"/><draw:equation draw:name="f49" draw:formula="?f31 / ?f7"/><draw:equation draw:name="f50" draw:formula="?f32 / ?f7"/><draw:equation draw:name="f51" draw:formula="0 / ?f6"/><draw:equation draw:name="f52" draw:formula="?f1 / ?f6"/><draw:equation draw:name="f53" draw:formula="0 / ?f7"/><draw:equation draw:name="f54" draw:formula="?f3 / ?f7"/></draw:enhanced-geometry></draw:custom-shape><draw:custom-shape svg:x="1.33333in" svg:y="3.13681in" svg:width="0.05694in" svg:height="0.09514in" draw:z-index="0" draw:id="id193" draw:style-name="a193" draw:name="Freeform 484"><svg:title/><svg:desc/><draw:enhanced-geometry draw:type="non-primitive" svg:viewBox="0 0 82 137" draw:enhanced-path="M 79 0 L 5 0 2 2 79 2 79 0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1999 - 1920"/><draw:equation draw:name="f9" draw:formula="?f8 * ?f5 / 82"/><draw:equation draw:name="f10" draw:formula="4517 * ?f4 / 137"/><draw:equation draw:name="f11" draw:formula="0 + 1925 - 1920"/><draw:equation draw:name="f12" draw:formula="?f11 * ?f5 / 82"/><draw:equation draw:name="f13" draw:formula="0 + 1922 - 1920"/><draw:equation draw:name="f14" draw:formula="?f13 * ?f5 / 82"/><draw:equation draw:name="f15" draw:formula="4519 * ?f4 / 137"/><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g><draw:g draw:z-index="251736064" draw:name="Group 477" draw:id="id200" draw:style-name="a200"><svg:title/><svg:desc/><draw:custom-shape svg:x="1.40694in" svg:y="3.13681in" svg:width="0.07222in" svg:height="0.09722in" draw:z-index="0" draw:id="id195" draw:style-name="a195" draw:name="Freeform 482"><svg:title/><svg:desc/><draw:enhanced-geometry draw:type="non-primitive" svg:viewBox="0 0 104 140" draw:enhanced-path="M 24 137 L 7 137 7 139 21 139 24 137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40"/><draw:equation draw:name="f8" draw:formula="0 + 2050 - 2026"/><draw:equation draw:name="f9" draw:formula="?f8 * ?f5 / 104"/><draw:equation draw:name="f10" draw:formula="4654 * ?f4 / 140"/><draw:equation draw:name="f11" draw:formula="0 + 2033 - 2026"/><draw:equation draw:name="f12" draw:formula="?f11 * ?f5 / 104"/><draw:equation draw:name="f13" draw:formula="4656 * ?f4 / 140"/><draw:equation draw:name="f14" draw:formula="0 + 2047 - 2026"/><draw:equation draw:name="f15" draw:formula="?f14 * ?f5 / 104"/><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1.40694in" svg:y="3.13681in" svg:width="0.07222in" svg:height="0.09722in" draw:z-index="0" draw:id="id196" draw:style-name="a196" draw:name="Freeform 481"><svg:title/><svg:desc/><draw:enhanced-geometry draw:type="non-primitive" svg:viewBox="0 0 104 140" draw:enhanced-path="M 100 137 L 76 137 79 139 98 139 100 137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40"/><draw:equation draw:name="f8" draw:formula="0 + 2126 - 2026"/><draw:equation draw:name="f9" draw:formula="?f8 * ?f5 / 104"/><draw:equation draw:name="f10" draw:formula="4654 * ?f4 / 140"/><draw:equation draw:name="f11" draw:formula="0 + 2102 - 2026"/><draw:equation draw:name="f12" draw:formula="?f11 * ?f5 / 104"/><draw:equation draw:name="f13" draw:formula="0 + 2105 - 2026"/><draw:equation draw:name="f14" draw:formula="?f13 * ?f5 / 104"/><draw:equation draw:name="f15" draw:formula="4656 * ?f4 / 140"/><draw:equation draw:name="f16" draw:formula="0 + 2124 - 2026"/><draw:equation draw:name="f17" draw:formula="?f16 * ?f5 / 104"/><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40694in" svg:y="3.13681in" svg:width="0.07222in" svg:height="0.09722in" draw:z-index="0" draw:id="id197" draw:style-name="a197" draw:name="Freeform 480"><svg:title/><svg:desc/><draw:enhanced-geometry draw:type="non-primitive" svg:viewBox="0 0 104 140" draw:enhanced-path="M 60 0 L 4 0 0 5 0 134 2 134 2 137 28 137 28 81 81 81 79 79 76 79 72 74 69 74 74 72 76 69 81 67 84 67 86 62 88 60 28 60 28 21 92 21 88 14 84 9 74 5 72 2 67 2 60 0 Z N" draw:text-areas="?f88 ?f90 ?f89 ?f91" draw:glue-points="?f56 ?f57 ?f58 ?f57 ?f59 ?f60 ?f59 ?f61 ?f62 ?f61 ?f62 ?f63 ?f64 ?f63 ?f64 ?f65 ?f66 ?f65 ?f67 ?f68 ?f69 ?f68 ?f70 ?f71 ?f72 ?f71 ?f73 ?f74 ?f69 ?f75 ?f66 ?f76 ?f77 ?f76 ?f78 ?f79 ?f80 ?f81 ?f64 ?f81 ?f64 ?f82 ?f83 ?f82 ?f80 ?f84 ?f77 ?f85 ?f73 ?f60 ?f70 ?f86 ?f87 ?f86 ?f56 ?f57" draw:glue-point-leaving-directions="-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40"/><draw:equation draw:name="f8" draw:formula="0 + 2086 - 2026"/><draw:equation draw:name="f9" draw:formula="?f8 * ?f5 / 104"/><draw:equation draw:name="f10" draw:formula="4517 * ?f4 / 140"/><draw:equation draw:name="f11" draw:formula="0 + 2030 - 2026"/><draw:equation draw:name="f12" draw:formula="?f11 * ?f5 / 104"/><draw:equation draw:name="f13" draw:formula="0 + 2026 - 2026"/><draw:equation draw:name="f14" draw:formula="?f13 * ?f5 / 104"/><draw:equation draw:name="f15" draw:formula="4522 * ?f4 / 140"/><draw:equation draw:name="f16" draw:formula="4651 * ?f4 / 140"/><draw:equation draw:name="f17" draw:formula="0 + 2028 - 2026"/><draw:equation draw:name="f18" draw:formula="?f17 * ?f5 / 104"/><draw:equation draw:name="f19" draw:formula="4654 * ?f4 / 140"/><draw:equation draw:name="f20" draw:formula="0 + 2054 - 2026"/><draw:equation draw:name="f21" draw:formula="?f20 * ?f5 / 104"/><draw:equation draw:name="f22" draw:formula="4598 * ?f4 / 140"/><draw:equation draw:name="f23" draw:formula="0 + 2107 - 2026"/><draw:equation draw:name="f24" draw:formula="?f23 * ?f5 / 104"/><draw:equation draw:name="f25" draw:formula="0 + 2105 - 2026"/><draw:equation draw:name="f26" draw:formula="?f25 * ?f5 / 104"/><draw:equation draw:name="f27" draw:formula="4596 * ?f4 / 140"/><draw:equation draw:name="f28" draw:formula="0 + 2102 - 2026"/><draw:equation draw:name="f29" draw:formula="?f28 * ?f5 / 104"/><draw:equation draw:name="f30" draw:formula="0 + 2098 - 2026"/><draw:equation draw:name="f31" draw:formula="?f30 * ?f5 / 104"/><draw:equation draw:name="f32" draw:formula="4591 * ?f4 / 140"/><draw:equation draw:name="f33" draw:formula="0 + 2095 - 2026"/><draw:equation draw:name="f34" draw:formula="?f33 * ?f5 / 104"/><draw:equation draw:name="f35" draw:formula="0 + 2100 - 2026"/><draw:equation draw:name="f36" draw:formula="?f35 * ?f5 / 104"/><draw:equation draw:name="f37" draw:formula="4589 * ?f4 / 140"/><draw:equation draw:name="f38" draw:formula="4586 * ?f4 / 140"/><draw:equation draw:name="f39" draw:formula="4584 * ?f4 / 140"/><draw:equation draw:name="f40" draw:formula="0 + 2110 - 2026"/><draw:equation draw:name="f41" draw:formula="?f40 * ?f5 / 104"/><draw:equation draw:name="f42" draw:formula="0 + 2112 - 2026"/><draw:equation draw:name="f43" draw:formula="?f42 * ?f5 / 104"/><draw:equation draw:name="f44" draw:formula="4579 * ?f4 / 140"/><draw:equation draw:name="f45" draw:formula="0 + 2114 - 2026"/><draw:equation draw:name="f46" draw:formula="?f45 * ?f5 / 104"/><draw:equation draw:name="f47" draw:formula="4577 * ?f4 / 140"/><draw:equation draw:name="f48" draw:formula="4538 * ?f4 / 140"/><draw:equation draw:name="f49" draw:formula="0 + 2118 - 2026"/><draw:equation draw:name="f50" draw:formula="?f49 * ?f5 / 104"/><draw:equation draw:name="f51" draw:formula="4531 * ?f4 / 140"/><draw:equation draw:name="f52" draw:formula="4526 * ?f4 / 140"/><draw:equation draw:name="f53" draw:formula="4519 * ?f4 / 140"/><draw:equation draw:name="f54" draw:formula="0 + 2093 - 2026"/><draw:equation draw:name="f55" draw:formula="?f54 * ?f5 / 104"/><draw:equation draw:name="f56" draw:formula="?f9 / ?f6"/><draw:equation draw:name="f57" draw:formula="?f10 / ?f7"/><draw:equation draw:name="f58" draw:formula="?f12 / ?f6"/><draw:equation draw:name="f59" draw:formula="?f14 / ?f6"/><draw:equation draw:name="f60" draw:formula="?f15 / ?f7"/><draw:equation draw:name="f61" draw:formula="?f16 / ?f7"/><draw:equation draw:name="f62" draw:formula="?f18 / ?f6"/><draw:equation draw:name="f63" draw:formula="?f19 / ?f7"/><draw:equation draw:name="f64" draw:formula="?f21 / ?f6"/><draw:equation draw:name="f65" draw:formula="?f22 / ?f7"/><draw:equation draw:name="f66" draw:formula="?f24 / ?f6"/><draw:equation draw:name="f67" draw:formula="?f26 / ?f6"/><draw:equation draw:name="f68" draw:formula="?f27 / ?f7"/><draw:equation draw:name="f69" draw:formula="?f29 / ?f6"/><draw:equation draw:name="f70" draw:formula="?f31 / ?f6"/><draw:equation draw:name="f71" draw:formula="?f32 / ?f7"/><draw:equation draw:name="f72" draw:formula="?f34 / ?f6"/><draw:equation draw:name="f73" draw:formula="?f36 / ?f6"/><draw:equation draw:name="f74" draw:formula="?f37 / ?f7"/><draw:equation draw:name="f75" draw:formula="?f38 / ?f7"/><draw:equation draw:name="f76" draw:formula="?f39 / ?f7"/><draw:equation draw:name="f77" draw:formula="?f41 / ?f6"/><draw:equation draw:name="f78" draw:formula="?f43 / ?f6"/><draw:equation draw:name="f79" draw:formula="?f44 / ?f7"/><draw:equation draw:name="f80" draw:formula="?f46 / ?f6"/><draw:equation draw:name="f81" draw:formula="?f47 / ?f7"/><draw:equation draw:name="f82" draw:formula="?f48 / ?f7"/><draw:equation draw:name="f83" draw:formula="?f50 / ?f6"/><draw:equation draw:name="f84" draw:formula="?f51 / ?f7"/><draw:equation draw:name="f85" draw:formula="?f52 / ?f7"/><draw:equation draw:name="f86" draw:formula="?f53 / ?f7"/><draw:equation draw:name="f87" draw:formula="?f55 / ?f6"/><draw:equation draw:name="f88" draw:formula="0 / ?f6"/><draw:equation draw:name="f89" draw:formula="?f1 / ?f6"/><draw:equation draw:name="f90" draw:formula="0 / ?f7"/><draw:equation draw:name="f91" draw:formula="?f3 / ?f7"/></draw:enhanced-geometry></draw:custom-shape><draw:custom-shape svg:x="1.40694in" svg:y="3.13681in" svg:width="0.07222in" svg:height="0.09722in" draw:z-index="0" draw:id="id198" draw:style-name="a198" draw:name="Freeform 479"><svg:title/><svg:desc/><draw:enhanced-geometry draw:type="non-primitive" svg:viewBox="0 0 104 140" draw:enhanced-path="M 81 81 L 45 81 48 84 50 84 52 86 52 89 57 93 57 96 60 98 60 103 74 134 74 137 103 137 103 129 100 127 100 125 88 98 88 96 86 91 84 89 84 86 81 84 81 81 Z N" draw:text-areas="?f75 ?f77 ?f76 ?f78" draw:glue-points="?f48 ?f49 ?f50 ?f49 ?f51 ?f52 ?f53 ?f52 ?f54 ?f55 ?f54 ?f56 ?f57 ?f58 ?f57 ?f59 ?f60 ?f61 ?f60 ?f62 ?f63 ?f64 ?f63 ?f65 ?f66 ?f65 ?f66 ?f67 ?f68 ?f69 ?f68 ?f70 ?f71 ?f61 ?f71 ?f59 ?f72 ?f73 ?f74 ?f56 ?f74 ?f55 ?f48 ?f52 ?f48 ?f49" draw:glue-point-leaving-directions="-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40"/><draw:equation draw:name="f8" draw:formula="0 + 2107 - 2026"/><draw:equation draw:name="f9" draw:formula="?f8 * ?f5 / 104"/><draw:equation draw:name="f10" draw:formula="4598 * ?f4 / 140"/><draw:equation draw:name="f11" draw:formula="0 + 2071 - 2026"/><draw:equation draw:name="f12" draw:formula="?f11 * ?f5 / 104"/><draw:equation draw:name="f13" draw:formula="0 + 2074 - 2026"/><draw:equation draw:name="f14" draw:formula="?f13 * ?f5 / 104"/><draw:equation draw:name="f15" draw:formula="4601 * ?f4 / 140"/><draw:equation draw:name="f16" draw:formula="0 + 2076 - 2026"/><draw:equation draw:name="f17" draw:formula="?f16 * ?f5 / 104"/><draw:equation draw:name="f18" draw:formula="0 + 2078 - 2026"/><draw:equation draw:name="f19" draw:formula="?f18 * ?f5 / 104"/><draw:equation draw:name="f20" draw:formula="4603 * ?f4 / 140"/><draw:equation draw:name="f21" draw:formula="4606 * ?f4 / 140"/><draw:equation draw:name="f22" draw:formula="0 + 2083 - 2026"/><draw:equation draw:name="f23" draw:formula="?f22 * ?f5 / 104"/><draw:equation draw:name="f24" draw:formula="4610 * ?f4 / 140"/><draw:equation draw:name="f25" draw:formula="4613 * ?f4 / 140"/><draw:equation draw:name="f26" draw:formula="0 + 2086 - 2026"/><draw:equation draw:name="f27" draw:formula="?f26 * ?f5 / 104"/><draw:equation draw:name="f28" draw:formula="4615 * ?f4 / 140"/><draw:equation draw:name="f29" draw:formula="4620 * ?f4 / 140"/><draw:equation draw:name="f30" draw:formula="0 + 2100 - 2026"/><draw:equation draw:name="f31" draw:formula="?f30 * ?f5 / 104"/><draw:equation draw:name="f32" draw:formula="4651 * ?f4 / 140"/><draw:equation draw:name="f33" draw:formula="4654 * ?f4 / 140"/><draw:equation draw:name="f34" draw:formula="0 + 2129 - 2026"/><draw:equation draw:name="f35" draw:formula="?f34 * ?f5 / 104"/><draw:equation draw:name="f36" draw:formula="4646 * ?f4 / 140"/><draw:equation draw:name="f37" draw:formula="0 + 2126 - 2026"/><draw:equation draw:name="f38" draw:formula="?f37 * ?f5 / 104"/><draw:equation draw:name="f39" draw:formula="4644 * ?f4 / 140"/><draw:equation draw:name="f40" draw:formula="4642 * ?f4 / 140"/><draw:equation draw:name="f41" draw:formula="0 + 2114 - 2026"/><draw:equation draw:name="f42" draw:formula="?f41 * ?f5 / 104"/><draw:equation draw:name="f43" draw:formula="0 + 2112 - 2026"/><draw:equation draw:name="f44" draw:formula="?f43 * ?f5 / 104"/><draw:equation draw:name="f45" draw:formula="4608 * ?f4 / 140"/><draw:equation draw:name="f46" draw:formula="0 + 2110 - 2026"/><draw:equation draw:name="f47" draw:formula="?f46 * ?f5 / 104"/><draw:equation draw:name="f48" draw:formula="?f9 / ?f6"/><draw:equation draw:name="f49" draw:formula="?f10 / ?f7"/><draw:equation draw:name="f50" draw:formula="?f12 / ?f6"/><draw:equation draw:name="f51" draw:formula="?f14 / ?f6"/><draw:equation draw:name="f52" draw:formula="?f15 / ?f7"/><draw:equation draw:name="f53" draw:formula="?f17 / ?f6"/><draw:equation draw:name="f54" draw:formula="?f19 / ?f6"/><draw:equation draw:name="f55" draw:formula="?f20 / ?f7"/><draw:equation draw:name="f56" draw:formula="?f21 / ?f7"/><draw:equation draw:name="f57" draw:formula="?f23 / ?f6"/><draw:equation draw:name="f58" draw:formula="?f24 / ?f7"/><draw:equation draw:name="f59" draw:formula="?f25 / ?f7"/><draw:equation draw:name="f60" draw:formula="?f27 / ?f6"/><draw:equation draw:name="f61" draw:formula="?f28 / ?f7"/><draw:equation draw:name="f62" draw:formula="?f29 / ?f7"/><draw:equation draw:name="f63" draw:formula="?f31 / ?f6"/><draw:equation draw:name="f64" draw:formula="?f32 / ?f7"/><draw:equation draw:name="f65" draw:formula="?f33 / ?f7"/><draw:equation draw:name="f66" draw:formula="?f35 / ?f6"/><draw:equation draw:name="f67" draw:formula="?f36 / ?f7"/><draw:equation draw:name="f68" draw:formula="?f38 / ?f6"/><draw:equation draw:name="f69" draw:formula="?f39 / ?f7"/><draw:equation draw:name="f70" draw:formula="?f40 / ?f7"/><draw:equation draw:name="f71" draw:formula="?f42 / ?f6"/><draw:equation draw:name="f72" draw:formula="?f44 / ?f6"/><draw:equation draw:name="f73" draw:formula="?f45 / ?f7"/><draw:equation draw:name="f74" draw:formula="?f47 / ?f6"/><draw:equation draw:name="f75" draw:formula="0 / ?f6"/><draw:equation draw:name="f76" draw:formula="?f1 / ?f6"/><draw:equation draw:name="f77" draw:formula="0 / ?f7"/><draw:equation draw:name="f78" draw:formula="?f3 / ?f7"/></draw:enhanced-geometry></draw:custom-shape><draw:custom-shape svg:x="1.40694in" svg:y="3.13681in" svg:width="0.07222in" svg:height="0.09722in" draw:z-index="0" draw:id="id199" draw:style-name="a199" draw:name="Freeform 478"><svg:title/><svg:desc/><draw:enhanced-geometry draw:type="non-primitive" svg:viewBox="0 0 104 140" draw:enhanced-path="M 92 21 L 55 21 60 24 67 31 67 45 64 48 64 50 62 53 62 55 60 57 57 57 52 60 88 60 93 55 93 50 96 45 96 26 93 24 92 21 Z N" draw:text-areas="?f63 ?f65 ?f64 ?f66" draw:glue-points="?f41 ?f42 ?f43 ?f42 ?f44 ?f45 ?f46 ?f47 ?f46 ?f48 ?f49 ?f50 ?f49 ?f51 ?f52 ?f53 ?f52 ?f54 ?f44 ?f55 ?f56 ?f55 ?f57 ?f58 ?f59 ?f58 ?f60 ?f54 ?f60 ?f51 ?f61 ?f48 ?f61 ?f62 ?f60 ?f45 ?f41 ?f42"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40"/><draw:equation draw:name="f8" draw:formula="0 + 2118 - 2026"/><draw:equation draw:name="f9" draw:formula="?f8 * ?f5 / 104"/><draw:equation draw:name="f10" draw:formula="4538 * ?f4 / 140"/><draw:equation draw:name="f11" draw:formula="0 + 2081 - 2026"/><draw:equation draw:name="f12" draw:formula="?f11 * ?f5 / 104"/><draw:equation draw:name="f13" draw:formula="0 + 2086 - 2026"/><draw:equation draw:name="f14" draw:formula="?f13 * ?f5 / 104"/><draw:equation draw:name="f15" draw:formula="4541 * ?f4 / 140"/><draw:equation draw:name="f16" draw:formula="0 + 2093 - 2026"/><draw:equation draw:name="f17" draw:formula="?f16 * ?f5 / 104"/><draw:equation draw:name="f18" draw:formula="4548 * ?f4 / 140"/><draw:equation draw:name="f19" draw:formula="4562 * ?f4 / 140"/><draw:equation draw:name="f20" draw:formula="0 + 2090 - 2026"/><draw:equation draw:name="f21" draw:formula="?f20 * ?f5 / 104"/><draw:equation draw:name="f22" draw:formula="4565 * ?f4 / 140"/><draw:equation draw:name="f23" draw:formula="4567 * ?f4 / 140"/><draw:equation draw:name="f24" draw:formula="0 + 2088 - 2026"/><draw:equation draw:name="f25" draw:formula="?f24 * ?f5 / 104"/><draw:equation draw:name="f26" draw:formula="4570 * ?f4 / 140"/><draw:equation draw:name="f27" draw:formula="4572 * ?f4 / 140"/><draw:equation draw:name="f28" draw:formula="4574 * ?f4 / 140"/><draw:equation draw:name="f29" draw:formula="0 + 2083 - 2026"/><draw:equation draw:name="f30" draw:formula="?f29 * ?f5 / 104"/><draw:equation draw:name="f31" draw:formula="0 + 2078 - 2026"/><draw:equation draw:name="f32" draw:formula="?f31 * ?f5 / 104"/><draw:equation draw:name="f33" draw:formula="4577 * ?f4 / 140"/><draw:equation draw:name="f34" draw:formula="0 + 2114 - 2026"/><draw:equation draw:name="f35" draw:formula="?f34 * ?f5 / 104"/><draw:equation draw:name="f36" draw:formula="0 + 2119 - 2026"/><draw:equation draw:name="f37" draw:formula="?f36 * ?f5 / 104"/><draw:equation draw:name="f38" draw:formula="0 + 2122 - 2026"/><draw:equation draw:name="f39" draw:formula="?f38 * ?f5 / 104"/><draw:equation draw:name="f40" draw:formula="4543 * ?f4 / 140"/><draw:equation draw:name="f41" draw:formula="?f9 / ?f6"/><draw:equation draw:name="f42" draw:formula="?f10 / ?f7"/><draw:equation draw:name="f43" draw:formula="?f12 / ?f6"/><draw:equation draw:name="f44" draw:formula="?f14 / ?f6"/><draw:equation draw:name="f45" draw:formula="?f15 / ?f7"/><draw:equation draw:name="f46" draw:formula="?f17 / ?f6"/><draw:equation draw:name="f47" draw:formula="?f18 / ?f7"/><draw:equation draw:name="f48" draw:formula="?f19 / ?f7"/><draw:equation draw:name="f49" draw:formula="?f21 / ?f6"/><draw:equation draw:name="f50" draw:formula="?f22 / ?f7"/><draw:equation draw:name="f51" draw:formula="?f23 / ?f7"/><draw:equation draw:name="f52" draw:formula="?f25 / ?f6"/><draw:equation draw:name="f53" draw:formula="?f26 / ?f7"/><draw:equation draw:name="f54" draw:formula="?f27 / ?f7"/><draw:equation draw:name="f55" draw:formula="?f28 / ?f7"/><draw:equation draw:name="f56" draw:formula="?f30 / ?f6"/><draw:equation draw:name="f57" draw:formula="?f32 / ?f6"/><draw:equation draw:name="f58" draw:formula="?f33 / ?f7"/><draw:equation draw:name="f59" draw:formula="?f35 / ?f6"/><draw:equation draw:name="f60" draw:formula="?f37 / ?f6"/><draw:equation draw:name="f61" draw:formula="?f39 / ?f6"/><draw:equation draw:name="f62" draw:formula="?f40 / ?f7"/><draw:equation draw:name="f63" draw:formula="0 / ?f6"/><draw:equation draw:name="f64" draw:formula="?f1 / ?f6"/><draw:equation draw:name="f65" draw:formula="0 / ?f7"/><draw:equation draw:name="f66" draw:formula="?f3 / ?f7"/></draw:enhanced-geometry></draw:custom-shape></draw:g><draw:g draw:z-index="251737088" draw:name="Group 473" draw:id="id204" draw:style-name="a204"><svg:title/><svg:desc/><draw:custom-shape svg:x="1.48194in" svg:y="3.13681in" svg:width="0.07361in" svg:height="0.09722in" draw:z-index="0" draw:id="id201" draw:style-name="a201" draw:name="Freeform 476"><svg:title/><svg:desc/><draw:enhanced-geometry draw:type="non-primitive" svg:viewBox="0 0 106 140" draw:enhanced-path="M 60 137 L 43 137 45 139 57 139 60 137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draw:equation draw:name="f7" draw:formula="?f4 / 140"/><draw:equation draw:name="f8" draw:formula="0 + 2194 - 2134"/><draw:equation draw:name="f9" draw:formula="?f8 * ?f5 / 106"/><draw:equation draw:name="f10" draw:formula="4654 * ?f4 / 140"/><draw:equation draw:name="f11" draw:formula="0 + 2177 - 2134"/><draw:equation draw:name="f12" draw:formula="?f11 * ?f5 / 106"/><draw:equation draw:name="f13" draw:formula="0 + 2179 - 2134"/><draw:equation draw:name="f14" draw:formula="?f13 * ?f5 / 106"/><draw:equation draw:name="f15" draw:formula="4656 * ?f4 / 140"/><draw:equation draw:name="f16" draw:formula="0 + 2191 - 2134"/><draw:equation draw:name="f17" draw:formula="?f16 * ?f5 / 106"/><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48194in" svg:y="3.13681in" svg:width="0.07361in" svg:height="0.09722in" draw:z-index="0" draw:id="id202" draw:style-name="a202" draw:name="Freeform 475"><svg:title/><svg:desc/><draw:enhanced-geometry draw:type="non-primitive" svg:viewBox="0 0 106 140" draw:enhanced-path="M 64 21 L 38 21 38 137 64 137 64 2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draw:equation draw:name="f7" draw:formula="?f4 / 140"/><draw:equation draw:name="f8" draw:formula="0 + 2198 - 2134"/><draw:equation draw:name="f9" draw:formula="?f8 * ?f5 / 106"/><draw:equation draw:name="f10" draw:formula="4538 * ?f4 / 140"/><draw:equation draw:name="f11" draw:formula="0 + 2172 - 2134"/><draw:equation draw:name="f12" draw:formula="?f11 * ?f5 / 106"/><draw:equation draw:name="f13" draw:formula="4654 * ?f4 / 14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48194in" svg:y="3.13681in" svg:width="0.07361in" svg:height="0.09722in" draw:z-index="0" draw:id="id203" draw:style-name="a203" draw:name="Freeform 474"><svg:title/><svg:desc/><draw:enhanced-geometry draw:type="non-primitive" svg:viewBox="0 0 106 140" draw:enhanced-path="M 103 0 L 0 0 0 21 103 21 103 17 105 14 105 7 103 5 103 0 Z N" draw:text-areas="?f29 ?f31 ?f30 ?f32" draw:glue-points="?f20 ?f21 ?f22 ?f21 ?f22 ?f23 ?f20 ?f23 ?f20 ?f24 ?f25 ?f26 ?f25 ?f27 ?f20 ?f28 ?f20 ?f21"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draw:equation draw:name="f7" draw:formula="?f4 / 140"/><draw:equation draw:name="f8" draw:formula="0 + 2237 - 2134"/><draw:equation draw:name="f9" draw:formula="?f8 * ?f5 / 106"/><draw:equation draw:name="f10" draw:formula="4517 * ?f4 / 140"/><draw:equation draw:name="f11" draw:formula="0 + 2134 - 2134"/><draw:equation draw:name="f12" draw:formula="?f11 * ?f5 / 106"/><draw:equation draw:name="f13" draw:formula="4538 * ?f4 / 140"/><draw:equation draw:name="f14" draw:formula="4534 * ?f4 / 140"/><draw:equation draw:name="f15" draw:formula="0 + 2239 - 2134"/><draw:equation draw:name="f16" draw:formula="?f15 * ?f5 / 106"/><draw:equation draw:name="f17" draw:formula="4531 * ?f4 / 140"/><draw:equation draw:name="f18" draw:formula="4524 * ?f4 / 140"/><draw:equation draw:name="f19" draw:formula="4522 * ?f4 / 140"/><draw:equation draw:name="f20" draw:formula="?f9 / ?f6"/><draw:equation draw:name="f21" draw:formula="?f10 / ?f7"/><draw:equation draw:name="f22" draw:formula="?f12 / ?f6"/><draw:equation draw:name="f23" draw:formula="?f13 / ?f7"/><draw:equation draw:name="f24" draw:formula="?f14 / ?f7"/><draw:equation draw:name="f25" draw:formula="?f16 / ?f6"/><draw:equation draw:name="f26" draw:formula="?f17 / ?f7"/><draw:equation draw:name="f27" draw:formula="?f18 / ?f7"/><draw:equation draw:name="f28" draw:formula="?f19 / ?f7"/><draw:equation draw:name="f29" draw:formula="0 / ?f6"/><draw:equation draw:name="f30" draw:formula="?f1 / ?f6"/><draw:equation draw:name="f31" draw:formula="0 / ?f7"/><draw:equation draw:name="f32" draw:formula="?f3 / ?f7"/></draw:enhanced-geometry></draw:custom-shape></draw:g><draw:g draw:z-index="251738112" draw:name="Group 470" draw:id="id207" draw:style-name="a207"><svg:title/><svg:desc/><draw:custom-shape svg:x="1.56667in" svg:y="3.13819in" svg:width="0.01875in" svg:height="0.09722in" draw:z-index="0" draw:id="id205" draw:style-name="a205" draw:name="Freeform 472"><svg:title/><svg:desc/><draw:enhanced-geometry draw:type="non-primitive" svg:viewBox="0 0 27 140" draw:enhanced-path="M 22 137 L 5 137 7 139 19 139 22 137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140"/><draw:equation draw:name="f8" draw:formula="0 + 2278 - 2256"/><draw:equation draw:name="f9" draw:formula="?f8 * ?f5 / 27"/><draw:equation draw:name="f10" draw:formula="4656 * ?f4 / 140"/><draw:equation draw:name="f11" draw:formula="0 + 2261 - 2256"/><draw:equation draw:name="f12" draw:formula="?f11 * ?f5 / 27"/><draw:equation draw:name="f13" draw:formula="0 + 2263 - 2256"/><draw:equation draw:name="f14" draw:formula="?f13 * ?f5 / 27"/><draw:equation draw:name="f15" draw:formula="4658 * ?f4 / 140"/><draw:equation draw:name="f16" draw:formula="0 + 2275 - 2256"/><draw:equation draw:name="f17" draw:formula="?f16 * ?f5 / 27"/><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56667in" svg:y="3.13819in" svg:width="0.01875in" svg:height="0.09722in" draw:z-index="0" draw:id="id206" draw:style-name="a206" draw:name="Freeform 471"><svg:title/><svg:desc/><draw:enhanced-geometry draw:type="non-primitive" svg:viewBox="0 0 27 140" draw:enhanced-path="M 26 0 L 0 0 0 137 26 137 26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140"/><draw:equation draw:name="f8" draw:formula="0 + 2282 - 2256"/><draw:equation draw:name="f9" draw:formula="?f8 * ?f5 / 27"/><draw:equation draw:name="f10" draw:formula="4519 * ?f4 / 140"/><draw:equation draw:name="f11" draw:formula="0 + 2256 - 2256"/><draw:equation draw:name="f12" draw:formula="?f11 * ?f5 / 27"/><draw:equation draw:name="f13" draw:formula="4656 * ?f4 / 14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draw:g draw:z-index="251739136" draw:name="Group 467" draw:id="id210" draw:style-name="a210"><svg:title/><svg:desc/><draw:custom-shape svg:x="1.60694in" svg:y="3.13681in" svg:width="0.05347in" svg:height="0.09722in" draw:z-index="0" draw:id="id208" draw:style-name="a208" draw:name="Freeform 469"><svg:title/><svg:desc/><draw:enhanced-geometry draw:type="non-primitive" svg:viewBox="0 0 77 140" draw:enhanced-path="M 21 137 L 4 137 7 139 21 139 21 137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140"/><draw:equation draw:name="f8" draw:formula="0 + 2335 - 2314"/><draw:equation draw:name="f9" draw:formula="?f8 * ?f5 / 77"/><draw:equation draw:name="f10" draw:formula="4654 * ?f4 / 140"/><draw:equation draw:name="f11" draw:formula="0 + 2318 - 2314"/><draw:equation draw:name="f12" draw:formula="?f11 * ?f5 / 77"/><draw:equation draw:name="f13" draw:formula="0 + 2321 - 2314"/><draw:equation draw:name="f14" draw:formula="?f13 * ?f5 / 77"/><draw:equation draw:name="f15" draw:formula="4656 * ?f4 / 140"/><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1.60694in" svg:y="3.13681in" svg:width="0.05347in" svg:height="0.09722in" draw:z-index="0" draw:id="id209" draw:style-name="a209" draw:name="Freeform 468"><svg:title/><svg:desc/><draw:enhanced-geometry draw:type="non-primitive" svg:viewBox="0 0 77 140" draw:enhanced-path="M 74 0 L 4 0 2 2 0 2 0 137 26 137 28 134 28 81 72 81 74 79 74 62 72 62 72 60 28 60 28 21 76 21 76 2 74 0 Z N" draw:text-areas="?f50 ?f52 ?f51 ?f53" draw:glue-points="?f33 ?f34 ?f35 ?f34 ?f36 ?f37 ?f38 ?f37 ?f38 ?f39 ?f40 ?f39 ?f41 ?f42 ?f41 ?f43 ?f44 ?f43 ?f33 ?f45 ?f33 ?f46 ?f44 ?f46 ?f44 ?f47 ?f41 ?f47 ?f41 ?f48 ?f49 ?f48 ?f49 ?f37 ?f33 ?f34"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140"/><draw:equation draw:name="f8" draw:formula="0 + 2388 - 2314"/><draw:equation draw:name="f9" draw:formula="?f8 * ?f5 / 77"/><draw:equation draw:name="f10" draw:formula="4517 * ?f4 / 140"/><draw:equation draw:name="f11" draw:formula="0 + 2318 - 2314"/><draw:equation draw:name="f12" draw:formula="?f11 * ?f5 / 77"/><draw:equation draw:name="f13" draw:formula="0 + 2316 - 2314"/><draw:equation draw:name="f14" draw:formula="?f13 * ?f5 / 77"/><draw:equation draw:name="f15" draw:formula="4519 * ?f4 / 140"/><draw:equation draw:name="f16" draw:formula="0 + 2314 - 2314"/><draw:equation draw:name="f17" draw:formula="?f16 * ?f5 / 77"/><draw:equation draw:name="f18" draw:formula="4654 * ?f4 / 140"/><draw:equation draw:name="f19" draw:formula="0 + 2340 - 2314"/><draw:equation draw:name="f20" draw:formula="?f19 * ?f5 / 77"/><draw:equation draw:name="f21" draw:formula="0 + 2342 - 2314"/><draw:equation draw:name="f22" draw:formula="?f21 * ?f5 / 77"/><draw:equation draw:name="f23" draw:formula="4651 * ?f4 / 140"/><draw:equation draw:name="f24" draw:formula="4598 * ?f4 / 140"/><draw:equation draw:name="f25" draw:formula="0 + 2386 - 2314"/><draw:equation draw:name="f26" draw:formula="?f25 * ?f5 / 77"/><draw:equation draw:name="f27" draw:formula="4596 * ?f4 / 140"/><draw:equation draw:name="f28" draw:formula="4579 * ?f4 / 140"/><draw:equation draw:name="f29" draw:formula="4577 * ?f4 / 140"/><draw:equation draw:name="f30" draw:formula="4538 * ?f4 / 140"/><draw:equation draw:name="f31" draw:formula="0 + 2390 - 2314"/><draw:equation draw:name="f32" draw:formula="?f31 * ?f5 / 77"/><draw:equation draw:name="f33" draw:formula="?f9 / ?f6"/><draw:equation draw:name="f34" draw:formula="?f10 / ?f7"/><draw:equation draw:name="f35" draw:formula="?f12 / ?f6"/><draw:equation draw:name="f36" draw:formula="?f14 / ?f6"/><draw:equation draw:name="f37" draw:formula="?f15 / ?f7"/><draw:equation draw:name="f38" draw:formula="?f17 / ?f6"/><draw:equation draw:name="f39" draw:formula="?f18 / ?f7"/><draw:equation draw:name="f40" draw:formula="?f20 / ?f6"/><draw:equation draw:name="f41" draw:formula="?f22 / ?f6"/><draw:equation draw:name="f42" draw:formula="?f23 / ?f7"/><draw:equation draw:name="f43" draw:formula="?f24 / ?f7"/><draw:equation draw:name="f44" draw:formula="?f26 / ?f6"/><draw:equation draw:name="f45" draw:formula="?f27 / ?f7"/><draw:equation draw:name="f46" draw:formula="?f28 / ?f7"/><draw:equation draw:name="f47" draw:formula="?f29 / ?f7"/><draw:equation draw:name="f48" draw:formula="?f30 / ?f7"/><draw:equation draw:name="f49" draw:formula="?f32 / ?f6"/><draw:equation draw:name="f50" draw:formula="0 / ?f6"/><draw:equation draw:name="f51" draw:formula="?f1 / ?f6"/><draw:equation draw:name="f52" draw:formula="0 / ?f7"/><draw:equation draw:name="f53" draw:formula="?f3 / ?f7"/></draw:enhanced-geometry></draw:custom-shape></draw:g><draw:g draw:z-index="251740160" draw:name="Group 464" draw:id="id213" draw:style-name="a213"><svg:title/><svg:desc/><draw:custom-shape svg:x="1.67639in" svg:y="3.13819in" svg:width="0.01875in" svg:height="0.09722in" draw:z-index="0" draw:id="id211" draw:style-name="a211" draw:name="Freeform 466"><svg:title/><svg:desc/><draw:enhanced-geometry draw:type="non-primitive" svg:viewBox="0 0 27 140" draw:enhanced-path="M 22 137 L 5 137 8 139 20 139 22 137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140"/><draw:equation draw:name="f8" draw:formula="0 + 2436 - 2414"/><draw:equation draw:name="f9" draw:formula="?f8 * ?f5 / 27"/><draw:equation draw:name="f10" draw:formula="4656 * ?f4 / 140"/><draw:equation draw:name="f11" draw:formula="0 + 2419 - 2414"/><draw:equation draw:name="f12" draw:formula="?f11 * ?f5 / 27"/><draw:equation draw:name="f13" draw:formula="0 + 2422 - 2414"/><draw:equation draw:name="f14" draw:formula="?f13 * ?f5 / 27"/><draw:equation draw:name="f15" draw:formula="4658 * ?f4 / 140"/><draw:equation draw:name="f16" draw:formula="0 + 2434 - 2414"/><draw:equation draw:name="f17" draw:formula="?f16 * ?f5 / 27"/><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67639in" svg:y="3.13819in" svg:width="0.01875in" svg:height="0.09722in" draw:z-index="0" draw:id="id212" draw:style-name="a212" draw:name="Freeform 465"><svg:title/><svg:desc/><draw:enhanced-geometry draw:type="non-primitive" svg:viewBox="0 0 27 140" draw:enhanced-path="M 27 0 L 0 0 0 137 27 137 27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140"/><draw:equation draw:name="f8" draw:formula="0 + 2441 - 2414"/><draw:equation draw:name="f9" draw:formula="?f8 * ?f5 / 27"/><draw:equation draw:name="f10" draw:formula="4519 * ?f4 / 140"/><draw:equation draw:name="f11" draw:formula="0 + 2414 - 2414"/><draw:equation draw:name="f12" draw:formula="?f11 * ?f5 / 27"/><draw:equation draw:name="f13" draw:formula="4656 * ?f4 / 14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draw:g draw:z-index="251741184" draw:name="Group 458" draw:id="id219" draw:style-name="a219"><svg:title/><svg:desc/><draw:custom-shape svg:x="1.71181in" svg:y="3.13681in" svg:width="0.07222in" svg:height="0.09861in" draw:z-index="0" draw:id="id214" draw:style-name="a214" draw:name="Freeform 463"><svg:title/><svg:desc/><draw:enhanced-geometry draw:type="non-primitive" svg:viewBox="0 0 104 142" draw:enhanced-path="M 74 0 L 55 0 45 2 31 7 24 12 19 19 12 24 7 33 5 41 2 50 0 62 0 84 36 139 43 141 79 141 84 139 86 139 89 137 93 137 101 129 101 127 103 127 103 117 55 117 53 115 43 110 41 108 33 93 31 86 31 57 33 50 33 45 36 41 41 36 43 31 45 29 55 24 103 24 103 19 101 19 101 12 96 7 93 7 91 5 89 5 86 2 79 2 74 0 Z N" draw:text-areas="?f139 ?f141 ?f140 ?f142" draw:glue-points="?f86 ?f87 ?f88 ?f87 ?f89 ?f90 ?f91 ?f92 ?f93 ?f94 ?f95 ?f96 ?f97 ?f98 ?f99 ?f100 ?f101 ?f102 ?f103 ?f104 ?f105 ?f106 ?f105 ?f107 ?f108 ?f109 ?f110 ?f111 ?f112 ?f111 ?f113 ?f109 ?f114 ?f109 ?f115 ?f116 ?f117 ?f116 ?f118 ?f119 ?f118 ?f120 ?f121 ?f120 ?f121 ?f122 ?f88 ?f122 ?f123 ?f124 ?f110 ?f125 ?f126 ?f127 ?f128 ?f129 ?f91 ?f130 ?f91 ?f131 ?f128 ?f104 ?f128 ?f132 ?f108 ?f102 ?f126 ?f133 ?f110 ?f134 ?f89 ?f135 ?f88 ?f98 ?f121 ?f98 ?f121 ?f96 ?f118 ?f96 ?f118 ?f94 ?f136 ?f92 ?f117 ?f92 ?f137 ?f138 ?f115 ?f138 ?f114 ?f90 ?f112 ?f90 ?f86 ?f87" draw:glue-point-leaving-directions="-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42"/><draw:equation draw:name="f8" draw:formula="0 + 2539 - 2465"/><draw:equation draw:name="f9" draw:formula="?f8 * ?f5 / 104"/><draw:equation draw:name="f10" draw:formula="4517 * ?f4 / 142"/><draw:equation draw:name="f11" draw:formula="0 + 2520 - 2465"/><draw:equation draw:name="f12" draw:formula="?f11 * ?f5 / 104"/><draw:equation draw:name="f13" draw:formula="0 + 2510 - 2465"/><draw:equation draw:name="f14" draw:formula="?f13 * ?f5 / 104"/><draw:equation draw:name="f15" draw:formula="4519 * ?f4 / 142"/><draw:equation draw:name="f16" draw:formula="0 + 2496 - 2465"/><draw:equation draw:name="f17" draw:formula="?f16 * ?f5 / 104"/><draw:equation draw:name="f18" draw:formula="4524 * ?f4 / 142"/><draw:equation draw:name="f19" draw:formula="0 + 2489 - 2465"/><draw:equation draw:name="f20" draw:formula="?f19 * ?f5 / 104"/><draw:equation draw:name="f21" draw:formula="4529 * ?f4 / 142"/><draw:equation draw:name="f22" draw:formula="0 + 2484 - 2465"/><draw:equation draw:name="f23" draw:formula="?f22 * ?f5 / 104"/><draw:equation draw:name="f24" draw:formula="4536 * ?f4 / 142"/><draw:equation draw:name="f25" draw:formula="0 + 2477 - 2465"/><draw:equation draw:name="f26" draw:formula="?f25 * ?f5 / 104"/><draw:equation draw:name="f27" draw:formula="4541 * ?f4 / 142"/><draw:equation draw:name="f28" draw:formula="0 + 2472 - 2465"/><draw:equation draw:name="f29" draw:formula="?f28 * ?f5 / 104"/><draw:equation draw:name="f30" draw:formula="4550 * ?f4 / 142"/><draw:equation draw:name="f31" draw:formula="0 + 2470 - 2465"/><draw:equation draw:name="f32" draw:formula="?f31 * ?f5 / 104"/><draw:equation draw:name="f33" draw:formula="4558 * ?f4 / 142"/><draw:equation draw:name="f34" draw:formula="0 + 2467 - 2465"/><draw:equation draw:name="f35" draw:formula="?f34 * ?f5 / 104"/><draw:equation draw:name="f36" draw:formula="4567 * ?f4 / 142"/><draw:equation draw:name="f37" draw:formula="0 + 2465 - 2465"/><draw:equation draw:name="f38" draw:formula="?f37 * ?f5 / 104"/><draw:equation draw:name="f39" draw:formula="4579 * ?f4 / 142"/><draw:equation draw:name="f40" draw:formula="4601 * ?f4 / 142"/><draw:equation draw:name="f41" draw:formula="0 + 2501 - 2465"/><draw:equation draw:name="f42" draw:formula="?f41 * ?f5 / 104"/><draw:equation draw:name="f43" draw:formula="4656 * ?f4 / 142"/><draw:equation draw:name="f44" draw:formula="0 + 2508 - 2465"/><draw:equation draw:name="f45" draw:formula="?f44 * ?f5 / 104"/><draw:equation draw:name="f46" draw:formula="4658 * ?f4 / 142"/><draw:equation draw:name="f47" draw:formula="0 + 2544 - 2465"/><draw:equation draw:name="f48" draw:formula="?f47 * ?f5 / 104"/><draw:equation draw:name="f49" draw:formula="0 + 2549 - 2465"/><draw:equation draw:name="f50" draw:formula="?f49 * ?f5 / 104"/><draw:equation draw:name="f51" draw:formula="0 + 2551 - 2465"/><draw:equation draw:name="f52" draw:formula="?f51 * ?f5 / 104"/><draw:equation draw:name="f53" draw:formula="0 + 2554 - 2465"/><draw:equation draw:name="f54" draw:formula="?f53 * ?f5 / 104"/><draw:equation draw:name="f55" draw:formula="4654 * ?f4 / 142"/><draw:equation draw:name="f56" draw:formula="0 + 2558 - 2465"/><draw:equation draw:name="f57" draw:formula="?f56 * ?f5 / 104"/><draw:equation draw:name="f58" draw:formula="0 + 2566 - 2465"/><draw:equation draw:name="f59" draw:formula="?f58 * ?f5 / 104"/><draw:equation draw:name="f60" draw:formula="4646 * ?f4 / 142"/><draw:equation draw:name="f61" draw:formula="4644 * ?f4 / 142"/><draw:equation draw:name="f62" draw:formula="0 + 2568 - 2465"/><draw:equation draw:name="f63" draw:formula="?f62 * ?f5 / 104"/><draw:equation draw:name="f64" draw:formula="4634 * ?f4 / 142"/><draw:equation draw:name="f65" draw:formula="0 + 2518 - 2465"/><draw:equation draw:name="f66" draw:formula="?f65 * ?f5 / 104"/><draw:equation draw:name="f67" draw:formula="4632 * ?f4 / 142"/><draw:equation draw:name="f68" draw:formula="4627 * ?f4 / 142"/><draw:equation draw:name="f69" draw:formula="0 + 2506 - 2465"/><draw:equation draw:name="f70" draw:formula="?f69 * ?f5 / 104"/><draw:equation draw:name="f71" draw:formula="4625 * ?f4 / 142"/><draw:equation draw:name="f72" draw:formula="0 + 2498 - 2465"/><draw:equation draw:name="f73" draw:formula="?f72 * ?f5 / 104"/><draw:equation draw:name="f74" draw:formula="4610 * ?f4 / 142"/><draw:equation draw:name="f75" draw:formula="4603 * ?f4 / 142"/><draw:equation draw:name="f76" draw:formula="4574 * ?f4 / 142"/><draw:equation draw:name="f77" draw:formula="4562 * ?f4 / 142"/><draw:equation draw:name="f78" draw:formula="4553 * ?f4 / 142"/><draw:equation draw:name="f79" draw:formula="4548 * ?f4 / 142"/><draw:equation draw:name="f80" draw:formula="4546 * ?f4 / 142"/><draw:equation draw:name="f81" draw:formula="0 + 2561 - 2465"/><draw:equation draw:name="f82" draw:formula="?f81 * ?f5 / 104"/><draw:equation draw:name="f83" draw:formula="0 + 2556 - 2465"/><draw:equation draw:name="f84" draw:formula="?f83 * ?f5 / 104"/><draw:equation draw:name="f85" draw:formula="4522 * ?f4 / 142"/><draw:equation draw:name="f86" draw:formula="?f9 / ?f6"/><draw:equation draw:name="f87" draw:formula="?f10 / ?f7"/><draw:equation draw:name="f88" draw:formula="?f12 / ?f6"/><draw:equation draw:name="f89" draw:formula="?f14 / ?f6"/><draw:equation draw:name="f90" draw:formula="?f15 / ?f7"/><draw:equation draw:name="f91" draw:formula="?f17 / ?f6"/><draw:equation draw:name="f92" draw:formula="?f18 / ?f7"/><draw:equation draw:name="f93" draw:formula="?f20 / ?f6"/><draw:equation draw:name="f94" draw:formula="?f21 / ?f7"/><draw:equation draw:name="f95" draw:formula="?f23 / ?f6"/><draw:equation draw:name="f96" draw:formula="?f24 / ?f7"/><draw:equation draw:name="f97" draw:formula="?f26 / ?f6"/><draw:equation draw:name="f98" draw:formula="?f27 / ?f7"/><draw:equation draw:name="f99" draw:formula="?f29 / ?f6"/><draw:equation draw:name="f100" draw:formula="?f30 / ?f7"/><draw:equation draw:name="f101" draw:formula="?f32 / ?f6"/><draw:equation draw:name="f102" draw:formula="?f33 / ?f7"/><draw:equation draw:name="f103" draw:formula="?f35 / ?f6"/><draw:equation draw:name="f104" draw:formula="?f36 / ?f7"/><draw:equation draw:name="f105" draw:formula="?f38 / ?f6"/><draw:equation draw:name="f106" draw:formula="?f39 / ?f7"/><draw:equation draw:name="f107" draw:formula="?f40 / ?f7"/><draw:equation draw:name="f108" draw:formula="?f42 / ?f6"/><draw:equation draw:name="f109" draw:formula="?f43 / ?f7"/><draw:equation draw:name="f110" draw:formula="?f45 / ?f6"/><draw:equation draw:name="f111" draw:formula="?f46 / ?f7"/><draw:equation draw:name="f112" draw:formula="?f48 / ?f6"/><draw:equation draw:name="f113" draw:formula="?f50 / ?f6"/><draw:equation draw:name="f114" draw:formula="?f52 / ?f6"/><draw:equation draw:name="f115" draw:formula="?f54 / ?f6"/><draw:equation draw:name="f116" draw:formula="?f55 / ?f7"/><draw:equation draw:name="f117" draw:formula="?f57 / ?f6"/><draw:equation draw:name="f118" draw:formula="?f59 / ?f6"/><draw:equation draw:name="f119" draw:formula="?f60 / ?f7"/><draw:equation draw:name="f120" draw:formula="?f61 / ?f7"/><draw:equation draw:name="f121" draw:formula="?f63 / ?f6"/><draw:equation draw:name="f122" draw:formula="?f64 / ?f7"/><draw:equation draw:name="f123" draw:formula="?f66 / ?f6"/><draw:equation draw:name="f124" draw:formula="?f67 / ?f7"/><draw:equation draw:name="f125" draw:formula="?f68 / ?f7"/><draw:equation draw:name="f126" draw:formula="?f70 / ?f6"/><draw:equation draw:name="f127" draw:formula="?f71 / ?f7"/><draw:equation draw:name="f128" draw:formula="?f73 / ?f6"/><draw:equation draw:name="f129" draw:formula="?f74 / ?f7"/><draw:equation draw:name="f130" draw:formula="?f75 / ?f7"/><draw:equation draw:name="f131" draw:formula="?f76 / ?f7"/><draw:equation draw:name="f132" draw:formula="?f77 / ?f7"/><draw:equation draw:name="f133" draw:formula="?f78 / ?f7"/><draw:equation draw:name="f134" draw:formula="?f79 / ?f7"/><draw:equation draw:name="f135" draw:formula="?f80 / ?f7"/><draw:equation draw:name="f136" draw:formula="?f82 / ?f6"/><draw:equation draw:name="f137" draw:formula="?f84 / ?f6"/><draw:equation draw:name="f138" draw:formula="?f85 / ?f7"/><draw:equation draw:name="f139" draw:formula="0 / ?f6"/><draw:equation draw:name="f140" draw:formula="?f1 / ?f6"/><draw:equation draw:name="f141" draw:formula="0 / ?f7"/><draw:equation draw:name="f142" draw:formula="?f3 / ?f7"/></draw:enhanced-geometry></draw:custom-shape><draw:custom-shape svg:x="1.71181in" svg:y="3.13681in" svg:width="0.07222in" svg:height="0.09861in" draw:z-index="0" draw:id="id215" draw:style-name="a215" draw:name="Freeform 462"><svg:title/><svg:desc/><draw:enhanced-geometry draw:type="non-primitive" svg:viewBox="0 0 104 142" draw:enhanced-path="M 103 110 L 91 110 86 115 84 115 79 117 103 117 103 110 Z N" draw:text-areas="?f29 ?f31 ?f30 ?f32" draw:glue-points="?f21 ?f22 ?f23 ?f22 ?f24 ?f25 ?f26 ?f25 ?f27 ?f28 ?f21 ?f28 ?f21 ?f22"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42"/><draw:equation draw:name="f8" draw:formula="0 + 2568 - 2465"/><draw:equation draw:name="f9" draw:formula="?f8 * ?f5 / 104"/><draw:equation draw:name="f10" draw:formula="4627 * ?f4 / 142"/><draw:equation draw:name="f11" draw:formula="0 + 2556 - 2465"/><draw:equation draw:name="f12" draw:formula="?f11 * ?f5 / 104"/><draw:equation draw:name="f13" draw:formula="0 + 2551 - 2465"/><draw:equation draw:name="f14" draw:formula="?f13 * ?f5 / 104"/><draw:equation draw:name="f15" draw:formula="4632 * ?f4 / 142"/><draw:equation draw:name="f16" draw:formula="0 + 2549 - 2465"/><draw:equation draw:name="f17" draw:formula="?f16 * ?f5 / 104"/><draw:equation draw:name="f18" draw:formula="0 + 2544 - 2465"/><draw:equation draw:name="f19" draw:formula="?f18 * ?f5 / 104"/><draw:equation draw:name="f20" draw:formula="4634 * ?f4 / 142"/><draw:equation draw:name="f21" draw:formula="?f9 / ?f6"/><draw:equation draw:name="f22" draw:formula="?f10 / ?f7"/><draw:equation draw:name="f23" draw:formula="?f12 / ?f6"/><draw:equation draw:name="f24" draw:formula="?f14 / ?f6"/><draw:equation draw:name="f25" draw:formula="?f15 / ?f7"/><draw:equation draw:name="f26" draw:formula="?f17 / ?f6"/><draw:equation draw:name="f27" draw:formula="?f19 / ?f6"/><draw:equation draw:name="f28" draw:formula="?f20 / ?f7"/><draw:equation draw:name="f29" draw:formula="0 / ?f6"/><draw:equation draw:name="f30" draw:formula="?f1 / ?f6"/><draw:equation draw:name="f31" draw:formula="0 / ?f7"/><draw:equation draw:name="f32" draw:formula="?f3 / ?f7"/></draw:enhanced-geometry></draw:custom-shape><draw:custom-shape svg:x="1.71181in" svg:y="3.13681in" svg:width="0.07222in" svg:height="0.09861in" draw:z-index="0" draw:id="id216" draw:style-name="a216" draw:name="Freeform 461"><svg:title/><svg:desc/><draw:enhanced-geometry draw:type="non-primitive" svg:viewBox="0 0 104 142" draw:enhanced-path="M 101 108 L 96 108 93 110 101 110 101 108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42"/><draw:equation draw:name="f8" draw:formula="0 + 2566 - 2465"/><draw:equation draw:name="f9" draw:formula="?f8 * ?f5 / 104"/><draw:equation draw:name="f10" draw:formula="4625 * ?f4 / 142"/><draw:equation draw:name="f11" draw:formula="0 + 2561 - 2465"/><draw:equation draw:name="f12" draw:formula="?f11 * ?f5 / 104"/><draw:equation draw:name="f13" draw:formula="0 + 2558 - 2465"/><draw:equation draw:name="f14" draw:formula="?f13 * ?f5 / 104"/><draw:equation draw:name="f15" draw:formula="4627 * ?f4 / 142"/><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1.71181in" svg:y="3.13681in" svg:width="0.07222in" svg:height="0.09861in" draw:z-index="0" draw:id="id217" draw:style-name="a217" draw:name="Freeform 460"><svg:title/><svg:desc/><draw:enhanced-geometry draw:type="non-primitive" svg:viewBox="0 0 104 142" draw:enhanced-path="M 101 29 L 89 29 96 36 101 36 101 29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42"/><draw:equation draw:name="f8" draw:formula="0 + 2566 - 2465"/><draw:equation draw:name="f9" draw:formula="?f8 * ?f5 / 104"/><draw:equation draw:name="f10" draw:formula="4546 * ?f4 / 142"/><draw:equation draw:name="f11" draw:formula="0 + 2554 - 2465"/><draw:equation draw:name="f12" draw:formula="?f11 * ?f5 / 104"/><draw:equation draw:name="f13" draw:formula="0 + 2561 - 2465"/><draw:equation draw:name="f14" draw:formula="?f13 * ?f5 / 104"/><draw:equation draw:name="f15" draw:formula="4553 * ?f4 / 142"/><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1.71181in" svg:y="3.13681in" svg:width="0.07222in" svg:height="0.09861in" draw:z-index="0" draw:id="id218" draw:style-name="a218" draw:name="Freeform 459"><svg:title/><svg:desc/><draw:enhanced-geometry draw:type="non-primitive" svg:viewBox="0 0 104 142" draw:enhanced-path="M 103 24 L 74 24 79 26 81 26 84 29 103 29 103 24 Z N" draw:text-areas="?f29 ?f31 ?f30 ?f32" draw:glue-points="?f21 ?f22 ?f23 ?f22 ?f24 ?f25 ?f26 ?f25 ?f27 ?f28 ?f21 ?f28 ?f21 ?f22"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4"/><draw:equation draw:name="f7" draw:formula="?f4 / 142"/><draw:equation draw:name="f8" draw:formula="0 + 2568 - 2465"/><draw:equation draw:name="f9" draw:formula="?f8 * ?f5 / 104"/><draw:equation draw:name="f10" draw:formula="4541 * ?f4 / 142"/><draw:equation draw:name="f11" draw:formula="0 + 2539 - 2465"/><draw:equation draw:name="f12" draw:formula="?f11 * ?f5 / 104"/><draw:equation draw:name="f13" draw:formula="0 + 2544 - 2465"/><draw:equation draw:name="f14" draw:formula="?f13 * ?f5 / 104"/><draw:equation draw:name="f15" draw:formula="4543 * ?f4 / 142"/><draw:equation draw:name="f16" draw:formula="0 + 2546 - 2465"/><draw:equation draw:name="f17" draw:formula="?f16 * ?f5 / 104"/><draw:equation draw:name="f18" draw:formula="0 + 2549 - 2465"/><draw:equation draw:name="f19" draw:formula="?f18 * ?f5 / 104"/><draw:equation draw:name="f20" draw:formula="4546 * ?f4 / 142"/><draw:equation draw:name="f21" draw:formula="?f9 / ?f6"/><draw:equation draw:name="f22" draw:formula="?f10 / ?f7"/><draw:equation draw:name="f23" draw:formula="?f12 / ?f6"/><draw:equation draw:name="f24" draw:formula="?f14 / ?f6"/><draw:equation draw:name="f25" draw:formula="?f15 / ?f7"/><draw:equation draw:name="f26" draw:formula="?f17 / ?f6"/><draw:equation draw:name="f27" draw:formula="?f19 / ?f6"/><draw:equation draw:name="f28" draw:formula="?f20 / ?f7"/><draw:equation draw:name="f29" draw:formula="0 / ?f6"/><draw:equation draw:name="f30" draw:formula="?f1 / ?f6"/><draw:equation draw:name="f31" draw:formula="0 / ?f7"/><draw:equation draw:name="f32" draw:formula="?f3 / ?f7"/></draw:enhanced-geometry></draw:custom-shape></draw:g><draw:g draw:z-index="251742208" draw:name="Group 452" draw:id="id225" draw:style-name="a225"><svg:title/><svg:desc/><draw:custom-shape svg:x="1.78681in" svg:y="3.13819in" svg:width="0.08889in" svg:height="0.09722in" draw:z-index="0" draw:id="id220" draw:style-name="a220" draw:name="Freeform 457"><svg:title/><svg:desc/><draw:enhanced-geometry draw:type="non-primitive" svg:viewBox="0 0 128 140" draw:enhanced-path="M 24 137 L 2 137 5 139 21 139 24 137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8"/><draw:equation draw:name="f7" draw:formula="?f4 / 140"/><draw:equation draw:name="f8" draw:formula="0 + 2597 - 2573"/><draw:equation draw:name="f9" draw:formula="?f8 * ?f5 / 128"/><draw:equation draw:name="f10" draw:formula="4656 * ?f4 / 140"/><draw:equation draw:name="f11" draw:formula="0 + 2575 - 2573"/><draw:equation draw:name="f12" draw:formula="?f11 * ?f5 / 128"/><draw:equation draw:name="f13" draw:formula="0 + 2578 - 2573"/><draw:equation draw:name="f14" draw:formula="?f13 * ?f5 / 128"/><draw:equation draw:name="f15" draw:formula="4658 * ?f4 / 140"/><draw:equation draw:name="f16" draw:formula="0 + 2594 - 2573"/><draw:equation draw:name="f17" draw:formula="?f16 * ?f5 / 128"/><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78681in" svg:y="3.13819in" svg:width="0.08889in" svg:height="0.09722in" draw:z-index="0" draw:id="id221" draw:style-name="a221" draw:name="Freeform 456"><svg:title/><svg:desc/><draw:enhanced-geometry draw:type="non-primitive" svg:viewBox="0 0 128 140" draw:enhanced-path="M 125 137 L 101 137 103 139 122 139 125 137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8"/><draw:equation draw:name="f7" draw:formula="?f4 / 140"/><draw:equation draw:name="f8" draw:formula="0 + 2698 - 2573"/><draw:equation draw:name="f9" draw:formula="?f8 * ?f5 / 128"/><draw:equation draw:name="f10" draw:formula="4656 * ?f4 / 140"/><draw:equation draw:name="f11" draw:formula="0 + 2674 - 2573"/><draw:equation draw:name="f12" draw:formula="?f11 * ?f5 / 128"/><draw:equation draw:name="f13" draw:formula="0 + 2676 - 2573"/><draw:equation draw:name="f14" draw:formula="?f13 * ?f5 / 128"/><draw:equation draw:name="f15" draw:formula="4658 * ?f4 / 140"/><draw:equation draw:name="f16" draw:formula="0 + 2695 - 2573"/><draw:equation draw:name="f17" draw:formula="?f16 * ?f5 / 128"/><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78681in" svg:y="3.13819in" svg:width="0.08889in" svg:height="0.09722in" draw:z-index="0" draw:id="id222" draw:style-name="a222" draw:name="Freeform 455"><svg:title/><svg:desc/><draw:enhanced-geometry draw:type="non-primitive" svg:viewBox="0 0 128 140" draw:enhanced-path="M 81 0 L 45 0 45 3 43 5 2 127 0 130 0 137 26 137 26 135 36 106 117 106 109 84 43 84 62 27 89 27 81 5 81 0 Z N" draw:text-areas="?f61 ?f63 ?f62 ?f64" draw:glue-points="?f40 ?f41 ?f42 ?f41 ?f42 ?f43 ?f44 ?f45 ?f46 ?f47 ?f48 ?f49 ?f48 ?f50 ?f51 ?f50 ?f51 ?f52 ?f53 ?f54 ?f55 ?f54 ?f56 ?f57 ?f44 ?f57 ?f58 ?f59 ?f60 ?f59 ?f40 ?f45 ?f40 ?f41"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8"/><draw:equation draw:name="f7" draw:formula="?f4 / 140"/><draw:equation draw:name="f8" draw:formula="0 + 2654 - 2573"/><draw:equation draw:name="f9" draw:formula="?f8 * ?f5 / 128"/><draw:equation draw:name="f10" draw:formula="4519 * ?f4 / 140"/><draw:equation draw:name="f11" draw:formula="0 + 2618 - 2573"/><draw:equation draw:name="f12" draw:formula="?f11 * ?f5 / 128"/><draw:equation draw:name="f13" draw:formula="4522 * ?f4 / 140"/><draw:equation draw:name="f14" draw:formula="0 + 2616 - 2573"/><draw:equation draw:name="f15" draw:formula="?f14 * ?f5 / 128"/><draw:equation draw:name="f16" draw:formula="4524 * ?f4 / 140"/><draw:equation draw:name="f17" draw:formula="0 + 2575 - 2573"/><draw:equation draw:name="f18" draw:formula="?f17 * ?f5 / 128"/><draw:equation draw:name="f19" draw:formula="4646 * ?f4 / 140"/><draw:equation draw:name="f20" draw:formula="0 + 2573 - 2573"/><draw:equation draw:name="f21" draw:formula="?f20 * ?f5 / 128"/><draw:equation draw:name="f22" draw:formula="4649 * ?f4 / 140"/><draw:equation draw:name="f23" draw:formula="4656 * ?f4 / 140"/><draw:equation draw:name="f24" draw:formula="0 + 2599 - 2573"/><draw:equation draw:name="f25" draw:formula="?f24 * ?f5 / 128"/><draw:equation draw:name="f26" draw:formula="4654 * ?f4 / 140"/><draw:equation draw:name="f27" draw:formula="0 + 2609 - 2573"/><draw:equation draw:name="f28" draw:formula="?f27 * ?f5 / 128"/><draw:equation draw:name="f29" draw:formula="4625 * ?f4 / 140"/><draw:equation draw:name="f30" draw:formula="0 + 2690 - 2573"/><draw:equation draw:name="f31" draw:formula="?f30 * ?f5 / 128"/><draw:equation draw:name="f32" draw:formula="0 + 2682 - 2573"/><draw:equation draw:name="f33" draw:formula="?f32 * ?f5 / 128"/><draw:equation draw:name="f34" draw:formula="4603 * ?f4 / 140"/><draw:equation draw:name="f35" draw:formula="0 + 2635 - 2573"/><draw:equation draw:name="f36" draw:formula="?f35 * ?f5 / 128"/><draw:equation draw:name="f37" draw:formula="4546 * ?f4 / 140"/><draw:equation draw:name="f38" draw:formula="0 + 2662 - 2573"/><draw:equation draw:name="f39" draw:formula="?f38 * ?f5 / 128"/><draw:equation draw:name="f40" draw:formula="?f9 / ?f6"/><draw:equation draw:name="f41" draw:formula="?f10 / ?f7"/><draw:equation draw:name="f42" draw:formula="?f12 / ?f6"/><draw:equation draw:name="f43" draw:formula="?f13 / ?f7"/><draw:equation draw:name="f44" draw:formula="?f15 / ?f6"/><draw:equation draw:name="f45" draw:formula="?f16 / ?f7"/><draw:equation draw:name="f46" draw:formula="?f18 / ?f6"/><draw:equation draw:name="f47" draw:formula="?f19 / ?f7"/><draw:equation draw:name="f48" draw:formula="?f21 / ?f6"/><draw:equation draw:name="f49" draw:formula="?f22 / ?f7"/><draw:equation draw:name="f50" draw:formula="?f23 / ?f7"/><draw:equation draw:name="f51" draw:formula="?f25 / ?f6"/><draw:equation draw:name="f52" draw:formula="?f26 / ?f7"/><draw:equation draw:name="f53" draw:formula="?f28 / ?f6"/><draw:equation draw:name="f54" draw:formula="?f29 / ?f7"/><draw:equation draw:name="f55" draw:formula="?f31 / ?f6"/><draw:equation draw:name="f56" draw:formula="?f33 / ?f6"/><draw:equation draw:name="f57" draw:formula="?f34 / ?f7"/><draw:equation draw:name="f58" draw:formula="?f36 / ?f6"/><draw:equation draw:name="f59" draw:formula="?f37 / ?f7"/><draw:equation draw:name="f60" draw:formula="?f39 / ?f6"/><draw:equation draw:name="f61" draw:formula="0 / ?f6"/><draw:equation draw:name="f62" draw:formula="?f1 / ?f6"/><draw:equation draw:name="f63" draw:formula="0 / ?f7"/><draw:equation draw:name="f64" draw:formula="?f3 / ?f7"/></draw:enhanced-geometry></draw:custom-shape><draw:custom-shape svg:x="1.78681in" svg:y="3.13819in" svg:width="0.08889in" svg:height="0.09722in" draw:z-index="0" draw:id="id223" draw:style-name="a223" draw:name="Freeform 454"><svg:title/><svg:desc/><draw:enhanced-geometry draw:type="non-primitive" svg:viewBox="0 0 128 140" draw:enhanced-path="M 117 106 L 89 106 96 135 98 135 98 137 127 137 127 130 125 127 117 106 Z N" draw:text-areas="?f36 ?f38 ?f37 ?f39" draw:glue-points="?f25 ?f26 ?f27 ?f26 ?f28 ?f29 ?f30 ?f29 ?f30 ?f31 ?f32 ?f31 ?f32 ?f33 ?f34 ?f35 ?f25 ?f26"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8"/><draw:equation draw:name="f7" draw:formula="?f4 / 140"/><draw:equation draw:name="f8" draw:formula="0 + 2690 - 2573"/><draw:equation draw:name="f9" draw:formula="?f8 * ?f5 / 128"/><draw:equation draw:name="f10" draw:formula="4625 * ?f4 / 140"/><draw:equation draw:name="f11" draw:formula="0 + 2662 - 2573"/><draw:equation draw:name="f12" draw:formula="?f11 * ?f5 / 128"/><draw:equation draw:name="f13" draw:formula="0 + 2669 - 2573"/><draw:equation draw:name="f14" draw:formula="?f13 * ?f5 / 128"/><draw:equation draw:name="f15" draw:formula="4654 * ?f4 / 140"/><draw:equation draw:name="f16" draw:formula="0 + 2671 - 2573"/><draw:equation draw:name="f17" draw:formula="?f16 * ?f5 / 128"/><draw:equation draw:name="f18" draw:formula="4656 * ?f4 / 140"/><draw:equation draw:name="f19" draw:formula="0 + 2700 - 2573"/><draw:equation draw:name="f20" draw:formula="?f19 * ?f5 / 128"/><draw:equation draw:name="f21" draw:formula="4649 * ?f4 / 140"/><draw:equation draw:name="f22" draw:formula="0 + 2698 - 2573"/><draw:equation draw:name="f23" draw:formula="?f22 * ?f5 / 128"/><draw:equation draw:name="f24" draw:formula="4646 * ?f4 / 140"/><draw:equation draw:name="f25" draw:formula="?f9 / ?f6"/><draw:equation draw:name="f26" draw:formula="?f10 / ?f7"/><draw:equation draw:name="f27" draw:formula="?f12 / ?f6"/><draw:equation draw:name="f28" draw:formula="?f14 / ?f6"/><draw:equation draw:name="f29" draw:formula="?f15 / ?f7"/><draw:equation draw:name="f30" draw:formula="?f17 / ?f6"/><draw:equation draw:name="f31" draw:formula="?f18 / ?f7"/><draw:equation draw:name="f32" draw:formula="?f20 / ?f6"/><draw:equation draw:name="f33" draw:formula="?f21 / ?f7"/><draw:equation draw:name="f34" draw:formula="?f23 / ?f6"/><draw:equation draw:name="f35" draw:formula="?f24 / ?f7"/><draw:equation draw:name="f36" draw:formula="0 / ?f6"/><draw:equation draw:name="f37" draw:formula="?f1 / ?f6"/><draw:equation draw:name="f38" draw:formula="0 / ?f7"/><draw:equation draw:name="f39" draw:formula="?f3 / ?f7"/></draw:enhanced-geometry></draw:custom-shape><draw:custom-shape svg:x="1.78681in" svg:y="3.13819in" svg:width="0.08889in" svg:height="0.09722in" draw:z-index="0" draw:id="id224" draw:style-name="a224" draw:name="Freeform 453"><svg:title/><svg:desc/><draw:enhanced-geometry draw:type="non-primitive" svg:viewBox="0 0 128 140" draw:enhanced-path="M 89 27 L 62 27 81 84 109 84 89 27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8"/><draw:equation draw:name="f7" draw:formula="?f4 / 140"/><draw:equation draw:name="f8" draw:formula="0 + 2662 - 2573"/><draw:equation draw:name="f9" draw:formula="?f8 * ?f5 / 128"/><draw:equation draw:name="f10" draw:formula="4546 * ?f4 / 140"/><draw:equation draw:name="f11" draw:formula="0 + 2635 - 2573"/><draw:equation draw:name="f12" draw:formula="?f11 * ?f5 / 128"/><draw:equation draw:name="f13" draw:formula="0 + 2654 - 2573"/><draw:equation draw:name="f14" draw:formula="?f13 * ?f5 / 128"/><draw:equation draw:name="f15" draw:formula="4603 * ?f4 / 140"/><draw:equation draw:name="f16" draw:formula="0 + 2682 - 2573"/><draw:equation draw:name="f17" draw:formula="?f16 * ?f5 / 128"/><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g><draw:g draw:z-index="251743232" draw:name="Group 438" draw:id="id239" draw:style-name="a239"><svg:title/><svg:desc/><draw:custom-shape svg:x="1.88819in" svg:y="3.16319in" svg:width="0.02222in" svg:height="0.07222in" draw:z-index="0" draw:id="id226" draw:style-name="a226" draw:name="Freeform 451"><svg:title/><svg:desc/><draw:enhanced-geometry draw:type="non-primitive" svg:viewBox="0 0 32 104" draw:enhanced-path="M 24 31 L 7 31 7 34 22 34 24 31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104"/><draw:equation draw:name="f8" draw:formula="0 + 2743 - 2719"/><draw:equation draw:name="f9" draw:formula="?f8 * ?f5 / 32"/><draw:equation draw:name="f10" draw:formula="4586 * ?f4 / 104"/><draw:equation draw:name="f11" draw:formula="0 + 2726 - 2719"/><draw:equation draw:name="f12" draw:formula="?f11 * ?f5 / 32"/><draw:equation draw:name="f13" draw:formula="4589 * ?f4 / 104"/><draw:equation draw:name="f14" draw:formula="0 + 2741 - 2719"/><draw:equation draw:name="f15" draw:formula="?f14 * ?f5 / 32"/><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1.88819in" svg:y="3.16319in" svg:width="0.02222in" svg:height="0.07222in" draw:z-index="0" draw:id="id227" draw:style-name="a227" draw:name="Freeform 450"><svg:title/><svg:desc/><draw:enhanced-geometry draw:type="non-primitive" svg:viewBox="0 0 32 104" draw:enhanced-path="M 27 3 L 5 3 3 5 3 7 0 10 0 24 3 27 3 29 5 31 27 31 27 29 29 29 29 24 31 24 31 12 29 10 29 7 27 5 27 3 Z N" draw:text-areas="?f44 ?f46 ?f45 ?f47" draw:glue-points="?f29 ?f30 ?f31 ?f30 ?f32 ?f33 ?f32 ?f34 ?f35 ?f36 ?f35 ?f37 ?f32 ?f38 ?f32 ?f39 ?f31 ?f40 ?f29 ?f40 ?f29 ?f39 ?f41 ?f39 ?f41 ?f37 ?f42 ?f37 ?f42 ?f43 ?f41 ?f36 ?f41 ?f34 ?f29 ?f33 ?f29 ?f30"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104"/><draw:equation draw:name="f8" draw:formula="0 + 2746 - 2719"/><draw:equation draw:name="f9" draw:formula="?f8 * ?f5 / 32"/><draw:equation draw:name="f10" draw:formula="4558 * ?f4 / 104"/><draw:equation draw:name="f11" draw:formula="0 + 2724 - 2719"/><draw:equation draw:name="f12" draw:formula="?f11 * ?f5 / 32"/><draw:equation draw:name="f13" draw:formula="0 + 2722 - 2719"/><draw:equation draw:name="f14" draw:formula="?f13 * ?f5 / 32"/><draw:equation draw:name="f15" draw:formula="4560 * ?f4 / 104"/><draw:equation draw:name="f16" draw:formula="4562 * ?f4 / 104"/><draw:equation draw:name="f17" draw:formula="0 + 2719 - 2719"/><draw:equation draw:name="f18" draw:formula="?f17 * ?f5 / 32"/><draw:equation draw:name="f19" draw:formula="4565 * ?f4 / 104"/><draw:equation draw:name="f20" draw:formula="4579 * ?f4 / 104"/><draw:equation draw:name="f21" draw:formula="4582 * ?f4 / 104"/><draw:equation draw:name="f22" draw:formula="4584 * ?f4 / 104"/><draw:equation draw:name="f23" draw:formula="4586 * ?f4 / 104"/><draw:equation draw:name="f24" draw:formula="0 + 2748 - 2719"/><draw:equation draw:name="f25" draw:formula="?f24 * ?f5 / 32"/><draw:equation draw:name="f26" draw:formula="0 + 2750 - 2719"/><draw:equation draw:name="f27" draw:formula="?f26 * ?f5 / 32"/><draw:equation draw:name="f28" draw:formula="4567 * ?f4 / 104"/><draw:equation draw:name="f29" draw:formula="?f9 / ?f6"/><draw:equation draw:name="f30" draw:formula="?f10 / ?f7"/><draw:equation draw:name="f31" draw:formula="?f12 / ?f6"/><draw:equation draw:name="f32" draw:formula="?f14 / ?f6"/><draw:equation draw:name="f33" draw:formula="?f15 / ?f7"/><draw:equation draw:name="f34" draw:formula="?f16 / ?f7"/><draw:equation draw:name="f35" draw:formula="?f18 / ?f6"/><draw:equation draw:name="f36" draw:formula="?f19 / ?f7"/><draw:equation draw:name="f37" draw:formula="?f20 / ?f7"/><draw:equation draw:name="f38" draw:formula="?f21 / ?f7"/><draw:equation draw:name="f39" draw:formula="?f22 / ?f7"/><draw:equation draw:name="f40" draw:formula="?f23 / ?f7"/><draw:equation draw:name="f41" draw:formula="?f25 / ?f6"/><draw:equation draw:name="f42" draw:formula="?f27 / ?f6"/><draw:equation draw:name="f43" draw:formula="?f28 / ?f7"/><draw:equation draw:name="f44" draw:formula="0 / ?f6"/><draw:equation draw:name="f45" draw:formula="?f1 / ?f6"/><draw:equation draw:name="f46" draw:formula="0 / ?f7"/><draw:equation draw:name="f47" draw:formula="?f3 / ?f7"/></draw:enhanced-geometry></draw:custom-shape><draw:custom-shape svg:x="1.88819in" svg:y="3.16319in" svg:width="0.02222in" svg:height="0.07222in" draw:z-index="0" draw:id="id228" draw:style-name="a228" draw:name="Freeform 449"><svg:title/><svg:desc/><draw:enhanced-geometry draw:type="non-primitive" svg:viewBox="0 0 32 104" draw:enhanced-path="M 19 0 L 12 0 10 3 22 3 19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104"/><draw:equation draw:name="f8" draw:formula="0 + 2738 - 2719"/><draw:equation draw:name="f9" draw:formula="?f8 * ?f5 / 32"/><draw:equation draw:name="f10" draw:formula="4555 * ?f4 / 104"/><draw:equation draw:name="f11" draw:formula="0 + 2731 - 2719"/><draw:equation draw:name="f12" draw:formula="?f11 * ?f5 / 32"/><draw:equation draw:name="f13" draw:formula="0 + 2729 - 2719"/><draw:equation draw:name="f14" draw:formula="?f13 * ?f5 / 32"/><draw:equation draw:name="f15" draw:formula="4558 * ?f4 / 104"/><draw:equation draw:name="f16" draw:formula="0 + 2741 - 2719"/><draw:equation draw:name="f17" draw:formula="?f16 * ?f5 / 3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88819in" svg:y="3.16319in" svg:width="0.02222in" svg:height="0.07222in" draw:z-index="0" draw:id="id229" draw:style-name="a229" draw:name="Freeform 448"><svg:title/><svg:desc/><draw:enhanced-geometry draw:type="non-primitive" svg:viewBox="0 0 32 104" draw:enhanced-path="M 24 101 L 7 101 7 103 22 103 24 101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104"/><draw:equation draw:name="f8" draw:formula="0 + 2743 - 2719"/><draw:equation draw:name="f9" draw:formula="?f8 * ?f5 / 32"/><draw:equation draw:name="f10" draw:formula="4656 * ?f4 / 104"/><draw:equation draw:name="f11" draw:formula="0 + 2726 - 2719"/><draw:equation draw:name="f12" draw:formula="?f11 * ?f5 / 32"/><draw:equation draw:name="f13" draw:formula="4658 * ?f4 / 104"/><draw:equation draw:name="f14" draw:formula="0 + 2741 - 2719"/><draw:equation draw:name="f15" draw:formula="?f14 * ?f5 / 32"/><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1.88819in" svg:y="3.16319in" svg:width="0.02222in" svg:height="0.07222in" draw:z-index="0" draw:id="id230" draw:style-name="a230" draw:name="Freeform 447"><svg:title/><svg:desc/><draw:enhanced-geometry draw:type="non-primitive" svg:viewBox="0 0 32 104" draw:enhanced-path="M 27 72 L 5 72 3 75 3 77 0 79 0 94 3 96 3 101 27 101 29 99 29 94 31 94 31 82 29 79 29 77 27 75 27 72 Z N" draw:text-areas="?f44 ?f46 ?f45 ?f47" draw:glue-points="?f29 ?f30 ?f31 ?f30 ?f32 ?f33 ?f32 ?f34 ?f35 ?f36 ?f35 ?f37 ?f32 ?f38 ?f32 ?f39 ?f29 ?f39 ?f40 ?f41 ?f40 ?f37 ?f42 ?f37 ?f42 ?f43 ?f40 ?f36 ?f40 ?f34 ?f29 ?f33 ?f29 ?f30"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draw:equation draw:name="f7" draw:formula="?f4 / 104"/><draw:equation draw:name="f8" draw:formula="0 + 2746 - 2719"/><draw:equation draw:name="f9" draw:formula="?f8 * ?f5 / 32"/><draw:equation draw:name="f10" draw:formula="4627 * ?f4 / 104"/><draw:equation draw:name="f11" draw:formula="0 + 2724 - 2719"/><draw:equation draw:name="f12" draw:formula="?f11 * ?f5 / 32"/><draw:equation draw:name="f13" draw:formula="0 + 2722 - 2719"/><draw:equation draw:name="f14" draw:formula="?f13 * ?f5 / 32"/><draw:equation draw:name="f15" draw:formula="4630 * ?f4 / 104"/><draw:equation draw:name="f16" draw:formula="4632 * ?f4 / 104"/><draw:equation draw:name="f17" draw:formula="0 + 2719 - 2719"/><draw:equation draw:name="f18" draw:formula="?f17 * ?f5 / 32"/><draw:equation draw:name="f19" draw:formula="4634 * ?f4 / 104"/><draw:equation draw:name="f20" draw:formula="4649 * ?f4 / 104"/><draw:equation draw:name="f21" draw:formula="4651 * ?f4 / 104"/><draw:equation draw:name="f22" draw:formula="4656 * ?f4 / 104"/><draw:equation draw:name="f23" draw:formula="0 + 2748 - 2719"/><draw:equation draw:name="f24" draw:formula="?f23 * ?f5 / 32"/><draw:equation draw:name="f25" draw:formula="4654 * ?f4 / 104"/><draw:equation draw:name="f26" draw:formula="0 + 2750 - 2719"/><draw:equation draw:name="f27" draw:formula="?f26 * ?f5 / 32"/><draw:equation draw:name="f28" draw:formula="4637 * ?f4 / 104"/><draw:equation draw:name="f29" draw:formula="?f9 / ?f6"/><draw:equation draw:name="f30" draw:formula="?f10 / ?f7"/><draw:equation draw:name="f31" draw:formula="?f12 / ?f6"/><draw:equation draw:name="f32" draw:formula="?f14 / ?f6"/><draw:equation draw:name="f33" draw:formula="?f15 / ?f7"/><draw:equation draw:name="f34" draw:formula="?f16 / ?f7"/><draw:equation draw:name="f35" draw:formula="?f18 / ?f6"/><draw:equation draw:name="f36" draw:formula="?f19 / ?f7"/><draw:equation draw:name="f37" draw:formula="?f20 / ?f7"/><draw:equation draw:name="f38" draw:formula="?f21 / ?f7"/><draw:equation draw:name="f39" draw:formula="?f22 / ?f7"/><draw:equation draw:name="f40" draw:formula="?f24 / ?f6"/><draw:equation draw:name="f41" draw:formula="?f25 / ?f7"/><draw:equation draw:name="f42" draw:formula="?f27 / ?f6"/><draw:equation draw:name="f43" draw:formula="?f28 / ?f7"/><draw:equation draw:name="f44" draw:formula="0 / ?f6"/><draw:equation draw:name="f45" draw:formula="?f1 / ?f6"/><draw:equation draw:name="f46" draw:formula="0 / ?f7"/><draw:equation draw:name="f47" draw:formula="?f3 / ?f7"/></draw:enhanced-geometry></draw:custom-shape><draw:frame draw:id="id231" draw:style-name="a231" draw:name="Picture 446" svg:x="1.25694in" svg:y="3.12986in" svg:width="2.09167in" svg:height="0.29028in" style:rel-width="scale" style:rel-height="scale"><draw:image xlink:href="media/image13.png" xlink:type="simple" xlink:show="embed" xlink:actuate="onLoad"/><svg:title/><svg:desc/></draw:frame><draw:frame draw:id="id232" draw:style-name="a232" draw:name="Picture 445" svg:x="3.36597in" svg:y="3.125in" svg:width="3.76597in" svg:height="0.13681in" style:rel-width="scale" style:rel-height="scale"><draw:image xlink:href="media/image14.png" xlink:type="simple" xlink:show="embed" xlink:actuate="onLoad"/><svg:title/><svg:desc/></draw:frame><draw:frame draw:id="id233" draw:style-name="a233" draw:name="Picture 444" svg:x="2.40694in" svg:y="3.69861in" svg:width="3.57847in" svg:height="0.15347in" style:rel-width="scale" style:rel-height="scale"><draw:image xlink:href="media/image15.png" xlink:type="simple" xlink:show="embed" xlink:actuate="onLoad"/><svg:title/><svg:desc/></draw:frame><draw:frame draw:id="id234" draw:style-name="a234" draw:name="Picture 443" svg:x="1.25694in" svg:y="4.09653in" svg:width="2.73472in" svg:height="0.13194in" style:rel-width="scale" style:rel-height="scale"><draw:image xlink:href="media/image16.png" xlink:type="simple" xlink:show="embed" xlink:actuate="onLoad"/><svg:title/><svg:desc/></draw:frame><draw:frame draw:id="id235" draw:style-name="a235" draw:name="Picture 442" svg:x="1.32986in" svg:y="4.54653in" svg:width="0.56667in" svg:height="0.09514in" style:rel-width="scale" style:rel-height="scale"><draw:image xlink:href="media/image17.png" xlink:type="simple" xlink:show="embed" xlink:actuate="onLoad"/><svg:title/><svg:desc/></draw:frame><draw:frame draw:id="id236" draw:style-name="a236" draw:name="Picture 441" svg:x="2.91806in" svg:y="4.46181in" svg:width="4.15972in" svg:height="0.26528in" style:rel-width="scale" style:rel-height="scale"><draw:image xlink:href="media/image18.png" xlink:type="simple" xlink:show="embed" xlink:actuate="onLoad"/><svg:title/><svg:desc/></draw:frame><draw:frame draw:id="id237" draw:style-name="a237" draw:name="Picture 440" svg:x="1.33333in" svg:y="4.86667in" svg:width="0.77986in" svg:height="0.09306in" style:rel-width="scale" style:rel-height="scale"><draw:image xlink:href="media/image19.png" xlink:type="simple" xlink:show="embed" xlink:actuate="onLoad"/><svg:title/><svg:desc/></draw:frame><draw:frame draw:id="id238" draw:style-name="a238" draw:name="Picture 439" svg:x="2.925in" svg:y="4.86319in" svg:width="3.59514in" svg:height="0.11806in" style:rel-width="scale" style:rel-height="scale"><draw:image xlink:href="media/image20.png" xlink:type="simple" xlink:show="embed" xlink:actuate="onLoad"/><svg:title/><svg:desc/></draw:frame></draw:g><draw:g draw:z-index="251744256" draw:name="Group 435" draw:id="id242" draw:style-name="a242"><svg:title/><svg:desc/><draw:custom-shape svg:x="1.33681in" svg:y="5.16319in" svg:width="0.05in" svg:height="0.08889in" draw:z-index="0" draw:id="id240" draw:style-name="a240" draw:name="Freeform 437"><svg:title/><svg:desc/><draw:enhanced-geometry draw:type="non-primitive" svg:viewBox="0 0 72 128" draw:enhanced-path="M 19 125 L 7 125 9 127 19 127 19 125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128"/><draw:equation draw:name="f8" draw:formula="0 + 1944 - 1925"/><draw:equation draw:name="f9" draw:formula="?f8 * ?f5 / 72"/><draw:equation draw:name="f10" draw:formula="7560 * ?f4 / 128"/><draw:equation draw:name="f11" draw:formula="0 + 1932 - 1925"/><draw:equation draw:name="f12" draw:formula="?f11 * ?f5 / 72"/><draw:equation draw:name="f13" draw:formula="0 + 1934 - 1925"/><draw:equation draw:name="f14" draw:formula="?f13 * ?f5 / 72"/><draw:equation draw:name="f15" draw:formula="7562 * ?f4 / 128"/><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1.33681in" svg:y="5.16319in" svg:width="0.05in" svg:height="0.08889in" draw:z-index="0" draw:id="id241" draw:style-name="a241" draw:name="Freeform 436"><svg:title/><svg:desc/><draw:enhanced-geometry draw:type="non-primitive" svg:viewBox="0 0 72 128" draw:enhanced-path="M 69 0 L 5 0 0 5 0 123 2 125 26 125 26 75 67 75 67 72 69 72 69 58 67 58 67 55 26 55 26 22 69 22 69 17 72 17 72 5 69 3 69 0 Z N" draw:text-areas="?f51 ?f53 ?f52 ?f54" draw:glue-points="?f33 ?f34 ?f35 ?f34 ?f36 ?f37 ?f36 ?f38 ?f39 ?f40 ?f41 ?f40 ?f41 ?f42 ?f43 ?f42 ?f43 ?f44 ?f33 ?f44 ?f33 ?f45 ?f43 ?f45 ?f43 ?f46 ?f41 ?f46 ?f41 ?f47 ?f33 ?f47 ?f33 ?f48 ?f49 ?f48 ?f49 ?f37 ?f33 ?f50 ?f33 ?f34"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128"/><draw:equation draw:name="f8" draw:formula="0 + 1994 - 1925"/><draw:equation draw:name="f9" draw:formula="?f8 * ?f5 / 72"/><draw:equation draw:name="f10" draw:formula="7435 * ?f4 / 128"/><draw:equation draw:name="f11" draw:formula="0 + 1930 - 1925"/><draw:equation draw:name="f12" draw:formula="?f11 * ?f5 / 72"/><draw:equation draw:name="f13" draw:formula="0 + 1925 - 1925"/><draw:equation draw:name="f14" draw:formula="?f13 * ?f5 / 72"/><draw:equation draw:name="f15" draw:formula="7440 * ?f4 / 128"/><draw:equation draw:name="f16" draw:formula="7558 * ?f4 / 128"/><draw:equation draw:name="f17" draw:formula="0 + 1927 - 1925"/><draw:equation draw:name="f18" draw:formula="?f17 * ?f5 / 72"/><draw:equation draw:name="f19" draw:formula="7560 * ?f4 / 128"/><draw:equation draw:name="f20" draw:formula="0 + 1951 - 1925"/><draw:equation draw:name="f21" draw:formula="?f20 * ?f5 / 72"/><draw:equation draw:name="f22" draw:formula="7510 * ?f4 / 128"/><draw:equation draw:name="f23" draw:formula="0 + 1992 - 1925"/><draw:equation draw:name="f24" draw:formula="?f23 * ?f5 / 72"/><draw:equation draw:name="f25" draw:formula="7507 * ?f4 / 128"/><draw:equation draw:name="f26" draw:formula="7493 * ?f4 / 128"/><draw:equation draw:name="f27" draw:formula="7490 * ?f4 / 128"/><draw:equation draw:name="f28" draw:formula="7457 * ?f4 / 128"/><draw:equation draw:name="f29" draw:formula="7452 * ?f4 / 128"/><draw:equation draw:name="f30" draw:formula="0 + 1997 - 1925"/><draw:equation draw:name="f31" draw:formula="?f30 * ?f5 / 72"/><draw:equation draw:name="f32" draw:formula="7438 * ?f4 / 128"/><draw:equation draw:name="f33" draw:formula="?f9 / ?f6"/><draw:equation draw:name="f34" draw:formula="?f10 / ?f7"/><draw:equation draw:name="f35" draw:formula="?f12 / ?f6"/><draw:equation draw:name="f36" draw:formula="?f14 / ?f6"/><draw:equation draw:name="f37" draw:formula="?f15 / ?f7"/><draw:equation draw:name="f38" draw:formula="?f16 / ?f7"/><draw:equation draw:name="f39" draw:formula="?f18 / ?f6"/><draw:equation draw:name="f40" draw:formula="?f19 / ?f7"/><draw:equation draw:name="f41" draw:formula="?f21 / ?f6"/><draw:equation draw:name="f42" draw:formula="?f22 / ?f7"/><draw:equation draw:name="f43" draw:formula="?f24 / ?f6"/><draw:equation draw:name="f44" draw:formula="?f25 / ?f7"/><draw:equation draw:name="f45" draw:formula="?f26 / ?f7"/><draw:equation draw:name="f46" draw:formula="?f27 / ?f7"/><draw:equation draw:name="f47" draw:formula="?f28 / ?f7"/><draw:equation draw:name="f48" draw:formula="?f29 / ?f7"/><draw:equation draw:name="f49" draw:formula="?f31 / ?f6"/><draw:equation draw:name="f50" draw:formula="?f32 / ?f7"/><draw:equation draw:name="f51" draw:formula="0 / ?f6"/><draw:equation draw:name="f52" draw:formula="?f1 / ?f6"/><draw:equation draw:name="f53" draw:formula="0 / ?f7"/><draw:equation draw:name="f54" draw:formula="?f3 / ?f7"/></draw:enhanced-geometry></draw:custom-shape></draw:g><draw:g draw:z-index="251745280" draw:name="Group 431" draw:id="id246" draw:style-name="a246"><svg:title/><svg:desc/><draw:custom-shape svg:x="1.39514in" svg:y="5.18472in" svg:width="0.05833in" svg:height="0.06667in" draw:z-index="0" draw:id="id243" draw:style-name="a243" draw:name="Freeform 434"><svg:title/><svg:desc/><draw:enhanced-geometry draw:type="non-primitive" svg:viewBox="0 0 84 96" draw:enhanced-path="M 57 0 L 31 0 26 3 19 5 14 8 12 12 7 17 5 22 2 29 0 34 0 65 2 70 5 77 7 82 12 84 14 89 19 92 26 94 31 96 62 96 65 94 74 94 74 92 79 92 79 87 81 84 81 80 43 80 41 77 38 77 33 75 31 75 29 72 29 70 26 68 26 65 24 60 24 56 79 56 84 51 84 39 24 39 24 32 26 29 26 27 29 24 29 22 31 22 36 17 80 17 79 15 74 12 72 8 57 0 Z N" draw:text-areas="?f145 ?f147 ?f146 ?f148" draw:glue-points="?f89 ?f90 ?f91 ?f90 ?f92 ?f93 ?f94 ?f95 ?f96 ?f97 ?f98 ?f99 ?f100 ?f101 ?f102 ?f103 ?f104 ?f105 ?f106 ?f107 ?f106 ?f108 ?f104 ?f109 ?f102 ?f110 ?f100 ?f111 ?f98 ?f112 ?f96 ?f113 ?f94 ?f114 ?f92 ?f115 ?f91 ?f116 ?f117 ?f116 ?f118 ?f115 ?f119 ?f115 ?f119 ?f114 ?f120 ?f114 ?f120 ?f121 ?f122 ?f112 ?f122 ?f123 ?f124 ?f123 ?f125 ?f110 ?f126 ?f110 ?f127 ?f128 ?f91 ?f128 ?f129 ?f130 ?f129 ?f109 ?f92 ?f131 ?f92 ?f108 ?f132 ?f133 ?f132 ?f134 ?f120 ?f134 ?f135 ?f136 ?f135 ?f137 ?f132 ?f137 ?f132 ?f138 ?f92 ?f105 ?f92 ?f139 ?f129 ?f140 ?f129 ?f103 ?f91 ?f103 ?f141 ?f101 ?f142 ?f101 ?f120 ?f143 ?f119 ?f99 ?f144 ?f97 ?f89 ?f90" draw:glue-point-leaving-directions="-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96"/><draw:equation draw:name="f8" draw:formula="0 + 2066 - 2009"/><draw:equation draw:name="f9" draw:formula="?f8 * ?f5 / 84"/><draw:equation draw:name="f10" draw:formula="7466 * ?f4 / 96"/><draw:equation draw:name="f11" draw:formula="0 + 2040 - 2009"/><draw:equation draw:name="f12" draw:formula="?f11 * ?f5 / 84"/><draw:equation draw:name="f13" draw:formula="0 + 2035 - 2009"/><draw:equation draw:name="f14" draw:formula="?f13 * ?f5 / 84"/><draw:equation draw:name="f15" draw:formula="7469 * ?f4 / 96"/><draw:equation draw:name="f16" draw:formula="0 + 2028 - 2009"/><draw:equation draw:name="f17" draw:formula="?f16 * ?f5 / 84"/><draw:equation draw:name="f18" draw:formula="7471 * ?f4 / 96"/><draw:equation draw:name="f19" draw:formula="0 + 2023 - 2009"/><draw:equation draw:name="f20" draw:formula="?f19 * ?f5 / 84"/><draw:equation draw:name="f21" draw:formula="7474 * ?f4 / 96"/><draw:equation draw:name="f22" draw:formula="0 + 2021 - 2009"/><draw:equation draw:name="f23" draw:formula="?f22 * ?f5 / 84"/><draw:equation draw:name="f24" draw:formula="7478 * ?f4 / 96"/><draw:equation draw:name="f25" draw:formula="0 + 2016 - 2009"/><draw:equation draw:name="f26" draw:formula="?f25 * ?f5 / 84"/><draw:equation draw:name="f27" draw:formula="7483 * ?f4 / 96"/><draw:equation draw:name="f28" draw:formula="0 + 2014 - 2009"/><draw:equation draw:name="f29" draw:formula="?f28 * ?f5 / 84"/><draw:equation draw:name="f30" draw:formula="7488 * ?f4 / 96"/><draw:equation draw:name="f31" draw:formula="0 + 2011 - 2009"/><draw:equation draw:name="f32" draw:formula="?f31 * ?f5 / 84"/><draw:equation draw:name="f33" draw:formula="7495 * ?f4 / 96"/><draw:equation draw:name="f34" draw:formula="0 + 2009 - 2009"/><draw:equation draw:name="f35" draw:formula="?f34 * ?f5 / 84"/><draw:equation draw:name="f36" draw:formula="7500 * ?f4 / 96"/><draw:equation draw:name="f37" draw:formula="7531 * ?f4 / 96"/><draw:equation draw:name="f38" draw:formula="7536 * ?f4 / 96"/><draw:equation draw:name="f39" draw:formula="7543 * ?f4 / 96"/><draw:equation draw:name="f40" draw:formula="7548 * ?f4 / 96"/><draw:equation draw:name="f41" draw:formula="7550 * ?f4 / 96"/><draw:equation draw:name="f42" draw:formula="7555 * ?f4 / 96"/><draw:equation draw:name="f43" draw:formula="7558 * ?f4 / 96"/><draw:equation draw:name="f44" draw:formula="7560 * ?f4 / 96"/><draw:equation draw:name="f45" draw:formula="7562 * ?f4 / 96"/><draw:equation draw:name="f46" draw:formula="0 + 2071 - 2009"/><draw:equation draw:name="f47" draw:formula="?f46 * ?f5 / 84"/><draw:equation draw:name="f48" draw:formula="0 + 2074 - 2009"/><draw:equation draw:name="f49" draw:formula="?f48 * ?f5 / 84"/><draw:equation draw:name="f50" draw:formula="0 + 2083 - 2009"/><draw:equation draw:name="f51" draw:formula="?f50 * ?f5 / 84"/><draw:equation draw:name="f52" draw:formula="0 + 2088 - 2009"/><draw:equation draw:name="f53" draw:formula="?f52 * ?f5 / 84"/><draw:equation draw:name="f54" draw:formula="7553 * ?f4 / 96"/><draw:equation draw:name="f55" draw:formula="0 + 2090 - 2009"/><draw:equation draw:name="f56" draw:formula="?f55 * ?f5 / 84"/><draw:equation draw:name="f57" draw:formula="7546 * ?f4 / 96"/><draw:equation draw:name="f58" draw:formula="0 + 2052 - 2009"/><draw:equation draw:name="f59" draw:formula="?f58 * ?f5 / 84"/><draw:equation draw:name="f60" draw:formula="0 + 2050 - 2009"/><draw:equation draw:name="f61" draw:formula="?f60 * ?f5 / 84"/><draw:equation draw:name="f62" draw:formula="0 + 2047 - 2009"/><draw:equation draw:name="f63" draw:formula="?f62 * ?f5 / 84"/><draw:equation draw:name="f64" draw:formula="0 + 2042 - 2009"/><draw:equation draw:name="f65" draw:formula="?f64 * ?f5 / 84"/><draw:equation draw:name="f66" draw:formula="7541 * ?f4 / 96"/><draw:equation draw:name="f67" draw:formula="0 + 2038 - 2009"/><draw:equation draw:name="f68" draw:formula="?f67 * ?f5 / 84"/><draw:equation draw:name="f69" draw:formula="7538 * ?f4 / 96"/><draw:equation draw:name="f70" draw:formula="7534 * ?f4 / 96"/><draw:equation draw:name="f71" draw:formula="0 + 2033 - 2009"/><draw:equation draw:name="f72" draw:formula="?f71 * ?f5 / 84"/><draw:equation draw:name="f73" draw:formula="7526 * ?f4 / 96"/><draw:equation draw:name="f74" draw:formula="7522 * ?f4 / 96"/><draw:equation draw:name="f75" draw:formula="0 + 2093 - 2009"/><draw:equation draw:name="f76" draw:formula="?f75 * ?f5 / 84"/><draw:equation draw:name="f77" draw:formula="7517 * ?f4 / 96"/><draw:equation draw:name="f78" draw:formula="7505 * ?f4 / 96"/><draw:equation draw:name="f79" draw:formula="7498 * ?f4 / 96"/><draw:equation draw:name="f80" draw:formula="7493 * ?f4 / 96"/><draw:equation draw:name="f81" draw:formula="7490 * ?f4 / 96"/><draw:equation draw:name="f82" draw:formula="0 + 2045 - 2009"/><draw:equation draw:name="f83" draw:formula="?f82 * ?f5 / 84"/><draw:equation draw:name="f84" draw:formula="0 + 2089 - 2009"/><draw:equation draw:name="f85" draw:formula="?f84 * ?f5 / 84"/><draw:equation draw:name="f86" draw:formula="7481 * ?f4 / 96"/><draw:equation draw:name="f87" draw:formula="0 + 2081 - 2009"/><draw:equation draw:name="f88" draw:formula="?f87 * ?f5 / 84"/><draw:equation draw:name="f89" draw:formula="?f9 / ?f6"/><draw:equation draw:name="f90" draw:formula="?f10 / ?f7"/><draw:equation draw:name="f91" draw:formula="?f12 / ?f6"/><draw:equation draw:name="f92" draw:formula="?f14 / ?f6"/><draw:equation draw:name="f93" draw:formula="?f15 / ?f7"/><draw:equation draw:name="f94" draw:formula="?f17 / ?f6"/><draw:equation draw:name="f95" draw:formula="?f18 / ?f7"/><draw:equation draw:name="f96" draw:formula="?f20 / ?f6"/><draw:equation draw:name="f97" draw:formula="?f21 / ?f7"/><draw:equation draw:name="f98" draw:formula="?f23 / ?f6"/><draw:equation draw:name="f99" draw:formula="?f24 / ?f7"/><draw:equation draw:name="f100" draw:formula="?f26 / ?f6"/><draw:equation draw:name="f101" draw:formula="?f27 / ?f7"/><draw:equation draw:name="f102" draw:formula="?f29 / ?f6"/><draw:equation draw:name="f103" draw:formula="?f30 / ?f7"/><draw:equation draw:name="f104" draw:formula="?f32 / ?f6"/><draw:equation draw:name="f105" draw:formula="?f33 / ?f7"/><draw:equation draw:name="f106" draw:formula="?f35 / ?f6"/><draw:equation draw:name="f107" draw:formula="?f36 / ?f7"/><draw:equation draw:name="f108" draw:formula="?f37 / ?f7"/><draw:equation draw:name="f109" draw:formula="?f38 / ?f7"/><draw:equation draw:name="f110" draw:formula="?f39 / ?f7"/><draw:equation draw:name="f111" draw:formula="?f40 / ?f7"/><draw:equation draw:name="f112" draw:formula="?f41 / ?f7"/><draw:equation draw:name="f113" draw:formula="?f42 / ?f7"/><draw:equation draw:name="f114" draw:formula="?f43 / ?f7"/><draw:equation draw:name="f115" draw:formula="?f44 / ?f7"/><draw:equation draw:name="f116" draw:formula="?f45 / ?f7"/><draw:equation draw:name="f117" draw:formula="?f47 / ?f6"/><draw:equation draw:name="f118" draw:formula="?f49 / ?f6"/><draw:equation draw:name="f119" draw:formula="?f51 / ?f6"/><draw:equation draw:name="f120" draw:formula="?f53 / ?f6"/><draw:equation draw:name="f121" draw:formula="?f54 / ?f7"/><draw:equation draw:name="f122" draw:formula="?f56 / ?f6"/><draw:equation draw:name="f123" draw:formula="?f57 / ?f7"/><draw:equation draw:name="f124" draw:formula="?f59 / ?f6"/><draw:equation draw:name="f125" draw:formula="?f61 / ?f6"/><draw:equation draw:name="f126" draw:formula="?f63 / ?f6"/><draw:equation draw:name="f127" draw:formula="?f65 / ?f6"/><draw:equation draw:name="f128" draw:formula="?f66 / ?f7"/><draw:equation draw:name="f129" draw:formula="?f68 / ?f6"/><draw:equation draw:name="f130" draw:formula="?f69 / ?f7"/><draw:equation draw:name="f131" draw:formula="?f70 / ?f7"/><draw:equation draw:name="f132" draw:formula="?f72 / ?f6"/><draw:equation draw:name="f133" draw:formula="?f73 / ?f7"/><draw:equation draw:name="f134" draw:formula="?f74 / ?f7"/><draw:equation draw:name="f135" draw:formula="?f76 / ?f6"/><draw:equation draw:name="f136" draw:formula="?f77 / ?f7"/><draw:equation draw:name="f137" draw:formula="?f78 / ?f7"/><draw:equation draw:name="f138" draw:formula="?f79 / ?f7"/><draw:equation draw:name="f139" draw:formula="?f80 / ?f7"/><draw:equation draw:name="f140" draw:formula="?f81 / ?f7"/><draw:equation draw:name="f141" draw:formula="?f83 / ?f6"/><draw:equation draw:name="f142" draw:formula="?f85 / ?f6"/><draw:equation draw:name="f143" draw:formula="?f86 / ?f7"/><draw:equation draw:name="f144" draw:formula="?f88 / ?f6"/><draw:equation draw:name="f145" draw:formula="0 / ?f6"/><draw:equation draw:name="f146" draw:formula="?f1 / ?f6"/><draw:equation draw:name="f147" draw:formula="0 / ?f7"/><draw:equation draw:name="f148" draw:formula="?f3 / ?f7"/></draw:enhanced-geometry></draw:custom-shape><draw:custom-shape svg:x="1.39514in" svg:y="5.18472in" svg:width="0.05833in" svg:height="0.06667in" draw:z-index="0" draw:id="id244" draw:style-name="a244" draw:name="Freeform 433"><svg:title/><svg:desc/><draw:enhanced-geometry draw:type="non-primitive" svg:viewBox="0 0 84 96" draw:enhanced-path="M 79 72 L 74 72 74 75 67 75 65 77 55 77 53 80 81 80 81 77 79 75 79 72 Z N" draw:text-areas="?f37 ?f39 ?f38 ?f40" draw:glue-points="?f26 ?f27 ?f28 ?f27 ?f28 ?f29 ?f30 ?f29 ?f31 ?f32 ?f33 ?f32 ?f34 ?f35 ?f36 ?f35 ?f36 ?f32 ?f26 ?f29 ?f26 ?f27"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96"/><draw:equation draw:name="f8" draw:formula="0 + 2088 - 2009"/><draw:equation draw:name="f9" draw:formula="?f8 * ?f5 / 84"/><draw:equation draw:name="f10" draw:formula="7538 * ?f4 / 96"/><draw:equation draw:name="f11" draw:formula="0 + 2083 - 2009"/><draw:equation draw:name="f12" draw:formula="?f11 * ?f5 / 84"/><draw:equation draw:name="f13" draw:formula="7541 * ?f4 / 96"/><draw:equation draw:name="f14" draw:formula="0 + 2076 - 2009"/><draw:equation draw:name="f15" draw:formula="?f14 * ?f5 / 84"/><draw:equation draw:name="f16" draw:formula="0 + 2074 - 2009"/><draw:equation draw:name="f17" draw:formula="?f16 * ?f5 / 84"/><draw:equation draw:name="f18" draw:formula="7543 * ?f4 / 96"/><draw:equation draw:name="f19" draw:formula="0 + 2064 - 2009"/><draw:equation draw:name="f20" draw:formula="?f19 * ?f5 / 84"/><draw:equation draw:name="f21" draw:formula="0 + 2062 - 2009"/><draw:equation draw:name="f22" draw:formula="?f21 * ?f5 / 84"/><draw:equation draw:name="f23" draw:formula="7546 * ?f4 / 96"/><draw:equation draw:name="f24" draw:formula="0 + 2090 - 2009"/><draw:equation draw:name="f25" draw:formula="?f24 * ?f5 / 84"/><draw:equation draw:name="f26" draw:formula="?f9 / ?f6"/><draw:equation draw:name="f27" draw:formula="?f10 / ?f7"/><draw:equation draw:name="f28" draw:formula="?f12 / ?f6"/><draw:equation draw:name="f29" draw:formula="?f13 / ?f7"/><draw:equation draw:name="f30" draw:formula="?f15 / ?f6"/><draw:equation draw:name="f31" draw:formula="?f17 / ?f6"/><draw:equation draw:name="f32" draw:formula="?f18 / ?f7"/><draw:equation draw:name="f33" draw:formula="?f20 / ?f6"/><draw:equation draw:name="f34" draw:formula="?f22 / ?f6"/><draw:equation draw:name="f35" draw:formula="?f23 / ?f7"/><draw:equation draw:name="f36" draw:formula="?f25 / ?f6"/><draw:equation draw:name="f37" draw:formula="0 / ?f6"/><draw:equation draw:name="f38" draw:formula="?f1 / ?f6"/><draw:equation draw:name="f39" draw:formula="0 / ?f7"/><draw:equation draw:name="f40" draw:formula="?f3 / ?f7"/></draw:enhanced-geometry></draw:custom-shape><draw:custom-shape svg:x="1.39514in" svg:y="5.18472in" svg:width="0.05833in" svg:height="0.06667in" draw:z-index="0" draw:id="id245" draw:style-name="a245" draw:name="Freeform 432"><svg:title/><svg:desc/><draw:enhanced-geometry draw:type="non-primitive" svg:viewBox="0 0 84 96" draw:enhanced-path="M 80 17 L 50 17 53 20 57 22 60 27 60 39 84 39 84 29 81 24 81 20 80 17 Z N" draw:text-areas="?f43 ?f45 ?f44 ?f46" draw:glue-points="?f29 ?f30 ?f31 ?f30 ?f32 ?f33 ?f34 ?f35 ?f36 ?f37 ?f36 ?f38 ?f39 ?f38 ?f39 ?f40 ?f41 ?f42 ?f41 ?f33 ?f29 ?f30"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96"/><draw:equation draw:name="f8" draw:formula="0 + 2089 - 2009"/><draw:equation draw:name="f9" draw:formula="?f8 * ?f5 / 84"/><draw:equation draw:name="f10" draw:formula="7483 * ?f4 / 96"/><draw:equation draw:name="f11" draw:formula="0 + 2059 - 2009"/><draw:equation draw:name="f12" draw:formula="?f11 * ?f5 / 84"/><draw:equation draw:name="f13" draw:formula="0 + 2062 - 2009"/><draw:equation draw:name="f14" draw:formula="?f13 * ?f5 / 84"/><draw:equation draw:name="f15" draw:formula="7486 * ?f4 / 96"/><draw:equation draw:name="f16" draw:formula="0 + 2066 - 2009"/><draw:equation draw:name="f17" draw:formula="?f16 * ?f5 / 84"/><draw:equation draw:name="f18" draw:formula="7488 * ?f4 / 96"/><draw:equation draw:name="f19" draw:formula="0 + 2069 - 2009"/><draw:equation draw:name="f20" draw:formula="?f19 * ?f5 / 84"/><draw:equation draw:name="f21" draw:formula="7493 * ?f4 / 96"/><draw:equation draw:name="f22" draw:formula="7505 * ?f4 / 96"/><draw:equation draw:name="f23" draw:formula="0 + 2093 - 2009"/><draw:equation draw:name="f24" draw:formula="?f23 * ?f5 / 84"/><draw:equation draw:name="f25" draw:formula="7495 * ?f4 / 96"/><draw:equation draw:name="f26" draw:formula="0 + 2090 - 2009"/><draw:equation draw:name="f27" draw:formula="?f26 * ?f5 / 84"/><draw:equation draw:name="f28" draw:formula="7490 * ?f4 / 96"/><draw:equation draw:name="f29" draw:formula="?f9 / ?f6"/><draw:equation draw:name="f30" draw:formula="?f10 / ?f7"/><draw:equation draw:name="f31" draw:formula="?f12 / ?f6"/><draw:equation draw:name="f32" draw:formula="?f14 / ?f6"/><draw:equation draw:name="f33" draw:formula="?f15 / ?f7"/><draw:equation draw:name="f34" draw:formula="?f17 / ?f6"/><draw:equation draw:name="f35" draw:formula="?f18 / ?f7"/><draw:equation draw:name="f36" draw:formula="?f20 / ?f6"/><draw:equation draw:name="f37" draw:formula="?f21 / ?f7"/><draw:equation draw:name="f38" draw:formula="?f22 / ?f7"/><draw:equation draw:name="f39" draw:formula="?f24 / ?f6"/><draw:equation draw:name="f40" draw:formula="?f25 / ?f7"/><draw:equation draw:name="f41" draw:formula="?f27 / ?f6"/><draw:equation draw:name="f42" draw:formula="?f28 / ?f7"/><draw:equation draw:name="f43" draw:formula="0 / ?f6"/><draw:equation draw:name="f44" draw:formula="?f1 / ?f6"/><draw:equation draw:name="f45" draw:formula="0 / ?f7"/><draw:equation draw:name="f46" draw:formula="?f3 / ?f7"/></draw:enhanced-geometry></draw:custom-shape></draw:g><draw:g draw:z-index="251746304" draw:name="Group 427" draw:id="id250" draw:style-name="a250"><svg:title/><svg:desc/><draw:custom-shape svg:x="1.46319in" svg:y="5.18472in" svg:width="0.05in" svg:height="0.06667in" draw:z-index="0" draw:id="id247" draw:style-name="a247" draw:name="Freeform 430"><svg:title/><svg:desc/><draw:enhanced-geometry draw:type="non-primitive" svg:viewBox="0 0 72 96" draw:enhanced-path="M 58 0 L 34 0 27 3 17 8 15 12 10 15 7 22 5 27 0 41 0 58 3 65 5 70 5 75 7 80 12 84 15 89 29 96 53 96 58 94 63 94 63 92 65 92 67 89 70 89 70 87 72 87 72 77 43 77 41 75 39 75 34 72 29 68 29 65 27 60 27 39 29 32 34 22 39 20 72 20 72 10 70 10 70 8 67 5 65 5 63 3 60 3 58 0 Z N" draw:text-areas="?f130 ?f132 ?f131 ?f133" draw:glue-points="?f80 ?f81 ?f82 ?f81 ?f83 ?f84 ?f85 ?f86 ?f87 ?f88 ?f89 ?f90 ?f91 ?f92 ?f93 ?f94 ?f95 ?f96 ?f95 ?f97 ?f98 ?f99 ?f93 ?f100 ?f93 ?f101 ?f91 ?f102 ?f103 ?f104 ?f87 ?f105 ?f106 ?f107 ?f108 ?f107 ?f80 ?f109 ?f110 ?f109 ?f110 ?f111 ?f112 ?f111 ?f113 ?f105 ?f114 ?f105 ?f114 ?f115 ?f116 ?f115 ?f116 ?f117 ?f118 ?f117 ?f119 ?f101 ?f120 ?f101 ?f82 ?f121 ?f106 ?f122 ?f106 ?f99 ?f83 ?f123 ?f83 ?f124 ?f106 ?f125 ?f82 ?f92 ?f120 ?f126 ?f116 ?f126 ?f116 ?f127 ?f114 ?f127 ?f114 ?f86 ?f113 ?f128 ?f112 ?f128 ?f110 ?f84 ?f129 ?f84 ?f80 ?f81" draw:glue-point-leaving-directions="-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6"/><draw:equation draw:name="f8" draw:formula="0 + 2165 - 2107"/><draw:equation draw:name="f9" draw:formula="?f8 * ?f5 / 72"/><draw:equation draw:name="f10" draw:formula="7466 * ?f4 / 96"/><draw:equation draw:name="f11" draw:formula="0 + 2141 - 2107"/><draw:equation draw:name="f12" draw:formula="?f11 * ?f5 / 72"/><draw:equation draw:name="f13" draw:formula="0 + 2134 - 2107"/><draw:equation draw:name="f14" draw:formula="?f13 * ?f5 / 72"/><draw:equation draw:name="f15" draw:formula="7469 * ?f4 / 96"/><draw:equation draw:name="f16" draw:formula="0 + 2124 - 2107"/><draw:equation draw:name="f17" draw:formula="?f16 * ?f5 / 72"/><draw:equation draw:name="f18" draw:formula="7474 * ?f4 / 96"/><draw:equation draw:name="f19" draw:formula="0 + 2122 - 2107"/><draw:equation draw:name="f20" draw:formula="?f19 * ?f5 / 72"/><draw:equation draw:name="f21" draw:formula="7478 * ?f4 / 96"/><draw:equation draw:name="f22" draw:formula="0 + 2117 - 2107"/><draw:equation draw:name="f23" draw:formula="?f22 * ?f5 / 72"/><draw:equation draw:name="f24" draw:formula="7481 * ?f4 / 96"/><draw:equation draw:name="f25" draw:formula="0 + 2114 - 2107"/><draw:equation draw:name="f26" draw:formula="?f25 * ?f5 / 72"/><draw:equation draw:name="f27" draw:formula="7488 * ?f4 / 96"/><draw:equation draw:name="f28" draw:formula="0 + 2112 - 2107"/><draw:equation draw:name="f29" draw:formula="?f28 * ?f5 / 72"/><draw:equation draw:name="f30" draw:formula="7493 * ?f4 / 96"/><draw:equation draw:name="f31" draw:formula="0 + 2107 - 2107"/><draw:equation draw:name="f32" draw:formula="?f31 * ?f5 / 72"/><draw:equation draw:name="f33" draw:formula="7507 * ?f4 / 96"/><draw:equation draw:name="f34" draw:formula="7524 * ?f4 / 96"/><draw:equation draw:name="f35" draw:formula="0 + 2110 - 2107"/><draw:equation draw:name="f36" draw:formula="?f35 * ?f5 / 72"/><draw:equation draw:name="f37" draw:formula="7531 * ?f4 / 96"/><draw:equation draw:name="f38" draw:formula="7536 * ?f4 / 96"/><draw:equation draw:name="f39" draw:formula="7541 * ?f4 / 96"/><draw:equation draw:name="f40" draw:formula="7546 * ?f4 / 96"/><draw:equation draw:name="f41" draw:formula="0 + 2119 - 2107"/><draw:equation draw:name="f42" draw:formula="?f41 * ?f5 / 72"/><draw:equation draw:name="f43" draw:formula="7550 * ?f4 / 96"/><draw:equation draw:name="f44" draw:formula="7555 * ?f4 / 96"/><draw:equation draw:name="f45" draw:formula="0 + 2136 - 2107"/><draw:equation draw:name="f46" draw:formula="?f45 * ?f5 / 72"/><draw:equation draw:name="f47" draw:formula="7562 * ?f4 / 96"/><draw:equation draw:name="f48" draw:formula="0 + 2160 - 2107"/><draw:equation draw:name="f49" draw:formula="?f48 * ?f5 / 72"/><draw:equation draw:name="f50" draw:formula="7560 * ?f4 / 96"/><draw:equation draw:name="f51" draw:formula="0 + 2170 - 2107"/><draw:equation draw:name="f52" draw:formula="?f51 * ?f5 / 72"/><draw:equation draw:name="f53" draw:formula="7558 * ?f4 / 96"/><draw:equation draw:name="f54" draw:formula="0 + 2172 - 2107"/><draw:equation draw:name="f55" draw:formula="?f54 * ?f5 / 72"/><draw:equation draw:name="f56" draw:formula="0 + 2174 - 2107"/><draw:equation draw:name="f57" draw:formula="?f56 * ?f5 / 72"/><draw:equation draw:name="f58" draw:formula="0 + 2177 - 2107"/><draw:equation draw:name="f59" draw:formula="?f58 * ?f5 / 72"/><draw:equation draw:name="f60" draw:formula="7553 * ?f4 / 96"/><draw:equation draw:name="f61" draw:formula="0 + 2179 - 2107"/><draw:equation draw:name="f62" draw:formula="?f61 * ?f5 / 72"/><draw:equation draw:name="f63" draw:formula="7543 * ?f4 / 96"/><draw:equation draw:name="f64" draw:formula="0 + 2150 - 2107"/><draw:equation draw:name="f65" draw:formula="?f64 * ?f5 / 72"/><draw:equation draw:name="f66" draw:formula="0 + 2148 - 2107"/><draw:equation draw:name="f67" draw:formula="?f66 * ?f5 / 72"/><draw:equation draw:name="f68" draw:formula="0 + 2146 - 2107"/><draw:equation draw:name="f69" draw:formula="?f68 * ?f5 / 72"/><draw:equation draw:name="f70" draw:formula="7538 * ?f4 / 96"/><draw:equation draw:name="f71" draw:formula="7534 * ?f4 / 96"/><draw:equation draw:name="f72" draw:formula="7526 * ?f4 / 96"/><draw:equation draw:name="f73" draw:formula="7505 * ?f4 / 96"/><draw:equation draw:name="f74" draw:formula="7498 * ?f4 / 96"/><draw:equation draw:name="f75" draw:formula="7486 * ?f4 / 96"/><draw:equation draw:name="f76" draw:formula="7476 * ?f4 / 96"/><draw:equation draw:name="f77" draw:formula="7471 * ?f4 / 96"/><draw:equation draw:name="f78" draw:formula="0 + 2167 - 2107"/><draw:equation draw:name="f79" draw:formula="?f78 * ?f5 / 72"/><draw:equation draw:name="f80" draw:formula="?f9 / ?f6"/><draw:equation draw:name="f81" draw:formula="?f10 / ?f7"/><draw:equation draw:name="f82" draw:formula="?f12 / ?f6"/><draw:equation draw:name="f83" draw:formula="?f14 / ?f6"/><draw:equation draw:name="f84" draw:formula="?f15 / ?f7"/><draw:equation draw:name="f85" draw:formula="?f17 / ?f6"/><draw:equation draw:name="f86" draw:formula="?f18 / ?f7"/><draw:equation draw:name="f87" draw:formula="?f20 / ?f6"/><draw:equation draw:name="f88" draw:formula="?f21 / ?f7"/><draw:equation draw:name="f89" draw:formula="?f23 / ?f6"/><draw:equation draw:name="f90" draw:formula="?f24 / ?f7"/><draw:equation draw:name="f91" draw:formula="?f26 / ?f6"/><draw:equation draw:name="f92" draw:formula="?f27 / ?f7"/><draw:equation draw:name="f93" draw:formula="?f29 / ?f6"/><draw:equation draw:name="f94" draw:formula="?f30 / ?f7"/><draw:equation draw:name="f95" draw:formula="?f32 / ?f6"/><draw:equation draw:name="f96" draw:formula="?f33 / ?f7"/><draw:equation draw:name="f97" draw:formula="?f34 / ?f7"/><draw:equation draw:name="f98" draw:formula="?f36 / ?f6"/><draw:equation draw:name="f99" draw:formula="?f37 / ?f7"/><draw:equation draw:name="f100" draw:formula="?f38 / ?f7"/><draw:equation draw:name="f101" draw:formula="?f39 / ?f7"/><draw:equation draw:name="f102" draw:formula="?f40 / ?f7"/><draw:equation draw:name="f103" draw:formula="?f42 / ?f6"/><draw:equation draw:name="f104" draw:formula="?f43 / ?f7"/><draw:equation draw:name="f105" draw:formula="?f44 / ?f7"/><draw:equation draw:name="f106" draw:formula="?f46 / ?f6"/><draw:equation draw:name="f107" draw:formula="?f47 / ?f7"/><draw:equation draw:name="f108" draw:formula="?f49 / ?f6"/><draw:equation draw:name="f109" draw:formula="?f50 / ?f7"/><draw:equation draw:name="f110" draw:formula="?f52 / ?f6"/><draw:equation draw:name="f111" draw:formula="?f53 / ?f7"/><draw:equation draw:name="f112" draw:formula="?f55 / ?f6"/><draw:equation draw:name="f113" draw:formula="?f57 / ?f6"/><draw:equation draw:name="f114" draw:formula="?f59 / ?f6"/><draw:equation draw:name="f115" draw:formula="?f60 / ?f7"/><draw:equation draw:name="f116" draw:formula="?f62 / ?f6"/><draw:equation draw:name="f117" draw:formula="?f63 / ?f7"/><draw:equation draw:name="f118" draw:formula="?f65 / ?f6"/><draw:equation draw:name="f119" draw:formula="?f67 / ?f6"/><draw:equation draw:name="f120" draw:formula="?f69 / ?f6"/><draw:equation draw:name="f121" draw:formula="?f70 / ?f7"/><draw:equation draw:name="f122" draw:formula="?f71 / ?f7"/><draw:equation draw:name="f123" draw:formula="?f72 / ?f7"/><draw:equation draw:name="f124" draw:formula="?f73 / ?f7"/><draw:equation draw:name="f125" draw:formula="?f74 / ?f7"/><draw:equation draw:name="f126" draw:formula="?f75 / ?f7"/><draw:equation draw:name="f127" draw:formula="?f76 / ?f7"/><draw:equation draw:name="f128" draw:formula="?f77 / ?f7"/><draw:equation draw:name="f129" draw:formula="?f79 / ?f6"/><draw:equation draw:name="f130" draw:formula="0 / ?f6"/><draw:equation draw:name="f131" draw:formula="?f1 / ?f6"/><draw:equation draw:name="f132" draw:formula="0 / ?f7"/><draw:equation draw:name="f133" draw:formula="?f3 / ?f7"/></draw:enhanced-geometry></draw:custom-shape><draw:custom-shape svg:x="1.46319in" svg:y="5.18472in" svg:width="0.05in" svg:height="0.06667in" draw:z-index="0" draw:id="id248" draw:style-name="a248" draw:name="Freeform 429"><svg:title/><svg:desc/><draw:enhanced-geometry draw:type="non-primitive" svg:viewBox="0 0 72 96" draw:enhanced-path="M 72 68 L 65 68 65 70 63 70 58 75 55 75 53 77 72 77 72 68 Z N" draw:text-areas="?f34 ?f36 ?f35 ?f37" draw:glue-points="?f24 ?f25 ?f26 ?f25 ?f26 ?f27 ?f28 ?f27 ?f29 ?f30 ?f31 ?f30 ?f32 ?f33 ?f24 ?f33 ?f24 ?f25"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6"/><draw:equation draw:name="f8" draw:formula="0 + 2179 - 2107"/><draw:equation draw:name="f9" draw:formula="?f8 * ?f5 / 72"/><draw:equation draw:name="f10" draw:formula="7534 * ?f4 / 96"/><draw:equation draw:name="f11" draw:formula="0 + 2172 - 2107"/><draw:equation draw:name="f12" draw:formula="?f11 * ?f5 / 72"/><draw:equation draw:name="f13" draw:formula="7536 * ?f4 / 96"/><draw:equation draw:name="f14" draw:formula="0 + 2170 - 2107"/><draw:equation draw:name="f15" draw:formula="?f14 * ?f5 / 72"/><draw:equation draw:name="f16" draw:formula="0 + 2165 - 2107"/><draw:equation draw:name="f17" draw:formula="?f16 * ?f5 / 72"/><draw:equation draw:name="f18" draw:formula="7541 * ?f4 / 96"/><draw:equation draw:name="f19" draw:formula="0 + 2162 - 2107"/><draw:equation draw:name="f20" draw:formula="?f19 * ?f5 / 72"/><draw:equation draw:name="f21" draw:formula="0 + 2160 - 2107"/><draw:equation draw:name="f22" draw:formula="?f21 * ?f5 / 72"/><draw:equation draw:name="f23" draw:formula="7543 * ?f4 / 96"/><draw:equation draw:name="f24" draw:formula="?f9 / ?f6"/><draw:equation draw:name="f25" draw:formula="?f10 / ?f7"/><draw:equation draw:name="f26" draw:formula="?f12 / ?f6"/><draw:equation draw:name="f27" draw:formula="?f13 / ?f7"/><draw:equation draw:name="f28" draw:formula="?f15 / ?f6"/><draw:equation draw:name="f29" draw:formula="?f17 / ?f6"/><draw:equation draw:name="f30" draw:formula="?f18 / ?f7"/><draw:equation draw:name="f31" draw:formula="?f20 / ?f6"/><draw:equation draw:name="f32" draw:formula="?f22 / ?f6"/><draw:equation draw:name="f33" draw:formula="?f23 / ?f7"/><draw:equation draw:name="f34" draw:formula="0 / ?f6"/><draw:equation draw:name="f35" draw:formula="?f1 / ?f6"/><draw:equation draw:name="f36" draw:formula="0 / ?f7"/><draw:equation draw:name="f37" draw:formula="?f3 / ?f7"/></draw:enhanced-geometry></draw:custom-shape><draw:custom-shape svg:x="1.46319in" svg:y="5.18472in" svg:width="0.05in" svg:height="0.06667in" draw:z-index="0" draw:id="id249" draw:style-name="a249" draw:name="Freeform 428"><svg:title/><svg:desc/><draw:enhanced-geometry draw:type="non-primitive" svg:viewBox="0 0 72 96" draw:enhanced-path="M 72 20 L 55 20 55 22 58 22 60 24 63 24 63 27 70 27 72 24 72 20 Z N" draw:text-areas="?f34 ?f36 ?f35 ?f37" draw:glue-points="?f24 ?f25 ?f26 ?f25 ?f26 ?f27 ?f28 ?f27 ?f29 ?f30 ?f31 ?f30 ?f31 ?f32 ?f33 ?f32 ?f24 ?f30 ?f24 ?f25"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6"/><draw:equation draw:name="f8" draw:formula="0 + 2179 - 2107"/><draw:equation draw:name="f9" draw:formula="?f8 * ?f5 / 72"/><draw:equation draw:name="f10" draw:formula="7486 * ?f4 / 96"/><draw:equation draw:name="f11" draw:formula="0 + 2162 - 2107"/><draw:equation draw:name="f12" draw:formula="?f11 * ?f5 / 72"/><draw:equation draw:name="f13" draw:formula="7488 * ?f4 / 96"/><draw:equation draw:name="f14" draw:formula="0 + 2165 - 2107"/><draw:equation draw:name="f15" draw:formula="?f14 * ?f5 / 72"/><draw:equation draw:name="f16" draw:formula="0 + 2167 - 2107"/><draw:equation draw:name="f17" draw:formula="?f16 * ?f5 / 72"/><draw:equation draw:name="f18" draw:formula="7490 * ?f4 / 96"/><draw:equation draw:name="f19" draw:formula="0 + 2170 - 2107"/><draw:equation draw:name="f20" draw:formula="?f19 * ?f5 / 72"/><draw:equation draw:name="f21" draw:formula="7493 * ?f4 / 96"/><draw:equation draw:name="f22" draw:formula="0 + 2177 - 2107"/><draw:equation draw:name="f23" draw:formula="?f22 * ?f5 / 72"/><draw:equation draw:name="f24" draw:formula="?f9 / ?f6"/><draw:equation draw:name="f25" draw:formula="?f10 / ?f7"/><draw:equation draw:name="f26" draw:formula="?f12 / ?f6"/><draw:equation draw:name="f27" draw:formula="?f13 / ?f7"/><draw:equation draw:name="f28" draw:formula="?f15 / ?f6"/><draw:equation draw:name="f29" draw:formula="?f17 / ?f6"/><draw:equation draw:name="f30" draw:formula="?f18 / ?f7"/><draw:equation draw:name="f31" draw:formula="?f20 / ?f6"/><draw:equation draw:name="f32" draw:formula="?f21 / ?f7"/><draw:equation draw:name="f33" draw:formula="?f23 / ?f6"/><draw:equation draw:name="f34" draw:formula="0 / ?f6"/><draw:equation draw:name="f35" draw:formula="?f1 / ?f6"/><draw:equation draw:name="f36" draw:formula="0 / ?f7"/><draw:equation draw:name="f37" draw:formula="?f3 / ?f7"/></draw:enhanced-geometry></draw:custom-shape></draw:g><draw:g draw:z-index="251747328" draw:name="Group 421" draw:id="id256" draw:style-name="a256"><svg:title/><svg:desc/><draw:custom-shape svg:x="1.525in" svg:y="5.15694in" svg:width="0.05833in" svg:height="0.09514in" draw:z-index="0" draw:id="id251" draw:style-name="a251" draw:name="Freeform 426"><svg:title/><svg:desc/><draw:enhanced-geometry draw:type="non-primitive" svg:viewBox="0 0 84 137" draw:enhanced-path="M 19 134 L 5 134 7 136 19 136 19 134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7"/><draw:equation draw:name="f8" draw:formula="0 + 2215 - 2196"/><draw:equation draw:name="f9" draw:formula="?f8 * ?f5 / 84"/><draw:equation draw:name="f10" draw:formula="7560 * ?f4 / 137"/><draw:equation draw:name="f11" draw:formula="0 + 2201 - 2196"/><draw:equation draw:name="f12" draw:formula="?f11 * ?f5 / 84"/><draw:equation draw:name="f13" draw:formula="0 + 2203 - 2196"/><draw:equation draw:name="f14" draw:formula="?f13 * ?f5 / 84"/><draw:equation draw:name="f15" draw:formula="7562 * ?f4 / 137"/><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1.525in" svg:y="5.15694in" svg:width="0.05833in" svg:height="0.09514in" draw:z-index="0" draw:id="id252" draw:style-name="a252" draw:name="Freeform 425"><svg:title/><svg:desc/><draw:enhanced-geometry draw:type="non-primitive" svg:viewBox="0 0 84 137" draw:enhanced-path="M 79 134 L 62 134 65 136 77 136 79 134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7"/><draw:equation draw:name="f8" draw:formula="0 + 2275 - 2196"/><draw:equation draw:name="f9" draw:formula="?f8 * ?f5 / 84"/><draw:equation draw:name="f10" draw:formula="7560 * ?f4 / 137"/><draw:equation draw:name="f11" draw:formula="0 + 2258 - 2196"/><draw:equation draw:name="f12" draw:formula="?f11 * ?f5 / 84"/><draw:equation draw:name="f13" draw:formula="0 + 2261 - 2196"/><draw:equation draw:name="f14" draw:formula="?f13 * ?f5 / 84"/><draw:equation draw:name="f15" draw:formula="7562 * ?f4 / 137"/><draw:equation draw:name="f16" draw:formula="0 + 2273 - 2196"/><draw:equation draw:name="f17" draw:formula="?f16 * ?f5 / 84"/><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525in" svg:y="5.15694in" svg:width="0.05833in" svg:height="0.09514in" draw:z-index="0" draw:id="id253" draw:style-name="a253" draw:name="Freeform 424"><svg:title/><svg:desc/><draw:enhanced-geometry draw:type="non-primitive" svg:viewBox="0 0 84 137" draw:enhanced-path="M 22 0 L 2 0 2 2 0 2 0 134 24 134 24 74 34 64 38 62 41 60 80 60 79 57 79 52 24 52 24 2 22 0 Z N" draw:text-areas="?f53 ?f55 ?f54 ?f56" draw:glue-points="?f35 ?f36 ?f37 ?f36 ?f37 ?f38 ?f39 ?f38 ?f39 ?f40 ?f41 ?f40 ?f41 ?f42 ?f43 ?f44 ?f45 ?f46 ?f47 ?f48 ?f49 ?f48 ?f50 ?f51 ?f50 ?f52 ?f41 ?f52 ?f41 ?f38 ?f35 ?f36"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7"/><draw:equation draw:name="f8" draw:formula="0 + 2218 - 2196"/><draw:equation draw:name="f9" draw:formula="?f8 * ?f5 / 84"/><draw:equation draw:name="f10" draw:formula="7426 * ?f4 / 137"/><draw:equation draw:name="f11" draw:formula="0 + 2198 - 2196"/><draw:equation draw:name="f12" draw:formula="?f11 * ?f5 / 84"/><draw:equation draw:name="f13" draw:formula="7428 * ?f4 / 137"/><draw:equation draw:name="f14" draw:formula="0 + 2196 - 2196"/><draw:equation draw:name="f15" draw:formula="?f14 * ?f5 / 84"/><draw:equation draw:name="f16" draw:formula="7560 * ?f4 / 137"/><draw:equation draw:name="f17" draw:formula="0 + 2220 - 2196"/><draw:equation draw:name="f18" draw:formula="?f17 * ?f5 / 84"/><draw:equation draw:name="f19" draw:formula="7500 * ?f4 / 137"/><draw:equation draw:name="f20" draw:formula="0 + 2230 - 2196"/><draw:equation draw:name="f21" draw:formula="?f20 * ?f5 / 84"/><draw:equation draw:name="f22" draw:formula="7490 * ?f4 / 137"/><draw:equation draw:name="f23" draw:formula="0 + 2234 - 2196"/><draw:equation draw:name="f24" draw:formula="?f23 * ?f5 / 84"/><draw:equation draw:name="f25" draw:formula="7488 * ?f4 / 137"/><draw:equation draw:name="f26" draw:formula="0 + 2237 - 2196"/><draw:equation draw:name="f27" draw:formula="?f26 * ?f5 / 84"/><draw:equation draw:name="f28" draw:formula="7486 * ?f4 / 137"/><draw:equation draw:name="f29" draw:formula="0 + 2276 - 2196"/><draw:equation draw:name="f30" draw:formula="?f29 * ?f5 / 84"/><draw:equation draw:name="f31" draw:formula="0 + 2275 - 2196"/><draw:equation draw:name="f32" draw:formula="?f31 * ?f5 / 84"/><draw:equation draw:name="f33" draw:formula="7483 * ?f4 / 137"/><draw:equation draw:name="f34" draw:formula="7478 * ?f4 / 137"/><draw:equation draw:name="f35" draw:formula="?f9 / ?f6"/><draw:equation draw:name="f36" draw:formula="?f10 / ?f7"/><draw:equation draw:name="f37" draw:formula="?f12 / ?f6"/><draw:equation draw:name="f38" draw:formula="?f13 / ?f7"/><draw:equation draw:name="f39" draw:formula="?f15 / ?f6"/><draw:equation draw:name="f40" draw:formula="?f16 / ?f7"/><draw:equation draw:name="f41" draw:formula="?f18 / ?f6"/><draw:equation draw:name="f42" draw:formula="?f19 / ?f7"/><draw:equation draw:name="f43" draw:formula="?f21 / ?f6"/><draw:equation draw:name="f44" draw:formula="?f22 / ?f7"/><draw:equation draw:name="f45" draw:formula="?f24 / ?f6"/><draw:equation draw:name="f46" draw:formula="?f25 / ?f7"/><draw:equation draw:name="f47" draw:formula="?f27 / ?f6"/><draw:equation draw:name="f48" draw:formula="?f28 / ?f7"/><draw:equation draw:name="f49" draw:formula="?f30 / ?f6"/><draw:equation draw:name="f50" draw:formula="?f32 / ?f6"/><draw:equation draw:name="f51" draw:formula="?f33 / ?f7"/><draw:equation draw:name="f52" draw:formula="?f34 / ?f7"/><draw:equation draw:name="f53" draw:formula="0 / ?f6"/><draw:equation draw:name="f54" draw:formula="?f1 / ?f6"/><draw:equation draw:name="f55" draw:formula="0 / ?f7"/><draw:equation draw:name="f56" draw:formula="?f3 / ?f7"/></draw:enhanced-geometry></draw:custom-shape><draw:custom-shape svg:x="1.525in" svg:y="5.15694in" svg:width="0.05833in" svg:height="0.09514in" draw:z-index="0" draw:id="id254" draw:style-name="a254" draw:name="Freeform 423"><svg:title/><svg:desc/><draw:enhanced-geometry draw:type="non-primitive" svg:viewBox="0 0 84 137" draw:enhanced-path="M 80 60 L 46 60 48 62 53 62 53 64 58 69 58 134 82 134 84 132 84 72 82 67 82 62 80 60 Z N" draw:text-areas="?f45 ?f47 ?f46 ?f48" draw:glue-points="?f30 ?f31 ?f32 ?f31 ?f33 ?f34 ?f35 ?f34 ?f35 ?f36 ?f37 ?f38 ?f37 ?f39 ?f40 ?f39 ?f41 ?f42 ?f41 ?f43 ?f40 ?f44 ?f40 ?f34 ?f30 ?f31"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7"/><draw:equation draw:name="f8" draw:formula="0 + 2276 - 2196"/><draw:equation draw:name="f9" draw:formula="?f8 * ?f5 / 84"/><draw:equation draw:name="f10" draw:formula="7486 * ?f4 / 137"/><draw:equation draw:name="f11" draw:formula="0 + 2242 - 2196"/><draw:equation draw:name="f12" draw:formula="?f11 * ?f5 / 84"/><draw:equation draw:name="f13" draw:formula="0 + 2244 - 2196"/><draw:equation draw:name="f14" draw:formula="?f13 * ?f5 / 84"/><draw:equation draw:name="f15" draw:formula="7488 * ?f4 / 137"/><draw:equation draw:name="f16" draw:formula="0 + 2249 - 2196"/><draw:equation draw:name="f17" draw:formula="?f16 * ?f5 / 84"/><draw:equation draw:name="f18" draw:formula="7490 * ?f4 / 137"/><draw:equation draw:name="f19" draw:formula="0 + 2254 - 2196"/><draw:equation draw:name="f20" draw:formula="?f19 * ?f5 / 84"/><draw:equation draw:name="f21" draw:formula="7495 * ?f4 / 137"/><draw:equation draw:name="f22" draw:formula="7560 * ?f4 / 137"/><draw:equation draw:name="f23" draw:formula="0 + 2278 - 2196"/><draw:equation draw:name="f24" draw:formula="?f23 * ?f5 / 84"/><draw:equation draw:name="f25" draw:formula="0 + 2280 - 2196"/><draw:equation draw:name="f26" draw:formula="?f25 * ?f5 / 84"/><draw:equation draw:name="f27" draw:formula="7558 * ?f4 / 137"/><draw:equation draw:name="f28" draw:formula="7498 * ?f4 / 137"/><draw:equation draw:name="f29" draw:formula="7493 * ?f4 / 137"/><draw:equation draw:name="f30" draw:formula="?f9 / ?f6"/><draw:equation draw:name="f31" draw:formula="?f10 / ?f7"/><draw:equation draw:name="f32" draw:formula="?f12 / ?f6"/><draw:equation draw:name="f33" draw:formula="?f14 / ?f6"/><draw:equation draw:name="f34" draw:formula="?f15 / ?f7"/><draw:equation draw:name="f35" draw:formula="?f17 / ?f6"/><draw:equation draw:name="f36" draw:formula="?f18 / ?f7"/><draw:equation draw:name="f37" draw:formula="?f20 / ?f6"/><draw:equation draw:name="f38" draw:formula="?f21 / ?f7"/><draw:equation draw:name="f39" draw:formula="?f22 / ?f7"/><draw:equation draw:name="f40" draw:formula="?f24 / ?f6"/><draw:equation draw:name="f41" draw:formula="?f26 / ?f6"/><draw:equation draw:name="f42" draw:formula="?f27 / ?f7"/><draw:equation draw:name="f43" draw:formula="?f28 / ?f7"/><draw:equation draw:name="f44" draw:formula="?f29 / ?f7"/><draw:equation draw:name="f45" draw:formula="0 / ?f6"/><draw:equation draw:name="f46" draw:formula="?f1 / ?f6"/><draw:equation draw:name="f47" draw:formula="0 / ?f7"/><draw:equation draw:name="f48" draw:formula="?f3 / ?f7"/></draw:enhanced-geometry></draw:custom-shape><draw:custom-shape svg:x="1.525in" svg:y="5.15694in" svg:width="0.05833in" svg:height="0.09514in" draw:z-index="0" draw:id="id255" draw:style-name="a255" draw:name="Freeform 422"><svg:title/><svg:desc/><draw:enhanced-geometry draw:type="non-primitive" svg:viewBox="0 0 84 137" draw:enhanced-path="M 62 40 L 41 40 38 43 29 48 24 52 79 52 74 48 70 45 67 43 62 40 Z N" draw:text-areas="?f45 ?f47 ?f46 ?f48" draw:glue-points="?f31 ?f32 ?f33 ?f32 ?f34 ?f35 ?f36 ?f37 ?f38 ?f39 ?f40 ?f39 ?f41 ?f37 ?f42 ?f43 ?f44 ?f35 ?f31 ?f32"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7"/><draw:equation draw:name="f8" draw:formula="0 + 2258 - 2196"/><draw:equation draw:name="f9" draw:formula="?f8 * ?f5 / 84"/><draw:equation draw:name="f10" draw:formula="7466 * ?f4 / 137"/><draw:equation draw:name="f11" draw:formula="0 + 2237 - 2196"/><draw:equation draw:name="f12" draw:formula="?f11 * ?f5 / 84"/><draw:equation draw:name="f13" draw:formula="0 + 2234 - 2196"/><draw:equation draw:name="f14" draw:formula="?f13 * ?f5 / 84"/><draw:equation draw:name="f15" draw:formula="7469 * ?f4 / 137"/><draw:equation draw:name="f16" draw:formula="0 + 2225 - 2196"/><draw:equation draw:name="f17" draw:formula="?f16 * ?f5 / 84"/><draw:equation draw:name="f18" draw:formula="7474 * ?f4 / 137"/><draw:equation draw:name="f19" draw:formula="0 + 2220 - 2196"/><draw:equation draw:name="f20" draw:formula="?f19 * ?f5 / 84"/><draw:equation draw:name="f21" draw:formula="7478 * ?f4 / 137"/><draw:equation draw:name="f22" draw:formula="0 + 2275 - 2196"/><draw:equation draw:name="f23" draw:formula="?f22 * ?f5 / 84"/><draw:equation draw:name="f24" draw:formula="0 + 2270 - 2196"/><draw:equation draw:name="f25" draw:formula="?f24 * ?f5 / 84"/><draw:equation draw:name="f26" draw:formula="0 + 2266 - 2196"/><draw:equation draw:name="f27" draw:formula="?f26 * ?f5 / 84"/><draw:equation draw:name="f28" draw:formula="7471 * ?f4 / 137"/><draw:equation draw:name="f29" draw:formula="0 + 2263 - 2196"/><draw:equation draw:name="f30" draw:formula="?f29 * ?f5 / 84"/><draw:equation draw:name="f31" draw:formula="?f9 / ?f6"/><draw:equation draw:name="f32" draw:formula="?f10 / ?f7"/><draw:equation draw:name="f33" draw:formula="?f12 / ?f6"/><draw:equation draw:name="f34" draw:formula="?f14 / ?f6"/><draw:equation draw:name="f35" draw:formula="?f15 / ?f7"/><draw:equation draw:name="f36" draw:formula="?f17 / ?f6"/><draw:equation draw:name="f37" draw:formula="?f18 / ?f7"/><draw:equation draw:name="f38" draw:formula="?f20 / ?f6"/><draw:equation draw:name="f39" draw:formula="?f21 / ?f7"/><draw:equation draw:name="f40" draw:formula="?f23 / ?f6"/><draw:equation draw:name="f41" draw:formula="?f25 / ?f6"/><draw:equation draw:name="f42" draw:formula="?f27 / ?f6"/><draw:equation draw:name="f43" draw:formula="?f28 / ?f7"/><draw:equation draw:name="f44" draw:formula="?f30 / ?f6"/><draw:equation draw:name="f45" draw:formula="0 / ?f6"/><draw:equation draw:name="f46" draw:formula="?f1 / ?f6"/><draw:equation draw:name="f47" draw:formula="0 / ?f7"/><draw:equation draw:name="f48" draw:formula="?f3 / ?f7"/></draw:enhanced-geometry></draw:custom-shape></draw:g><draw:g draw:z-index="251748352" draw:name="Group 414" draw:id="id263" draw:style-name="a263"><svg:title/><svg:desc/><draw:custom-shape svg:x="1.59514in" svg:y="5.18472in" svg:width="0.05556in" svg:height="0.06667in" draw:z-index="0" draw:id="id257" draw:style-name="a257" draw:name="Freeform 420"><svg:title/><svg:desc/><draw:enhanced-geometry draw:type="non-primitive" svg:viewBox="0 0 80 96" draw:enhanced-path="M 77 17 L 45 17 48 20 50 20 53 22 53 24 55 24 55 39 33 39 26 41 21 41 12 46 2 56 2 60 0 63 0 72 2 77 2 82 14 94 19 96 43 96 53 92 60 84 79 84 79 80 31 80 24 72 24 65 26 63 26 60 29 60 29 58 31 58 33 56 79 56 79 22 77 17 Z N" draw:text-areas="?f108 ?f110 ?f109 ?f111" draw:glue-points="?f68 ?f69 ?f70 ?f69 ?f71 ?f72 ?f73 ?f72 ?f74 ?f75 ?f74 ?f76 ?f77 ?f76 ?f77 ?f78 ?f79 ?f78 ?f80 ?f81 ?f82 ?f81 ?f83 ?f84 ?f85 ?f86 ?f85 ?f87 ?f88 ?f89 ?f88 ?f90 ?f85 ?f91 ?f85 ?f92 ?f93 ?f94 ?f95 ?f96 ?f97 ?f96 ?f74 ?f98 ?f99 ?f100 ?f101 ?f100 ?f101 ?f102 ?f103 ?f102 ?f104 ?f90 ?f104 ?f105 ?f80 ?f89 ?f80 ?f87 ?f106 ?f87 ?f106 ?f107 ?f103 ?f107 ?f79 ?f86 ?f101 ?f86 ?f101 ?f75 ?f68 ?f69" draw:glue-point-leaving-directions="-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draw:equation draw:name="f7" draw:formula="?f4 / 96"/><draw:equation draw:name="f8" draw:formula="0 + 2374 - 2297"/><draw:equation draw:name="f9" draw:formula="?f8 * ?f5 / 80"/><draw:equation draw:name="f10" draw:formula="7483 * ?f4 / 96"/><draw:equation draw:name="f11" draw:formula="0 + 2342 - 2297"/><draw:equation draw:name="f12" draw:formula="?f11 * ?f5 / 80"/><draw:equation draw:name="f13" draw:formula="0 + 2345 - 2297"/><draw:equation draw:name="f14" draw:formula="?f13 * ?f5 / 80"/><draw:equation draw:name="f15" draw:formula="7486 * ?f4 / 96"/><draw:equation draw:name="f16" draw:formula="0 + 2347 - 2297"/><draw:equation draw:name="f17" draw:formula="?f16 * ?f5 / 80"/><draw:equation draw:name="f18" draw:formula="0 + 2350 - 2297"/><draw:equation draw:name="f19" draw:formula="?f18 * ?f5 / 80"/><draw:equation draw:name="f20" draw:formula="7488 * ?f4 / 96"/><draw:equation draw:name="f21" draw:formula="7490 * ?f4 / 96"/><draw:equation draw:name="f22" draw:formula="0 + 2352 - 2297"/><draw:equation draw:name="f23" draw:formula="?f22 * ?f5 / 80"/><draw:equation draw:name="f24" draw:formula="7505 * ?f4 / 96"/><draw:equation draw:name="f25" draw:formula="0 + 2330 - 2297"/><draw:equation draw:name="f26" draw:formula="?f25 * ?f5 / 80"/><draw:equation draw:name="f27" draw:formula="0 + 2323 - 2297"/><draw:equation draw:name="f28" draw:formula="?f27 * ?f5 / 80"/><draw:equation draw:name="f29" draw:formula="7507 * ?f4 / 96"/><draw:equation draw:name="f30" draw:formula="0 + 2318 - 2297"/><draw:equation draw:name="f31" draw:formula="?f30 * ?f5 / 80"/><draw:equation draw:name="f32" draw:formula="0 + 2309 - 2297"/><draw:equation draw:name="f33" draw:formula="?f32 * ?f5 / 80"/><draw:equation draw:name="f34" draw:formula="7512 * ?f4 / 96"/><draw:equation draw:name="f35" draw:formula="0 + 2299 - 2297"/><draw:equation draw:name="f36" draw:formula="?f35 * ?f5 / 80"/><draw:equation draw:name="f37" draw:formula="7522 * ?f4 / 96"/><draw:equation draw:name="f38" draw:formula="7526 * ?f4 / 96"/><draw:equation draw:name="f39" draw:formula="0 + 2297 - 2297"/><draw:equation draw:name="f40" draw:formula="?f39 * ?f5 / 80"/><draw:equation draw:name="f41" draw:formula="7529 * ?f4 / 96"/><draw:equation draw:name="f42" draw:formula="7538 * ?f4 / 96"/><draw:equation draw:name="f43" draw:formula="7543 * ?f4 / 96"/><draw:equation draw:name="f44" draw:formula="7548 * ?f4 / 96"/><draw:equation draw:name="f45" draw:formula="0 + 2311 - 2297"/><draw:equation draw:name="f46" draw:formula="?f45 * ?f5 / 80"/><draw:equation draw:name="f47" draw:formula="7560 * ?f4 / 96"/><draw:equation draw:name="f48" draw:formula="0 + 2316 - 2297"/><draw:equation draw:name="f49" draw:formula="?f48 * ?f5 / 80"/><draw:equation draw:name="f50" draw:formula="7562 * ?f4 / 96"/><draw:equation draw:name="f51" draw:formula="0 + 2340 - 2297"/><draw:equation draw:name="f52" draw:formula="?f51 * ?f5 / 80"/><draw:equation draw:name="f53" draw:formula="7558 * ?f4 / 96"/><draw:equation draw:name="f54" draw:formula="0 + 2357 - 2297"/><draw:equation draw:name="f55" draw:formula="?f54 * ?f5 / 80"/><draw:equation draw:name="f56" draw:formula="7550 * ?f4 / 96"/><draw:equation draw:name="f57" draw:formula="0 + 2376 - 2297"/><draw:equation draw:name="f58" draw:formula="?f57 * ?f5 / 80"/><draw:equation draw:name="f59" draw:formula="7546 * ?f4 / 96"/><draw:equation draw:name="f60" draw:formula="0 + 2328 - 2297"/><draw:equation draw:name="f61" draw:formula="?f60 * ?f5 / 80"/><draw:equation draw:name="f62" draw:formula="0 + 2321 - 2297"/><draw:equation draw:name="f63" draw:formula="?f62 * ?f5 / 80"/><draw:equation draw:name="f64" draw:formula="7531 * ?f4 / 96"/><draw:equation draw:name="f65" draw:formula="0 + 2326 - 2297"/><draw:equation draw:name="f66" draw:formula="?f65 * ?f5 / 80"/><draw:equation draw:name="f67" draw:formula="7524 * ?f4 / 96"/><draw:equation draw:name="f68" draw:formula="?f9 / ?f6"/><draw:equation draw:name="f69" draw:formula="?f10 / ?f7"/><draw:equation draw:name="f70" draw:formula="?f12 / ?f6"/><draw:equation draw:name="f71" draw:formula="?f14 / ?f6"/><draw:equation draw:name="f72" draw:formula="?f15 / ?f7"/><draw:equation draw:name="f73" draw:formula="?f17 / ?f6"/><draw:equation draw:name="f74" draw:formula="?f19 / ?f6"/><draw:equation draw:name="f75" draw:formula="?f20 / ?f7"/><draw:equation draw:name="f76" draw:formula="?f21 / ?f7"/><draw:equation draw:name="f77" draw:formula="?f23 / ?f6"/><draw:equation draw:name="f78" draw:formula="?f24 / ?f7"/><draw:equation draw:name="f79" draw:formula="?f26 / ?f6"/><draw:equation draw:name="f80" draw:formula="?f28 / ?f6"/><draw:equation draw:name="f81" draw:formula="?f29 / ?f7"/><draw:equation draw:name="f82" draw:formula="?f31 / ?f6"/><draw:equation draw:name="f83" draw:formula="?f33 / ?f6"/><draw:equation draw:name="f84" draw:formula="?f34 / ?f7"/><draw:equation draw:name="f85" draw:formula="?f36 / ?f6"/><draw:equation draw:name="f86" draw:formula="?f37 / ?f7"/><draw:equation draw:name="f87" draw:formula="?f38 / ?f7"/><draw:equation draw:name="f88" draw:formula="?f40 / ?f6"/><draw:equation draw:name="f89" draw:formula="?f41 / ?f7"/><draw:equation draw:name="f90" draw:formula="?f42 / ?f7"/><draw:equation draw:name="f91" draw:formula="?f43 / ?f7"/><draw:equation draw:name="f92" draw:formula="?f44 / ?f7"/><draw:equation draw:name="f93" draw:formula="?f46 / ?f6"/><draw:equation draw:name="f94" draw:formula="?f47 / ?f7"/><draw:equation draw:name="f95" draw:formula="?f49 / ?f6"/><draw:equation draw:name="f96" draw:formula="?f50 / ?f7"/><draw:equation draw:name="f97" draw:formula="?f52 / ?f6"/><draw:equation draw:name="f98" draw:formula="?f53 / ?f7"/><draw:equation draw:name="f99" draw:formula="?f55 / ?f6"/><draw:equation draw:name="f100" draw:formula="?f56 / ?f7"/><draw:equation draw:name="f101" draw:formula="?f58 / ?f6"/><draw:equation draw:name="f102" draw:formula="?f59 / ?f7"/><draw:equation draw:name="f103" draw:formula="?f61 / ?f6"/><draw:equation draw:name="f104" draw:formula="?f63 / ?f6"/><draw:equation draw:name="f105" draw:formula="?f64 / ?f7"/><draw:equation draw:name="f106" draw:formula="?f66 / ?f6"/><draw:equation draw:name="f107" draw:formula="?f67 / ?f7"/><draw:equation draw:name="f108" draw:formula="0 / ?f6"/><draw:equation draw:name="f109" draw:formula="?f1 / ?f6"/><draw:equation draw:name="f110" draw:formula="0 / ?f7"/><draw:equation draw:name="f111" draw:formula="?f3 / ?f7"/></draw:enhanced-geometry></draw:custom-shape><draw:custom-shape svg:x="1.59514in" svg:y="5.18472in" svg:width="0.05556in" svg:height="0.06667in" draw:z-index="0" draw:id="id258" draw:style-name="a258" draw:name="Freeform 419"><svg:title/><svg:desc/><draw:enhanced-geometry draw:type="non-primitive" svg:viewBox="0 0 80 96" draw:enhanced-path="M 77 94 L 62 94 65 96 74 96 77 94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draw:equation draw:name="f7" draw:formula="?f4 / 96"/><draw:equation draw:name="f8" draw:formula="0 + 2374 - 2297"/><draw:equation draw:name="f9" draw:formula="?f8 * ?f5 / 80"/><draw:equation draw:name="f10" draw:formula="7560 * ?f4 / 96"/><draw:equation draw:name="f11" draw:formula="0 + 2359 - 2297"/><draw:equation draw:name="f12" draw:formula="?f11 * ?f5 / 80"/><draw:equation draw:name="f13" draw:formula="0 + 2362 - 2297"/><draw:equation draw:name="f14" draw:formula="?f13 * ?f5 / 80"/><draw:equation draw:name="f15" draw:formula="7562 * ?f4 / 96"/><draw:equation draw:name="f16" draw:formula="0 + 2371 - 2297"/><draw:equation draw:name="f17" draw:formula="?f16 * ?f5 / 80"/><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59514in" svg:y="5.18472in" svg:width="0.05556in" svg:height="0.06667in" draw:z-index="0" draw:id="id259" draw:style-name="a259" draw:name="Freeform 418"><svg:title/><svg:desc/><draw:enhanced-geometry draw:type="non-primitive" svg:viewBox="0 0 80 96" draw:enhanced-path="M 79 84 L 60 84 60 94 79 94 79 8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draw:equation draw:name="f7" draw:formula="?f4 / 96"/><draw:equation draw:name="f8" draw:formula="0 + 2376 - 2297"/><draw:equation draw:name="f9" draw:formula="?f8 * ?f5 / 80"/><draw:equation draw:name="f10" draw:formula="7550 * ?f4 / 96"/><draw:equation draw:name="f11" draw:formula="0 + 2357 - 2297"/><draw:equation draw:name="f12" draw:formula="?f11 * ?f5 / 80"/><draw:equation draw:name="f13" draw:formula="7560 * ?f4 / 96"/><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59514in" svg:y="5.18472in" svg:width="0.05556in" svg:height="0.06667in" draw:z-index="0" draw:id="id260" draw:style-name="a260" draw:name="Freeform 417"><svg:title/><svg:desc/><draw:enhanced-geometry draw:type="non-primitive" svg:viewBox="0 0 80 96" draw:enhanced-path="M 79 56 L 55 56 55 70 48 77 43 80 79 80 79 56 Z N" draw:text-areas="?f28 ?f30 ?f29 ?f31" draw:glue-points="?f20 ?f21 ?f22 ?f21 ?f22 ?f23 ?f24 ?f25 ?f26 ?f27 ?f20 ?f27 ?f20 ?f21"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draw:equation draw:name="f7" draw:formula="?f4 / 96"/><draw:equation draw:name="f8" draw:formula="0 + 2376 - 2297"/><draw:equation draw:name="f9" draw:formula="?f8 * ?f5 / 80"/><draw:equation draw:name="f10" draw:formula="7522 * ?f4 / 96"/><draw:equation draw:name="f11" draw:formula="0 + 2352 - 2297"/><draw:equation draw:name="f12" draw:formula="?f11 * ?f5 / 80"/><draw:equation draw:name="f13" draw:formula="7536 * ?f4 / 96"/><draw:equation draw:name="f14" draw:formula="0 + 2345 - 2297"/><draw:equation draw:name="f15" draw:formula="?f14 * ?f5 / 80"/><draw:equation draw:name="f16" draw:formula="7543 * ?f4 / 96"/><draw:equation draw:name="f17" draw:formula="0 + 2340 - 2297"/><draw:equation draw:name="f18" draw:formula="?f17 * ?f5 / 80"/><draw:equation draw:name="f19" draw:formula="7546 * ?f4 / 96"/><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1.59514in" svg:y="5.18472in" svg:width="0.05556in" svg:height="0.06667in" draw:z-index="0" draw:id="id261" draw:style-name="a261" draw:name="Freeform 416"><svg:title/><svg:desc/><draw:enhanced-geometry draw:type="non-primitive" svg:viewBox="0 0 80 96" draw:enhanced-path="M 19 22 L 7 22 7 27 12 27 14 24 17 24 19 22 Z N" draw:text-areas="?f29 ?f31 ?f30 ?f32" draw:glue-points="?f21 ?f22 ?f23 ?f22 ?f23 ?f24 ?f25 ?f24 ?f26 ?f27 ?f28 ?f27 ?f21 ?f22"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draw:equation draw:name="f7" draw:formula="?f4 / 96"/><draw:equation draw:name="f8" draw:formula="0 + 2316 - 2297"/><draw:equation draw:name="f9" draw:formula="?f8 * ?f5 / 80"/><draw:equation draw:name="f10" draw:formula="7488 * ?f4 / 96"/><draw:equation draw:name="f11" draw:formula="0 + 2304 - 2297"/><draw:equation draw:name="f12" draw:formula="?f11 * ?f5 / 80"/><draw:equation draw:name="f13" draw:formula="7493 * ?f4 / 96"/><draw:equation draw:name="f14" draw:formula="0 + 2309 - 2297"/><draw:equation draw:name="f15" draw:formula="?f14 * ?f5 / 80"/><draw:equation draw:name="f16" draw:formula="0 + 2311 - 2297"/><draw:equation draw:name="f17" draw:formula="?f16 * ?f5 / 80"/><draw:equation draw:name="f18" draw:formula="7490 * ?f4 / 96"/><draw:equation draw:name="f19" draw:formula="0 + 2314 - 2297"/><draw:equation draw:name="f20" draw:formula="?f19 * ?f5 / 80"/><draw:equation draw:name="f21" draw:formula="?f9 / ?f6"/><draw:equation draw:name="f22" draw:formula="?f10 / ?f7"/><draw:equation draw:name="f23" draw:formula="?f12 / ?f6"/><draw:equation draw:name="f24" draw:formula="?f13 / ?f7"/><draw:equation draw:name="f25" draw:formula="?f15 / ?f6"/><draw:equation draw:name="f26" draw:formula="?f17 / ?f6"/><draw:equation draw:name="f27" draw:formula="?f18 / ?f7"/><draw:equation draw:name="f28" draw:formula="?f20 / ?f6"/><draw:equation draw:name="f29" draw:formula="0 / ?f6"/><draw:equation draw:name="f30" draw:formula="?f1 / ?f6"/><draw:equation draw:name="f31" draw:formula="0 / ?f7"/><draw:equation draw:name="f32" draw:formula="?f3 / ?f7"/></draw:enhanced-geometry></draw:custom-shape><draw:custom-shape svg:x="1.59514in" svg:y="5.18472in" svg:width="0.05556in" svg:height="0.06667in" draw:z-index="0" draw:id="id262" draw:style-name="a262" draw:name="Freeform 415"><svg:title/><svg:desc/><draw:enhanced-geometry draw:type="non-primitive" svg:viewBox="0 0 80 96" draw:enhanced-path="M 60 0 L 26 0 24 3 17 3 14 5 12 5 5 12 5 22 21 22 24 20 29 20 31 17 77 17 77 15 74 10 72 8 67 5 65 3 60 0 Z N" draw:text-areas="?f73 ?f75 ?f74 ?f76" draw:glue-points="?f48 ?f49 ?f50 ?f49 ?f51 ?f52 ?f53 ?f52 ?f54 ?f55 ?f56 ?f55 ?f57 ?f58 ?f57 ?f59 ?f60 ?f59 ?f51 ?f61 ?f62 ?f61 ?f63 ?f64 ?f65 ?f64 ?f65 ?f66 ?f67 ?f68 ?f69 ?f70 ?f71 ?f55 ?f72 ?f52 ?f48 ?f49"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draw:equation draw:name="f7" draw:formula="?f4 / 96"/><draw:equation draw:name="f8" draw:formula="0 + 2357 - 2297"/><draw:equation draw:name="f9" draw:formula="?f8 * ?f5 / 80"/><draw:equation draw:name="f10" draw:formula="7466 * ?f4 / 96"/><draw:equation draw:name="f11" draw:formula="0 + 2323 - 2297"/><draw:equation draw:name="f12" draw:formula="?f11 * ?f5 / 80"/><draw:equation draw:name="f13" draw:formula="0 + 2321 - 2297"/><draw:equation draw:name="f14" draw:formula="?f13 * ?f5 / 80"/><draw:equation draw:name="f15" draw:formula="7469 * ?f4 / 96"/><draw:equation draw:name="f16" draw:formula="0 + 2314 - 2297"/><draw:equation draw:name="f17" draw:formula="?f16 * ?f5 / 80"/><draw:equation draw:name="f18" draw:formula="0 + 2311 - 2297"/><draw:equation draw:name="f19" draw:formula="?f18 * ?f5 / 80"/><draw:equation draw:name="f20" draw:formula="7471 * ?f4 / 96"/><draw:equation draw:name="f21" draw:formula="0 + 2309 - 2297"/><draw:equation draw:name="f22" draw:formula="?f21 * ?f5 / 80"/><draw:equation draw:name="f23" draw:formula="0 + 2302 - 2297"/><draw:equation draw:name="f24" draw:formula="?f23 * ?f5 / 80"/><draw:equation draw:name="f25" draw:formula="7478 * ?f4 / 96"/><draw:equation draw:name="f26" draw:formula="7488 * ?f4 / 96"/><draw:equation draw:name="f27" draw:formula="0 + 2318 - 2297"/><draw:equation draw:name="f28" draw:formula="?f27 * ?f5 / 80"/><draw:equation draw:name="f29" draw:formula="7486 * ?f4 / 96"/><draw:equation draw:name="f30" draw:formula="0 + 2326 - 2297"/><draw:equation draw:name="f31" draw:formula="?f30 * ?f5 / 80"/><draw:equation draw:name="f32" draw:formula="0 + 2328 - 2297"/><draw:equation draw:name="f33" draw:formula="?f32 * ?f5 / 80"/><draw:equation draw:name="f34" draw:formula="7483 * ?f4 / 96"/><draw:equation draw:name="f35" draw:formula="0 + 2374 - 2297"/><draw:equation draw:name="f36" draw:formula="?f35 * ?f5 / 80"/><draw:equation draw:name="f37" draw:formula="7481 * ?f4 / 96"/><draw:equation draw:name="f38" draw:formula="0 + 2371 - 2297"/><draw:equation draw:name="f39" draw:formula="?f38 * ?f5 / 80"/><draw:equation draw:name="f40" draw:formula="7476 * ?f4 / 96"/><draw:equation draw:name="f41" draw:formula="0 + 2369 - 2297"/><draw:equation draw:name="f42" draw:formula="?f41 * ?f5 / 80"/><draw:equation draw:name="f43" draw:formula="7474 * ?f4 / 96"/><draw:equation draw:name="f44" draw:formula="0 + 2364 - 2297"/><draw:equation draw:name="f45" draw:formula="?f44 * ?f5 / 80"/><draw:equation draw:name="f46" draw:formula="0 + 2362 - 2297"/><draw:equation draw:name="f47" draw:formula="?f46 * ?f5 / 80"/><draw:equation draw:name="f48" draw:formula="?f9 / ?f6"/><draw:equation draw:name="f49" draw:formula="?f10 / ?f7"/><draw:equation draw:name="f50" draw:formula="?f12 / ?f6"/><draw:equation draw:name="f51" draw:formula="?f14 / ?f6"/><draw:equation draw:name="f52" draw:formula="?f15 / ?f7"/><draw:equation draw:name="f53" draw:formula="?f17 / ?f6"/><draw:equation draw:name="f54" draw:formula="?f19 / ?f6"/><draw:equation draw:name="f55" draw:formula="?f20 / ?f7"/><draw:equation draw:name="f56" draw:formula="?f22 / ?f6"/><draw:equation draw:name="f57" draw:formula="?f24 / ?f6"/><draw:equation draw:name="f58" draw:formula="?f25 / ?f7"/><draw:equation draw:name="f59" draw:formula="?f26 / ?f7"/><draw:equation draw:name="f60" draw:formula="?f28 / ?f6"/><draw:equation draw:name="f61" draw:formula="?f29 / ?f7"/><draw:equation draw:name="f62" draw:formula="?f31 / ?f6"/><draw:equation draw:name="f63" draw:formula="?f33 / ?f6"/><draw:equation draw:name="f64" draw:formula="?f34 / ?f7"/><draw:equation draw:name="f65" draw:formula="?f36 / ?f6"/><draw:equation draw:name="f66" draw:formula="?f37 / ?f7"/><draw:equation draw:name="f67" draw:formula="?f39 / ?f6"/><draw:equation draw:name="f68" draw:formula="?f40 / ?f7"/><draw:equation draw:name="f69" draw:formula="?f42 / ?f6"/><draw:equation draw:name="f70" draw:formula="?f43 / ?f7"/><draw:equation draw:name="f71" draw:formula="?f45 / ?f6"/><draw:equation draw:name="f72" draw:formula="?f47 / ?f6"/><draw:equation draw:name="f73" draw:formula="0 / ?f6"/><draw:equation draw:name="f74" draw:formula="?f1 / ?f6"/><draw:equation draw:name="f75" draw:formula="0 / ?f7"/><draw:equation draw:name="f76" draw:formula="?f3 / ?f7"/></draw:enhanced-geometry></draw:custom-shape></draw:g><draw:g draw:z-index="251749376" draw:name="Group 405" draw:id="id272" draw:style-name="a272"><svg:title/><svg:desc/><draw:custom-shape svg:x="1.67014in" svg:y="5.18681in" svg:width="0.01875in" svg:height="0.06528in" draw:z-index="0" draw:id="id264" draw:style-name="a264" draw:name="Freeform 413"><svg:title/><svg:desc/><draw:enhanced-geometry draw:type="non-primitive" svg:viewBox="0 0 27 94" draw:enhanced-path="M 19 0 L 5 0 5 2 2 2 2 5 0 5 0 26 2 26 2 29 21 29 24 26 24 24 26 21 26 7 24 7 24 5 19 0 Z N" draw:text-areas="?f45 ?f47 ?f46 ?f48" draw:glue-points="?f30 ?f31 ?f32 ?f31 ?f32 ?f33 ?f34 ?f33 ?f34 ?f35 ?f36 ?f35 ?f36 ?f37 ?f34 ?f37 ?f34 ?f38 ?f39 ?f38 ?f40 ?f37 ?f40 ?f41 ?f42 ?f43 ?f42 ?f44 ?f40 ?f44 ?f40 ?f35 ?f30 ?f31"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94"/><draw:equation draw:name="f8" draw:formula="0 + 2424 - 2405"/><draw:equation draw:name="f9" draw:formula="?f8 * ?f5 / 27"/><draw:equation draw:name="f10" draw:formula="7469 * ?f4 / 94"/><draw:equation draw:name="f11" draw:formula="0 + 2410 - 2405"/><draw:equation draw:name="f12" draw:formula="?f11 * ?f5 / 27"/><draw:equation draw:name="f13" draw:formula="7471 * ?f4 / 94"/><draw:equation draw:name="f14" draw:formula="0 + 2407 - 2405"/><draw:equation draw:name="f15" draw:formula="?f14 * ?f5 / 27"/><draw:equation draw:name="f16" draw:formula="7474 * ?f4 / 94"/><draw:equation draw:name="f17" draw:formula="0 + 2405 - 2405"/><draw:equation draw:name="f18" draw:formula="?f17 * ?f5 / 27"/><draw:equation draw:name="f19" draw:formula="7495 * ?f4 / 94"/><draw:equation draw:name="f20" draw:formula="7498 * ?f4 / 94"/><draw:equation draw:name="f21" draw:formula="0 + 2426 - 2405"/><draw:equation draw:name="f22" draw:formula="?f21 * ?f5 / 27"/><draw:equation draw:name="f23" draw:formula="0 + 2429 - 2405"/><draw:equation draw:name="f24" draw:formula="?f23 * ?f5 / 27"/><draw:equation draw:name="f25" draw:formula="7493 * ?f4 / 94"/><draw:equation draw:name="f26" draw:formula="0 + 2431 - 2405"/><draw:equation draw:name="f27" draw:formula="?f26 * ?f5 / 27"/><draw:equation draw:name="f28" draw:formula="7490 * ?f4 / 94"/><draw:equation draw:name="f29" draw:formula="7476 * ?f4 / 94"/><draw:equation draw:name="f30" draw:formula="?f9 / ?f6"/><draw:equation draw:name="f31" draw:formula="?f10 / ?f7"/><draw:equation draw:name="f32" draw:formula="?f12 / ?f6"/><draw:equation draw:name="f33" draw:formula="?f13 / ?f7"/><draw:equation draw:name="f34" draw:formula="?f15 / ?f6"/><draw:equation draw:name="f35" draw:formula="?f16 / ?f7"/><draw:equation draw:name="f36" draw:formula="?f18 / ?f6"/><draw:equation draw:name="f37" draw:formula="?f19 / ?f7"/><draw:equation draw:name="f38" draw:formula="?f20 / ?f7"/><draw:equation draw:name="f39" draw:formula="?f22 / ?f6"/><draw:equation draw:name="f40" draw:formula="?f24 / ?f6"/><draw:equation draw:name="f41" draw:formula="?f25 / ?f7"/><draw:equation draw:name="f42" draw:formula="?f27 / ?f6"/><draw:equation draw:name="f43" draw:formula="?f28 / ?f7"/><draw:equation draw:name="f44" draw:formula="?f29 / ?f7"/><draw:equation draw:name="f45" draw:formula="0 / ?f6"/><draw:equation draw:name="f46" draw:formula="?f1 / ?f6"/><draw:equation draw:name="f47" draw:formula="0 / ?f7"/><draw:equation draw:name="f48" draw:formula="?f3 / ?f7"/></draw:enhanced-geometry></draw:custom-shape><draw:custom-shape svg:x="1.67014in" svg:y="5.18681in" svg:width="0.01875in" svg:height="0.06528in" draw:z-index="0" draw:id="id265" draw:style-name="a265" draw:name="Freeform 412"><svg:title/><svg:desc/><draw:enhanced-geometry draw:type="non-primitive" svg:viewBox="0 0 27 94" draw:enhanced-path="M 21 91 L 5 91 5 93 19 93 21 91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94"/><draw:equation draw:name="f8" draw:formula="0 + 2426 - 2405"/><draw:equation draw:name="f9" draw:formula="?f8 * ?f5 / 27"/><draw:equation draw:name="f10" draw:formula="7560 * ?f4 / 94"/><draw:equation draw:name="f11" draw:formula="0 + 2410 - 2405"/><draw:equation draw:name="f12" draw:formula="?f11 * ?f5 / 27"/><draw:equation draw:name="f13" draw:formula="7562 * ?f4 / 94"/><draw:equation draw:name="f14" draw:formula="0 + 2424 - 2405"/><draw:equation draw:name="f15" draw:formula="?f14 * ?f5 / 27"/><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1.67014in" svg:y="5.18681in" svg:width="0.01875in" svg:height="0.06528in" draw:z-index="0" draw:id="id266" draw:style-name="a266" draw:name="Freeform 411"><svg:title/><svg:desc/><draw:enhanced-geometry draw:type="non-primitive" svg:viewBox="0 0 27 94" draw:enhanced-path="M 24 67 L 0 67 0 89 2 91 24 91 24 86 26 86 26 72 24 69 24 67 Z N" draw:text-areas="?f32 ?f34 ?f33 ?f35" draw:glue-points="?f22 ?f23 ?f24 ?f23 ?f24 ?f25 ?f26 ?f27 ?f22 ?f27 ?f22 ?f28 ?f29 ?f28 ?f29 ?f30 ?f22 ?f31 ?f22 ?f2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94"/><draw:equation draw:name="f8" draw:formula="0 + 2429 - 2405"/><draw:equation draw:name="f9" draw:formula="?f8 * ?f5 / 27"/><draw:equation draw:name="f10" draw:formula="7536 * ?f4 / 94"/><draw:equation draw:name="f11" draw:formula="0 + 2405 - 2405"/><draw:equation draw:name="f12" draw:formula="?f11 * ?f5 / 27"/><draw:equation draw:name="f13" draw:formula="7558 * ?f4 / 94"/><draw:equation draw:name="f14" draw:formula="0 + 2407 - 2405"/><draw:equation draw:name="f15" draw:formula="?f14 * ?f5 / 27"/><draw:equation draw:name="f16" draw:formula="7560 * ?f4 / 94"/><draw:equation draw:name="f17" draw:formula="7555 * ?f4 / 94"/><draw:equation draw:name="f18" draw:formula="0 + 2431 - 2405"/><draw:equation draw:name="f19" draw:formula="?f18 * ?f5 / 27"/><draw:equation draw:name="f20" draw:formula="7541 * ?f4 / 94"/><draw:equation draw:name="f21" draw:formula="7538 * ?f4 / 94"/><draw:equation draw:name="f22" draw:formula="?f9 / ?f6"/><draw:equation draw:name="f23" draw:formula="?f10 / ?f7"/><draw:equation draw:name="f24" draw:formula="?f12 / ?f6"/><draw:equation draw:name="f25" draw:formula="?f13 / ?f7"/><draw:equation draw:name="f26" draw:formula="?f15 / ?f6"/><draw:equation draw:name="f27" draw:formula="?f16 / ?f7"/><draw:equation draw:name="f28" draw:formula="?f17 / ?f7"/><draw:equation draw:name="f29" draw:formula="?f19 / ?f6"/><draw:equation draw:name="f30" draw:formula="?f20 / ?f7"/><draw:equation draw:name="f31" draw:formula="?f21 / ?f7"/><draw:equation draw:name="f32" draw:formula="0 / ?f6"/><draw:equation draw:name="f33" draw:formula="?f1 / ?f6"/><draw:equation draw:name="f34" draw:formula="0 / ?f7"/><draw:equation draw:name="f35" draw:formula="?f3 / ?f7"/></draw:enhanced-geometry></draw:custom-shape><draw:custom-shape svg:x="1.67014in" svg:y="5.18681in" svg:width="0.01875in" svg:height="0.06528in" draw:z-index="0" draw:id="id267" draw:style-name="a267" draw:name="Freeform 410"><svg:title/><svg:desc/><draw:enhanced-geometry draw:type="non-primitive" svg:viewBox="0 0 27 94" draw:enhanced-path="M 21 65 L 5 65 2 67 21 67 21 65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94"/><draw:equation draw:name="f8" draw:formula="0 + 2426 - 2405"/><draw:equation draw:name="f9" draw:formula="?f8 * ?f5 / 27"/><draw:equation draw:name="f10" draw:formula="7534 * ?f4 / 94"/><draw:equation draw:name="f11" draw:formula="0 + 2410 - 2405"/><draw:equation draw:name="f12" draw:formula="?f11 * ?f5 / 27"/><draw:equation draw:name="f13" draw:formula="0 + 2407 - 2405"/><draw:equation draw:name="f14" draw:formula="?f13 * ?f5 / 27"/><draw:equation draw:name="f15" draw:formula="7536 * ?f4 / 94"/><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frame draw:id="id268" draw:style-name="a268" draw:name="Picture 409" svg:x="2.92986in" svg:y="5.15694in" svg:width="1.41667in" svg:height="0.09514in" style:rel-width="scale" style:rel-height="scale"><draw:image xlink:href="media/image21.png" xlink:type="simple" xlink:show="embed" xlink:actuate="onLoad"/><svg:title/><svg:desc/></draw:frame><draw:frame draw:id="id269" draw:style-name="a269" draw:name="Picture 408" svg:x="1.33681in" svg:y="5.44861in" svg:width="0.81528in" svg:height="0.09514in" style:rel-width="scale" style:rel-height="scale"><draw:image xlink:href="media/image22.png" xlink:type="simple" xlink:show="embed" xlink:actuate="onLoad"/><svg:title/><svg:desc/></draw:frame><draw:frame draw:id="id270" draw:style-name="a270" draw:name="Picture 407" svg:x="2.925in" svg:y="5.44861in" svg:width="0.50694in" svg:height="0.11319in" style:rel-width="scale" style:rel-height="scale"><draw:image xlink:href="media/image23.png" xlink:type="simple" xlink:show="embed" xlink:actuate="onLoad"/><svg:title/><svg:desc/></draw:frame><draw:frame draw:id="id271" draw:style-name="a271" draw:name="Picture 406" svg:x="1.33194in" svg:y="5.68194in" svg:width="1.17153in" svg:height="0.26528in" style:rel-width="scale" style:rel-height="scale"><draw:image xlink:href="media/image24.png" xlink:type="simple" xlink:show="embed" xlink:actuate="onLoad"/><svg:title/><svg:desc/></draw:frame></draw:g><draw:g draw:z-index="251750400" draw:name="Group 402" draw:id="id275" draw:style-name="a275"><svg:title/><svg:desc/><draw:custom-shape svg:x="2.925in" svg:y="5.77153in" svg:width="0.07847in" svg:height="0.09028in" draw:z-index="0" draw:id="id273" draw:style-name="a273" draw:name="Freeform 404"><svg:title/><svg:desc/><draw:enhanced-geometry draw:type="non-primitive" svg:viewBox="0 0 113 130" draw:enhanced-path="M 67 0 L 48 0 34 5 26 10 19 12 14 19 10 24 5 39 0 58 0 87 5 101 14 115 17 120 24 123 31 127 38 130 72 130 79 125 86 123 94 118 96 115 43 115 34 111 29 106 26 101 24 99 22 91 19 87 19 79 17 72 17 58 19 53 19 46 29 27 34 22 43 17 50 15 96 15 89 7 67 0 Z N" draw:text-areas="?f137 ?f139 ?f138 ?f140" draw:glue-points="?f84 ?f85 ?f86 ?f85 ?f87 ?f88 ?f89 ?f90 ?f91 ?f92 ?f93 ?f94 ?f95 ?f96 ?f97 ?f98 ?f99 ?f100 ?f99 ?f101 ?f97 ?f102 ?f93 ?f103 ?f104 ?f105 ?f106 ?f107 ?f108 ?f109 ?f110 ?f111 ?f112 ?f111 ?f113 ?f114 ?f115 ?f107 ?f116 ?f117 ?f118 ?f103 ?f119 ?f103 ?f87 ?f120 ?f121 ?f122 ?f89 ?f102 ?f106 ?f123 ?f124 ?f125 ?f91 ?f101 ?f91 ?f126 ?f104 ?f127 ?f104 ?f100 ?f91 ?f128 ?f91 ?f129 ?f121 ?f130 ?f87 ?f131 ?f119 ?f132 ?f133 ?f134 ?f118 ?f134 ?f135 ?f136 ?f84 ?f85" draw:glue-point-leaving-directions="-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3"/><draw:equation draw:name="f7" draw:formula="?f4 / 130"/><draw:equation draw:name="f8" draw:formula="0 + 4279 - 4212"/><draw:equation draw:name="f9" draw:formula="?f8 * ?f5 / 113"/><draw:equation draw:name="f10" draw:formula="8311 * ?f4 / 130"/><draw:equation draw:name="f11" draw:formula="0 + 4260 - 4212"/><draw:equation draw:name="f12" draw:formula="?f11 * ?f5 / 113"/><draw:equation draw:name="f13" draw:formula="0 + 4246 - 4212"/><draw:equation draw:name="f14" draw:formula="?f13 * ?f5 / 113"/><draw:equation draw:name="f15" draw:formula="8316 * ?f4 / 130"/><draw:equation draw:name="f16" draw:formula="0 + 4238 - 4212"/><draw:equation draw:name="f17" draw:formula="?f16 * ?f5 / 113"/><draw:equation draw:name="f18" draw:formula="8321 * ?f4 / 130"/><draw:equation draw:name="f19" draw:formula="0 + 4231 - 4212"/><draw:equation draw:name="f20" draw:formula="?f19 * ?f5 / 113"/><draw:equation draw:name="f21" draw:formula="8323 * ?f4 / 130"/><draw:equation draw:name="f22" draw:formula="0 + 4226 - 4212"/><draw:equation draw:name="f23" draw:formula="?f22 * ?f5 / 113"/><draw:equation draw:name="f24" draw:formula="8330 * ?f4 / 130"/><draw:equation draw:name="f25" draw:formula="0 + 4222 - 4212"/><draw:equation draw:name="f26" draw:formula="?f25 * ?f5 / 113"/><draw:equation draw:name="f27" draw:formula="8335 * ?f4 / 130"/><draw:equation draw:name="f28" draw:formula="0 + 4217 - 4212"/><draw:equation draw:name="f29" draw:formula="?f28 * ?f5 / 113"/><draw:equation draw:name="f30" draw:formula="8350 * ?f4 / 130"/><draw:equation draw:name="f31" draw:formula="0 + 4212 - 4212"/><draw:equation draw:name="f32" draw:formula="?f31 * ?f5 / 113"/><draw:equation draw:name="f33" draw:formula="8369 * ?f4 / 130"/><draw:equation draw:name="f34" draw:formula="8398 * ?f4 / 130"/><draw:equation draw:name="f35" draw:formula="8412 * ?f4 / 130"/><draw:equation draw:name="f36" draw:formula="8426 * ?f4 / 130"/><draw:equation draw:name="f37" draw:formula="0 + 4229 - 4212"/><draw:equation draw:name="f38" draw:formula="?f37 * ?f5 / 113"/><draw:equation draw:name="f39" draw:formula="8431 * ?f4 / 130"/><draw:equation draw:name="f40" draw:formula="0 + 4236 - 4212"/><draw:equation draw:name="f41" draw:formula="?f40 * ?f5 / 113"/><draw:equation draw:name="f42" draw:formula="8434 * ?f4 / 130"/><draw:equation draw:name="f43" draw:formula="0 + 4243 - 4212"/><draw:equation draw:name="f44" draw:formula="?f43 * ?f5 / 113"/><draw:equation draw:name="f45" draw:formula="8438 * ?f4 / 130"/><draw:equation draw:name="f46" draw:formula="0 + 4250 - 4212"/><draw:equation draw:name="f47" draw:formula="?f46 * ?f5 / 113"/><draw:equation draw:name="f48" draw:formula="8441 * ?f4 / 130"/><draw:equation draw:name="f49" draw:formula="0 + 4284 - 4212"/><draw:equation draw:name="f50" draw:formula="?f49 * ?f5 / 113"/><draw:equation draw:name="f51" draw:formula="0 + 4291 - 4212"/><draw:equation draw:name="f52" draw:formula="?f51 * ?f5 / 113"/><draw:equation draw:name="f53" draw:formula="8436 * ?f4 / 130"/><draw:equation draw:name="f54" draw:formula="0 + 4298 - 4212"/><draw:equation draw:name="f55" draw:formula="?f54 * ?f5 / 113"/><draw:equation draw:name="f56" draw:formula="0 + 4306 - 4212"/><draw:equation draw:name="f57" draw:formula="?f56 * ?f5 / 113"/><draw:equation draw:name="f58" draw:formula="8429 * ?f4 / 130"/><draw:equation draw:name="f59" draw:formula="0 + 4308 - 4212"/><draw:equation draw:name="f60" draw:formula="?f59 * ?f5 / 113"/><draw:equation draw:name="f61" draw:formula="0 + 4255 - 4212"/><draw:equation draw:name="f62" draw:formula="?f61 * ?f5 / 113"/><draw:equation draw:name="f63" draw:formula="8422 * ?f4 / 130"/><draw:equation draw:name="f64" draw:formula="0 + 4241 - 4212"/><draw:equation draw:name="f65" draw:formula="?f64 * ?f5 / 113"/><draw:equation draw:name="f66" draw:formula="8417 * ?f4 / 130"/><draw:equation draw:name="f67" draw:formula="8410 * ?f4 / 130"/><draw:equation draw:name="f68" draw:formula="0 + 4234 - 4212"/><draw:equation draw:name="f69" draw:formula="?f68 * ?f5 / 113"/><draw:equation draw:name="f70" draw:formula="8402 * ?f4 / 130"/><draw:equation draw:name="f71" draw:formula="8390 * ?f4 / 130"/><draw:equation draw:name="f72" draw:formula="8383 * ?f4 / 130"/><draw:equation draw:name="f73" draw:formula="8364 * ?f4 / 130"/><draw:equation draw:name="f74" draw:formula="8357 * ?f4 / 130"/><draw:equation draw:name="f75" draw:formula="8338 * ?f4 / 130"/><draw:equation draw:name="f76" draw:formula="8333 * ?f4 / 130"/><draw:equation draw:name="f77" draw:formula="8328 * ?f4 / 130"/><draw:equation draw:name="f78" draw:formula="0 + 4262 - 4212"/><draw:equation draw:name="f79" draw:formula="?f78 * ?f5 / 113"/><draw:equation draw:name="f80" draw:formula="8326 * ?f4 / 130"/><draw:equation draw:name="f81" draw:formula="0 + 4301 - 4212"/><draw:equation draw:name="f82" draw:formula="?f81 * ?f5 / 113"/><draw:equation draw:name="f83" draw:formula="8318 * ?f4 / 130"/><draw:equation draw:name="f84" draw:formula="?f9 / ?f6"/><draw:equation draw:name="f85" draw:formula="?f10 / ?f7"/><draw:equation draw:name="f86" draw:formula="?f12 / ?f6"/><draw:equation draw:name="f87" draw:formula="?f14 / ?f6"/><draw:equation draw:name="f88" draw:formula="?f15 / ?f7"/><draw:equation draw:name="f89" draw:formula="?f17 / ?f6"/><draw:equation draw:name="f90" draw:formula="?f18 / ?f7"/><draw:equation draw:name="f91" draw:formula="?f20 / ?f6"/><draw:equation draw:name="f92" draw:formula="?f21 / ?f7"/><draw:equation draw:name="f93" draw:formula="?f23 / ?f6"/><draw:equation draw:name="f94" draw:formula="?f24 / ?f7"/><draw:equation draw:name="f95" draw:formula="?f26 / ?f6"/><draw:equation draw:name="f96" draw:formula="?f27 / ?f7"/><draw:equation draw:name="f97" draw:formula="?f29 / ?f6"/><draw:equation draw:name="f98" draw:formula="?f30 / ?f7"/><draw:equation draw:name="f99" draw:formula="?f32 / ?f6"/><draw:equation draw:name="f100" draw:formula="?f33 / ?f7"/><draw:equation draw:name="f101" draw:formula="?f34 / ?f7"/><draw:equation draw:name="f102" draw:formula="?f35 / ?f7"/><draw:equation draw:name="f103" draw:formula="?f36 / ?f7"/><draw:equation draw:name="f104" draw:formula="?f38 / ?f6"/><draw:equation draw:name="f105" draw:formula="?f39 / ?f7"/><draw:equation draw:name="f106" draw:formula="?f41 / ?f6"/><draw:equation draw:name="f107" draw:formula="?f42 / ?f7"/><draw:equation draw:name="f108" draw:formula="?f44 / ?f6"/><draw:equation draw:name="f109" draw:formula="?f45 / ?f7"/><draw:equation draw:name="f110" draw:formula="?f47 / ?f6"/><draw:equation draw:name="f111" draw:formula="?f48 / ?f7"/><draw:equation draw:name="f112" draw:formula="?f50 / ?f6"/><draw:equation draw:name="f113" draw:formula="?f52 / ?f6"/><draw:equation draw:name="f114" draw:formula="?f53 / ?f7"/><draw:equation draw:name="f115" draw:formula="?f55 / ?f6"/><draw:equation draw:name="f116" draw:formula="?f57 / ?f6"/><draw:equation draw:name="f117" draw:formula="?f58 / ?f7"/><draw:equation draw:name="f118" draw:formula="?f60 / ?f6"/><draw:equation draw:name="f119" draw:formula="?f62 / ?f6"/><draw:equation draw:name="f120" draw:formula="?f63 / ?f7"/><draw:equation draw:name="f121" draw:formula="?f65 / ?f6"/><draw:equation draw:name="f122" draw:formula="?f66 / ?f7"/><draw:equation draw:name="f123" draw:formula="?f67 / ?f7"/><draw:equation draw:name="f124" draw:formula="?f69 / ?f6"/><draw:equation draw:name="f125" draw:formula="?f70 / ?f7"/><draw:equation draw:name="f126" draw:formula="?f71 / ?f7"/><draw:equation draw:name="f127" draw:formula="?f72 / ?f7"/><draw:equation draw:name="f128" draw:formula="?f73 / ?f7"/><draw:equation draw:name="f129" draw:formula="?f74 / ?f7"/><draw:equation draw:name="f130" draw:formula="?f75 / ?f7"/><draw:equation draw:name="f131" draw:formula="?f76 / ?f7"/><draw:equation draw:name="f132" draw:formula="?f77 / ?f7"/><draw:equation draw:name="f133" draw:formula="?f79 / ?f6"/><draw:equation draw:name="f134" draw:formula="?f80 / ?f7"/><draw:equation draw:name="f135" draw:formula="?f82 / ?f6"/><draw:equation draw:name="f136" draw:formula="?f83 / ?f7"/><draw:equation draw:name="f137" draw:formula="0 / ?f6"/><draw:equation draw:name="f138" draw:formula="?f1 / ?f6"/><draw:equation draw:name="f139" draw:formula="0 / ?f7"/><draw:equation draw:name="f140" draw:formula="?f3 / ?f7"/></draw:enhanced-geometry></draw:custom-shape><draw:custom-shape svg:x="2.925in" svg:y="5.77153in" svg:width="0.07847in" svg:height="0.09028in" draw:z-index="0" draw:id="id274" draw:style-name="a274" draw:name="Freeform 403"><svg:title/><svg:desc/><draw:enhanced-geometry draw:type="non-primitive" svg:viewBox="0 0 113 130" draw:enhanced-path="M 96 15 L 65 15 84 24 91 39 94 46 94 53 96 58 96 72 94 79 94 84 91 91 84 106 79 111 70 115 96 115 103 108 106 101 108 91 110 84 113 75 113 55 110 46 110 39 108 29 103 22 96 15 Z N" draw:text-areas="?f82 ?f84 ?f83 ?f85" draw:glue-points="?f51 ?f52 ?f53 ?f52 ?f54 ?f55 ?f56 ?f57 ?f58 ?f59 ?f58 ?f60 ?f51 ?f61 ?f51 ?f62 ?f58 ?f63 ?f58 ?f64 ?f56 ?f65 ?f54 ?f66 ?f67 ?f68 ?f69 ?f70 ?f51 ?f70 ?f71 ?f72 ?f73 ?f74 ?f75 ?f65 ?f76 ?f64 ?f77 ?f78 ?f77 ?f79 ?f76 ?f59 ?f76 ?f57 ?f75 ?f80 ?f71 ?f81 ?f51 ?f52" draw:glue-point-leaving-directions="-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3"/><draw:equation draw:name="f7" draw:formula="?f4 / 130"/><draw:equation draw:name="f8" draw:formula="0 + 4308 - 4212"/><draw:equation draw:name="f9" draw:formula="?f8 * ?f5 / 113"/><draw:equation draw:name="f10" draw:formula="8326 * ?f4 / 130"/><draw:equation draw:name="f11" draw:formula="0 + 4277 - 4212"/><draw:equation draw:name="f12" draw:formula="?f11 * ?f5 / 113"/><draw:equation draw:name="f13" draw:formula="0 + 4296 - 4212"/><draw:equation draw:name="f14" draw:formula="?f13 * ?f5 / 113"/><draw:equation draw:name="f15" draw:formula="8335 * ?f4 / 130"/><draw:equation draw:name="f16" draw:formula="0 + 4303 - 4212"/><draw:equation draw:name="f17" draw:formula="?f16 * ?f5 / 113"/><draw:equation draw:name="f18" draw:formula="8350 * ?f4 / 130"/><draw:equation draw:name="f19" draw:formula="0 + 4306 - 4212"/><draw:equation draw:name="f20" draw:formula="?f19 * ?f5 / 113"/><draw:equation draw:name="f21" draw:formula="8357 * ?f4 / 130"/><draw:equation draw:name="f22" draw:formula="8364 * ?f4 / 130"/><draw:equation draw:name="f23" draw:formula="8369 * ?f4 / 130"/><draw:equation draw:name="f24" draw:formula="8383 * ?f4 / 130"/><draw:equation draw:name="f25" draw:formula="8390 * ?f4 / 130"/><draw:equation draw:name="f26" draw:formula="8395 * ?f4 / 130"/><draw:equation draw:name="f27" draw:formula="8402 * ?f4 / 130"/><draw:equation draw:name="f28" draw:formula="8417 * ?f4 / 130"/><draw:equation draw:name="f29" draw:formula="0 + 4291 - 4212"/><draw:equation draw:name="f30" draw:formula="?f29 * ?f5 / 113"/><draw:equation draw:name="f31" draw:formula="8422 * ?f4 / 130"/><draw:equation draw:name="f32" draw:formula="0 + 4282 - 4212"/><draw:equation draw:name="f33" draw:formula="?f32 * ?f5 / 113"/><draw:equation draw:name="f34" draw:formula="8426 * ?f4 / 130"/><draw:equation draw:name="f35" draw:formula="0 + 4315 - 4212"/><draw:equation draw:name="f36" draw:formula="?f35 * ?f5 / 113"/><draw:equation draw:name="f37" draw:formula="8419 * ?f4 / 130"/><draw:equation draw:name="f38" draw:formula="0 + 4318 - 4212"/><draw:equation draw:name="f39" draw:formula="?f38 * ?f5 / 113"/><draw:equation draw:name="f40" draw:formula="8412 * ?f4 / 130"/><draw:equation draw:name="f41" draw:formula="0 + 4320 - 4212"/><draw:equation draw:name="f42" draw:formula="?f41 * ?f5 / 113"/><draw:equation draw:name="f43" draw:formula="0 + 4322 - 4212"/><draw:equation draw:name="f44" draw:formula="?f43 * ?f5 / 113"/><draw:equation draw:name="f45" draw:formula="0 + 4325 - 4212"/><draw:equation draw:name="f46" draw:formula="?f45 * ?f5 / 113"/><draw:equation draw:name="f47" draw:formula="8386 * ?f4 / 130"/><draw:equation draw:name="f48" draw:formula="8366 * ?f4 / 130"/><draw:equation draw:name="f49" draw:formula="8340 * ?f4 / 130"/><draw:equation draw:name="f50" draw:formula="8333 * ?f4 / 130"/><draw:equation draw:name="f51" draw:formula="?f9 / ?f6"/><draw:equation draw:name="f52" draw:formula="?f10 / ?f7"/><draw:equation draw:name="f53" draw:formula="?f12 / ?f6"/><draw:equation draw:name="f54" draw:formula="?f14 / ?f6"/><draw:equation draw:name="f55" draw:formula="?f15 / ?f7"/><draw:equation draw:name="f56" draw:formula="?f17 / ?f6"/><draw:equation draw:name="f57" draw:formula="?f18 / ?f7"/><draw:equation draw:name="f58" draw:formula="?f20 / ?f6"/><draw:equation draw:name="f59" draw:formula="?f21 / ?f7"/><draw:equation draw:name="f60" draw:formula="?f22 / ?f7"/><draw:equation draw:name="f61" draw:formula="?f23 / ?f7"/><draw:equation draw:name="f62" draw:formula="?f24 / ?f7"/><draw:equation draw:name="f63" draw:formula="?f25 / ?f7"/><draw:equation draw:name="f64" draw:formula="?f26 / ?f7"/><draw:equation draw:name="f65" draw:formula="?f27 / ?f7"/><draw:equation draw:name="f66" draw:formula="?f28 / ?f7"/><draw:equation draw:name="f67" draw:formula="?f30 / ?f6"/><draw:equation draw:name="f68" draw:formula="?f31 / ?f7"/><draw:equation draw:name="f69" draw:formula="?f33 / ?f6"/><draw:equation draw:name="f70" draw:formula="?f34 / ?f7"/><draw:equation draw:name="f71" draw:formula="?f36 / ?f6"/><draw:equation draw:name="f72" draw:formula="?f37 / ?f7"/><draw:equation draw:name="f73" draw:formula="?f39 / ?f6"/><draw:equation draw:name="f74" draw:formula="?f40 / ?f7"/><draw:equation draw:name="f75" draw:formula="?f42 / ?f6"/><draw:equation draw:name="f76" draw:formula="?f44 / ?f6"/><draw:equation draw:name="f77" draw:formula="?f46 / ?f6"/><draw:equation draw:name="f78" draw:formula="?f47 / ?f7"/><draw:equation draw:name="f79" draw:formula="?f48 / ?f7"/><draw:equation draw:name="f80" draw:formula="?f49 / ?f7"/><draw:equation draw:name="f81" draw:formula="?f50 / ?f7"/><draw:equation draw:name="f82" draw:formula="0 / ?f6"/><draw:equation draw:name="f83" draw:formula="?f1 / ?f6"/><draw:equation draw:name="f84" draw:formula="0 / ?f7"/><draw:equation draw:name="f85" draw:formula="?f3 / ?f7"/></draw:enhanced-geometry></draw:custom-shape></draw:g><draw:g draw:z-index="251751424" draw:name="Group 397" draw:id="id280" draw:style-name="a280"><svg:title/><svg:desc/><draw:custom-shape svg:x="3.02014in" svg:y="5.79514in" svg:width="0.05347in" svg:height="0.06667in" draw:z-index="0" draw:id="id276" draw:style-name="a276" draw:name="Freeform 401"><svg:title/><svg:desc/><draw:enhanced-geometry draw:type="non-primitive" svg:viewBox="0 0 77 96" draw:enhanced-path="M 14 2 L 2 2 2 5 0 5 0 93 2 93 2 96 14 96 17 93 17 31 29 19 33 17 14 17 14 2 Z N" draw:text-areas="?f40 ?f42 ?f41 ?f43" draw:glue-points="?f27 ?f28 ?f29 ?f28 ?f29 ?f30 ?f31 ?f30 ?f31 ?f32 ?f29 ?f32 ?f29 ?f33 ?f27 ?f33 ?f34 ?f32 ?f34 ?f35 ?f36 ?f37 ?f38 ?f39 ?f27 ?f39 ?f27 ?f28"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96"/><draw:equation draw:name="f8" draw:formula="0 + 4363 - 4349"/><draw:equation draw:name="f9" draw:formula="?f8 * ?f5 / 77"/><draw:equation draw:name="f10" draw:formula="8347 * ?f4 / 96"/><draw:equation draw:name="f11" draw:formula="0 + 4351 - 4349"/><draw:equation draw:name="f12" draw:formula="?f11 * ?f5 / 77"/><draw:equation draw:name="f13" draw:formula="8350 * ?f4 / 96"/><draw:equation draw:name="f14" draw:formula="0 + 4349 - 4349"/><draw:equation draw:name="f15" draw:formula="?f14 * ?f5 / 77"/><draw:equation draw:name="f16" draw:formula="8438 * ?f4 / 96"/><draw:equation draw:name="f17" draw:formula="8441 * ?f4 / 96"/><draw:equation draw:name="f18" draw:formula="0 + 4366 - 4349"/><draw:equation draw:name="f19" draw:formula="?f18 * ?f5 / 77"/><draw:equation draw:name="f20" draw:formula="8376 * ?f4 / 96"/><draw:equation draw:name="f21" draw:formula="0 + 4378 - 4349"/><draw:equation draw:name="f22" draw:formula="?f21 * ?f5 / 77"/><draw:equation draw:name="f23" draw:formula="8364 * ?f4 / 96"/><draw:equation draw:name="f24" draw:formula="0 + 4382 - 4349"/><draw:equation draw:name="f25" draw:formula="?f24 * ?f5 / 77"/><draw:equation draw:name="f26" draw:formula="8362 * ?f4 / 96"/><draw:equation draw:name="f27" draw:formula="?f9 / ?f6"/><draw:equation draw:name="f28" draw:formula="?f10 / ?f7"/><draw:equation draw:name="f29" draw:formula="?f12 / ?f6"/><draw:equation draw:name="f30" draw:formula="?f13 / ?f7"/><draw:equation draw:name="f31" draw:formula="?f15 / ?f6"/><draw:equation draw:name="f32" draw:formula="?f16 / ?f7"/><draw:equation draw:name="f33" draw:formula="?f17 / ?f7"/><draw:equation draw:name="f34" draw:formula="?f19 / ?f6"/><draw:equation draw:name="f35" draw:formula="?f20 / ?f7"/><draw:equation draw:name="f36" draw:formula="?f22 / ?f6"/><draw:equation draw:name="f37" draw:formula="?f23 / ?f7"/><draw:equation draw:name="f38" draw:formula="?f25 / ?f6"/><draw:equation draw:name="f39" draw:formula="?f26 / ?f7"/><draw:equation draw:name="f40" draw:formula="0 / ?f6"/><draw:equation draw:name="f41" draw:formula="?f1 / ?f6"/><draw:equation draw:name="f42" draw:formula="0 / ?f7"/><draw:equation draw:name="f43" draw:formula="?f3 / ?f7"/></draw:enhanced-geometry></draw:custom-shape><draw:custom-shape svg:x="3.02014in" svg:y="5.79514in" svg:width="0.05347in" svg:height="0.06667in" draw:z-index="0" draw:id="id277" draw:style-name="a277" draw:name="Freeform 400"><svg:title/><svg:desc/><draw:enhanced-geometry draw:type="non-primitive" svg:viewBox="0 0 77 96" draw:enhanced-path="M 74 93 L 62 93 62 96 74 96 74 93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96"/><draw:equation draw:name="f8" draw:formula="0 + 4423 - 4349"/><draw:equation draw:name="f9" draw:formula="?f8 * ?f5 / 77"/><draw:equation draw:name="f10" draw:formula="8438 * ?f4 / 96"/><draw:equation draw:name="f11" draw:formula="0 + 4411 - 4349"/><draw:equation draw:name="f12" draw:formula="?f11 * ?f5 / 77"/><draw:equation draw:name="f13" draw:formula="8441 * ?f4 / 96"/><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3.02014in" svg:y="5.79514in" svg:width="0.05347in" svg:height="0.06667in" draw:z-index="0" draw:id="id278" draw:style-name="a278" draw:name="Freeform 399"><svg:title/><svg:desc/><draw:enhanced-geometry draw:type="non-primitive" svg:viewBox="0 0 77 96" draw:enhanced-path="M 72 14 L 48 14 50 17 53 17 55 19 55 21 57 24 57 26 60 29 60 93 77 93 77 29 74 24 74 19 72 14 Z N" draw:text-areas="?f51 ?f53 ?f52 ?f54" draw:glue-points="?f34 ?f35 ?f36 ?f35 ?f37 ?f38 ?f39 ?f38 ?f40 ?f41 ?f40 ?f42 ?f43 ?f44 ?f43 ?f45 ?f46 ?f47 ?f46 ?f48 ?f49 ?f48 ?f49 ?f47 ?f50 ?f44 ?f50 ?f41 ?f34 ?f35"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96"/><draw:equation draw:name="f8" draw:formula="0 + 4421 - 4349"/><draw:equation draw:name="f9" draw:formula="?f8 * ?f5 / 77"/><draw:equation draw:name="f10" draw:formula="8359 * ?f4 / 96"/><draw:equation draw:name="f11" draw:formula="0 + 4397 - 4349"/><draw:equation draw:name="f12" draw:formula="?f11 * ?f5 / 77"/><draw:equation draw:name="f13" draw:formula="0 + 4399 - 4349"/><draw:equation draw:name="f14" draw:formula="?f13 * ?f5 / 77"/><draw:equation draw:name="f15" draw:formula="8362 * ?f4 / 96"/><draw:equation draw:name="f16" draw:formula="0 + 4402 - 4349"/><draw:equation draw:name="f17" draw:formula="?f16 * ?f5 / 77"/><draw:equation draw:name="f18" draw:formula="0 + 4404 - 4349"/><draw:equation draw:name="f19" draw:formula="?f18 * ?f5 / 77"/><draw:equation draw:name="f20" draw:formula="8364 * ?f4 / 96"/><draw:equation draw:name="f21" draw:formula="8366 * ?f4 / 96"/><draw:equation draw:name="f22" draw:formula="0 + 4406 - 4349"/><draw:equation draw:name="f23" draw:formula="?f22 * ?f5 / 77"/><draw:equation draw:name="f24" draw:formula="8369 * ?f4 / 96"/><draw:equation draw:name="f25" draw:formula="8371 * ?f4 / 96"/><draw:equation draw:name="f26" draw:formula="0 + 4409 - 4349"/><draw:equation draw:name="f27" draw:formula="?f26 * ?f5 / 77"/><draw:equation draw:name="f28" draw:formula="8374 * ?f4 / 96"/><draw:equation draw:name="f29" draw:formula="8438 * ?f4 / 96"/><draw:equation draw:name="f30" draw:formula="0 + 4426 - 4349"/><draw:equation draw:name="f31" draw:formula="?f30 * ?f5 / 77"/><draw:equation draw:name="f32" draw:formula="0 + 4423 - 4349"/><draw:equation draw:name="f33" draw:formula="?f32 * ?f5 / 77"/><draw:equation draw:name="f34" draw:formula="?f9 / ?f6"/><draw:equation draw:name="f35" draw:formula="?f10 / ?f7"/><draw:equation draw:name="f36" draw:formula="?f12 / ?f6"/><draw:equation draw:name="f37" draw:formula="?f14 / ?f6"/><draw:equation draw:name="f38" draw:formula="?f15 / ?f7"/><draw:equation draw:name="f39" draw:formula="?f17 / ?f6"/><draw:equation draw:name="f40" draw:formula="?f19 / ?f6"/><draw:equation draw:name="f41" draw:formula="?f20 / ?f7"/><draw:equation draw:name="f42" draw:formula="?f21 / ?f7"/><draw:equation draw:name="f43" draw:formula="?f23 / ?f6"/><draw:equation draw:name="f44" draw:formula="?f24 / ?f7"/><draw:equation draw:name="f45" draw:formula="?f25 / ?f7"/><draw:equation draw:name="f46" draw:formula="?f27 / ?f6"/><draw:equation draw:name="f47" draw:formula="?f28 / ?f7"/><draw:equation draw:name="f48" draw:formula="?f29 / ?f7"/><draw:equation draw:name="f49" draw:formula="?f31 / ?f6"/><draw:equation draw:name="f50" draw:formula="?f33 / ?f6"/><draw:equation draw:name="f51" draw:formula="0 / ?f6"/><draw:equation draw:name="f52" draw:formula="?f1 / ?f6"/><draw:equation draw:name="f53" draw:formula="0 / ?f7"/><draw:equation draw:name="f54" draw:formula="?f3 / ?f7"/></draw:enhanced-geometry></draw:custom-shape><draw:custom-shape svg:x="3.02014in" svg:y="5.79514in" svg:width="0.05347in" svg:height="0.06667in" draw:z-index="0" draw:id="id279" draw:style-name="a279" draw:name="Freeform 398"><svg:title/><svg:desc/><draw:enhanced-geometry draw:type="non-primitive" svg:viewBox="0 0 77 96" draw:enhanced-path="M 50 0 L 41 0 26 7 19 12 14 17 33 17 38 14 72 14 69 12 67 7 65 5 60 5 50 0 Z N" draw:text-areas="?f56 ?f58 ?f57 ?f59" draw:glue-points="?f38 ?f39 ?f40 ?f39 ?f41 ?f42 ?f43 ?f44 ?f45 ?f46 ?f47 ?f46 ?f48 ?f49 ?f50 ?f49 ?f51 ?f44 ?f52 ?f42 ?f53 ?f54 ?f55 ?f54 ?f38 ?f39"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96"/><draw:equation draw:name="f8" draw:formula="0 + 4399 - 4349"/><draw:equation draw:name="f9" draw:formula="?f8 * ?f5 / 77"/><draw:equation draw:name="f10" draw:formula="8345 * ?f4 / 96"/><draw:equation draw:name="f11" draw:formula="0 + 4390 - 4349"/><draw:equation draw:name="f12" draw:formula="?f11 * ?f5 / 77"/><draw:equation draw:name="f13" draw:formula="0 + 4375 - 4349"/><draw:equation draw:name="f14" draw:formula="?f13 * ?f5 / 77"/><draw:equation draw:name="f15" draw:formula="8352 * ?f4 / 96"/><draw:equation draw:name="f16" draw:formula="0 + 4368 - 4349"/><draw:equation draw:name="f17" draw:formula="?f16 * ?f5 / 77"/><draw:equation draw:name="f18" draw:formula="8357 * ?f4 / 96"/><draw:equation draw:name="f19" draw:formula="0 + 4363 - 4349"/><draw:equation draw:name="f20" draw:formula="?f19 * ?f5 / 77"/><draw:equation draw:name="f21" draw:formula="8362 * ?f4 / 96"/><draw:equation draw:name="f22" draw:formula="0 + 4382 - 4349"/><draw:equation draw:name="f23" draw:formula="?f22 * ?f5 / 77"/><draw:equation draw:name="f24" draw:formula="0 + 4387 - 4349"/><draw:equation draw:name="f25" draw:formula="?f24 * ?f5 / 77"/><draw:equation draw:name="f26" draw:formula="8359 * ?f4 / 96"/><draw:equation draw:name="f27" draw:formula="0 + 4421 - 4349"/><draw:equation draw:name="f28" draw:formula="?f27 * ?f5 / 77"/><draw:equation draw:name="f29" draw:formula="0 + 4418 - 4349"/><draw:equation draw:name="f30" draw:formula="?f29 * ?f5 / 77"/><draw:equation draw:name="f31" draw:formula="0 + 4416 - 4349"/><draw:equation draw:name="f32" draw:formula="?f31 * ?f5 / 77"/><draw:equation draw:name="f33" draw:formula="0 + 4414 - 4349"/><draw:equation draw:name="f34" draw:formula="?f33 * ?f5 / 77"/><draw:equation draw:name="f35" draw:formula="8350 * ?f4 / 96"/><draw:equation draw:name="f36" draw:formula="0 + 4409 - 4349"/><draw:equation draw:name="f37" draw:formula="?f36 * ?f5 / 77"/><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5 / ?f6"/><draw:equation draw:name="f49" draw:formula="?f26 / ?f7"/><draw:equation draw:name="f50" draw:formula="?f28 / ?f6"/><draw:equation draw:name="f51" draw:formula="?f30 / ?f6"/><draw:equation draw:name="f52" draw:formula="?f32 / ?f6"/><draw:equation draw:name="f53" draw:formula="?f34 / ?f6"/><draw:equation draw:name="f54" draw:formula="?f35 / ?f7"/><draw:equation draw:name="f55" draw:formula="?f37 / ?f6"/><draw:equation draw:name="f56" draw:formula="0 / ?f6"/><draw:equation draw:name="f57" draw:formula="?f1 / ?f6"/><draw:equation draw:name="f58" draw:formula="0 / ?f7"/><draw:equation draw:name="f59" draw:formula="?f3 / ?f7"/></draw:enhanced-geometry></draw:custom-shape></draw:g><draw:g draw:z-index="251752448" draw:name="Group 393" draw:id="id284" draw:style-name="a284"><svg:title/><svg:desc/><draw:custom-shape svg:x="3.09306in" svg:y="5.76667in" svg:width="0.01181in" svg:height="0.09514in" draw:z-index="0" draw:id="id281" draw:style-name="a281" draw:name="Freeform 396"><svg:title/><svg:desc/><draw:enhanced-geometry draw:type="non-primitive" svg:viewBox="0 0 17 137" draw:enhanced-path="M 15 134 L 3 134 3 137 15 137 15 13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draw:equation draw:name="f7" draw:formula="?f4 / 137"/><draw:equation draw:name="f8" draw:formula="0 + 4469 - 4454"/><draw:equation draw:name="f9" draw:formula="?f8 * ?f5 / 17"/><draw:equation draw:name="f10" draw:formula="8438 * ?f4 / 137"/><draw:equation draw:name="f11" draw:formula="0 + 4457 - 4454"/><draw:equation draw:name="f12" draw:formula="?f11 * ?f5 / 17"/><draw:equation draw:name="f13" draw:formula="8441 * ?f4 / 13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3.09306in" svg:y="5.76667in" svg:width="0.01181in" svg:height="0.09514in" draw:z-index="0" draw:id="id282" draw:style-name="a282" draw:name="Freeform 395"><svg:title/><svg:desc/><draw:enhanced-geometry draw:type="non-primitive" svg:viewBox="0 0 17 137" draw:enhanced-path="M 17 2 L 0 2 0 134 17 134 17 2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draw:equation draw:name="f7" draw:formula="?f4 / 137"/><draw:equation draw:name="f8" draw:formula="0 + 4471 - 4454"/><draw:equation draw:name="f9" draw:formula="?f8 * ?f5 / 17"/><draw:equation draw:name="f10" draw:formula="8306 * ?f4 / 137"/><draw:equation draw:name="f11" draw:formula="0 + 4454 - 4454"/><draw:equation draw:name="f12" draw:formula="?f11 * ?f5 / 17"/><draw:equation draw:name="f13" draw:formula="8438 * ?f4 / 13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3.09306in" svg:y="5.76667in" svg:width="0.01181in" svg:height="0.09514in" draw:z-index="0" draw:id="id283" draw:style-name="a283" draw:name="Freeform 394"><svg:title/><svg:desc/><draw:enhanced-geometry draw:type="non-primitive" svg:viewBox="0 0 17 137" draw:enhanced-path="M 15 0 L 3 0 3 2 15 2 15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draw:equation draw:name="f7" draw:formula="?f4 / 137"/><draw:equation draw:name="f8" draw:formula="0 + 4469 - 4454"/><draw:equation draw:name="f9" draw:formula="?f8 * ?f5 / 17"/><draw:equation draw:name="f10" draw:formula="8304 * ?f4 / 137"/><draw:equation draw:name="f11" draw:formula="0 + 4457 - 4454"/><draw:equation draw:name="f12" draw:formula="?f11 * ?f5 / 17"/><draw:equation draw:name="f13" draw:formula="8306 * ?f4 / 13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draw:g draw:z-index="251753472" draw:name="Group 390" draw:id="id287" draw:style-name="a287"><svg:title/><svg:desc/><draw:custom-shape svg:x="3.12361in" svg:y="5.77153in" svg:width="0.01389in" svg:height="0.09028in" draw:z-index="0" draw:id="id285" draw:style-name="a285" draw:name="Freeform 392"><svg:title/><svg:desc/><draw:enhanced-geometry draw:type="non-primitive" svg:viewBox="0 0 20 130" draw:enhanced-path="M 16 36 L 2 36 2 127 4 130 16 130 16 127 19 127 19 39 16 36 Z N" draw:text-areas="?f28 ?f30 ?f29 ?f31" draw:glue-points="?f20 ?f21 ?f22 ?f21 ?f22 ?f23 ?f24 ?f25 ?f20 ?f25 ?f20 ?f23 ?f26 ?f23 ?f26 ?f27 ?f20 ?f21"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draw:equation draw:name="f7" draw:formula="?f4 / 130"/><draw:equation draw:name="f8" draw:formula="0 + 4514 - 4498"/><draw:equation draw:name="f9" draw:formula="?f8 * ?f5 / 20"/><draw:equation draw:name="f10" draw:formula="8347 * ?f4 / 130"/><draw:equation draw:name="f11" draw:formula="0 + 4500 - 4498"/><draw:equation draw:name="f12" draw:formula="?f11 * ?f5 / 20"/><draw:equation draw:name="f13" draw:formula="8438 * ?f4 / 130"/><draw:equation draw:name="f14" draw:formula="0 + 4502 - 4498"/><draw:equation draw:name="f15" draw:formula="?f14 * ?f5 / 20"/><draw:equation draw:name="f16" draw:formula="8441 * ?f4 / 130"/><draw:equation draw:name="f17" draw:formula="0 + 4517 - 4498"/><draw:equation draw:name="f18" draw:formula="?f17 * ?f5 / 20"/><draw:equation draw:name="f19" draw:formula="8350 * ?f4 / 130"/><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3.12361in" svg:y="5.77153in" svg:width="0.01389in" svg:height="0.09028in" draw:z-index="0" draw:id="id286" draw:style-name="a286" draw:name="Freeform 391"><svg:title/><svg:desc/><draw:enhanced-geometry draw:type="non-primitive" svg:viewBox="0 0 20 130" draw:enhanced-path="M 16 0 L 4 0 0 5 0 15 4 19 16 19 19 17 19 3 16 0 Z N" draw:text-areas="?f32 ?f34 ?f33 ?f35" draw:glue-points="?f22 ?f23 ?f24 ?f23 ?f25 ?f26 ?f25 ?f27 ?f24 ?f28 ?f22 ?f28 ?f29 ?f30 ?f29 ?f31 ?f22 ?f23"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draw:equation draw:name="f7" draw:formula="?f4 / 130"/><draw:equation draw:name="f8" draw:formula="0 + 4514 - 4498"/><draw:equation draw:name="f9" draw:formula="?f8 * ?f5 / 20"/><draw:equation draw:name="f10" draw:formula="8311 * ?f4 / 130"/><draw:equation draw:name="f11" draw:formula="0 + 4502 - 4498"/><draw:equation draw:name="f12" draw:formula="?f11 * ?f5 / 20"/><draw:equation draw:name="f13" draw:formula="0 + 4498 - 4498"/><draw:equation draw:name="f14" draw:formula="?f13 * ?f5 / 20"/><draw:equation draw:name="f15" draw:formula="8316 * ?f4 / 130"/><draw:equation draw:name="f16" draw:formula="8326 * ?f4 / 130"/><draw:equation draw:name="f17" draw:formula="8330 * ?f4 / 130"/><draw:equation draw:name="f18" draw:formula="0 + 4517 - 4498"/><draw:equation draw:name="f19" draw:formula="?f18 * ?f5 / 20"/><draw:equation draw:name="f20" draw:formula="8328 * ?f4 / 130"/><draw:equation draw:name="f21" draw:formula="8314 * ?f4 / 130"/><draw:equation draw:name="f22" draw:formula="?f9 / ?f6"/><draw:equation draw:name="f23" draw:formula="?f10 / ?f7"/><draw:equation draw:name="f24" draw:formula="?f12 / ?f6"/><draw:equation draw:name="f25" draw:formula="?f14 / ?f6"/><draw:equation draw:name="f26" draw:formula="?f15 / ?f7"/><draw:equation draw:name="f27" draw:formula="?f16 / ?f7"/><draw:equation draw:name="f28" draw:formula="?f17 / ?f7"/><draw:equation draw:name="f29" draw:formula="?f19 / ?f6"/><draw:equation draw:name="f30" draw:formula="?f20 / ?f7"/><draw:equation draw:name="f31" draw:formula="?f21 / ?f7"/><draw:equation draw:name="f32" draw:formula="0 / ?f6"/><draw:equation draw:name="f33" draw:formula="?f1 / ?f6"/><draw:equation draw:name="f34" draw:formula="0 / ?f7"/><draw:equation draw:name="f35" draw:formula="?f3 / ?f7"/></draw:enhanced-geometry></draw:custom-shape></draw:g><draw:g draw:z-index="251754496" draw:name="Group 385" draw:id="id292" draw:style-name="a292"><svg:title/><svg:desc/><draw:custom-shape svg:x="3.15694in" svg:y="5.79514in" svg:width="0.05347in" svg:height="0.06667in" draw:z-index="0" draw:id="id288" draw:style-name="a288" draw:name="Freeform 389"><svg:title/><svg:desc/><draw:enhanced-geometry draw:type="non-primitive" svg:viewBox="0 0 77 96" draw:enhanced-path="M 14 93 L 2 93 2 96 14 96 14 93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96"/><draw:equation draw:name="f8" draw:formula="0 + 4560 - 4546"/><draw:equation draw:name="f9" draw:formula="?f8 * ?f5 / 77"/><draw:equation draw:name="f10" draw:formula="8438 * ?f4 / 96"/><draw:equation draw:name="f11" draw:formula="0 + 4548 - 4546"/><draw:equation draw:name="f12" draw:formula="?f11 * ?f5 / 77"/><draw:equation draw:name="f13" draw:formula="8441 * ?f4 / 96"/><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3.15694in" svg:y="5.79514in" svg:width="0.05347in" svg:height="0.06667in" draw:z-index="0" draw:id="id289" draw:style-name="a289" draw:name="Freeform 388"><svg:title/><svg:desc/><draw:enhanced-geometry draw:type="non-primitive" svg:viewBox="0 0 77 96" draw:enhanced-path="M 72 14 L 48 14 50 17 52 17 52 19 57 24 57 29 60 33 60 93 62 96 74 96 74 93 76 93 76 33 74 29 74 24 72 19 72 14 Z N" draw:text-areas="?f51 ?f53 ?f52 ?f54" draw:glue-points="?f34 ?f35 ?f36 ?f35 ?f37 ?f38 ?f39 ?f38 ?f39 ?f40 ?f41 ?f42 ?f41 ?f43 ?f44 ?f45 ?f44 ?f46 ?f47 ?f48 ?f49 ?f48 ?f49 ?f46 ?f50 ?f46 ?f50 ?f45 ?f49 ?f43 ?f49 ?f42 ?f34 ?f40 ?f34 ?f35"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96"/><draw:equation draw:name="f8" draw:formula="0 + 4618 - 4546"/><draw:equation draw:name="f9" draw:formula="?f8 * ?f5 / 77"/><draw:equation draw:name="f10" draw:formula="8359 * ?f4 / 96"/><draw:equation draw:name="f11" draw:formula="0 + 4594 - 4546"/><draw:equation draw:name="f12" draw:formula="?f11 * ?f5 / 77"/><draw:equation draw:name="f13" draw:formula="0 + 4596 - 4546"/><draw:equation draw:name="f14" draw:formula="?f13 * ?f5 / 77"/><draw:equation draw:name="f15" draw:formula="8362 * ?f4 / 96"/><draw:equation draw:name="f16" draw:formula="0 + 4598 - 4546"/><draw:equation draw:name="f17" draw:formula="?f16 * ?f5 / 77"/><draw:equation draw:name="f18" draw:formula="8364 * ?f4 / 96"/><draw:equation draw:name="f19" draw:formula="0 + 4603 - 4546"/><draw:equation draw:name="f20" draw:formula="?f19 * ?f5 / 77"/><draw:equation draw:name="f21" draw:formula="8369 * ?f4 / 96"/><draw:equation draw:name="f22" draw:formula="8374 * ?f4 / 96"/><draw:equation draw:name="f23" draw:formula="0 + 4606 - 4546"/><draw:equation draw:name="f24" draw:formula="?f23 * ?f5 / 77"/><draw:equation draw:name="f25" draw:formula="8378 * ?f4 / 96"/><draw:equation draw:name="f26" draw:formula="8438 * ?f4 / 96"/><draw:equation draw:name="f27" draw:formula="0 + 4608 - 4546"/><draw:equation draw:name="f28" draw:formula="?f27 * ?f5 / 77"/><draw:equation draw:name="f29" draw:formula="8441 * ?f4 / 96"/><draw:equation draw:name="f30" draw:formula="0 + 4620 - 4546"/><draw:equation draw:name="f31" draw:formula="?f30 * ?f5 / 77"/><draw:equation draw:name="f32" draw:formula="0 + 4622 - 4546"/><draw:equation draw:name="f33" draw:formula="?f32 * ?f5 / 77"/><draw:equation draw:name="f34" draw:formula="?f9 / ?f6"/><draw:equation draw:name="f35" draw:formula="?f10 / ?f7"/><draw:equation draw:name="f36" draw:formula="?f12 / ?f6"/><draw:equation draw:name="f37" draw:formula="?f14 / ?f6"/><draw:equation draw:name="f38" draw:formula="?f15 / ?f7"/><draw:equation draw:name="f39" draw:formula="?f17 / ?f6"/><draw:equation draw:name="f40" draw:formula="?f18 / ?f7"/><draw:equation draw:name="f41" draw:formula="?f20 / ?f6"/><draw:equation draw:name="f42" draw:formula="?f21 / ?f7"/><draw:equation draw:name="f43" draw:formula="?f22 / ?f7"/><draw:equation draw:name="f44" draw:formula="?f24 / ?f6"/><draw:equation draw:name="f45" draw:formula="?f25 / ?f7"/><draw:equation draw:name="f46" draw:formula="?f26 / ?f7"/><draw:equation draw:name="f47" draw:formula="?f28 / ?f6"/><draw:equation draw:name="f48" draw:formula="?f29 / ?f7"/><draw:equation draw:name="f49" draw:formula="?f31 / ?f6"/><draw:equation draw:name="f50" draw:formula="?f33 / ?f6"/><draw:equation draw:name="f51" draw:formula="0 / ?f6"/><draw:equation draw:name="f52" draw:formula="?f1 / ?f6"/><draw:equation draw:name="f53" draw:formula="0 / ?f7"/><draw:equation draw:name="f54" draw:formula="?f3 / ?f7"/></draw:enhanced-geometry></draw:custom-shape><draw:custom-shape svg:x="3.15694in" svg:y="5.79514in" svg:width="0.05347in" svg:height="0.06667in" draw:z-index="0" draw:id="id290" draw:style-name="a290" draw:name="Freeform 387"><svg:title/><svg:desc/><draw:enhanced-geometry draw:type="non-primitive" svg:viewBox="0 0 77 96" draw:enhanced-path="M 14 2 L 0 2 0 93 16 93 16 31 21 26 24 21 33 17 14 17 14 2 Z N" draw:text-areas="?f38 ?f40 ?f39 ?f41" draw:glue-points="?f26 ?f27 ?f28 ?f27 ?f28 ?f29 ?f30 ?f29 ?f30 ?f31 ?f32 ?f33 ?f34 ?f35 ?f36 ?f37 ?f26 ?f37 ?f26 ?f27"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96"/><draw:equation draw:name="f8" draw:formula="0 + 4560 - 4546"/><draw:equation draw:name="f9" draw:formula="?f8 * ?f5 / 77"/><draw:equation draw:name="f10" draw:formula="8347 * ?f4 / 96"/><draw:equation draw:name="f11" draw:formula="0 + 4546 - 4546"/><draw:equation draw:name="f12" draw:formula="?f11 * ?f5 / 77"/><draw:equation draw:name="f13" draw:formula="8438 * ?f4 / 96"/><draw:equation draw:name="f14" draw:formula="0 + 4562 - 4546"/><draw:equation draw:name="f15" draw:formula="?f14 * ?f5 / 77"/><draw:equation draw:name="f16" draw:formula="8376 * ?f4 / 96"/><draw:equation draw:name="f17" draw:formula="0 + 4567 - 4546"/><draw:equation draw:name="f18" draw:formula="?f17 * ?f5 / 77"/><draw:equation draw:name="f19" draw:formula="8371 * ?f4 / 96"/><draw:equation draw:name="f20" draw:formula="0 + 4570 - 4546"/><draw:equation draw:name="f21" draw:formula="?f20 * ?f5 / 77"/><draw:equation draw:name="f22" draw:formula="8366 * ?f4 / 96"/><draw:equation draw:name="f23" draw:formula="0 + 4579 - 4546"/><draw:equation draw:name="f24" draw:formula="?f23 * ?f5 / 77"/><draw:equation draw:name="f25" draw:formula="8362 * ?f4 / 96"/><draw:equation draw:name="f26" draw:formula="?f9 / ?f6"/><draw:equation draw:name="f27" draw:formula="?f10 / ?f7"/><draw:equation draw:name="f28" draw:formula="?f12 / ?f6"/><draw:equation draw:name="f29" draw:formula="?f13 / ?f7"/><draw:equation draw:name="f30" draw:formula="?f15 / ?f6"/><draw:equation draw:name="f31" draw:formula="?f16 / ?f7"/><draw:equation draw:name="f32" draw:formula="?f18 / ?f6"/><draw:equation draw:name="f33" draw:formula="?f19 / ?f7"/><draw:equation draw:name="f34" draw:formula="?f21 / ?f6"/><draw:equation draw:name="f35" draw:formula="?f22 / ?f7"/><draw:equation draw:name="f36" draw:formula="?f24 / ?f6"/><draw:equation draw:name="f37" draw:formula="?f25 / ?f7"/><draw:equation draw:name="f38" draw:formula="0 / ?f6"/><draw:equation draw:name="f39" draw:formula="?f1 / ?f6"/><draw:equation draw:name="f40" draw:formula="0 / ?f7"/><draw:equation draw:name="f41" draw:formula="?f3 / ?f7"/></draw:enhanced-geometry></draw:custom-shape><draw:custom-shape svg:x="3.15694in" svg:y="5.79514in" svg:width="0.05347in" svg:height="0.06667in" draw:z-index="0" draw:id="id291" draw:style-name="a291" draw:name="Freeform 386"><svg:title/><svg:desc/><draw:enhanced-geometry draw:type="non-primitive" svg:viewBox="0 0 77 96" draw:enhanced-path="M 50 0 L 38 0 24 7 14 17 33 17 36 14 72 14 69 12 67 7 62 5 60 5 50 0 Z N" draw:text-areas="?f53 ?f55 ?f54 ?f56" draw:glue-points="?f36 ?f37 ?f38 ?f37 ?f39 ?f40 ?f41 ?f42 ?f43 ?f42 ?f44 ?f45 ?f46 ?f45 ?f47 ?f48 ?f49 ?f40 ?f50 ?f51 ?f52 ?f51 ?f36 ?f37" draw:glue-point-leaving-directions="-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96"/><draw:equation draw:name="f8" draw:formula="0 + 4596 - 4546"/><draw:equation draw:name="f9" draw:formula="?f8 * ?f5 / 77"/><draw:equation draw:name="f10" draw:formula="8345 * ?f4 / 96"/><draw:equation draw:name="f11" draw:formula="0 + 4584 - 4546"/><draw:equation draw:name="f12" draw:formula="?f11 * ?f5 / 77"/><draw:equation draw:name="f13" draw:formula="0 + 4570 - 4546"/><draw:equation draw:name="f14" draw:formula="?f13 * ?f5 / 77"/><draw:equation draw:name="f15" draw:formula="8352 * ?f4 / 96"/><draw:equation draw:name="f16" draw:formula="0 + 4560 - 4546"/><draw:equation draw:name="f17" draw:formula="?f16 * ?f5 / 77"/><draw:equation draw:name="f18" draw:formula="8362 * ?f4 / 96"/><draw:equation draw:name="f19" draw:formula="0 + 4579 - 4546"/><draw:equation draw:name="f20" draw:formula="?f19 * ?f5 / 77"/><draw:equation draw:name="f21" draw:formula="0 + 4582 - 4546"/><draw:equation draw:name="f22" draw:formula="?f21 * ?f5 / 77"/><draw:equation draw:name="f23" draw:formula="8359 * ?f4 / 96"/><draw:equation draw:name="f24" draw:formula="0 + 4618 - 4546"/><draw:equation draw:name="f25" draw:formula="?f24 * ?f5 / 77"/><draw:equation draw:name="f26" draw:formula="0 + 4615 - 4546"/><draw:equation draw:name="f27" draw:formula="?f26 * ?f5 / 77"/><draw:equation draw:name="f28" draw:formula="8357 * ?f4 / 96"/><draw:equation draw:name="f29" draw:formula="0 + 4613 - 4546"/><draw:equation draw:name="f30" draw:formula="?f29 * ?f5 / 77"/><draw:equation draw:name="f31" draw:formula="0 + 4608 - 4546"/><draw:equation draw:name="f32" draw:formula="?f31 * ?f5 / 77"/><draw:equation draw:name="f33" draw:formula="8350 * ?f4 / 96"/><draw:equation draw:name="f34" draw:formula="0 + 4606 - 4546"/><draw:equation draw:name="f35" draw:formula="?f34 * ?f5 / 77"/><draw:equation draw:name="f36" draw:formula="?f9 / ?f6"/><draw:equation draw:name="f37" draw:formula="?f10 / ?f7"/><draw:equation draw:name="f38" draw:formula="?f12 / ?f6"/><draw:equation draw:name="f39" draw:formula="?f14 / ?f6"/><draw:equation draw:name="f40" draw:formula="?f15 / ?f7"/><draw:equation draw:name="f41" draw:formula="?f17 / ?f6"/><draw:equation draw:name="f42" draw:formula="?f18 / ?f7"/><draw:equation draw:name="f43" draw:formula="?f20 / ?f6"/><draw:equation draw:name="f44" draw:formula="?f22 / ?f6"/><draw:equation draw:name="f45" draw:formula="?f23 / ?f7"/><draw:equation draw:name="f46" draw:formula="?f25 / ?f6"/><draw:equation draw:name="f47" draw:formula="?f27 / ?f6"/><draw:equation draw:name="f48" draw:formula="?f28 / ?f7"/><draw:equation draw:name="f49" draw:formula="?f30 / ?f6"/><draw:equation draw:name="f50" draw:formula="?f32 / ?f6"/><draw:equation draw:name="f51" draw:formula="?f33 / ?f7"/><draw:equation draw:name="f52" draw:formula="?f35 / ?f6"/><draw:equation draw:name="f53" draw:formula="0 / ?f6"/><draw:equation draw:name="f54" draw:formula="?f1 / ?f6"/><draw:equation draw:name="f55" draw:formula="0 / ?f7"/><draw:equation draw:name="f56" draw:formula="?f3 / ?f7"/></draw:enhanced-geometry></draw:custom-shape></draw:g><draw:g draw:z-index="251755520" draw:name="Group 377" draw:id="id300" draw:style-name="a300"><svg:title/><svg:desc/><draw:custom-shape svg:x="3.225in" svg:y="5.79514in" svg:width="0.05694in" svg:height="0.06667in" draw:z-index="0" draw:id="id293" draw:style-name="a293" draw:name="Freeform 384"><svg:title/><svg:desc/><draw:enhanced-geometry draw:type="non-primitive" svg:viewBox="0 0 82 96" draw:enhanced-path="M 48 0 L 36 0 31 2 24 5 14 9 12 14 7 17 5 24 2 29 2 36 0 41 0 65 2 69 5 77 7 81 12 84 14 89 24 93 31 96 60 96 62 93 67 93 70 91 74 91 74 89 77 89 77 84 36 84 31 81 29 79 26 79 24 74 19 69 19 65 17 62 17 53 77 53 77 50 79 50 82 48 82 41 17 41 17 33 19 31 19 26 31 14 73 14 72 12 70 9 55 2 48 0 Z N" draw:text-areas="?f141 ?f143 ?f142 ?f144" draw:glue-points="?f87 ?f88 ?f89 ?f88 ?f90 ?f91 ?f92 ?f93 ?f94 ?f95 ?f96 ?f97 ?f98 ?f99 ?f100 ?f101 ?f102 ?f103 ?f102 ?f104 ?f105 ?f106 ?f105 ?f107 ?f102 ?f108 ?f100 ?f109 ?f98 ?f110 ?f96 ?f111 ?f94 ?f112 ?f92 ?f113 ?f90 ?f114 ?f115 ?f114 ?f116 ?f113 ?f117 ?f113 ?f118 ?f119 ?f120 ?f119 ?f120 ?f112 ?f121 ?f112 ?f121 ?f111 ?f89 ?f111 ?f90 ?f110 ?f122 ?f123 ?f124 ?f123 ?f92 ?f125 ?f126 ?f108 ?f126 ?f107 ?f127 ?f128 ?f127 ?f129 ?f121 ?f129 ?f121 ?f130 ?f131 ?f130 ?f132 ?f133 ?f132 ?f106 ?f127 ?f106 ?f127 ?f134 ?f126 ?f135 ?f126 ?f136 ?f90 ?f97 ?f137 ?f97 ?f138 ?f139 ?f118 ?f95 ?f140 ?f91 ?f87 ?f88" draw:glue-point-leaving-directions="-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6"/><draw:equation draw:name="f8" draw:formula="0 + 4692 - 4644"/><draw:equation draw:name="f9" draw:formula="?f8 * ?f5 / 82"/><draw:equation draw:name="f10" draw:formula="8345 * ?f4 / 96"/><draw:equation draw:name="f11" draw:formula="0 + 4680 - 4644"/><draw:equation draw:name="f12" draw:formula="?f11 * ?f5 / 82"/><draw:equation draw:name="f13" draw:formula="0 + 4675 - 4644"/><draw:equation draw:name="f14" draw:formula="?f13 * ?f5 / 82"/><draw:equation draw:name="f15" draw:formula="8347 * ?f4 / 96"/><draw:equation draw:name="f16" draw:formula="0 + 4668 - 4644"/><draw:equation draw:name="f17" draw:formula="?f16 * ?f5 / 82"/><draw:equation draw:name="f18" draw:formula="8350 * ?f4 / 96"/><draw:equation draw:name="f19" draw:formula="0 + 4658 - 4644"/><draw:equation draw:name="f20" draw:formula="?f19 * ?f5 / 82"/><draw:equation draw:name="f21" draw:formula="8354 * ?f4 / 96"/><draw:equation draw:name="f22" draw:formula="0 + 4656 - 4644"/><draw:equation draw:name="f23" draw:formula="?f22 * ?f5 / 82"/><draw:equation draw:name="f24" draw:formula="8359 * ?f4 / 96"/><draw:equation draw:name="f25" draw:formula="0 + 4651 - 4644"/><draw:equation draw:name="f26" draw:formula="?f25 * ?f5 / 82"/><draw:equation draw:name="f27" draw:formula="8362 * ?f4 / 96"/><draw:equation draw:name="f28" draw:formula="0 + 4649 - 4644"/><draw:equation draw:name="f29" draw:formula="?f28 * ?f5 / 82"/><draw:equation draw:name="f30" draw:formula="8369 * ?f4 / 96"/><draw:equation draw:name="f31" draw:formula="0 + 4646 - 4644"/><draw:equation draw:name="f32" draw:formula="?f31 * ?f5 / 82"/><draw:equation draw:name="f33" draw:formula="8374 * ?f4 / 96"/><draw:equation draw:name="f34" draw:formula="8381 * ?f4 / 96"/><draw:equation draw:name="f35" draw:formula="0 + 4644 - 4644"/><draw:equation draw:name="f36" draw:formula="?f35 * ?f5 / 82"/><draw:equation draw:name="f37" draw:formula="8386 * ?f4 / 96"/><draw:equation draw:name="f38" draw:formula="8410 * ?f4 / 96"/><draw:equation draw:name="f39" draw:formula="8414 * ?f4 / 96"/><draw:equation draw:name="f40" draw:formula="8422 * ?f4 / 96"/><draw:equation draw:name="f41" draw:formula="8426 * ?f4 / 96"/><draw:equation draw:name="f42" draw:formula="8429 * ?f4 / 96"/><draw:equation draw:name="f43" draw:formula="8434 * ?f4 / 96"/><draw:equation draw:name="f44" draw:formula="8438 * ?f4 / 96"/><draw:equation draw:name="f45" draw:formula="8441 * ?f4 / 96"/><draw:equation draw:name="f46" draw:formula="0 + 4704 - 4644"/><draw:equation draw:name="f47" draw:formula="?f46 * ?f5 / 82"/><draw:equation draw:name="f48" draw:formula="0 + 4706 - 4644"/><draw:equation draw:name="f49" draw:formula="?f48 * ?f5 / 82"/><draw:equation draw:name="f50" draw:formula="0 + 4711 - 4644"/><draw:equation draw:name="f51" draw:formula="?f50 * ?f5 / 82"/><draw:equation draw:name="f52" draw:formula="0 + 4714 - 4644"/><draw:equation draw:name="f53" draw:formula="?f52 * ?f5 / 82"/><draw:equation draw:name="f54" draw:formula="8436 * ?f4 / 96"/><draw:equation draw:name="f55" draw:formula="0 + 4718 - 4644"/><draw:equation draw:name="f56" draw:formula="?f55 * ?f5 / 82"/><draw:equation draw:name="f57" draw:formula="0 + 4721 - 4644"/><draw:equation draw:name="f58" draw:formula="?f57 * ?f5 / 82"/><draw:equation draw:name="f59" draw:formula="0 + 4673 - 4644"/><draw:equation draw:name="f60" draw:formula="?f59 * ?f5 / 82"/><draw:equation draw:name="f61" draw:formula="8424 * ?f4 / 96"/><draw:equation draw:name="f62" draw:formula="0 + 4670 - 4644"/><draw:equation draw:name="f63" draw:formula="?f62 * ?f5 / 82"/><draw:equation draw:name="f64" draw:formula="8419 * ?f4 / 96"/><draw:equation draw:name="f65" draw:formula="0 + 4663 - 4644"/><draw:equation draw:name="f66" draw:formula="?f65 * ?f5 / 82"/><draw:equation draw:name="f67" draw:formula="0 + 4661 - 4644"/><draw:equation draw:name="f68" draw:formula="?f67 * ?f5 / 82"/><draw:equation draw:name="f69" draw:formula="8407 * ?f4 / 96"/><draw:equation draw:name="f70" draw:formula="8398 * ?f4 / 96"/><draw:equation draw:name="f71" draw:formula="8395 * ?f4 / 96"/><draw:equation draw:name="f72" draw:formula="0 + 4723 - 4644"/><draw:equation draw:name="f73" draw:formula="?f72 * ?f5 / 82"/><draw:equation draw:name="f74" draw:formula="0 + 4726 - 4644"/><draw:equation draw:name="f75" draw:formula="?f74 * ?f5 / 82"/><draw:equation draw:name="f76" draw:formula="8393 * ?f4 / 96"/><draw:equation draw:name="f77" draw:formula="8378 * ?f4 / 96"/><draw:equation draw:name="f78" draw:formula="8376 * ?f4 / 96"/><draw:equation draw:name="f79" draw:formula="8371 * ?f4 / 96"/><draw:equation draw:name="f80" draw:formula="0 + 4717 - 4644"/><draw:equation draw:name="f81" draw:formula="?f80 * ?f5 / 82"/><draw:equation draw:name="f82" draw:formula="0 + 4716 - 4644"/><draw:equation draw:name="f83" draw:formula="?f82 * ?f5 / 82"/><draw:equation draw:name="f84" draw:formula="8357 * ?f4 / 96"/><draw:equation draw:name="f85" draw:formula="0 + 4699 - 4644"/><draw:equation draw:name="f86" draw:formula="?f85 * ?f5 / 82"/><draw:equation draw:name="f87" draw:formula="?f9 / ?f6"/><draw:equation draw:name="f88" draw:formula="?f10 / ?f7"/><draw:equation draw:name="f89" draw:formula="?f12 / ?f6"/><draw:equation draw:name="f90" draw:formula="?f14 / ?f6"/><draw:equation draw:name="f91" draw:formula="?f15 / ?f7"/><draw:equation draw:name="f92" draw:formula="?f17 / ?f6"/><draw:equation draw:name="f93" draw:formula="?f18 / ?f7"/><draw:equation draw:name="f94" draw:formula="?f20 / ?f6"/><draw:equation draw:name="f95" draw:formula="?f21 / ?f7"/><draw:equation draw:name="f96" draw:formula="?f23 / ?f6"/><draw:equation draw:name="f97" draw:formula="?f24 / ?f7"/><draw:equation draw:name="f98" draw:formula="?f26 / ?f6"/><draw:equation draw:name="f99" draw:formula="?f27 / ?f7"/><draw:equation draw:name="f100" draw:formula="?f29 / ?f6"/><draw:equation draw:name="f101" draw:formula="?f30 / ?f7"/><draw:equation draw:name="f102" draw:formula="?f32 / ?f6"/><draw:equation draw:name="f103" draw:formula="?f33 / ?f7"/><draw:equation draw:name="f104" draw:formula="?f34 / ?f7"/><draw:equation draw:name="f105" draw:formula="?f36 / ?f6"/><draw:equation draw:name="f106" draw:formula="?f37 / ?f7"/><draw:equation draw:name="f107" draw:formula="?f38 / ?f7"/><draw:equation draw:name="f108" draw:formula="?f39 / ?f7"/><draw:equation draw:name="f109" draw:formula="?f40 / ?f7"/><draw:equation draw:name="f110" draw:formula="?f41 / ?f7"/><draw:equation draw:name="f111" draw:formula="?f42 / ?f7"/><draw:equation draw:name="f112" draw:formula="?f43 / ?f7"/><draw:equation draw:name="f113" draw:formula="?f44 / ?f7"/><draw:equation draw:name="f114" draw:formula="?f45 / ?f7"/><draw:equation draw:name="f115" draw:formula="?f47 / ?f6"/><draw:equation draw:name="f116" draw:formula="?f49 / ?f6"/><draw:equation draw:name="f117" draw:formula="?f51 / ?f6"/><draw:equation draw:name="f118" draw:formula="?f53 / ?f6"/><draw:equation draw:name="f119" draw:formula="?f54 / ?f7"/><draw:equation draw:name="f120" draw:formula="?f56 / ?f6"/><draw:equation draw:name="f121" draw:formula="?f58 / ?f6"/><draw:equation draw:name="f122" draw:formula="?f60 / ?f6"/><draw:equation draw:name="f123" draw:formula="?f61 / ?f7"/><draw:equation draw:name="f124" draw:formula="?f63 / ?f6"/><draw:equation draw:name="f125" draw:formula="?f64 / ?f7"/><draw:equation draw:name="f126" draw:formula="?f66 / ?f6"/><draw:equation draw:name="f127" draw:formula="?f68 / ?f6"/><draw:equation draw:name="f128" draw:formula="?f69 / ?f7"/><draw:equation draw:name="f129" draw:formula="?f70 / ?f7"/><draw:equation draw:name="f130" draw:formula="?f71 / ?f7"/><draw:equation draw:name="f131" draw:formula="?f73 / ?f6"/><draw:equation draw:name="f132" draw:formula="?f75 / ?f6"/><draw:equation draw:name="f133" draw:formula="?f76 / ?f7"/><draw:equation draw:name="f134" draw:formula="?f77 / ?f7"/><draw:equation draw:name="f135" draw:formula="?f78 / ?f7"/><draw:equation draw:name="f136" draw:formula="?f79 / ?f7"/><draw:equation draw:name="f137" draw:formula="?f81 / ?f6"/><draw:equation draw:name="f138" draw:formula="?f83 / ?f6"/><draw:equation draw:name="f139" draw:formula="?f84 / ?f7"/><draw:equation draw:name="f140" draw:formula="?f86 / ?f6"/><draw:equation draw:name="f141" draw:formula="0 / ?f6"/><draw:equation draw:name="f142" draw:formula="?f1 / ?f6"/><draw:equation draw:name="f143" draw:formula="0 / ?f7"/><draw:equation draw:name="f144" draw:formula="?f3 / ?f7"/></draw:enhanced-geometry></draw:custom-shape><draw:custom-shape svg:x="3.225in" svg:y="5.79514in" svg:width="0.05694in" svg:height="0.06667in" draw:z-index="0" draw:id="id294" draw:style-name="a294" draw:name="Freeform 383"><svg:title/><svg:desc/><draw:enhanced-geometry draw:type="non-primitive" svg:viewBox="0 0 82 96" draw:enhanced-path="M 77 77 L 72 77 72 79 67 79 65 81 60 81 58 84 77 84 77 77 Z N" draw:text-areas="?f34 ?f36 ?f35 ?f37" draw:glue-points="?f24 ?f25 ?f26 ?f25 ?f26 ?f27 ?f28 ?f27 ?f29 ?f30 ?f31 ?f30 ?f32 ?f33 ?f24 ?f33 ?f24 ?f25"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6"/><draw:equation draw:name="f8" draw:formula="0 + 4721 - 4644"/><draw:equation draw:name="f9" draw:formula="?f8 * ?f5 / 82"/><draw:equation draw:name="f10" draw:formula="8422 * ?f4 / 96"/><draw:equation draw:name="f11" draw:formula="0 + 4716 - 4644"/><draw:equation draw:name="f12" draw:formula="?f11 * ?f5 / 82"/><draw:equation draw:name="f13" draw:formula="8424 * ?f4 / 96"/><draw:equation draw:name="f14" draw:formula="0 + 4711 - 4644"/><draw:equation draw:name="f15" draw:formula="?f14 * ?f5 / 82"/><draw:equation draw:name="f16" draw:formula="0 + 4709 - 4644"/><draw:equation draw:name="f17" draw:formula="?f16 * ?f5 / 82"/><draw:equation draw:name="f18" draw:formula="8426 * ?f4 / 96"/><draw:equation draw:name="f19" draw:formula="0 + 4704 - 4644"/><draw:equation draw:name="f20" draw:formula="?f19 * ?f5 / 82"/><draw:equation draw:name="f21" draw:formula="0 + 4702 - 4644"/><draw:equation draw:name="f22" draw:formula="?f21 * ?f5 / 82"/><draw:equation draw:name="f23" draw:formula="8429 * ?f4 / 96"/><draw:equation draw:name="f24" draw:formula="?f9 / ?f6"/><draw:equation draw:name="f25" draw:formula="?f10 / ?f7"/><draw:equation draw:name="f26" draw:formula="?f12 / ?f6"/><draw:equation draw:name="f27" draw:formula="?f13 / ?f7"/><draw:equation draw:name="f28" draw:formula="?f15 / ?f6"/><draw:equation draw:name="f29" draw:formula="?f17 / ?f6"/><draw:equation draw:name="f30" draw:formula="?f18 / ?f7"/><draw:equation draw:name="f31" draw:formula="?f20 / ?f6"/><draw:equation draw:name="f32" draw:formula="?f22 / ?f6"/><draw:equation draw:name="f33" draw:formula="?f23 / ?f7"/><draw:equation draw:name="f34" draw:formula="0 / ?f6"/><draw:equation draw:name="f35" draw:formula="?f1 / ?f6"/><draw:equation draw:name="f36" draw:formula="0 / ?f7"/><draw:equation draw:name="f37" draw:formula="?f3 / ?f7"/></draw:enhanced-geometry></draw:custom-shape><draw:custom-shape svg:x="3.225in" svg:y="5.79514in" svg:width="0.05694in" svg:height="0.06667in" draw:z-index="0" draw:id="id295" draw:style-name="a295" draw:name="Freeform 382"><svg:title/><svg:desc/><draw:enhanced-geometry draw:type="non-primitive" svg:viewBox="0 0 82 96" draw:enhanced-path="M 73 14 L 50 14 55 17 60 21 65 31 65 41 82 41 82 36 79 31 79 26 73 14 Z N" draw:text-areas="?f43 ?f45 ?f44 ?f46" draw:glue-points="?f29 ?f30 ?f31 ?f30 ?f32 ?f33 ?f34 ?f35 ?f36 ?f37 ?f36 ?f38 ?f39 ?f38 ?f39 ?f40 ?f41 ?f37 ?f41 ?f42 ?f29 ?f30"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6"/><draw:equation draw:name="f8" draw:formula="0 + 4717 - 4644"/><draw:equation draw:name="f9" draw:formula="?f8 * ?f5 / 82"/><draw:equation draw:name="f10" draw:formula="8359 * ?f4 / 96"/><draw:equation draw:name="f11" draw:formula="0 + 4694 - 4644"/><draw:equation draw:name="f12" draw:formula="?f11 * ?f5 / 82"/><draw:equation draw:name="f13" draw:formula="0 + 4699 - 4644"/><draw:equation draw:name="f14" draw:formula="?f13 * ?f5 / 82"/><draw:equation draw:name="f15" draw:formula="8362 * ?f4 / 96"/><draw:equation draw:name="f16" draw:formula="0 + 4704 - 4644"/><draw:equation draw:name="f17" draw:formula="?f16 * ?f5 / 82"/><draw:equation draw:name="f18" draw:formula="8366 * ?f4 / 96"/><draw:equation draw:name="f19" draw:formula="0 + 4709 - 4644"/><draw:equation draw:name="f20" draw:formula="?f19 * ?f5 / 82"/><draw:equation draw:name="f21" draw:formula="8376 * ?f4 / 96"/><draw:equation draw:name="f22" draw:formula="8386 * ?f4 / 96"/><draw:equation draw:name="f23" draw:formula="0 + 4726 - 4644"/><draw:equation draw:name="f24" draw:formula="?f23 * ?f5 / 82"/><draw:equation draw:name="f25" draw:formula="8381 * ?f4 / 96"/><draw:equation draw:name="f26" draw:formula="0 + 4723 - 4644"/><draw:equation draw:name="f27" draw:formula="?f26 * ?f5 / 82"/><draw:equation draw:name="f28" draw:formula="8371 * ?f4 / 96"/><draw:equation draw:name="f29" draw:formula="?f9 / ?f6"/><draw:equation draw:name="f30" draw:formula="?f10 / ?f7"/><draw:equation draw:name="f31" draw:formula="?f12 / ?f6"/><draw:equation draw:name="f32" draw:formula="?f14 / ?f6"/><draw:equation draw:name="f33" draw:formula="?f15 / ?f7"/><draw:equation draw:name="f34" draw:formula="?f17 / ?f6"/><draw:equation draw:name="f35" draw:formula="?f18 / ?f7"/><draw:equation draw:name="f36" draw:formula="?f20 / ?f6"/><draw:equation draw:name="f37" draw:formula="?f21 / ?f7"/><draw:equation draw:name="f38" draw:formula="?f22 / ?f7"/><draw:equation draw:name="f39" draw:formula="?f24 / ?f6"/><draw:equation draw:name="f40" draw:formula="?f25 / ?f7"/><draw:equation draw:name="f41" draw:formula="?f27 / ?f6"/><draw:equation draw:name="f42" draw:formula="?f28 / ?f7"/><draw:equation draw:name="f43" draw:formula="0 / ?f6"/><draw:equation draw:name="f44" draw:formula="?f1 / ?f6"/><draw:equation draw:name="f45" draw:formula="0 / ?f7"/><draw:equation draw:name="f46" draw:formula="?f3 / ?f7"/></draw:enhanced-geometry></draw:custom-shape><draw:frame draw:id="id296" draw:style-name="a296" draw:name="Picture 381" svg:x="1.24306in" svg:y="6.21319in" svg:width="1.54028in" svg:height="0.28681in" style:rel-width="scale" style:rel-height="scale"><draw:image xlink:href="media/image25.png" xlink:type="simple" xlink:show="embed" xlink:actuate="onLoad"/><svg:title/><svg:desc/></draw:frame><draw:frame draw:id="id297" draw:style-name="a297" draw:name="Picture 380" svg:x="2.84444in" svg:y="6.2in" svg:width="1.79931in" svg:height="0.13681in" style:rel-width="scale" style:rel-height="scale"><draw:image xlink:href="media/image26.png" xlink:type="simple" xlink:show="embed" xlink:actuate="onLoad"/><svg:title/><svg:desc/></draw:frame><draw:frame draw:id="id298" draw:style-name="a298" draw:name="Picture 379" svg:x="4.69931in" svg:y="6.2in" svg:width="2.41736in" svg:height="0.13681in" style:rel-width="scale" style:rel-height="scale"><draw:image xlink:href="media/image27.png" xlink:type="simple" xlink:show="embed" xlink:actuate="onLoad"/><svg:title/><svg:desc/></draw:frame><draw:frame draw:id="id299" draw:style-name="a299" draw:name="Picture 378" svg:x="1.22639in" svg:y="0.49306in" svg:width="2.08681in" svg:height="0.57639in" style:rel-width="scale" style:rel-height="scale"><draw:image xlink:href="media/image28.jpeg" xlink:type="simple" xlink:show="embed" xlink:actuate="onLoad"/><svg:title/><svg:desc/></draw:frame></draw:g></draw:g></text:p>
      <text:p text:style-name="P3"/>
      <text:p text:style-name="P4"/>
      <text:p text:style-name="P5"/>
      <text:p text:style-name="P6"/>
      <text:p text:style-name="P7"/>
      <text:p text:style-name="P8"/>
      <text:p text:style-name="P9"/>
      <text:p text:style-name="P10"/>
      <text:p text:style-name="P11"/>
      <text:p text:style-name="P12"/>
      <text:p text:style-name="P13"/>
      <text:p text:style-name="P14"/>
      <text:p text:style-name="P15"/>
      <text:p text:style-name="P16"/>
      <text:p text:style-name="P17"/>
      <text:p text:style-name="P18"/>
      <text:p text:style-name="P19"/>
      <text:p text:style-name="P20"/>
      <text:p text:style-name="P21"/>
      <text:p text:style-name="P22"/>
      <table:table table:style-name="Table23">
        <table:table-columns>
          <table:table-column table:style-name="TableColumn24"/>
          <table:table-column table:style-name="TableColumn25"/>
        </table:table-columns>
        <table:table-row table:style-name="TableRow26">
          <table:table-cell table:style-name="TableCell27">
            <text:p text:style-name="Standard"/>
          </table:table-cell>
          <table:table-cell table:style-name="TableCell28">
            <text:p text:style-name="Standard"/>
          </table:table-cell>
        </table:table-row>
        <table:table-row table:style-name="TableRow29">
          <table:table-cell table:style-name="TableCell30">
            <text:p text:style-name="Standard"/>
          </table:table-cell>
          <table:table-cell table:style-name="TableCell31">
            <text:p text:style-name="Standard"/>
          </table:table-cell>
        </table:table-row>
        <table:table-row table:style-name="TableRow32">
          <table:table-cell table:style-name="TableCell33">
            <text:p text:style-name="Standard"/>
          </table:table-cell>
          <table:table-cell table:style-name="TableCell34">
            <text:p text:style-name="Standard"/>
          </table:table-cell>
        </table:table-row>
        <table:table-row table:style-name="TableRow35">
          <table:table-cell table:style-name="TableCell36">
            <text:p text:style-name="Standard"/>
          </table:table-cell>
          <table:table-cell table:style-name="TableCell37">
            <text:p text:style-name="Standard"/>
          </table:table-cell>
        </table:table-row>
        <table:table-row table:style-name="TableRow38">
          <table:table-cell table:style-name="TableCell39">
            <text:p text:style-name="Standard"/>
          </table:table-cell>
          <table:table-cell table:style-name="TableCell40">
            <text:p text:style-name="Standard"/>
          </table:table-cell>
        </table:table-row>
      </table:table>
      <text:soft-page-break/>
      <text:p text:style-name="P41"><draw:g draw:z-index="1048" draw:name="Group 2" draw:id="id698" draw:style-name="a698" text:anchor-type="paragraph"><svg:title/><svg:desc/><draw:frame draw:id="id331" draw:style-name="a331" draw:name="Picture 375" svg:x="0.35694in" svg:y="0.10347in" svg:width="7.49028in" svg:height="10.57986in" style:rel-width="scale" style:rel-height="scale"><draw:image xlink:href="media/image29.png" xlink:type="simple" xlink:show="embed" xlink:actuate="onLoad"/><svg:title/><svg:desc/></draw:frame><draw:frame draw:id="id332" draw:style-name="a332" draw:name="Picture 374" svg:x="3.71528in" svg:y="1.65139in" svg:width="1.04653in" svg:height="0.12986in" style:rel-width="scale" style:rel-height="scale"><draw:image xlink:href="media/image30.png" xlink:type="simple" xlink:show="embed" xlink:actuate="onLoad"/><svg:title/><svg:desc/></draw:frame><draw:frame draw:id="id333" draw:style-name="a333" draw:name="Picture 373" svg:x="1.33681in" svg:y="2.30347in" svg:width="5.79653in" svg:height="0.12153in" style:rel-width="scale" style:rel-height="scale"><draw:image xlink:href="media/image31.png" xlink:type="simple" xlink:show="embed" xlink:actuate="onLoad"/><svg:title/><svg:desc/></draw:frame><draw:frame draw:id="id334" draw:style-name="a334" draw:name="Picture 372" svg:x="1.33681in" svg:y="2.5in" svg:width="1.88194in" svg:height="0.12153in" style:rel-width="scale" style:rel-height="scale"><draw:image xlink:href="media/image32.png" xlink:type="simple" xlink:show="embed" xlink:actuate="onLoad"/><svg:title/><svg:desc/></draw:frame><draw:custom-shape svg:x="1.33681in" svg:y="2.85347in" svg:width="0.03542in" svg:height="0.01389in" draw:z-index="0" draw:id="id335" draw:style-name="a335" draw:name="Freeform 371"><svg:title/><svg:desc/><draw:enhanced-geometry draw:type="non-primitive" svg:viewBox="0 0 51 20" draw:enhanced-path="M 50 0 L 2 0 2 2 0 2 0 14 2 17 2 19 48 19 48 17 50 17 50 0 Z N" draw:text-areas="?f30 ?f32 ?f31 ?f33" draw:glue-points="?f21 ?f22 ?f23 ?f22 ?f23 ?f24 ?f25 ?f24 ?f25 ?f26 ?f23 ?f27 ?f23 ?f28 ?f29 ?f28 ?f29 ?f27 ?f21 ?f27 ?f21 ?f22"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20"/><draw:equation draw:name="f8" draw:formula="0 + 1975 - 1925"/><draw:equation draw:name="f9" draw:formula="?f8 * ?f5 / 51"/><draw:equation draw:name="f10" draw:formula="4109 * ?f4 / 20"/><draw:equation draw:name="f11" draw:formula="0 + 1927 - 1925"/><draw:equation draw:name="f12" draw:formula="?f11 * ?f5 / 51"/><draw:equation draw:name="f13" draw:formula="4111 * ?f4 / 20"/><draw:equation draw:name="f14" draw:formula="0 + 1925 - 1925"/><draw:equation draw:name="f15" draw:formula="?f14 * ?f5 / 51"/><draw:equation draw:name="f16" draw:formula="4123 * ?f4 / 20"/><draw:equation draw:name="f17" draw:formula="4126 * ?f4 / 20"/><draw:equation draw:name="f18" draw:formula="4128 * ?f4 / 20"/><draw:equation draw:name="f19" draw:formula="0 + 1973 - 1925"/><draw:equation draw:name="f20" draw:formula="?f19 * ?f5 / 51"/><draw:equation draw:name="f21" draw:formula="?f9 / ?f6"/><draw:equation draw:name="f22" draw:formula="?f10 / ?f7"/><draw:equation draw:name="f23" draw:formula="?f12 / ?f6"/><draw:equation draw:name="f24" draw:formula="?f13 / ?f7"/><draw:equation draw:name="f25" draw:formula="?f15 / ?f6"/><draw:equation draw:name="f26" draw:formula="?f16 / ?f7"/><draw:equation draw:name="f27" draw:formula="?f17 / ?f7"/><draw:equation draw:name="f28" draw:formula="?f18 / ?f7"/><draw:equation draw:name="f29" draw:formula="?f20 / ?f6"/><draw:equation draw:name="f30" draw:formula="0 / ?f6"/><draw:equation draw:name="f31" draw:formula="?f1 / ?f6"/><draw:equation draw:name="f32" draw:formula="0 / ?f7"/><draw:equation draw:name="f33" draw:formula="?f3 / ?f7"/></draw:enhanced-geometry></draw:custom-shape><draw:g draw:z-index="251758592" draw:name="Group 364" draw:id="id341" draw:style-name="a341"><svg:title/><svg:desc/><draw:custom-shape svg:x="1.43333in" svg:y="2.80486in" svg:width="0.06181in" svg:height="0.09028in" draw:z-index="0" draw:id="id336" draw:style-name="a336" draw:name="Freeform 369"><svg:title/><svg:desc/><draw:enhanced-geometry draw:type="non-primitive" svg:viewBox="0 0 89 130" draw:enhanced-path="M 58 127 L 31 127 36 130 50 130 58 127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draw:equation draw:name="f7" draw:formula="?f4 / 130"/><draw:equation draw:name="f8" draw:formula="0 + 2122 - 2064"/><draw:equation draw:name="f9" draw:formula="?f8 * ?f5 / 89"/><draw:equation draw:name="f10" draw:formula="4166 * ?f4 / 130"/><draw:equation draw:name="f11" draw:formula="0 + 2095 - 2064"/><draw:equation draw:name="f12" draw:formula="?f11 * ?f5 / 89"/><draw:equation draw:name="f13" draw:formula="0 + 2100 - 2064"/><draw:equation draw:name="f14" draw:formula="?f13 * ?f5 / 89"/><draw:equation draw:name="f15" draw:formula="4169 * ?f4 / 130"/><draw:equation draw:name="f16" draw:formula="0 + 2114 - 2064"/><draw:equation draw:name="f17" draw:formula="?f16 * ?f5 / 89"/><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43333in" svg:y="2.80486in" svg:width="0.06181in" svg:height="0.09028in" draw:z-index="0" draw:id="id337" draw:style-name="a337" draw:name="Freeform 368"><svg:title/><svg:desc/><draw:enhanced-geometry draw:type="non-primitive" svg:viewBox="0 0 89 130" draw:enhanced-path="M 70 3 L 24 3 19 5 17 10 12 12 10 15 7 19 7 24 5 29 5 39 7 43 7 46 12 51 12 53 17 58 22 60 24 63 26 63 22 65 19 67 14 70 5 79 2 84 2 87 0 89 0 101 2 106 2 111 5 115 7 118 12 120 14 123 24 127 62 127 70 125 74 123 84 113 85 111 38 111 34 108 29 103 26 99 26 89 29 89 29 84 31 82 34 82 34 79 36 77 38 77 43 72 82 72 79 70 74 67 70 63 65 60 70 58 72 58 79 51 46 51 41 48 38 48 36 46 36 43 34 43 31 41 31 39 29 36 29 29 31 24 36 19 85 19 84 17 84 15 82 10 77 7 74 5 70 3 Z N" draw:text-areas="?f151 ?f153 ?f152 ?f154" draw:glue-points="?f93 ?f94 ?f95 ?f96 ?f97 ?f98 ?f99 ?f100 ?f101 ?f102 ?f99 ?f103 ?f104 ?f105 ?f106 ?f107 ?f108 ?f109 ?f110 ?f111 ?f101 ?f112 ?f113 ?f114 ?f115 ?f116 ?f113 ?f117 ?f99 ?f118 ?f119 ?f120 ?f121 ?f122 ?f123 ?f120 ?f124 ?f117 ?f125 ?f126 ?f108 ?f127 ?f128 ?f129 ?f130 ?f131 ?f125 ?f112 ?f132 ?f133 ?f134 ?f135 ?f123 ?f111 ?f136 ?f107 ?f137 ?f138 ?f139 ?f140 ?f132 ?f141 ?f142 ?f143 ?f130 ?f144 ?f128 ?f145 ?f130 ?f100 ?f124 ?f146 ?f147 ?f98 ?f148 ?f149 ?f150 ?f94" draw:glue-point-leaving-directions="-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draw:equation draw:name="f7" draw:formula="?f4 / 130"/><draw:equation draw:name="f8" draw:formula="0 + 2088 - 2064"/><draw:equation draw:name="f9" draw:formula="?f8 * ?f5 / 89"/><draw:equation draw:name="f10" draw:formula="4042 * ?f4 / 130"/><draw:equation draw:name="f11" draw:formula="0 + 2081 - 2064"/><draw:equation draw:name="f12" draw:formula="?f11 * ?f5 / 89"/><draw:equation draw:name="f13" draw:formula="4049 * ?f4 / 130"/><draw:equation draw:name="f14" draw:formula="0 + 2074 - 2064"/><draw:equation draw:name="f15" draw:formula="?f14 * ?f5 / 89"/><draw:equation draw:name="f16" draw:formula="4054 * ?f4 / 130"/><draw:equation draw:name="f17" draw:formula="0 + 2071 - 2064"/><draw:equation draw:name="f18" draw:formula="?f17 * ?f5 / 89"/><draw:equation draw:name="f19" draw:formula="4063 * ?f4 / 130"/><draw:equation draw:name="f20" draw:formula="0 + 2069 - 2064"/><draw:equation draw:name="f21" draw:formula="?f20 * ?f5 / 89"/><draw:equation draw:name="f22" draw:formula="4078 * ?f4 / 130"/><draw:equation draw:name="f23" draw:formula="4085 * ?f4 / 130"/><draw:equation draw:name="f24" draw:formula="0 + 2076 - 2064"/><draw:equation draw:name="f25" draw:formula="?f24 * ?f5 / 89"/><draw:equation draw:name="f26" draw:formula="4092 * ?f4 / 130"/><draw:equation draw:name="f27" draw:formula="0 + 2086 - 2064"/><draw:equation draw:name="f28" draw:formula="?f27 * ?f5 / 89"/><draw:equation draw:name="f29" draw:formula="4099 * ?f4 / 130"/><draw:equation draw:name="f30" draw:formula="0 + 2090 - 2064"/><draw:equation draw:name="f31" draw:formula="?f30 * ?f5 / 89"/><draw:equation draw:name="f32" draw:formula="4102 * ?f4 / 130"/><draw:equation draw:name="f33" draw:formula="0 + 2083 - 2064"/><draw:equation draw:name="f34" draw:formula="?f33 * ?f5 / 89"/><draw:equation draw:name="f35" draw:formula="4106 * ?f4 / 130"/><draw:equation draw:name="f36" draw:formula="4118 * ?f4 / 130"/><draw:equation draw:name="f37" draw:formula="0 + 2066 - 2064"/><draw:equation draw:name="f38" draw:formula="?f37 * ?f5 / 89"/><draw:equation draw:name="f39" draw:formula="4126 * ?f4 / 130"/><draw:equation draw:name="f40" draw:formula="0 + 2064 - 2064"/><draw:equation draw:name="f41" draw:formula="?f40 * ?f5 / 89"/><draw:equation draw:name="f42" draw:formula="4140 * ?f4 / 130"/><draw:equation draw:name="f43" draw:formula="4150 * ?f4 / 130"/><draw:equation draw:name="f44" draw:formula="4157 * ?f4 / 130"/><draw:equation draw:name="f45" draw:formula="0 + 2078 - 2064"/><draw:equation draw:name="f46" draw:formula="?f45 * ?f5 / 89"/><draw:equation draw:name="f47" draw:formula="4162 * ?f4 / 130"/><draw:equation draw:name="f48" draw:formula="0 + 2126 - 2064"/><draw:equation draw:name="f49" draw:formula="?f48 * ?f5 / 89"/><draw:equation draw:name="f50" draw:formula="4166 * ?f4 / 130"/><draw:equation draw:name="f51" draw:formula="0 + 2138 - 2064"/><draw:equation draw:name="f52" draw:formula="?f51 * ?f5 / 89"/><draw:equation draw:name="f53" draw:formula="0 + 2149 - 2064"/><draw:equation draw:name="f54" draw:formula="?f53 * ?f5 / 89"/><draw:equation draw:name="f55" draw:formula="0 + 2098 - 2064"/><draw:equation draw:name="f56" draw:formula="?f55 * ?f5 / 89"/><draw:equation draw:name="f57" draw:formula="4147 * ?f4 / 130"/><draw:equation draw:name="f58" draw:formula="4138 * ?f4 / 130"/><draw:equation draw:name="f59" draw:formula="0 + 2093 - 2064"/><draw:equation draw:name="f60" draw:formula="?f59 * ?f5 / 89"/><draw:equation draw:name="f61" draw:formula="4128 * ?f4 / 130"/><draw:equation draw:name="f62" draw:formula="0 + 2095 - 2064"/><draw:equation draw:name="f63" draw:formula="?f62 * ?f5 / 89"/><draw:equation draw:name="f64" draw:formula="4121 * ?f4 / 130"/><draw:equation draw:name="f65" draw:formula="0 + 2102 - 2064"/><draw:equation draw:name="f66" draw:formula="?f65 * ?f5 / 89"/><draw:equation draw:name="f67" draw:formula="4116 * ?f4 / 130"/><draw:equation draw:name="f68" draw:formula="0 + 2146 - 2064"/><draw:equation draw:name="f69" draw:formula="?f68 * ?f5 / 89"/><draw:equation draw:name="f70" draw:formula="4111 * ?f4 / 130"/><draw:equation draw:name="f71" draw:formula="0 + 2129 - 2064"/><draw:equation draw:name="f72" draw:formula="?f71 * ?f5 / 89"/><draw:equation draw:name="f73" draw:formula="0 + 2136 - 2064"/><draw:equation draw:name="f74" draw:formula="?f73 * ?f5 / 89"/><draw:equation draw:name="f75" draw:formula="4097 * ?f4 / 130"/><draw:equation draw:name="f76" draw:formula="0 + 2110 - 2064"/><draw:equation draw:name="f77" draw:formula="?f76 * ?f5 / 89"/><draw:equation draw:name="f78" draw:formula="4090 * ?f4 / 130"/><draw:equation draw:name="f79" draw:formula="4087 * ?f4 / 130"/><draw:equation draw:name="f80" draw:formula="0 + 2100 - 2064"/><draw:equation draw:name="f81" draw:formula="?f80 * ?f5 / 89"/><draw:equation draw:name="f82" draw:formula="4082 * ?f4 / 130"/><draw:equation draw:name="f83" draw:formula="4080 * ?f4 / 130"/><draw:equation draw:name="f84" draw:formula="4075 * ?f4 / 130"/><draw:equation draw:name="f85" draw:formula="4058 * ?f4 / 130"/><draw:equation draw:name="f86" draw:formula="0 + 2148 - 2064"/><draw:equation draw:name="f87" draw:formula="?f86 * ?f5 / 89"/><draw:equation draw:name="f88" draw:formula="0 + 2141 - 2064"/><draw:equation draw:name="f89" draw:formula="?f88 * ?f5 / 89"/><draw:equation draw:name="f90" draw:formula="4046 * ?f4 / 130"/><draw:equation draw:name="f91" draw:formula="0 + 2134 - 2064"/><draw:equation draw:name="f92" draw:formula="?f91 * ?f5 / 89"/><draw:equation draw:name="f93" draw:formula="?f9 / ?f6"/><draw:equation draw:name="f94" draw:formula="?f10 / ?f7"/><draw:equation draw:name="f95" draw:formula="?f12 / ?f6"/><draw:equation draw:name="f96" draw:formula="?f13 / ?f7"/><draw:equation draw:name="f97" draw:formula="?f15 / ?f6"/><draw:equation draw:name="f98" draw:formula="?f16 / ?f7"/><draw:equation draw:name="f99" draw:formula="?f18 / ?f6"/><draw:equation draw:name="f100" draw:formula="?f19 / ?f7"/><draw:equation draw:name="f101" draw:formula="?f21 / ?f6"/><draw:equation draw:name="f102" draw:formula="?f22 / ?f7"/><draw:equation draw:name="f103" draw:formula="?f23 / ?f7"/><draw:equation draw:name="f104" draw:formula="?f25 / ?f6"/><draw:equation draw:name="f105" draw:formula="?f26 / ?f7"/><draw:equation draw:name="f106" draw:formula="?f28 / ?f6"/><draw:equation draw:name="f107" draw:formula="?f29 / ?f7"/><draw:equation draw:name="f108" draw:formula="?f31 / ?f6"/><draw:equation draw:name="f109" draw:formula="?f32 / ?f7"/><draw:equation draw:name="f110" draw:formula="?f34 / ?f6"/><draw:equation draw:name="f111" draw:formula="?f35 / ?f7"/><draw:equation draw:name="f112" draw:formula="?f36 / ?f7"/><draw:equation draw:name="f113" draw:formula="?f38 / ?f6"/><draw:equation draw:name="f114" draw:formula="?f39 / ?f7"/><draw:equation draw:name="f115" draw:formula="?f41 / ?f6"/><draw:equation draw:name="f116" draw:formula="?f42 / ?f7"/><draw:equation draw:name="f117" draw:formula="?f43 / ?f7"/><draw:equation draw:name="f118" draw:formula="?f44 / ?f7"/><draw:equation draw:name="f119" draw:formula="?f46 / ?f6"/><draw:equation draw:name="f120" draw:formula="?f47 / ?f7"/><draw:equation draw:name="f121" draw:formula="?f49 / ?f6"/><draw:equation draw:name="f122" draw:formula="?f50 / ?f7"/><draw:equation draw:name="f123" draw:formula="?f52 / ?f6"/><draw:equation draw:name="f124" draw:formula="?f54 / ?f6"/><draw:equation draw:name="f125" draw:formula="?f56 / ?f6"/><draw:equation draw:name="f126" draw:formula="?f57 / ?f7"/><draw:equation draw:name="f127" draw:formula="?f58 / ?f7"/><draw:equation draw:name="f128" draw:formula="?f60 / ?f6"/><draw:equation draw:name="f129" draw:formula="?f61 / ?f7"/><draw:equation draw:name="f130" draw:formula="?f63 / ?f6"/><draw:equation draw:name="f131" draw:formula="?f64 / ?f7"/><draw:equation draw:name="f132" draw:formula="?f66 / ?f6"/><draw:equation draw:name="f133" draw:formula="?f67 / ?f7"/><draw:equation draw:name="f134" draw:formula="?f69 / ?f6"/><draw:equation draw:name="f135" draw:formula="?f70 / ?f7"/><draw:equation draw:name="f136" draw:formula="?f72 / ?f6"/><draw:equation draw:name="f137" draw:formula="?f74 / ?f6"/><draw:equation draw:name="f138" draw:formula="?f75 / ?f7"/><draw:equation draw:name="f139" draw:formula="?f77 / ?f6"/><draw:equation draw:name="f140" draw:formula="?f78 / ?f7"/><draw:equation draw:name="f141" draw:formula="?f79 / ?f7"/><draw:equation draw:name="f142" draw:formula="?f81 / ?f6"/><draw:equation draw:name="f143" draw:formula="?f82 / ?f7"/><draw:equation draw:name="f144" draw:formula="?f83 / ?f7"/><draw:equation draw:name="f145" draw:formula="?f84 / ?f7"/><draw:equation draw:name="f146" draw:formula="?f85 / ?f7"/><draw:equation draw:name="f147" draw:formula="?f87 / ?f6"/><draw:equation draw:name="f148" draw:formula="?f89 / ?f6"/><draw:equation draw:name="f149" draw:formula="?f90 / ?f7"/><draw:equation draw:name="f150" draw:formula="?f92 / ?f6"/><draw:equation draw:name="f151" draw:formula="0 / ?f6"/><draw:equation draw:name="f152" draw:formula="?f1 / ?f6"/><draw:equation draw:name="f153" draw:formula="0 / ?f7"/><draw:equation draw:name="f154" draw:formula="?f3 / ?f7"/></draw:enhanced-geometry></draw:custom-shape><draw:custom-shape svg:x="1.43333in" svg:y="2.80486in" svg:width="0.06181in" svg:height="0.09028in" draw:z-index="0" draw:id="id338" draw:style-name="a338" draw:name="Freeform 367"><svg:title/><svg:desc/><draw:enhanced-geometry draw:type="non-primitive" svg:viewBox="0 0 89 130" draw:enhanced-path="M 82 72 L 43 72 48 75 50 77 53 77 60 84 60 87 62 89 62 103 58 106 55 108 50 111 85 111 89 103 89 84 86 79 84 77 84 75 82 72 Z N" draw:text-areas="?f69 ?f71 ?f70 ?f72" draw:glue-points="?f45 ?f46 ?f47 ?f46 ?f48 ?f49 ?f50 ?f51 ?f52 ?f51 ?f53 ?f54 ?f53 ?f55 ?f56 ?f57 ?f56 ?f58 ?f59 ?f60 ?f61 ?f62 ?f50 ?f63 ?f64 ?f63 ?f65 ?f58 ?f65 ?f54 ?f66 ?f67 ?f68 ?f51 ?f68 ?f49 ?f45 ?f46"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draw:equation draw:name="f7" draw:formula="?f4 / 130"/><draw:equation draw:name="f8" draw:formula="0 + 2146 - 2064"/><draw:equation draw:name="f9" draw:formula="?f8 * ?f5 / 89"/><draw:equation draw:name="f10" draw:formula="4111 * ?f4 / 130"/><draw:equation draw:name="f11" draw:formula="0 + 2107 - 2064"/><draw:equation draw:name="f12" draw:formula="?f11 * ?f5 / 89"/><draw:equation draw:name="f13" draw:formula="0 + 2112 - 2064"/><draw:equation draw:name="f14" draw:formula="?f13 * ?f5 / 89"/><draw:equation draw:name="f15" draw:formula="4114 * ?f4 / 130"/><draw:equation draw:name="f16" draw:formula="0 + 2114 - 2064"/><draw:equation draw:name="f17" draw:formula="?f16 * ?f5 / 89"/><draw:equation draw:name="f18" draw:formula="4116 * ?f4 / 130"/><draw:equation draw:name="f19" draw:formula="0 + 2117 - 2064"/><draw:equation draw:name="f20" draw:formula="?f19 * ?f5 / 89"/><draw:equation draw:name="f21" draw:formula="0 + 2124 - 2064"/><draw:equation draw:name="f22" draw:formula="?f21 * ?f5 / 89"/><draw:equation draw:name="f23" draw:formula="4123 * ?f4 / 130"/><draw:equation draw:name="f24" draw:formula="4126 * ?f4 / 130"/><draw:equation draw:name="f25" draw:formula="0 + 2126 - 2064"/><draw:equation draw:name="f26" draw:formula="?f25 * ?f5 / 89"/><draw:equation draw:name="f27" draw:formula="4128 * ?f4 / 130"/><draw:equation draw:name="f28" draw:formula="4142 * ?f4 / 130"/><draw:equation draw:name="f29" draw:formula="0 + 2122 - 2064"/><draw:equation draw:name="f30" draw:formula="?f29 * ?f5 / 89"/><draw:equation draw:name="f31" draw:formula="4145 * ?f4 / 130"/><draw:equation draw:name="f32" draw:formula="0 + 2119 - 2064"/><draw:equation draw:name="f33" draw:formula="?f32 * ?f5 / 89"/><draw:equation draw:name="f34" draw:formula="4147 * ?f4 / 130"/><draw:equation draw:name="f35" draw:formula="4150 * ?f4 / 130"/><draw:equation draw:name="f36" draw:formula="0 + 2149 - 2064"/><draw:equation draw:name="f37" draw:formula="?f36 * ?f5 / 89"/><draw:equation draw:name="f38" draw:formula="0 + 2153 - 2064"/><draw:equation draw:name="f39" draw:formula="?f38 * ?f5 / 89"/><draw:equation draw:name="f40" draw:formula="0 + 2150 - 2064"/><draw:equation draw:name="f41" draw:formula="?f40 * ?f5 / 89"/><draw:equation draw:name="f42" draw:formula="4118 * ?f4 / 130"/><draw:equation draw:name="f43" draw:formula="0 + 2148 - 2064"/><draw:equation draw:name="f44" draw:formula="?f43 * ?f5 / 89"/><draw:equation draw:name="f45" draw:formula="?f9 / ?f6"/><draw:equation draw:name="f46" draw:formula="?f10 / ?f7"/><draw:equation draw:name="f47" draw:formula="?f12 / ?f6"/><draw:equation draw:name="f48" draw:formula="?f14 / ?f6"/><draw:equation draw:name="f49" draw:formula="?f15 / ?f7"/><draw:equation draw:name="f50" draw:formula="?f17 / ?f6"/><draw:equation draw:name="f51" draw:formula="?f18 / ?f7"/><draw:equation draw:name="f52" draw:formula="?f20 / ?f6"/><draw:equation draw:name="f53" draw:formula="?f22 / ?f6"/><draw:equation draw:name="f54" draw:formula="?f23 / ?f7"/><draw:equation draw:name="f55" draw:formula="?f24 / ?f7"/><draw:equation draw:name="f56" draw:formula="?f26 / ?f6"/><draw:equation draw:name="f57" draw:formula="?f27 / ?f7"/><draw:equation draw:name="f58" draw:formula="?f28 / ?f7"/><draw:equation draw:name="f59" draw:formula="?f30 / ?f6"/><draw:equation draw:name="f60" draw:formula="?f31 / ?f7"/><draw:equation draw:name="f61" draw:formula="?f33 / ?f6"/><draw:equation draw:name="f62" draw:formula="?f34 / ?f7"/><draw:equation draw:name="f63" draw:formula="?f35 / ?f7"/><draw:equation draw:name="f64" draw:formula="?f37 / ?f6"/><draw:equation draw:name="f65" draw:formula="?f39 / ?f6"/><draw:equation draw:name="f66" draw:formula="?f41 / ?f6"/><draw:equation draw:name="f67" draw:formula="?f42 / ?f7"/><draw:equation draw:name="f68" draw:formula="?f44 / ?f6"/><draw:equation draw:name="f69" draw:formula="0 / ?f6"/><draw:equation draw:name="f70" draw:formula="?f1 / ?f6"/><draw:equation draw:name="f71" draw:formula="0 / ?f7"/><draw:equation draw:name="f72" draw:formula="?f3 / ?f7"/></draw:enhanced-geometry></draw:custom-shape><draw:custom-shape svg:x="1.43333in" svg:y="2.80486in" svg:width="0.06181in" svg:height="0.09028in" draw:z-index="0" draw:id="id339" draw:style-name="a339" draw:name="Freeform 366"><svg:title/><svg:desc/><draw:enhanced-geometry draw:type="non-primitive" svg:viewBox="0 0 89 130" draw:enhanced-path="M 85 19 L 55 19 58 22 60 22 60 24 62 24 62 41 60 43 55 46 53 48 48 51 79 51 82 48 84 43 84 41 86 39 86 22 85 19 Z N" draw:text-areas="?f59 ?f61 ?f60 ?f62" draw:glue-points="?f39 ?f40 ?f41 ?f40 ?f42 ?f43 ?f44 ?f43 ?f44 ?f45 ?f46 ?f45 ?f46 ?f47 ?f44 ?f48 ?f41 ?f49 ?f50 ?f51 ?f52 ?f53 ?f54 ?f53 ?f55 ?f51 ?f56 ?f48 ?f56 ?f47 ?f57 ?f58 ?f57 ?f43 ?f39 ?f40"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draw:equation draw:name="f7" draw:formula="?f4 / 130"/><draw:equation draw:name="f8" draw:formula="0 + 2149 - 2064"/><draw:equation draw:name="f9" draw:formula="?f8 * ?f5 / 89"/><draw:equation draw:name="f10" draw:formula="4058 * ?f4 / 130"/><draw:equation draw:name="f11" draw:formula="0 + 2119 - 2064"/><draw:equation draw:name="f12" draw:formula="?f11 * ?f5 / 89"/><draw:equation draw:name="f13" draw:formula="0 + 2122 - 2064"/><draw:equation draw:name="f14" draw:formula="?f13 * ?f5 / 89"/><draw:equation draw:name="f15" draw:formula="4061 * ?f4 / 130"/><draw:equation draw:name="f16" draw:formula="0 + 2124 - 2064"/><draw:equation draw:name="f17" draw:formula="?f16 * ?f5 / 89"/><draw:equation draw:name="f18" draw:formula="4063 * ?f4 / 130"/><draw:equation draw:name="f19" draw:formula="0 + 2126 - 2064"/><draw:equation draw:name="f20" draw:formula="?f19 * ?f5 / 89"/><draw:equation draw:name="f21" draw:formula="4080 * ?f4 / 130"/><draw:equation draw:name="f22" draw:formula="4082 * ?f4 / 130"/><draw:equation draw:name="f23" draw:formula="4085 * ?f4 / 130"/><draw:equation draw:name="f24" draw:formula="0 + 2117 - 2064"/><draw:equation draw:name="f25" draw:formula="?f24 * ?f5 / 89"/><draw:equation draw:name="f26" draw:formula="4087 * ?f4 / 130"/><draw:equation draw:name="f27" draw:formula="0 + 2112 - 2064"/><draw:equation draw:name="f28" draw:formula="?f27 * ?f5 / 89"/><draw:equation draw:name="f29" draw:formula="4090 * ?f4 / 130"/><draw:equation draw:name="f30" draw:formula="0 + 2143 - 2064"/><draw:equation draw:name="f31" draw:formula="?f30 * ?f5 / 89"/><draw:equation draw:name="f32" draw:formula="0 + 2146 - 2064"/><draw:equation draw:name="f33" draw:formula="?f32 * ?f5 / 89"/><draw:equation draw:name="f34" draw:formula="0 + 2148 - 2064"/><draw:equation draw:name="f35" draw:formula="?f34 * ?f5 / 89"/><draw:equation draw:name="f36" draw:formula="0 + 2150 - 2064"/><draw:equation draw:name="f37" draw:formula="?f36 * ?f5 / 89"/><draw:equation draw:name="f38" draw:formula="4078 * ?f4 / 130"/><draw:equation draw:name="f39" draw:formula="?f9 / ?f6"/><draw:equation draw:name="f40" draw:formula="?f10 / ?f7"/><draw:equation draw:name="f41" draw:formula="?f12 / ?f6"/><draw:equation draw:name="f42" draw:formula="?f14 / ?f6"/><draw:equation draw:name="f43" draw:formula="?f15 / ?f7"/><draw:equation draw:name="f44" draw:formula="?f17 / ?f6"/><draw:equation draw:name="f45" draw:formula="?f18 / ?f7"/><draw:equation draw:name="f46" draw:formula="?f20 / ?f6"/><draw:equation draw:name="f47" draw:formula="?f21 / ?f7"/><draw:equation draw:name="f48" draw:formula="?f22 / ?f7"/><draw:equation draw:name="f49" draw:formula="?f23 / ?f7"/><draw:equation draw:name="f50" draw:formula="?f25 / ?f6"/><draw:equation draw:name="f51" draw:formula="?f26 / ?f7"/><draw:equation draw:name="f52" draw:formula="?f28 / ?f6"/><draw:equation draw:name="f53" draw:formula="?f29 / ?f7"/><draw:equation draw:name="f54" draw:formula="?f31 / ?f6"/><draw:equation draw:name="f55" draw:formula="?f33 / ?f6"/><draw:equation draw:name="f56" draw:formula="?f35 / ?f6"/><draw:equation draw:name="f57" draw:formula="?f37 / ?f6"/><draw:equation draw:name="f58" draw:formula="?f38 / ?f7"/><draw:equation draw:name="f59" draw:formula="0 / ?f6"/><draw:equation draw:name="f60" draw:formula="?f1 / ?f6"/><draw:equation draw:name="f61" draw:formula="0 / ?f7"/><draw:equation draw:name="f62" draw:formula="?f3 / ?f7"/></draw:enhanced-geometry></draw:custom-shape><draw:custom-shape svg:x="1.43333in" svg:y="2.80486in" svg:width="0.06181in" svg:height="0.09028in" draw:z-index="0" draw:id="id340" draw:style-name="a340" draw:name="Freeform 365"><svg:title/><svg:desc/><draw:enhanced-geometry draw:type="non-primitive" svg:viewBox="0 0 89 130" draw:enhanced-path="M 60 0 L 34 0 29 3 65 3 60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draw:equation draw:name="f7" draw:formula="?f4 / 130"/><draw:equation draw:name="f8" draw:formula="0 + 2124 - 2064"/><draw:equation draw:name="f9" draw:formula="?f8 * ?f5 / 89"/><draw:equation draw:name="f10" draw:formula="4039 * ?f4 / 130"/><draw:equation draw:name="f11" draw:formula="0 + 2098 - 2064"/><draw:equation draw:name="f12" draw:formula="?f11 * ?f5 / 89"/><draw:equation draw:name="f13" draw:formula="0 + 2093 - 2064"/><draw:equation draw:name="f14" draw:formula="?f13 * ?f5 / 89"/><draw:equation draw:name="f15" draw:formula="4042 * ?f4 / 130"/><draw:equation draw:name="f16" draw:formula="0 + 2129 - 2064"/><draw:equation draw:name="f17" draw:formula="?f16 * ?f5 / 89"/><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g><draw:g draw:z-index="251759616" draw:name="Group 358" draw:id="id347" draw:style-name="a347"><svg:title/><svg:desc/><draw:custom-shape svg:x="1.51181in" svg:y="2.82847in" svg:width="0.01875in" svg:height="0.06528in" draw:z-index="0" draw:id="id342" draw:style-name="a342" draw:name="Freeform 363"><svg:title/><svg:desc/><draw:enhanced-geometry draw:type="non-primitive" svg:viewBox="0 0 27 94" draw:enhanced-path="M 19 26 L 7 26 7 29 17 29 19 26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94"/><draw:equation draw:name="f8" draw:formula="0 + 2196 - 2177"/><draw:equation draw:name="f9" draw:formula="?f8 * ?f5 / 27"/><draw:equation draw:name="f10" draw:formula="4099 * ?f4 / 94"/><draw:equation draw:name="f11" draw:formula="0 + 2184 - 2177"/><draw:equation draw:name="f12" draw:formula="?f11 * ?f5 / 27"/><draw:equation draw:name="f13" draw:formula="4102 * ?f4 / 94"/><draw:equation draw:name="f14" draw:formula="0 + 2194 - 2177"/><draw:equation draw:name="f15" draw:formula="?f14 * ?f5 / 27"/><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1.51181in" svg:y="2.82847in" svg:width="0.01875in" svg:height="0.06528in" draw:z-index="0" draw:id="id343" draw:style-name="a343" draw:name="Freeform 362"><svg:title/><svg:desc/><draw:enhanced-geometry draw:type="non-primitive" svg:viewBox="0 0 27 94" draw:enhanced-path="M 24 2 L 0 2 0 24 2 24 2 26 21 26 24 24 24 19 26 19 26 9 24 7 24 2 Z N" draw:text-areas="?f35 ?f37 ?f36 ?f38" draw:glue-points="?f24 ?f25 ?f26 ?f25 ?f26 ?f27 ?f28 ?f27 ?f28 ?f29 ?f30 ?f29 ?f24 ?f27 ?f24 ?f31 ?f32 ?f31 ?f32 ?f33 ?f24 ?f34 ?f24 ?f25" draw:glue-point-leaving-directions="-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94"/><draw:equation draw:name="f8" draw:formula="0 + 2201 - 2177"/><draw:equation draw:name="f9" draw:formula="?f8 * ?f5 / 27"/><draw:equation draw:name="f10" draw:formula="4075 * ?f4 / 94"/><draw:equation draw:name="f11" draw:formula="0 + 2177 - 2177"/><draw:equation draw:name="f12" draw:formula="?f11 * ?f5 / 27"/><draw:equation draw:name="f13" draw:formula="4097 * ?f4 / 94"/><draw:equation draw:name="f14" draw:formula="0 + 2179 - 2177"/><draw:equation draw:name="f15" draw:formula="?f14 * ?f5 / 27"/><draw:equation draw:name="f16" draw:formula="4099 * ?f4 / 94"/><draw:equation draw:name="f17" draw:formula="0 + 2198 - 2177"/><draw:equation draw:name="f18" draw:formula="?f17 * ?f5 / 27"/><draw:equation draw:name="f19" draw:formula="4092 * ?f4 / 94"/><draw:equation draw:name="f20" draw:formula="0 + 2203 - 2177"/><draw:equation draw:name="f21" draw:formula="?f20 * ?f5 / 27"/><draw:equation draw:name="f22" draw:formula="4082 * ?f4 / 94"/><draw:equation draw:name="f23" draw:formula="4080 * ?f4 / 94"/><draw:equation draw:name="f24" draw:formula="?f9 / ?f6"/><draw:equation draw:name="f25" draw:formula="?f10 / ?f7"/><draw:equation draw:name="f26" draw:formula="?f12 / ?f6"/><draw:equation draw:name="f27" draw:formula="?f13 / ?f7"/><draw:equation draw:name="f28" draw:formula="?f15 / ?f6"/><draw:equation draw:name="f29" draw:formula="?f16 / ?f7"/><draw:equation draw:name="f30" draw:formula="?f18 / ?f6"/><draw:equation draw:name="f31" draw:formula="?f19 / ?f7"/><draw:equation draw:name="f32" draw:formula="?f21 / ?f6"/><draw:equation draw:name="f33" draw:formula="?f22 / ?f7"/><draw:equation draw:name="f34" draw:formula="?f23 / ?f7"/><draw:equation draw:name="f35" draw:formula="0 / ?f6"/><draw:equation draw:name="f36" draw:formula="?f1 / ?f6"/><draw:equation draw:name="f37" draw:formula="0 / ?f7"/><draw:equation draw:name="f38" draw:formula="?f3 / ?f7"/></draw:enhanced-geometry></draw:custom-shape><draw:custom-shape svg:x="1.51181in" svg:y="2.82847in" svg:width="0.01875in" svg:height="0.06528in" draw:z-index="0" draw:id="id344" draw:style-name="a344" draw:name="Freeform 361"><svg:title/><svg:desc/><draw:enhanced-geometry draw:type="non-primitive" svg:viewBox="0 0 27 94" draw:enhanced-path="M 21 0 L 5 0 2 2 21 2 21 0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94"/><draw:equation draw:name="f8" draw:formula="0 + 2198 - 2177"/><draw:equation draw:name="f9" draw:formula="?f8 * ?f5 / 27"/><draw:equation draw:name="f10" draw:formula="4073 * ?f4 / 94"/><draw:equation draw:name="f11" draw:formula="0 + 2182 - 2177"/><draw:equation draw:name="f12" draw:formula="?f11 * ?f5 / 27"/><draw:equation draw:name="f13" draw:formula="0 + 2179 - 2177"/><draw:equation draw:name="f14" draw:formula="?f13 * ?f5 / 27"/><draw:equation draw:name="f15" draw:formula="4075 * ?f4 / 94"/><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1.51181in" svg:y="2.82847in" svg:width="0.01875in" svg:height="0.06528in" draw:z-index="0" draw:id="id345" draw:style-name="a345" draw:name="Freeform 360"><svg:title/><svg:desc/><draw:enhanced-geometry draw:type="non-primitive" svg:viewBox="0 0 27 94" draw:enhanced-path="M 19 91 L 7 91 7 93 17 93 19 91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94"/><draw:equation draw:name="f8" draw:formula="0 + 2196 - 2177"/><draw:equation draw:name="f9" draw:formula="?f8 * ?f5 / 27"/><draw:equation draw:name="f10" draw:formula="4164 * ?f4 / 94"/><draw:equation draw:name="f11" draw:formula="0 + 2184 - 2177"/><draw:equation draw:name="f12" draw:formula="?f11 * ?f5 / 27"/><draw:equation draw:name="f13" draw:formula="4166 * ?f4 / 94"/><draw:equation draw:name="f14" draw:formula="0 + 2194 - 2177"/><draw:equation draw:name="f15" draw:formula="?f14 * ?f5 / 27"/><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1.51181in" svg:y="2.82847in" svg:width="0.01875in" svg:height="0.06528in" draw:z-index="0" draw:id="id346" draw:style-name="a346" draw:name="Freeform 359"><svg:title/><svg:desc/><draw:enhanced-geometry draw:type="non-primitive" svg:viewBox="0 0 27 94" draw:enhanced-path="M 21 65 L 2 65 2 67 0 67 0 89 2 89 2 91 21 91 24 89 24 84 26 84 26 74 24 72 24 67 21 65 Z N" draw:text-areas="?f37 ?f39 ?f38 ?f40" draw:glue-points="?f25 ?f26 ?f27 ?f26 ?f27 ?f28 ?f29 ?f28 ?f29 ?f30 ?f27 ?f30 ?f27 ?f31 ?f25 ?f31 ?f32 ?f30 ?f32 ?f33 ?f34 ?f33 ?f34 ?f35 ?f32 ?f36 ?f32 ?f28 ?f25 ?f26"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94"/><draw:equation draw:name="f8" draw:formula="0 + 2198 - 2177"/><draw:equation draw:name="f9" draw:formula="?f8 * ?f5 / 27"/><draw:equation draw:name="f10" draw:formula="4138 * ?f4 / 94"/><draw:equation draw:name="f11" draw:formula="0 + 2179 - 2177"/><draw:equation draw:name="f12" draw:formula="?f11 * ?f5 / 27"/><draw:equation draw:name="f13" draw:formula="4140 * ?f4 / 94"/><draw:equation draw:name="f14" draw:formula="0 + 2177 - 2177"/><draw:equation draw:name="f15" draw:formula="?f14 * ?f5 / 27"/><draw:equation draw:name="f16" draw:formula="4162 * ?f4 / 94"/><draw:equation draw:name="f17" draw:formula="4164 * ?f4 / 94"/><draw:equation draw:name="f18" draw:formula="0 + 2201 - 2177"/><draw:equation draw:name="f19" draw:formula="?f18 * ?f5 / 27"/><draw:equation draw:name="f20" draw:formula="4157 * ?f4 / 94"/><draw:equation draw:name="f21" draw:formula="0 + 2203 - 2177"/><draw:equation draw:name="f22" draw:formula="?f21 * ?f5 / 27"/><draw:equation draw:name="f23" draw:formula="4147 * ?f4 / 94"/><draw:equation draw:name="f24" draw:formula="4145 * ?f4 / 94"/><draw:equation draw:name="f25" draw:formula="?f9 / ?f6"/><draw:equation draw:name="f26" draw:formula="?f10 / ?f7"/><draw:equation draw:name="f27" draw:formula="?f12 / ?f6"/><draw:equation draw:name="f28" draw:formula="?f13 / ?f7"/><draw:equation draw:name="f29" draw:formula="?f15 / ?f6"/><draw:equation draw:name="f30" draw:formula="?f16 / ?f7"/><draw:equation draw:name="f31" draw:formula="?f17 / ?f7"/><draw:equation draw:name="f32" draw:formula="?f19 / ?f6"/><draw:equation draw:name="f33" draw:formula="?f20 / ?f7"/><draw:equation draw:name="f34" draw:formula="?f22 / ?f6"/><draw:equation draw:name="f35" draw:formula="?f23 / ?f7"/><draw:equation draw:name="f36" draw:formula="?f24 / ?f7"/><draw:equation draw:name="f37" draw:formula="0 / ?f6"/><draw:equation draw:name="f38" draw:formula="?f1 / ?f6"/><draw:equation draw:name="f39" draw:formula="0 / ?f7"/><draw:equation draw:name="f40" draw:formula="?f3 / ?f7"/></draw:enhanced-geometry></draw:custom-shape></draw:g><draw:g draw:z-index="251760640" draw:name="Group 353" draw:id="id352" draw:style-name="a352"><svg:title/><svg:desc/><draw:custom-shape svg:x="1.54028in" svg:y="2.80694in" svg:width="0.06528in" svg:height="0.08681in" draw:z-index="0" draw:id="id348" draw:style-name="a348" draw:name="Freeform 357"><svg:title/><svg:desc/><draw:enhanced-geometry draw:type="non-primitive" svg:viewBox="0 0 94 125" draw:enhanced-path="M 74 122 L 60 122 62 124 74 124 74 122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4"/><draw:equation draw:name="f7" draw:formula="?f4 / 125"/><draw:equation draw:name="f8" draw:formula="0 + 2292 - 2218"/><draw:equation draw:name="f9" draw:formula="?f8 * ?f5 / 94"/><draw:equation draw:name="f10" draw:formula="4164 * ?f4 / 125"/><draw:equation draw:name="f11" draw:formula="0 + 2278 - 2218"/><draw:equation draw:name="f12" draw:formula="?f11 * ?f5 / 94"/><draw:equation draw:name="f13" draw:formula="0 + 2280 - 2218"/><draw:equation draw:name="f14" draw:formula="?f13 * ?f5 / 94"/><draw:equation draw:name="f15" draw:formula="4166 * ?f4 / 125"/><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1.54028in" svg:y="2.80694in" svg:width="0.06528in" svg:height="0.08681in" draw:z-index="0" draw:id="id349" draw:style-name="a349" draw:name="Freeform 356"><svg:title/><svg:desc/><draw:enhanced-geometry draw:type="non-primitive" svg:viewBox="0 0 94 125" draw:enhanced-path="M 79 98 L 55 98 55 122 79 122 79 98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4"/><draw:equation draw:name="f7" draw:formula="?f4 / 125"/><draw:equation draw:name="f8" draw:formula="0 + 2297 - 2218"/><draw:equation draw:name="f9" draw:formula="?f8 * ?f5 / 94"/><draw:equation draw:name="f10" draw:formula="4140 * ?f4 / 125"/><draw:equation draw:name="f11" draw:formula="0 + 2273 - 2218"/><draw:equation draw:name="f12" draw:formula="?f11 * ?f5 / 94"/><draw:equation draw:name="f13" draw:formula="4164 * ?f4 / 12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54028in" svg:y="2.80694in" svg:width="0.06528in" svg:height="0.08681in" draw:z-index="0" draw:id="id350" draw:style-name="a350" draw:name="Freeform 355"><svg:title/><svg:desc/><draw:enhanced-geometry draw:type="non-primitive" svg:viewBox="0 0 94 125" draw:enhanced-path="M 79 0 L 45 0 45 2 43 2 4 67 4 69 2 72 2 79 0 79 0 91 2 91 2 96 4 96 4 98 91 98 93 96 93 76 21 76 55 21 79 21 79 0 Z N" draw:text-areas="?f60 ?f62 ?f61 ?f63" draw:glue-points="?f39 ?f40 ?f41 ?f40 ?f41 ?f42 ?f43 ?f42 ?f44 ?f45 ?f44 ?f46 ?f47 ?f48 ?f47 ?f49 ?f50 ?f49 ?f50 ?f51 ?f47 ?f51 ?f47 ?f52 ?f44 ?f52 ?f44 ?f53 ?f54 ?f53 ?f55 ?f52 ?f55 ?f56 ?f57 ?f56 ?f58 ?f59 ?f39 ?f59 ?f39 ?f40"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4"/><draw:equation draw:name="f7" draw:formula="?f4 / 125"/><draw:equation draw:name="f8" draw:formula="0 + 2297 - 2218"/><draw:equation draw:name="f9" draw:formula="?f8 * ?f5 / 94"/><draw:equation draw:name="f10" draw:formula="4042 * ?f4 / 125"/><draw:equation draw:name="f11" draw:formula="0 + 2263 - 2218"/><draw:equation draw:name="f12" draw:formula="?f11 * ?f5 / 94"/><draw:equation draw:name="f13" draw:formula="4044 * ?f4 / 125"/><draw:equation draw:name="f14" draw:formula="0 + 2261 - 2218"/><draw:equation draw:name="f15" draw:formula="?f14 * ?f5 / 94"/><draw:equation draw:name="f16" draw:formula="0 + 2222 - 2218"/><draw:equation draw:name="f17" draw:formula="?f16 * ?f5 / 94"/><draw:equation draw:name="f18" draw:formula="4109 * ?f4 / 125"/><draw:equation draw:name="f19" draw:formula="4111 * ?f4 / 125"/><draw:equation draw:name="f20" draw:formula="0 + 2220 - 2218"/><draw:equation draw:name="f21" draw:formula="?f20 * ?f5 / 94"/><draw:equation draw:name="f22" draw:formula="4114 * ?f4 / 125"/><draw:equation draw:name="f23" draw:formula="4121 * ?f4 / 125"/><draw:equation draw:name="f24" draw:formula="0 + 2218 - 2218"/><draw:equation draw:name="f25" draw:formula="?f24 * ?f5 / 94"/><draw:equation draw:name="f26" draw:formula="4133 * ?f4 / 125"/><draw:equation draw:name="f27" draw:formula="4138 * ?f4 / 125"/><draw:equation draw:name="f28" draw:formula="4140 * ?f4 / 125"/><draw:equation draw:name="f29" draw:formula="0 + 2309 - 2218"/><draw:equation draw:name="f30" draw:formula="?f29 * ?f5 / 94"/><draw:equation draw:name="f31" draw:formula="0 + 2311 - 2218"/><draw:equation draw:name="f32" draw:formula="?f31 * ?f5 / 94"/><draw:equation draw:name="f33" draw:formula="4118 * ?f4 / 125"/><draw:equation draw:name="f34" draw:formula="0 + 2239 - 2218"/><draw:equation draw:name="f35" draw:formula="?f34 * ?f5 / 94"/><draw:equation draw:name="f36" draw:formula="0 + 2273 - 2218"/><draw:equation draw:name="f37" draw:formula="?f36 * ?f5 / 94"/><draw:equation draw:name="f38" draw:formula="4063 * ?f4 / 125"/><draw:equation draw:name="f39" draw:formula="?f9 / ?f6"/><draw:equation draw:name="f40" draw:formula="?f10 / ?f7"/><draw:equation draw:name="f41" draw:formula="?f12 / ?f6"/><draw:equation draw:name="f42" draw:formula="?f13 / ?f7"/><draw:equation draw:name="f43" draw:formula="?f15 / ?f6"/><draw:equation draw:name="f44" draw:formula="?f17 / ?f6"/><draw:equation draw:name="f45" draw:formula="?f18 / ?f7"/><draw:equation draw:name="f46" draw:formula="?f19 / ?f7"/><draw:equation draw:name="f47" draw:formula="?f21 / ?f6"/><draw:equation draw:name="f48" draw:formula="?f22 / ?f7"/><draw:equation draw:name="f49" draw:formula="?f23 / ?f7"/><draw:equation draw:name="f50" draw:formula="?f25 / ?f6"/><draw:equation draw:name="f51" draw:formula="?f26 / ?f7"/><draw:equation draw:name="f52" draw:formula="?f27 / ?f7"/><draw:equation draw:name="f53" draw:formula="?f28 / ?f7"/><draw:equation draw:name="f54" draw:formula="?f30 / ?f6"/><draw:equation draw:name="f55" draw:formula="?f32 / ?f6"/><draw:equation draw:name="f56" draw:formula="?f33 / ?f7"/><draw:equation draw:name="f57" draw:formula="?f35 / ?f6"/><draw:equation draw:name="f58" draw:formula="?f37 / ?f6"/><draw:equation draw:name="f59" draw:formula="?f38 / ?f7"/><draw:equation draw:name="f60" draw:formula="0 / ?f6"/><draw:equation draw:name="f61" draw:formula="?f1 / ?f6"/><draw:equation draw:name="f62" draw:formula="0 / ?f7"/><draw:equation draw:name="f63" draw:formula="?f3 / ?f7"/></draw:enhanced-geometry></draw:custom-shape><draw:custom-shape svg:x="1.54028in" svg:y="2.80694in" svg:width="0.06528in" svg:height="0.08681in" draw:z-index="0" draw:id="id351" draw:style-name="a351" draw:name="Freeform 354"><svg:title/><svg:desc/><draw:enhanced-geometry draw:type="non-primitive" svg:viewBox="0 0 94 125" draw:enhanced-path="M 79 21 L 55 21 55 76 79 76 79 2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4"/><draw:equation draw:name="f7" draw:formula="?f4 / 125"/><draw:equation draw:name="f8" draw:formula="0 + 2297 - 2218"/><draw:equation draw:name="f9" draw:formula="?f8 * ?f5 / 94"/><draw:equation draw:name="f10" draw:formula="4063 * ?f4 / 125"/><draw:equation draw:name="f11" draw:formula="0 + 2273 - 2218"/><draw:equation draw:name="f12" draw:formula="?f11 * ?f5 / 94"/><draw:equation draw:name="f13" draw:formula="4118 * ?f4 / 12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draw:g draw:z-index="251761664" draw:name="Group 348" draw:id="id357" draw:style-name="a357"><svg:title/><svg:desc/><draw:custom-shape svg:x="1.61528in" svg:y="2.80694in" svg:width="0.05694in" svg:height="0.08889in" draw:z-index="0" draw:id="id353" draw:style-name="a353" draw:name="Freeform 352"><svg:title/><svg:desc/><draw:enhanced-geometry draw:type="non-primitive" svg:viewBox="0 0 82 128" draw:enhanced-path="M 52 122 L 12 122 14 124 26 124 28 127 40 127 48 124 52 122 Z N" draw:text-areas="?f35 ?f37 ?f36 ?f38" draw:glue-points="?f25 ?f26 ?f27 ?f26 ?f28 ?f29 ?f30 ?f29 ?f31 ?f32 ?f33 ?f32 ?f34 ?f29 ?f25 ?f26"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28"/><draw:equation draw:name="f8" draw:formula="0 + 2378 - 2326"/><draw:equation draw:name="f9" draw:formula="?f8 * ?f5 / 82"/><draw:equation draw:name="f10" draw:formula="4164 * ?f4 / 128"/><draw:equation draw:name="f11" draw:formula="0 + 2338 - 2326"/><draw:equation draw:name="f12" draw:formula="?f11 * ?f5 / 82"/><draw:equation draw:name="f13" draw:formula="0 + 2340 - 2326"/><draw:equation draw:name="f14" draw:formula="?f13 * ?f5 / 82"/><draw:equation draw:name="f15" draw:formula="4166 * ?f4 / 128"/><draw:equation draw:name="f16" draw:formula="0 + 2352 - 2326"/><draw:equation draw:name="f17" draw:formula="?f16 * ?f5 / 82"/><draw:equation draw:name="f18" draw:formula="0 + 2354 - 2326"/><draw:equation draw:name="f19" draw:formula="?f18 * ?f5 / 82"/><draw:equation draw:name="f20" draw:formula="4169 * ?f4 / 128"/><draw:equation draw:name="f21" draw:formula="0 + 2366 - 2326"/><draw:equation draw:name="f22" draw:formula="?f21 * ?f5 / 82"/><draw:equation draw:name="f23" draw:formula="0 + 2374 - 2326"/><draw:equation draw:name="f24" draw:formula="?f23 * ?f5 / 82"/><draw:equation draw:name="f25" draw:formula="?f9 / ?f6"/><draw:equation draw:name="f26" draw:formula="?f10 / ?f7"/><draw:equation draw:name="f27" draw:formula="?f12 / ?f6"/><draw:equation draw:name="f28" draw:formula="?f14 / ?f6"/><draw:equation draw:name="f29" draw:formula="?f15 / ?f7"/><draw:equation draw:name="f30" draw:formula="?f17 / ?f6"/><draw:equation draw:name="f31" draw:formula="?f19 / ?f6"/><draw:equation draw:name="f32" draw:formula="?f20 / ?f7"/><draw:equation draw:name="f33" draw:formula="?f22 / ?f6"/><draw:equation draw:name="f34" draw:formula="?f24 / ?f6"/><draw:equation draw:name="f35" draw:formula="0 / ?f6"/><draw:equation draw:name="f36" draw:formula="?f1 / ?f6"/><draw:equation draw:name="f37" draw:formula="0 / ?f7"/><draw:equation draw:name="f38" draw:formula="?f3 / ?f7"/></draw:enhanced-geometry></draw:custom-shape><draw:custom-shape svg:x="1.61528in" svg:y="2.80694in" svg:width="0.05694in" svg:height="0.08889in" draw:z-index="0" draw:id="id354" draw:style-name="a354" draw:name="Freeform 351"><svg:title/><svg:desc/><draw:enhanced-geometry draw:type="non-primitive" svg:viewBox="0 0 82 128" draw:enhanced-path="M 7 98 L 2 98 0 100 0 115 2 117 2 120 4 120 7 122 60 122 64 117 69 115 72 110 76 108 77 105 26 105 21 103 16 103 14 100 9 100 7 98 Z N" draw:text-areas="?f73 ?f75 ?f74 ?f76" draw:glue-points="?f48 ?f49 ?f50 ?f49 ?f51 ?f52 ?f51 ?f53 ?f50 ?f54 ?f50 ?f55 ?f56 ?f55 ?f48 ?f57 ?f58 ?f57 ?f59 ?f54 ?f60 ?f53 ?f61 ?f62 ?f63 ?f64 ?f65 ?f66 ?f67 ?f66 ?f68 ?f69 ?f70 ?f69 ?f71 ?f52 ?f72 ?f52 ?f48 ?f49" draw:glue-point-leaving-directions="-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28"/><draw:equation draw:name="f8" draw:formula="0 + 2333 - 2326"/><draw:equation draw:name="f9" draw:formula="?f8 * ?f5 / 82"/><draw:equation draw:name="f10" draw:formula="4140 * ?f4 / 128"/><draw:equation draw:name="f11" draw:formula="0 + 2328 - 2326"/><draw:equation draw:name="f12" draw:formula="?f11 * ?f5 / 82"/><draw:equation draw:name="f13" draw:formula="0 + 2326 - 2326"/><draw:equation draw:name="f14" draw:formula="?f13 * ?f5 / 82"/><draw:equation draw:name="f15" draw:formula="4142 * ?f4 / 128"/><draw:equation draw:name="f16" draw:formula="4157 * ?f4 / 128"/><draw:equation draw:name="f17" draw:formula="4159 * ?f4 / 128"/><draw:equation draw:name="f18" draw:formula="4162 * ?f4 / 128"/><draw:equation draw:name="f19" draw:formula="0 + 2330 - 2326"/><draw:equation draw:name="f20" draw:formula="?f19 * ?f5 / 82"/><draw:equation draw:name="f21" draw:formula="4164 * ?f4 / 128"/><draw:equation draw:name="f22" draw:formula="0 + 2386 - 2326"/><draw:equation draw:name="f23" draw:formula="?f22 * ?f5 / 82"/><draw:equation draw:name="f24" draw:formula="0 + 2390 - 2326"/><draw:equation draw:name="f25" draw:formula="?f24 * ?f5 / 82"/><draw:equation draw:name="f26" draw:formula="0 + 2395 - 2326"/><draw:equation draw:name="f27" draw:formula="?f26 * ?f5 / 82"/><draw:equation draw:name="f28" draw:formula="0 + 2398 - 2326"/><draw:equation draw:name="f29" draw:formula="?f28 * ?f5 / 82"/><draw:equation draw:name="f30" draw:formula="4152 * ?f4 / 128"/><draw:equation draw:name="f31" draw:formula="0 + 2402 - 2326"/><draw:equation draw:name="f32" draw:formula="?f31 * ?f5 / 82"/><draw:equation draw:name="f33" draw:formula="4150 * ?f4 / 128"/><draw:equation draw:name="f34" draw:formula="0 + 2403 - 2326"/><draw:equation draw:name="f35" draw:formula="?f34 * ?f5 / 82"/><draw:equation draw:name="f36" draw:formula="4147 * ?f4 / 128"/><draw:equation draw:name="f37" draw:formula="0 + 2352 - 2326"/><draw:equation draw:name="f38" draw:formula="?f37 * ?f5 / 82"/><draw:equation draw:name="f39" draw:formula="0 + 2347 - 2326"/><draw:equation draw:name="f40" draw:formula="?f39 * ?f5 / 82"/><draw:equation draw:name="f41" draw:formula="4145 * ?f4 / 128"/><draw:equation draw:name="f42" draw:formula="0 + 2342 - 2326"/><draw:equation draw:name="f43" draw:formula="?f42 * ?f5 / 82"/><draw:equation draw:name="f44" draw:formula="0 + 2340 - 2326"/><draw:equation draw:name="f45" draw:formula="?f44 * ?f5 / 82"/><draw:equation draw:name="f46" draw:formula="0 + 2335 - 2326"/><draw:equation draw:name="f47" draw:formula="?f46 * ?f5 / 82"/><draw:equation draw:name="f48" draw:formula="?f9 / ?f6"/><draw:equation draw:name="f49" draw:formula="?f10 / ?f7"/><draw:equation draw:name="f50" draw:formula="?f12 / ?f6"/><draw:equation draw:name="f51" draw:formula="?f14 / ?f6"/><draw:equation draw:name="f52" draw:formula="?f15 / ?f7"/><draw:equation draw:name="f53" draw:formula="?f16 / ?f7"/><draw:equation draw:name="f54" draw:formula="?f17 / ?f7"/><draw:equation draw:name="f55" draw:formula="?f18 / ?f7"/><draw:equation draw:name="f56" draw:formula="?f20 / ?f6"/><draw:equation draw:name="f57" draw:formula="?f21 / ?f7"/><draw:equation draw:name="f58" draw:formula="?f23 / ?f6"/><draw:equation draw:name="f59" draw:formula="?f25 / ?f6"/><draw:equation draw:name="f60" draw:formula="?f27 / ?f6"/><draw:equation draw:name="f61" draw:formula="?f29 / ?f6"/><draw:equation draw:name="f62" draw:formula="?f30 / ?f7"/><draw:equation draw:name="f63" draw:formula="?f32 / ?f6"/><draw:equation draw:name="f64" draw:formula="?f33 / ?f7"/><draw:equation draw:name="f65" draw:formula="?f35 / ?f6"/><draw:equation draw:name="f66" draw:formula="?f36 / ?f7"/><draw:equation draw:name="f67" draw:formula="?f38 / ?f6"/><draw:equation draw:name="f68" draw:formula="?f40 / ?f6"/><draw:equation draw:name="f69" draw:formula="?f41 / ?f7"/><draw:equation draw:name="f70" draw:formula="?f43 / ?f6"/><draw:equation draw:name="f71" draw:formula="?f45 / ?f6"/><draw:equation draw:name="f72" draw:formula="?f47 / ?f6"/><draw:equation draw:name="f73" draw:formula="0 / ?f6"/><draw:equation draw:name="f74" draw:formula="?f1 / ?f6"/><draw:equation draw:name="f75" draw:formula="0 / ?f7"/><draw:equation draw:name="f76" draw:formula="?f3 / ?f7"/></draw:enhanced-geometry></draw:custom-shape><draw:custom-shape svg:x="1.61528in" svg:y="2.80694in" svg:width="0.05694in" svg:height="0.08889in" draw:z-index="0" draw:id="id355" draw:style-name="a355" draw:name="Freeform 350"><svg:title/><svg:desc/><draw:enhanced-geometry draw:type="non-primitive" svg:viewBox="0 0 82 128" draw:enhanced-path="M 74 0 L 7 0 4 2 4 64 7 67 45 67 55 76 55 91 52 93 52 96 48 100 45 100 43 103 38 103 33 105 77 105 79 100 81 96 81 72 76 62 74 60 72 55 62 50 57 50 52 48 26 48 26 21 72 21 72 19 74 19 74 0 Z N" draw:text-areas="?f100 ?f102 ?f101 ?f103" draw:glue-points="?f63 ?f64 ?f65 ?f64 ?f66 ?f67 ?f66 ?f68 ?f65 ?f69 ?f70 ?f69 ?f71 ?f72 ?f71 ?f73 ?f74 ?f75 ?f74 ?f76 ?f77 ?f78 ?f70 ?f78 ?f79 ?f80 ?f81 ?f80 ?f82 ?f83 ?f84 ?f83 ?f85 ?f78 ?f86 ?f76 ?f86 ?f87 ?f88 ?f89 ?f63 ?f90 ?f91 ?f92 ?f93 ?f94 ?f95 ?f94 ?f74 ?f96 ?f97 ?f96 ?f97 ?f98 ?f91 ?f98 ?f91 ?f99 ?f63 ?f99 ?f63 ?f64" draw:glue-point-leaving-directions="-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28"/><draw:equation draw:name="f8" draw:formula="0 + 2400 - 2326"/><draw:equation draw:name="f9" draw:formula="?f8 * ?f5 / 82"/><draw:equation draw:name="f10" draw:formula="4042 * ?f4 / 128"/><draw:equation draw:name="f11" draw:formula="0 + 2333 - 2326"/><draw:equation draw:name="f12" draw:formula="?f11 * ?f5 / 82"/><draw:equation draw:name="f13" draw:formula="0 + 2330 - 2326"/><draw:equation draw:name="f14" draw:formula="?f13 * ?f5 / 82"/><draw:equation draw:name="f15" draw:formula="4044 * ?f4 / 128"/><draw:equation draw:name="f16" draw:formula="4106 * ?f4 / 128"/><draw:equation draw:name="f17" draw:formula="4109 * ?f4 / 128"/><draw:equation draw:name="f18" draw:formula="0 + 2371 - 2326"/><draw:equation draw:name="f19" draw:formula="?f18 * ?f5 / 82"/><draw:equation draw:name="f20" draw:formula="0 + 2381 - 2326"/><draw:equation draw:name="f21" draw:formula="?f20 * ?f5 / 82"/><draw:equation draw:name="f22" draw:formula="4118 * ?f4 / 128"/><draw:equation draw:name="f23" draw:formula="4133 * ?f4 / 128"/><draw:equation draw:name="f24" draw:formula="0 + 2378 - 2326"/><draw:equation draw:name="f25" draw:formula="?f24 * ?f5 / 82"/><draw:equation draw:name="f26" draw:formula="4135 * ?f4 / 128"/><draw:equation draw:name="f27" draw:formula="4138 * ?f4 / 128"/><draw:equation draw:name="f28" draw:formula="0 + 2374 - 2326"/><draw:equation draw:name="f29" draw:formula="?f28 * ?f5 / 82"/><draw:equation draw:name="f30" draw:formula="4142 * ?f4 / 128"/><draw:equation draw:name="f31" draw:formula="0 + 2369 - 2326"/><draw:equation draw:name="f32" draw:formula="?f31 * ?f5 / 82"/><draw:equation draw:name="f33" draw:formula="4145 * ?f4 / 128"/><draw:equation draw:name="f34" draw:formula="0 + 2364 - 2326"/><draw:equation draw:name="f35" draw:formula="?f34 * ?f5 / 82"/><draw:equation draw:name="f36" draw:formula="0 + 2359 - 2326"/><draw:equation draw:name="f37" draw:formula="?f36 * ?f5 / 82"/><draw:equation draw:name="f38" draw:formula="4147 * ?f4 / 128"/><draw:equation draw:name="f39" draw:formula="0 + 2403 - 2326"/><draw:equation draw:name="f40" draw:formula="?f39 * ?f5 / 82"/><draw:equation draw:name="f41" draw:formula="0 + 2405 - 2326"/><draw:equation draw:name="f42" draw:formula="?f41 * ?f5 / 82"/><draw:equation draw:name="f43" draw:formula="0 + 2407 - 2326"/><draw:equation draw:name="f44" draw:formula="?f43 * ?f5 / 82"/><draw:equation draw:name="f45" draw:formula="4114 * ?f4 / 128"/><draw:equation draw:name="f46" draw:formula="0 + 2402 - 2326"/><draw:equation draw:name="f47" draw:formula="?f46 * ?f5 / 82"/><draw:equation draw:name="f48" draw:formula="4104 * ?f4 / 128"/><draw:equation draw:name="f49" draw:formula="4102 * ?f4 / 128"/><draw:equation draw:name="f50" draw:formula="0 + 2398 - 2326"/><draw:equation draw:name="f51" draw:formula="?f50 * ?f5 / 82"/><draw:equation draw:name="f52" draw:formula="4097 * ?f4 / 128"/><draw:equation draw:name="f53" draw:formula="0 + 2388 - 2326"/><draw:equation draw:name="f54" draw:formula="?f53 * ?f5 / 82"/><draw:equation draw:name="f55" draw:formula="4092 * ?f4 / 128"/><draw:equation draw:name="f56" draw:formula="0 + 2383 - 2326"/><draw:equation draw:name="f57" draw:formula="?f56 * ?f5 / 82"/><draw:equation draw:name="f58" draw:formula="4090 * ?f4 / 128"/><draw:equation draw:name="f59" draw:formula="0 + 2352 - 2326"/><draw:equation draw:name="f60" draw:formula="?f59 * ?f5 / 82"/><draw:equation draw:name="f61" draw:formula="4063 * ?f4 / 128"/><draw:equation draw:name="f62" draw:formula="4061 * ?f4 / 128"/><draw:equation draw:name="f63" draw:formula="?f9 / ?f6"/><draw:equation draw:name="f64" draw:formula="?f10 / ?f7"/><draw:equation draw:name="f65" draw:formula="?f12 / ?f6"/><draw:equation draw:name="f66" draw:formula="?f14 / ?f6"/><draw:equation draw:name="f67" draw:formula="?f15 / ?f7"/><draw:equation draw:name="f68" draw:formula="?f16 / ?f7"/><draw:equation draw:name="f69" draw:formula="?f17 / ?f7"/><draw:equation draw:name="f70" draw:formula="?f19 / ?f6"/><draw:equation draw:name="f71" draw:formula="?f21 / ?f6"/><draw:equation draw:name="f72" draw:formula="?f22 / ?f7"/><draw:equation draw:name="f73" draw:formula="?f23 / ?f7"/><draw:equation draw:name="f74" draw:formula="?f25 / ?f6"/><draw:equation draw:name="f75" draw:formula="?f26 / ?f7"/><draw:equation draw:name="f76" draw:formula="?f27 / ?f7"/><draw:equation draw:name="f77" draw:formula="?f29 / ?f6"/><draw:equation draw:name="f78" draw:formula="?f30 / ?f7"/><draw:equation draw:name="f79" draw:formula="?f32 / ?f6"/><draw:equation draw:name="f80" draw:formula="?f33 / ?f7"/><draw:equation draw:name="f81" draw:formula="?f35 / ?f6"/><draw:equation draw:name="f82" draw:formula="?f37 / ?f6"/><draw:equation draw:name="f83" draw:formula="?f38 / ?f7"/><draw:equation draw:name="f84" draw:formula="?f40 / ?f6"/><draw:equation draw:name="f85" draw:formula="?f42 / ?f6"/><draw:equation draw:name="f86" draw:formula="?f44 / ?f6"/><draw:equation draw:name="f87" draw:formula="?f45 / ?f7"/><draw:equation draw:name="f88" draw:formula="?f47 / ?f6"/><draw:equation draw:name="f89" draw:formula="?f48 / ?f7"/><draw:equation draw:name="f90" draw:formula="?f49 / ?f7"/><draw:equation draw:name="f91" draw:formula="?f51 / ?f6"/><draw:equation draw:name="f92" draw:formula="?f52 / ?f7"/><draw:equation draw:name="f93" draw:formula="?f54 / ?f6"/><draw:equation draw:name="f94" draw:formula="?f55 / ?f7"/><draw:equation draw:name="f95" draw:formula="?f57 / ?f6"/><draw:equation draw:name="f96" draw:formula="?f58 / ?f7"/><draw:equation draw:name="f97" draw:formula="?f60 / ?f6"/><draw:equation draw:name="f98" draw:formula="?f61 / ?f7"/><draw:equation draw:name="f99" draw:formula="?f62 / ?f7"/><draw:equation draw:name="f100" draw:formula="0 / ?f6"/><draw:equation draw:name="f101" draw:formula="?f1 / ?f6"/><draw:equation draw:name="f102" draw:formula="0 / ?f7"/><draw:equation draw:name="f103" draw:formula="?f3 / ?f7"/></draw:enhanced-geometry></draw:custom-shape><draw:frame draw:id="id356" draw:style-name="a356" draw:name="Picture 349" svg:x="1.74167in" svg:y="2.79861in" svg:width="1.58681in" svg:height="0.09653in" style:rel-width="scale" style:rel-height="scale"><draw:image xlink:href="media/image33.png" xlink:type="simple" xlink:show="embed" xlink:actuate="onLoad"/><svg:title/><svg:desc/></draw:frame></draw:g><draw:g draw:z-index="251762688" draw:name="Group 345" draw:id="id360" draw:style-name="a360"><svg:title/><svg:desc/><draw:custom-shape svg:x="3.39861in" svg:y="2.80694in" svg:width="0.01875in" svg:height="0.08681in" draw:z-index="0" draw:id="id358" draw:style-name="a358" draw:name="Freeform 347"><svg:title/><svg:desc/><draw:enhanced-geometry draw:type="non-primitive" svg:viewBox="0 0 27 125" draw:enhanced-path="M 21 122 L 4 122 7 124 19 124 21 122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125"/><draw:equation draw:name="f8" draw:formula="0 + 4915 - 4894"/><draw:equation draw:name="f9" draw:formula="?f8 * ?f5 / 27"/><draw:equation draw:name="f10" draw:formula="4164 * ?f4 / 125"/><draw:equation draw:name="f11" draw:formula="0 + 4898 - 4894"/><draw:equation draw:name="f12" draw:formula="?f11 * ?f5 / 27"/><draw:equation draw:name="f13" draw:formula="0 + 4901 - 4894"/><draw:equation draw:name="f14" draw:formula="?f13 * ?f5 / 27"/><draw:equation draw:name="f15" draw:formula="4166 * ?f4 / 125"/><draw:equation draw:name="f16" draw:formula="0 + 4913 - 4894"/><draw:equation draw:name="f17" draw:formula="?f16 * ?f5 / 27"/><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3.39861in" svg:y="2.80694in" svg:width="0.01875in" svg:height="0.08681in" draw:z-index="0" draw:id="id359" draw:style-name="a359" draw:name="Freeform 346"><svg:title/><svg:desc/><draw:enhanced-geometry draw:type="non-primitive" svg:viewBox="0 0 27 125" draw:enhanced-path="M 24 0 L 0 0 0 122 26 122 26 2 24 0 Z N" draw:text-areas="?f23 ?f25 ?f24 ?f26" draw:glue-points="?f17 ?f18 ?f19 ?f18 ?f19 ?f20 ?f21 ?f20 ?f21 ?f22 ?f17 ?f18"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125"/><draw:equation draw:name="f8" draw:formula="0 + 4918 - 4894"/><draw:equation draw:name="f9" draw:formula="?f8 * ?f5 / 27"/><draw:equation draw:name="f10" draw:formula="4042 * ?f4 / 125"/><draw:equation draw:name="f11" draw:formula="0 + 4894 - 4894"/><draw:equation draw:name="f12" draw:formula="?f11 * ?f5 / 27"/><draw:equation draw:name="f13" draw:formula="4164 * ?f4 / 125"/><draw:equation draw:name="f14" draw:formula="0 + 4920 - 4894"/><draw:equation draw:name="f15" draw:formula="?f14 * ?f5 / 27"/><draw:equation draw:name="f16" draw:formula="4044 * ?f4 / 125"/><draw:equation draw:name="f17" draw:formula="?f9 / ?f6"/><draw:equation draw:name="f18" draw:formula="?f10 / ?f7"/><draw:equation draw:name="f19" draw:formula="?f12 / ?f6"/><draw:equation draw:name="f20" draw:formula="?f13 / ?f7"/><draw:equation draw:name="f21" draw:formula="?f15 / ?f6"/><draw:equation draw:name="f22" draw:formula="?f16 / ?f7"/><draw:equation draw:name="f23" draw:formula="0 / ?f6"/><draw:equation draw:name="f24" draw:formula="?f1 / ?f6"/><draw:equation draw:name="f25" draw:formula="0 / ?f7"/><draw:equation draw:name="f26" draw:formula="?f3 / ?f7"/></draw:enhanced-geometry></draw:custom-shape></draw:g><draw:g draw:z-index="251763712" draw:name="Group 338" draw:id="id367" draw:style-name="a367"><svg:title/><svg:desc/><draw:custom-shape svg:x="3.42847in" svg:y="2.80694in" svg:width="0.08056in" svg:height="0.08681in" draw:z-index="0" draw:id="id361" draw:style-name="a361" draw:name="Freeform 344"><svg:title/><svg:desc/><draw:enhanced-geometry draw:type="non-primitive" svg:viewBox="0 0 116 125" draw:enhanced-path="M 19 122 L 2 122 5 124 17 124 19 122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draw:equation draw:name="f7" draw:formula="?f4 / 125"/><draw:equation draw:name="f8" draw:formula="0 + 4956 - 4937"/><draw:equation draw:name="f9" draw:formula="?f8 * ?f5 / 116"/><draw:equation draw:name="f10" draw:formula="4164 * ?f4 / 125"/><draw:equation draw:name="f11" draw:formula="0 + 4939 - 4937"/><draw:equation draw:name="f12" draw:formula="?f11 * ?f5 / 116"/><draw:equation draw:name="f13" draw:formula="0 + 4942 - 4937"/><draw:equation draw:name="f14" draw:formula="?f13 * ?f5 / 116"/><draw:equation draw:name="f15" draw:formula="4166 * ?f4 / 125"/><draw:equation draw:name="f16" draw:formula="0 + 4954 - 4937"/><draw:equation draw:name="f17" draw:formula="?f16 * ?f5 / 116"/><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3.42847in" svg:y="2.80694in" svg:width="0.08056in" svg:height="0.08681in" draw:z-index="0" draw:id="id362" draw:style-name="a362" draw:name="Freeform 343"><svg:title/><svg:desc/><draw:enhanced-geometry draw:type="non-primitive" svg:viewBox="0 0 116 125" draw:enhanced-path="M 110 122 L 91 122 91 124 110 124 110 122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draw:equation draw:name="f7" draw:formula="?f4 / 125"/><draw:equation draw:name="f8" draw:formula="0 + 5047 - 4937"/><draw:equation draw:name="f9" draw:formula="?f8 * ?f5 / 116"/><draw:equation draw:name="f10" draw:formula="4164 * ?f4 / 125"/><draw:equation draw:name="f11" draw:formula="0 + 5028 - 4937"/><draw:equation draw:name="f12" draw:formula="?f11 * ?f5 / 116"/><draw:equation draw:name="f13" draw:formula="4166 * ?f4 / 12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3.42847in" svg:y="2.80694in" svg:width="0.08056in" svg:height="0.08681in" draw:z-index="0" draw:id="id363" draw:style-name="a363" draw:name="Freeform 342"><svg:title/><svg:desc/><draw:enhanced-geometry draw:type="non-primitive" svg:viewBox="0 0 116 125" draw:enhanced-path="M 74 2 L 38 2 38 4 0 112 0 122 24 122 24 120 31 96 107 96 100 76 38 76 55 21 80 21 74 4 74 2 Z N" draw:text-areas="?f51 ?f53 ?f52 ?f54" draw:glue-points="?f34 ?f35 ?f36 ?f35 ?f36 ?f37 ?f38 ?f39 ?f38 ?f40 ?f41 ?f40 ?f41 ?f42 ?f43 ?f44 ?f45 ?f44 ?f46 ?f47 ?f36 ?f47 ?f48 ?f49 ?f50 ?f49 ?f34 ?f37 ?f34 ?f35"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draw:equation draw:name="f7" draw:formula="?f4 / 125"/><draw:equation draw:name="f8" draw:formula="0 + 5011 - 4937"/><draw:equation draw:name="f9" draw:formula="?f8 * ?f5 / 116"/><draw:equation draw:name="f10" draw:formula="4044 * ?f4 / 125"/><draw:equation draw:name="f11" draw:formula="0 + 4975 - 4937"/><draw:equation draw:name="f12" draw:formula="?f11 * ?f5 / 116"/><draw:equation draw:name="f13" draw:formula="4046 * ?f4 / 125"/><draw:equation draw:name="f14" draw:formula="0 + 4937 - 4937"/><draw:equation draw:name="f15" draw:formula="?f14 * ?f5 / 116"/><draw:equation draw:name="f16" draw:formula="4154 * ?f4 / 125"/><draw:equation draw:name="f17" draw:formula="4164 * ?f4 / 125"/><draw:equation draw:name="f18" draw:formula="0 + 4961 - 4937"/><draw:equation draw:name="f19" draw:formula="?f18 * ?f5 / 116"/><draw:equation draw:name="f20" draw:formula="4162 * ?f4 / 125"/><draw:equation draw:name="f21" draw:formula="0 + 4968 - 4937"/><draw:equation draw:name="f22" draw:formula="?f21 * ?f5 / 116"/><draw:equation draw:name="f23" draw:formula="4138 * ?f4 / 125"/><draw:equation draw:name="f24" draw:formula="0 + 5044 - 4937"/><draw:equation draw:name="f25" draw:formula="?f24 * ?f5 / 116"/><draw:equation draw:name="f26" draw:formula="0 + 5037 - 4937"/><draw:equation draw:name="f27" draw:formula="?f26 * ?f5 / 116"/><draw:equation draw:name="f28" draw:formula="4118 * ?f4 / 125"/><draw:equation draw:name="f29" draw:formula="0 + 4992 - 4937"/><draw:equation draw:name="f30" draw:formula="?f29 * ?f5 / 116"/><draw:equation draw:name="f31" draw:formula="4063 * ?f4 / 125"/><draw:equation draw:name="f32" draw:formula="0 + 5017 - 4937"/><draw:equation draw:name="f33" draw:formula="?f32 * ?f5 / 116"/><draw:equation draw:name="f34" draw:formula="?f9 / ?f6"/><draw:equation draw:name="f35" draw:formula="?f10 / ?f7"/><draw:equation draw:name="f36" draw:formula="?f12 / ?f6"/><draw:equation draw:name="f37" draw:formula="?f13 / ?f7"/><draw:equation draw:name="f38" draw:formula="?f15 / ?f6"/><draw:equation draw:name="f39" draw:formula="?f16 / ?f7"/><draw:equation draw:name="f40" draw:formula="?f17 / ?f7"/><draw:equation draw:name="f41" draw:formula="?f19 / ?f6"/><draw:equation draw:name="f42" draw:formula="?f20 / ?f7"/><draw:equation draw:name="f43" draw:formula="?f22 / ?f6"/><draw:equation draw:name="f44" draw:formula="?f23 / ?f7"/><draw:equation draw:name="f45" draw:formula="?f25 / ?f6"/><draw:equation draw:name="f46" draw:formula="?f27 / ?f6"/><draw:equation draw:name="f47" draw:formula="?f28 / ?f7"/><draw:equation draw:name="f48" draw:formula="?f30 / ?f6"/><draw:equation draw:name="f49" draw:formula="?f31 / ?f7"/><draw:equation draw:name="f50" draw:formula="?f33 / ?f6"/><draw:equation draw:name="f51" draw:formula="0 / ?f6"/><draw:equation draw:name="f52" draw:formula="?f1 / ?f6"/><draw:equation draw:name="f53" draw:formula="0 / ?f7"/><draw:equation draw:name="f54" draw:formula="?f3 / ?f7"/></draw:enhanced-geometry></draw:custom-shape><draw:custom-shape svg:x="3.42847in" svg:y="2.80694in" svg:width="0.08056in" svg:height="0.08681in" draw:z-index="0" draw:id="id364" draw:style-name="a364" draw:name="Freeform 341"><svg:title/><svg:desc/><draw:enhanced-geometry draw:type="non-primitive" svg:viewBox="0 0 116 125" draw:enhanced-path="M 107 96 L 79 96 86 120 86 122 113 122 115 120 113 117 113 112 107 96 Z N" draw:text-areas="?f33 ?f35 ?f34 ?f36" draw:glue-points="?f23 ?f24 ?f25 ?f24 ?f26 ?f27 ?f26 ?f28 ?f29 ?f28 ?f30 ?f27 ?f29 ?f31 ?f29 ?f32 ?f23 ?f24"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draw:equation draw:name="f7" draw:formula="?f4 / 125"/><draw:equation draw:name="f8" draw:formula="0 + 5044 - 4937"/><draw:equation draw:name="f9" draw:formula="?f8 * ?f5 / 116"/><draw:equation draw:name="f10" draw:formula="4138 * ?f4 / 125"/><draw:equation draw:name="f11" draw:formula="0 + 5016 - 4937"/><draw:equation draw:name="f12" draw:formula="?f11 * ?f5 / 116"/><draw:equation draw:name="f13" draw:formula="0 + 5023 - 4937"/><draw:equation draw:name="f14" draw:formula="?f13 * ?f5 / 116"/><draw:equation draw:name="f15" draw:formula="4162 * ?f4 / 125"/><draw:equation draw:name="f16" draw:formula="4164 * ?f4 / 125"/><draw:equation draw:name="f17" draw:formula="0 + 5050 - 4937"/><draw:equation draw:name="f18" draw:formula="?f17 * ?f5 / 116"/><draw:equation draw:name="f19" draw:formula="0 + 5052 - 4937"/><draw:equation draw:name="f20" draw:formula="?f19 * ?f5 / 116"/><draw:equation draw:name="f21" draw:formula="4159 * ?f4 / 125"/><draw:equation draw:name="f22" draw:formula="4154 * ?f4 / 125"/><draw:equation draw:name="f23" draw:formula="?f9 / ?f6"/><draw:equation draw:name="f24" draw:formula="?f10 / ?f7"/><draw:equation draw:name="f25" draw:formula="?f12 / ?f6"/><draw:equation draw:name="f26" draw:formula="?f14 / ?f6"/><draw:equation draw:name="f27" draw:formula="?f15 / ?f7"/><draw:equation draw:name="f28" draw:formula="?f16 / ?f7"/><draw:equation draw:name="f29" draw:formula="?f18 / ?f6"/><draw:equation draw:name="f30" draw:formula="?f20 / ?f6"/><draw:equation draw:name="f31" draw:formula="?f21 / ?f7"/><draw:equation draw:name="f32" draw:formula="?f22 / ?f7"/><draw:equation draw:name="f33" draw:formula="0 / ?f6"/><draw:equation draw:name="f34" draw:formula="?f1 / ?f6"/><draw:equation draw:name="f35" draw:formula="0 / ?f7"/><draw:equation draw:name="f36" draw:formula="?f3 / ?f7"/></draw:enhanced-geometry></draw:custom-shape><draw:custom-shape svg:x="3.42847in" svg:y="2.80694in" svg:width="0.08056in" svg:height="0.08681in" draw:z-index="0" draw:id="id365" draw:style-name="a365" draw:name="Freeform 340"><svg:title/><svg:desc/><draw:enhanced-geometry draw:type="non-primitive" svg:viewBox="0 0 116 125" draw:enhanced-path="M 80 21 L 55 21 72 76 100 76 80 21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draw:equation draw:name="f7" draw:formula="?f4 / 125"/><draw:equation draw:name="f8" draw:formula="0 + 5017 - 4937"/><draw:equation draw:name="f9" draw:formula="?f8 * ?f5 / 116"/><draw:equation draw:name="f10" draw:formula="4063 * ?f4 / 125"/><draw:equation draw:name="f11" draw:formula="0 + 4992 - 4937"/><draw:equation draw:name="f12" draw:formula="?f11 * ?f5 / 116"/><draw:equation draw:name="f13" draw:formula="0 + 5009 - 4937"/><draw:equation draw:name="f14" draw:formula="?f13 * ?f5 / 116"/><draw:equation draw:name="f15" draw:formula="4118 * ?f4 / 125"/><draw:equation draw:name="f16" draw:formula="0 + 5037 - 4937"/><draw:equation draw:name="f17" draw:formula="?f16 * ?f5 / 116"/><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3.42847in" svg:y="2.80694in" svg:width="0.08056in" svg:height="0.08681in" draw:z-index="0" draw:id="id366" draw:style-name="a366" draw:name="Freeform 339"><svg:title/><svg:desc/><draw:enhanced-geometry draw:type="non-primitive" svg:viewBox="0 0 116 125" draw:enhanced-path="M 72 0 L 41 0 41 2 72 2 72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6"/><draw:equation draw:name="f7" draw:formula="?f4 / 125"/><draw:equation draw:name="f8" draw:formula="0 + 5009 - 4937"/><draw:equation draw:name="f9" draw:formula="?f8 * ?f5 / 116"/><draw:equation draw:name="f10" draw:formula="4042 * ?f4 / 125"/><draw:equation draw:name="f11" draw:formula="0 + 4978 - 4937"/><draw:equation draw:name="f12" draw:formula="?f11 * ?f5 / 116"/><draw:equation draw:name="f13" draw:formula="4044 * ?f4 / 12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draw:g draw:z-index="251764736" draw:name="Group 335" draw:id="id370" draw:style-name="a370"><svg:title/><svg:desc/><draw:custom-shape svg:x="3.51806in" svg:y="2.87153in" svg:width="0.02014in" svg:height="0.02222in" draw:z-index="0" draw:id="id368" draw:style-name="a368" draw:name="Freeform 337"><svg:title/><svg:desc/><draw:enhanced-geometry draw:type="non-primitive" svg:viewBox="0 0 29 32" draw:enhanced-path="M 24 0 L 5 0 0 5 0 24 5 29 10 31 20 31 24 29 29 24 29 5 24 0 Z N" draw:text-areas="?f36 ?f38 ?f37 ?f39" draw:glue-points="?f25 ?f26 ?f27 ?f26 ?f28 ?f29 ?f28 ?f30 ?f27 ?f31 ?f32 ?f33 ?f34 ?f33 ?f25 ?f31 ?f35 ?f30 ?f35 ?f29 ?f25 ?f26"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draw:equation draw:name="f7" draw:formula="?f4 / 32"/><draw:equation draw:name="f8" draw:formula="0 + 5090 - 5066"/><draw:equation draw:name="f9" draw:formula="?f8 * ?f5 / 29"/><draw:equation draw:name="f10" draw:formula="4135 * ?f4 / 32"/><draw:equation draw:name="f11" draw:formula="0 + 5071 - 5066"/><draw:equation draw:name="f12" draw:formula="?f11 * ?f5 / 29"/><draw:equation draw:name="f13" draw:formula="0 + 5066 - 5066"/><draw:equation draw:name="f14" draw:formula="?f13 * ?f5 / 29"/><draw:equation draw:name="f15" draw:formula="4140 * ?f4 / 32"/><draw:equation draw:name="f16" draw:formula="4159 * ?f4 / 32"/><draw:equation draw:name="f17" draw:formula="4164 * ?f4 / 32"/><draw:equation draw:name="f18" draw:formula="0 + 5076 - 5066"/><draw:equation draw:name="f19" draw:formula="?f18 * ?f5 / 29"/><draw:equation draw:name="f20" draw:formula="4166 * ?f4 / 32"/><draw:equation draw:name="f21" draw:formula="0 + 5086 - 5066"/><draw:equation draw:name="f22" draw:formula="?f21 * ?f5 / 29"/><draw:equation draw:name="f23" draw:formula="0 + 5095 - 5066"/><draw:equation draw:name="f24" draw:formula="?f23 * ?f5 / 29"/><draw:equation draw:name="f25" draw:formula="?f9 / ?f6"/><draw:equation draw:name="f26" draw:formula="?f10 / ?f7"/><draw:equation draw:name="f27" draw:formula="?f12 / ?f6"/><draw:equation draw:name="f28" draw:formula="?f14 / ?f6"/><draw:equation draw:name="f29" draw:formula="?f15 / ?f7"/><draw:equation draw:name="f30" draw:formula="?f16 / ?f7"/><draw:equation draw:name="f31" draw:formula="?f17 / ?f7"/><draw:equation draw:name="f32" draw:formula="?f19 / ?f6"/><draw:equation draw:name="f33" draw:formula="?f20 / ?f7"/><draw:equation draw:name="f34" draw:formula="?f22 / ?f6"/><draw:equation draw:name="f35" draw:formula="?f24 / ?f6"/><draw:equation draw:name="f36" draw:formula="0 / ?f6"/><draw:equation draw:name="f37" draw:formula="?f1 / ?f6"/><draw:equation draw:name="f38" draw:formula="0 / ?f7"/><draw:equation draw:name="f39" draw:formula="?f3 / ?f7"/></draw:enhanced-geometry></draw:custom-shape><draw:frame draw:id="id369" draw:style-name="a369" draw:name="Picture 336" svg:x="3.60972in" svg:y="2.79861in" svg:width="1.78194in" svg:height="0.12014in" style:rel-width="scale" style:rel-height="scale"><draw:image xlink:href="media/image34.png" xlink:type="simple" xlink:show="embed" xlink:actuate="onLoad"/><svg:title/><svg:desc/></draw:frame></draw:g><draw:g draw:z-index="251765760" draw:name="Group 332" draw:id="id373" draw:style-name="a373"><svg:title/><svg:desc/><draw:custom-shape svg:x="5.46667in" svg:y="2.80694in" svg:width="0.06667in" svg:height="0.08681in" draw:z-index="0" draw:id="id371" draw:style-name="a371" draw:name="Freeform 334"><svg:title/><svg:desc/><draw:enhanced-geometry draw:type="non-primitive" svg:viewBox="0 0 96 125" draw:enhanced-path="M 53 0 L 0 0 0 122 2 122 5 124 43 124 50 122 60 120 67 117 74 112 77 110 17 110 17 14 79 14 74 9 60 2 53 0 Z N" draw:text-areas="?f64 ?f66 ?f65 ?f67" draw:glue-points="?f42 ?f43 ?f44 ?f43 ?f44 ?f45 ?f46 ?f45 ?f47 ?f48 ?f49 ?f48 ?f50 ?f45 ?f51 ?f52 ?f53 ?f54 ?f55 ?f56 ?f57 ?f58 ?f59 ?f58 ?f59 ?f60 ?f61 ?f60 ?f55 ?f62 ?f51 ?f63 ?f42 ?f43"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draw:equation draw:name="f7" draw:formula="?f4 / 125"/><draw:equation draw:name="f8" draw:formula="0 + 7925 - 7872"/><draw:equation draw:name="f9" draw:formula="?f8 * ?f5 / 96"/><draw:equation draw:name="f10" draw:formula="4042 * ?f4 / 125"/><draw:equation draw:name="f11" draw:formula="0 + 7872 - 7872"/><draw:equation draw:name="f12" draw:formula="?f11 * ?f5 / 96"/><draw:equation draw:name="f13" draw:formula="4164 * ?f4 / 125"/><draw:equation draw:name="f14" draw:formula="0 + 7874 - 7872"/><draw:equation draw:name="f15" draw:formula="?f14 * ?f5 / 96"/><draw:equation draw:name="f16" draw:formula="0 + 7877 - 7872"/><draw:equation draw:name="f17" draw:formula="?f16 * ?f5 / 96"/><draw:equation draw:name="f18" draw:formula="4166 * ?f4 / 125"/><draw:equation draw:name="f19" draw:formula="0 + 7915 - 7872"/><draw:equation draw:name="f20" draw:formula="?f19 * ?f5 / 96"/><draw:equation draw:name="f21" draw:formula="0 + 7922 - 7872"/><draw:equation draw:name="f22" draw:formula="?f21 * ?f5 / 96"/><draw:equation draw:name="f23" draw:formula="0 + 7932 - 7872"/><draw:equation draw:name="f24" draw:formula="?f23 * ?f5 / 96"/><draw:equation draw:name="f25" draw:formula="4162 * ?f4 / 125"/><draw:equation draw:name="f26" draw:formula="0 + 7939 - 7872"/><draw:equation draw:name="f27" draw:formula="?f26 * ?f5 / 96"/><draw:equation draw:name="f28" draw:formula="4159 * ?f4 / 125"/><draw:equation draw:name="f29" draw:formula="0 + 7946 - 7872"/><draw:equation draw:name="f30" draw:formula="?f29 * ?f5 / 96"/><draw:equation draw:name="f31" draw:formula="4154 * ?f4 / 125"/><draw:equation draw:name="f32" draw:formula="0 + 7949 - 7872"/><draw:equation draw:name="f33" draw:formula="?f32 * ?f5 / 96"/><draw:equation draw:name="f34" draw:formula="4152 * ?f4 / 125"/><draw:equation draw:name="f35" draw:formula="0 + 7889 - 7872"/><draw:equation draw:name="f36" draw:formula="?f35 * ?f5 / 96"/><draw:equation draw:name="f37" draw:formula="4056 * ?f4 / 125"/><draw:equation draw:name="f38" draw:formula="0 + 7951 - 7872"/><draw:equation draw:name="f39" draw:formula="?f38 * ?f5 / 96"/><draw:equation draw:name="f40" draw:formula="4051 * ?f4 / 125"/><draw:equation draw:name="f41" draw:formula="4044 * ?f4 / 125"/><draw:equation draw:name="f42" draw:formula="?f9 / ?f6"/><draw:equation draw:name="f43" draw:formula="?f10 / ?f7"/><draw:equation draw:name="f44" draw:formula="?f12 / ?f6"/><draw:equation draw:name="f45" draw:formula="?f13 / ?f7"/><draw:equation draw:name="f46" draw:formula="?f15 / ?f6"/><draw:equation draw:name="f47" draw:formula="?f17 / ?f6"/><draw:equation draw:name="f48" draw:formula="?f18 / ?f7"/><draw:equation draw:name="f49" draw:formula="?f20 / ?f6"/><draw:equation draw:name="f50" draw:formula="?f22 / ?f6"/><draw:equation draw:name="f51" draw:formula="?f24 / ?f6"/><draw:equation draw:name="f52" draw:formula="?f25 / ?f7"/><draw:equation draw:name="f53" draw:formula="?f27 / ?f6"/><draw:equation draw:name="f54" draw:formula="?f28 / ?f7"/><draw:equation draw:name="f55" draw:formula="?f30 / ?f6"/><draw:equation draw:name="f56" draw:formula="?f31 / ?f7"/><draw:equation draw:name="f57" draw:formula="?f33 / ?f6"/><draw:equation draw:name="f58" draw:formula="?f34 / ?f7"/><draw:equation draw:name="f59" draw:formula="?f36 / ?f6"/><draw:equation draw:name="f60" draw:formula="?f37 / ?f7"/><draw:equation draw:name="f61" draw:formula="?f39 / ?f6"/><draw:equation draw:name="f62" draw:formula="?f40 / ?f7"/><draw:equation draw:name="f63" draw:formula="?f41 / ?f7"/><draw:equation draw:name="f64" draw:formula="0 / ?f6"/><draw:equation draw:name="f65" draw:formula="?f1 / ?f6"/><draw:equation draw:name="f66" draw:formula="0 / ?f7"/><draw:equation draw:name="f67" draw:formula="?f3 / ?f7"/></draw:enhanced-geometry></draw:custom-shape><draw:custom-shape svg:x="5.46667in" svg:y="2.80694in" svg:width="0.06667in" svg:height="0.08681in" draw:z-index="0" draw:id="id372" draw:style-name="a372" draw:name="Freeform 333"><svg:title/><svg:desc/><draw:enhanced-geometry draw:type="non-primitive" svg:viewBox="0 0 96 125" draw:enhanced-path="M 79 14 L 48 14 55 16 65 21 67 26 72 31 77 40 77 48 79 52 79 69 77 76 74 81 74 88 72 93 67 98 62 100 60 105 53 105 48 108 41 110 77 110 84 103 89 96 91 88 96 69 96 50 94 40 89 26 84 21 79 14 Z N" draw:text-areas="?f101 ?f103 ?f102 ?f104" draw:glue-points="?f63 ?f64 ?f65 ?f64 ?f66 ?f67 ?f68 ?f69 ?f70 ?f71 ?f72 ?f73 ?f74 ?f75 ?f74 ?f76 ?f63 ?f77 ?f63 ?f78 ?f74 ?f79 ?f80 ?f81 ?f80 ?f82 ?f72 ?f83 ?f70 ?f84 ?f85 ?f86 ?f87 ?f88 ?f89 ?f88 ?f65 ?f90 ?f91 ?f92 ?f74 ?f92 ?f93 ?f94 ?f95 ?f96 ?f97 ?f82 ?f98 ?f78 ?f98 ?f99 ?f100 ?f75 ?f95 ?f71 ?f93 ?f69 ?f63 ?f64" draw:glue-point-leaving-directions="-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draw:equation draw:name="f7" draw:formula="?f4 / 125"/><draw:equation draw:name="f8" draw:formula="0 + 7951 - 7872"/><draw:equation draw:name="f9" draw:formula="?f8 * ?f5 / 96"/><draw:equation draw:name="f10" draw:formula="4056 * ?f4 / 125"/><draw:equation draw:name="f11" draw:formula="0 + 7920 - 7872"/><draw:equation draw:name="f12" draw:formula="?f11 * ?f5 / 96"/><draw:equation draw:name="f13" draw:formula="0 + 7927 - 7872"/><draw:equation draw:name="f14" draw:formula="?f13 * ?f5 / 96"/><draw:equation draw:name="f15" draw:formula="4058 * ?f4 / 125"/><draw:equation draw:name="f16" draw:formula="0 + 7937 - 7872"/><draw:equation draw:name="f17" draw:formula="?f16 * ?f5 / 96"/><draw:equation draw:name="f18" draw:formula="4063 * ?f4 / 125"/><draw:equation draw:name="f19" draw:formula="0 + 7939 - 7872"/><draw:equation draw:name="f20" draw:formula="?f19 * ?f5 / 96"/><draw:equation draw:name="f21" draw:formula="4068 * ?f4 / 125"/><draw:equation draw:name="f22" draw:formula="0 + 7944 - 7872"/><draw:equation draw:name="f23" draw:formula="?f22 * ?f5 / 96"/><draw:equation draw:name="f24" draw:formula="4073 * ?f4 / 125"/><draw:equation draw:name="f25" draw:formula="0 + 7949 - 7872"/><draw:equation draw:name="f26" draw:formula="?f25 * ?f5 / 96"/><draw:equation draw:name="f27" draw:formula="4082 * ?f4 / 125"/><draw:equation draw:name="f28" draw:formula="4090 * ?f4 / 125"/><draw:equation draw:name="f29" draw:formula="4094 * ?f4 / 125"/><draw:equation draw:name="f30" draw:formula="4111 * ?f4 / 125"/><draw:equation draw:name="f31" draw:formula="4118 * ?f4 / 125"/><draw:equation draw:name="f32" draw:formula="0 + 7946 - 7872"/><draw:equation draw:name="f33" draw:formula="?f32 * ?f5 / 96"/><draw:equation draw:name="f34" draw:formula="4123 * ?f4 / 125"/><draw:equation draw:name="f35" draw:formula="4130 * ?f4 / 125"/><draw:equation draw:name="f36" draw:formula="4135 * ?f4 / 125"/><draw:equation draw:name="f37" draw:formula="4140 * ?f4 / 125"/><draw:equation draw:name="f38" draw:formula="0 + 7934 - 7872"/><draw:equation draw:name="f39" draw:formula="?f38 * ?f5 / 96"/><draw:equation draw:name="f40" draw:formula="4142 * ?f4 / 125"/><draw:equation draw:name="f41" draw:formula="0 + 7932 - 7872"/><draw:equation draw:name="f42" draw:formula="?f41 * ?f5 / 96"/><draw:equation draw:name="f43" draw:formula="4147 * ?f4 / 125"/><draw:equation draw:name="f44" draw:formula="0 + 7925 - 7872"/><draw:equation draw:name="f45" draw:formula="?f44 * ?f5 / 96"/><draw:equation draw:name="f46" draw:formula="4150 * ?f4 / 125"/><draw:equation draw:name="f47" draw:formula="0 + 7913 - 7872"/><draw:equation draw:name="f48" draw:formula="?f47 * ?f5 / 96"/><draw:equation draw:name="f49" draw:formula="4152 * ?f4 / 125"/><draw:equation draw:name="f50" draw:formula="0 + 7956 - 7872"/><draw:equation draw:name="f51" draw:formula="?f50 * ?f5 / 96"/><draw:equation draw:name="f52" draw:formula="4145 * ?f4 / 125"/><draw:equation draw:name="f53" draw:formula="0 + 7961 - 7872"/><draw:equation draw:name="f54" draw:formula="?f53 * ?f5 / 96"/><draw:equation draw:name="f55" draw:formula="4138 * ?f4 / 125"/><draw:equation draw:name="f56" draw:formula="0 + 7963 - 7872"/><draw:equation draw:name="f57" draw:formula="?f56 * ?f5 / 96"/><draw:equation draw:name="f58" draw:formula="0 + 7968 - 7872"/><draw:equation draw:name="f59" draw:formula="?f58 * ?f5 / 96"/><draw:equation draw:name="f60" draw:formula="4092 * ?f4 / 125"/><draw:equation draw:name="f61" draw:formula="0 + 7966 - 7872"/><draw:equation draw:name="f62" draw:formula="?f61 * ?f5 / 96"/><draw:equation draw:name="f63" draw:formula="?f9 / ?f6"/><draw:equation draw:name="f64" draw:formula="?f10 / ?f7"/><draw:equation draw:name="f65" draw:formula="?f12 / ?f6"/><draw:equation draw:name="f66" draw:formula="?f14 / ?f6"/><draw:equation draw:name="f67" draw:formula="?f15 / ?f7"/><draw:equation draw:name="f68" draw:formula="?f17 / ?f6"/><draw:equation draw:name="f69" draw:formula="?f18 / ?f7"/><draw:equation draw:name="f70" draw:formula="?f20 / ?f6"/><draw:equation draw:name="f71" draw:formula="?f21 / ?f7"/><draw:equation draw:name="f72" draw:formula="?f23 / ?f6"/><draw:equation draw:name="f73" draw:formula="?f24 / ?f7"/><draw:equation draw:name="f74" draw:formula="?f26 / ?f6"/><draw:equation draw:name="f75" draw:formula="?f27 / ?f7"/><draw:equation draw:name="f76" draw:formula="?f28 / ?f7"/><draw:equation draw:name="f77" draw:formula="?f29 / ?f7"/><draw:equation draw:name="f78" draw:formula="?f30 / ?f7"/><draw:equation draw:name="f79" draw:formula="?f31 / ?f7"/><draw:equation draw:name="f80" draw:formula="?f33 / ?f6"/><draw:equation draw:name="f81" draw:formula="?f34 / ?f7"/><draw:equation draw:name="f82" draw:formula="?f35 / ?f7"/><draw:equation draw:name="f83" draw:formula="?f36 / ?f7"/><draw:equation draw:name="f84" draw:formula="?f37 / ?f7"/><draw:equation draw:name="f85" draw:formula="?f39 / ?f6"/><draw:equation draw:name="f86" draw:formula="?f40 / ?f7"/><draw:equation draw:name="f87" draw:formula="?f42 / ?f6"/><draw:equation draw:name="f88" draw:formula="?f43 / ?f7"/><draw:equation draw:name="f89" draw:formula="?f45 / ?f6"/><draw:equation draw:name="f90" draw:formula="?f46 / ?f7"/><draw:equation draw:name="f91" draw:formula="?f48 / ?f6"/><draw:equation draw:name="f92" draw:formula="?f49 / ?f7"/><draw:equation draw:name="f93" draw:formula="?f51 / ?f6"/><draw:equation draw:name="f94" draw:formula="?f52 / ?f7"/><draw:equation draw:name="f95" draw:formula="?f54 / ?f6"/><draw:equation draw:name="f96" draw:formula="?f55 / ?f7"/><draw:equation draw:name="f97" draw:formula="?f57 / ?f6"/><draw:equation draw:name="f98" draw:formula="?f59 / ?f6"/><draw:equation draw:name="f99" draw:formula="?f60 / ?f7"/><draw:equation draw:name="f100" draw:formula="?f62 / ?f6"/><draw:equation draw:name="f101" draw:formula="0 / ?f6"/><draw:equation draw:name="f102" draw:formula="?f1 / ?f6"/><draw:equation draw:name="f103" draw:formula="0 / ?f7"/><draw:equation draw:name="f104" draw:formula="?f3 / ?f7"/></draw:enhanced-geometry></draw:custom-shape></draw:g><draw:g draw:z-index="251766784" draw:name="Group 327" draw:id="id378" draw:style-name="a378"><svg:title/><svg:desc/><draw:custom-shape svg:x="5.55in" svg:y="2.82639in" svg:width="0.03542in" svg:height="0.06667in" draw:z-index="0" draw:id="id374" draw:style-name="a374" draw:name="Freeform 331"><svg:title/><svg:desc/><draw:enhanced-geometry draw:type="non-primitive" svg:viewBox="0 0 51 96" draw:enhanced-path="M 14 94 L 5 94 5 96 12 96 14 94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96"/><draw:equation draw:name="f8" draw:formula="0 + 8006 - 7992"/><draw:equation draw:name="f9" draw:formula="?f8 * ?f5 / 51"/><draw:equation draw:name="f10" draw:formula="4164 * ?f4 / 96"/><draw:equation draw:name="f11" draw:formula="0 + 7997 - 7992"/><draw:equation draw:name="f12" draw:formula="?f11 * ?f5 / 51"/><draw:equation draw:name="f13" draw:formula="4166 * ?f4 / 96"/><draw:equation draw:name="f14" draw:formula="0 + 8004 - 7992"/><draw:equation draw:name="f15" draw:formula="?f14 * ?f5 / 51"/><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5.55in" svg:y="2.82639in" svg:width="0.03542in" svg:height="0.06667in" draw:z-index="0" draw:id="id375" draw:style-name="a375" draw:name="Freeform 330"><svg:title/><svg:desc/><draw:enhanced-geometry draw:type="non-primitive" svg:viewBox="0 0 51 96" draw:enhanced-path="M 17 3 L 0 3 0 94 17 94 17 34 19 32 22 27 24 24 24 22 26 20 29 20 31 17 17 17 17 3 Z N" draw:text-areas="?f50 ?f52 ?f51 ?f53" draw:glue-points="?f33 ?f34 ?f35 ?f34 ?f35 ?f36 ?f33 ?f36 ?f33 ?f37 ?f38 ?f39 ?f40 ?f41 ?f42 ?f43 ?f42 ?f44 ?f45 ?f46 ?f47 ?f46 ?f48 ?f49 ?f33 ?f49 ?f33 ?f34"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96"/><draw:equation draw:name="f8" draw:formula="0 + 8009 - 7992"/><draw:equation draw:name="f9" draw:formula="?f8 * ?f5 / 51"/><draw:equation draw:name="f10" draw:formula="4073 * ?f4 / 96"/><draw:equation draw:name="f11" draw:formula="0 + 7992 - 7992"/><draw:equation draw:name="f12" draw:formula="?f11 * ?f5 / 51"/><draw:equation draw:name="f13" draw:formula="4164 * ?f4 / 96"/><draw:equation draw:name="f14" draw:formula="4104 * ?f4 / 96"/><draw:equation draw:name="f15" draw:formula="0 + 8011 - 7992"/><draw:equation draw:name="f16" draw:formula="?f15 * ?f5 / 51"/><draw:equation draw:name="f17" draw:formula="4102 * ?f4 / 96"/><draw:equation draw:name="f18" draw:formula="0 + 8014 - 7992"/><draw:equation draw:name="f19" draw:formula="?f18 * ?f5 / 51"/><draw:equation draw:name="f20" draw:formula="4097 * ?f4 / 96"/><draw:equation draw:name="f21" draw:formula="0 + 8016 - 7992"/><draw:equation draw:name="f22" draw:formula="?f21 * ?f5 / 51"/><draw:equation draw:name="f23" draw:formula="4094 * ?f4 / 96"/><draw:equation draw:name="f24" draw:formula="4092 * ?f4 / 96"/><draw:equation draw:name="f25" draw:formula="0 + 8018 - 7992"/><draw:equation draw:name="f26" draw:formula="?f25 * ?f5 / 51"/><draw:equation draw:name="f27" draw:formula="4090 * ?f4 / 96"/><draw:equation draw:name="f28" draw:formula="0 + 8021 - 7992"/><draw:equation draw:name="f29" draw:formula="?f28 * ?f5 / 51"/><draw:equation draw:name="f30" draw:formula="0 + 8023 - 7992"/><draw:equation draw:name="f31" draw:formula="?f30 * ?f5 / 51"/><draw:equation draw:name="f32" draw:formula="4087 * ?f4 / 96"/><draw:equation draw:name="f33" draw:formula="?f9 / ?f6"/><draw:equation draw:name="f34" draw:formula="?f10 / ?f7"/><draw:equation draw:name="f35" draw:formula="?f12 / ?f6"/><draw:equation draw:name="f36" draw:formula="?f13 / ?f7"/><draw:equation draw:name="f37" draw:formula="?f14 / ?f7"/><draw:equation draw:name="f38" draw:formula="?f16 / ?f6"/><draw:equation draw:name="f39" draw:formula="?f17 / ?f7"/><draw:equation draw:name="f40" draw:formula="?f19 / ?f6"/><draw:equation draw:name="f41" draw:formula="?f20 / ?f7"/><draw:equation draw:name="f42" draw:formula="?f22 / ?f6"/><draw:equation draw:name="f43" draw:formula="?f23 / ?f7"/><draw:equation draw:name="f44" draw:formula="?f24 / ?f7"/><draw:equation draw:name="f45" draw:formula="?f26 / ?f6"/><draw:equation draw:name="f46" draw:formula="?f27 / ?f7"/><draw:equation draw:name="f47" draw:formula="?f29 / ?f6"/><draw:equation draw:name="f48" draw:formula="?f31 / ?f6"/><draw:equation draw:name="f49" draw:formula="?f32 / ?f7"/><draw:equation draw:name="f50" draw:formula="0 / ?f6"/><draw:equation draw:name="f51" draw:formula="?f1 / ?f6"/><draw:equation draw:name="f52" draw:formula="0 / ?f7"/><draw:equation draw:name="f53" draw:formula="?f3 / ?f7"/></draw:enhanced-geometry></draw:custom-shape><draw:custom-shape svg:x="5.55in" svg:y="2.82639in" svg:width="0.03542in" svg:height="0.06667in" draw:z-index="0" draw:id="id376" draw:style-name="a376" draw:name="Freeform 329"><svg:title/><svg:desc/><draw:enhanced-geometry draw:type="non-primitive" svg:viewBox="0 0 51 96" draw:enhanced-path="M 50 0 L 31 0 26 5 24 5 19 10 19 15 17 17 31 17 31 15 50 15 50 0 Z N" draw:text-areas="?f36 ?f38 ?f37 ?f39" draw:glue-points="?f25 ?f26 ?f27 ?f26 ?f28 ?f29 ?f30 ?f29 ?f31 ?f32 ?f31 ?f33 ?f34 ?f35 ?f27 ?f35 ?f27 ?f33 ?f25 ?f33 ?f25 ?f26"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96"/><draw:equation draw:name="f8" draw:formula="0 + 8042 - 7992"/><draw:equation draw:name="f9" draw:formula="?f8 * ?f5 / 51"/><draw:equation draw:name="f10" draw:formula="4070 * ?f4 / 96"/><draw:equation draw:name="f11" draw:formula="0 + 8023 - 7992"/><draw:equation draw:name="f12" draw:formula="?f11 * ?f5 / 51"/><draw:equation draw:name="f13" draw:formula="0 + 8018 - 7992"/><draw:equation draw:name="f14" draw:formula="?f13 * ?f5 / 51"/><draw:equation draw:name="f15" draw:formula="4075 * ?f4 / 96"/><draw:equation draw:name="f16" draw:formula="0 + 8016 - 7992"/><draw:equation draw:name="f17" draw:formula="?f16 * ?f5 / 51"/><draw:equation draw:name="f18" draw:formula="0 + 8011 - 7992"/><draw:equation draw:name="f19" draw:formula="?f18 * ?f5 / 51"/><draw:equation draw:name="f20" draw:formula="4080 * ?f4 / 96"/><draw:equation draw:name="f21" draw:formula="4085 * ?f4 / 96"/><draw:equation draw:name="f22" draw:formula="0 + 8009 - 7992"/><draw:equation draw:name="f23" draw:formula="?f22 * ?f5 / 51"/><draw:equation draw:name="f24" draw:formula="4087 * ?f4 / 96"/><draw:equation draw:name="f25" draw:formula="?f9 / ?f6"/><draw:equation draw:name="f26" draw:formula="?f10 / ?f7"/><draw:equation draw:name="f27" draw:formula="?f12 / ?f6"/><draw:equation draw:name="f28" draw:formula="?f14 / ?f6"/><draw:equation draw:name="f29" draw:formula="?f15 / ?f7"/><draw:equation draw:name="f30" draw:formula="?f17 / ?f6"/><draw:equation draw:name="f31" draw:formula="?f19 / ?f6"/><draw:equation draw:name="f32" draw:formula="?f20 / ?f7"/><draw:equation draw:name="f33" draw:formula="?f21 / ?f7"/><draw:equation draw:name="f34" draw:formula="?f23 / ?f6"/><draw:equation draw:name="f35" draw:formula="?f24 / ?f7"/><draw:equation draw:name="f36" draw:formula="0 / ?f6"/><draw:equation draw:name="f37" draw:formula="?f1 / ?f6"/><draw:equation draw:name="f38" draw:formula="0 / ?f7"/><draw:equation draw:name="f39" draw:formula="?f3 / ?f7"/></draw:enhanced-geometry></draw:custom-shape><draw:custom-shape svg:x="5.55in" svg:y="2.82639in" svg:width="0.03542in" svg:height="0.06667in" draw:z-index="0" draw:id="id377" draw:style-name="a377" draw:name="Freeform 328"><svg:title/><svg:desc/><draw:enhanced-geometry draw:type="non-primitive" svg:viewBox="0 0 51 96" draw:enhanced-path="M 50 15 L 48 15 48 17 50 17 50 15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96"/><draw:equation draw:name="f8" draw:formula="0 + 8042 - 7992"/><draw:equation draw:name="f9" draw:formula="?f8 * ?f5 / 51"/><draw:equation draw:name="f10" draw:formula="4085 * ?f4 / 96"/><draw:equation draw:name="f11" draw:formula="0 + 8040 - 7992"/><draw:equation draw:name="f12" draw:formula="?f11 * ?f5 / 51"/><draw:equation draw:name="f13" draw:formula="4087 * ?f4 / 96"/><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draw:g draw:z-index="251767808" draw:name="Group 324" draw:id="id381" draw:style-name="a381"><svg:title/><svg:desc/><draw:custom-shape svg:x="5.58472in" svg:y="2.87847in" svg:width="0.01528in" svg:height="0.01528in" draw:z-index="0" draw:id="id379" draw:style-name="a379" draw:name="Freeform 326"><svg:title/><svg:desc/><draw:enhanced-geometry draw:type="non-primitive" svg:viewBox="0 0 22 22" draw:enhanced-path="M 17 19 L 5 19 8 21 15 21 17 19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draw:equation draw:name="f7" draw:formula="?f4 / 22"/><draw:equation draw:name="f8" draw:formula="0 + 8059 - 8042"/><draw:equation draw:name="f9" draw:formula="?f8 * ?f5 / 22"/><draw:equation draw:name="f10" draw:formula="4164 * ?f4 / 22"/><draw:equation draw:name="f11" draw:formula="0 + 8047 - 8042"/><draw:equation draw:name="f12" draw:formula="?f11 * ?f5 / 22"/><draw:equation draw:name="f13" draw:formula="0 + 8050 - 8042"/><draw:equation draw:name="f14" draw:formula="?f13 * ?f5 / 22"/><draw:equation draw:name="f15" draw:formula="4166 * ?f4 / 22"/><draw:equation draw:name="f16" draw:formula="0 + 8057 - 8042"/><draw:equation draw:name="f17" draw:formula="?f16 * ?f5 / 2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5.58472in" svg:y="2.87847in" svg:width="0.01528in" svg:height="0.01528in" draw:z-index="0" draw:id="id380" draw:style-name="a380" draw:name="Freeform 325"><svg:title/><svg:desc/><draw:enhanced-geometry draw:type="non-primitive" svg:viewBox="0 0 22 22" draw:enhanced-path="M 17 0 L 5 0 3 2 0 2 0 17 3 19 20 19 20 17 22 14 22 5 17 0 Z N" draw:text-areas="?f38 ?f40 ?f39 ?f41" draw:glue-points="?f26 ?f27 ?f28 ?f27 ?f29 ?f30 ?f31 ?f30 ?f31 ?f32 ?f29 ?f33 ?f34 ?f33 ?f34 ?f32 ?f35 ?f36 ?f35 ?f37 ?f26 ?f27"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draw:equation draw:name="f7" draw:formula="?f4 / 22"/><draw:equation draw:name="f8" draw:formula="0 + 8059 - 8042"/><draw:equation draw:name="f9" draw:formula="?f8 * ?f5 / 22"/><draw:equation draw:name="f10" draw:formula="4145 * ?f4 / 22"/><draw:equation draw:name="f11" draw:formula="0 + 8047 - 8042"/><draw:equation draw:name="f12" draw:formula="?f11 * ?f5 / 22"/><draw:equation draw:name="f13" draw:formula="0 + 8045 - 8042"/><draw:equation draw:name="f14" draw:formula="?f13 * ?f5 / 22"/><draw:equation draw:name="f15" draw:formula="4147 * ?f4 / 22"/><draw:equation draw:name="f16" draw:formula="0 + 8042 - 8042"/><draw:equation draw:name="f17" draw:formula="?f16 * ?f5 / 22"/><draw:equation draw:name="f18" draw:formula="4162 * ?f4 / 22"/><draw:equation draw:name="f19" draw:formula="4164 * ?f4 / 22"/><draw:equation draw:name="f20" draw:formula="0 + 8062 - 8042"/><draw:equation draw:name="f21" draw:formula="?f20 * ?f5 / 22"/><draw:equation draw:name="f22" draw:formula="0 + 8064 - 8042"/><draw:equation draw:name="f23" draw:formula="?f22 * ?f5 / 22"/><draw:equation draw:name="f24" draw:formula="4159 * ?f4 / 22"/><draw:equation draw:name="f25" draw:formula="4150 * ?f4 / 22"/><draw:equation draw:name="f26" draw:formula="?f9 / ?f6"/><draw:equation draw:name="f27" draw:formula="?f10 / ?f7"/><draw:equation draw:name="f28" draw:formula="?f12 / ?f6"/><draw:equation draw:name="f29" draw:formula="?f14 / ?f6"/><draw:equation draw:name="f30" draw:formula="?f15 / ?f7"/><draw:equation draw:name="f31" draw:formula="?f17 / ?f6"/><draw:equation draw:name="f32" draw:formula="?f18 / ?f7"/><draw:equation draw:name="f33" draw:formula="?f19 / ?f7"/><draw:equation draw:name="f34" draw:formula="?f21 / ?f6"/><draw:equation draw:name="f35" draw:formula="?f23 / ?f6"/><draw:equation draw:name="f36" draw:formula="?f24 / ?f7"/><draw:equation draw:name="f37" draw:formula="?f25 / ?f7"/><draw:equation draw:name="f38" draw:formula="0 / ?f6"/><draw:equation draw:name="f39" draw:formula="?f1 / ?f6"/><draw:equation draw:name="f40" draw:formula="0 / ?f7"/><draw:equation draw:name="f41" draw:formula="?f3 / ?f7"/></draw:enhanced-geometry></draw:custom-shape></draw:g><draw:g draw:z-index="251768832" draw:name="Group 321" draw:id="id384" draw:style-name="a384"><svg:title/><svg:desc/><draw:custom-shape svg:x="5.675in" svg:y="2.80694in" svg:width="0.06667in" svg:height="0.08681in" draw:z-index="0" draw:id="id382" draw:style-name="a382" draw:name="Freeform 323"><svg:title/><svg:desc/><draw:enhanced-geometry draw:type="non-primitive" svg:viewBox="0 0 96 125" draw:enhanced-path="M 55 0 L 2 0 2 2 0 2 0 120 2 122 5 122 5 124 43 124 62 120 70 117 74 112 78 110 17 110 17 14 82 14 77 9 70 7 62 2 55 0 Z N" draw:text-areas="?f66 ?f68 ?f67 ?f69" draw:glue-points="?f43 ?f44 ?f45 ?f44 ?f45 ?f46 ?f47 ?f46 ?f47 ?f48 ?f45 ?f49 ?f50 ?f49 ?f50 ?f51 ?f52 ?f51 ?f53 ?f48 ?f54 ?f55 ?f56 ?f57 ?f58 ?f59 ?f60 ?f59 ?f60 ?f61 ?f62 ?f61 ?f63 ?f64 ?f54 ?f65 ?f53 ?f46 ?f43 ?f44" draw:glue-point-leaving-directions="-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draw:equation draw:name="f7" draw:formula="?f4 / 125"/><draw:equation draw:name="f8" draw:formula="0 + 8227 - 8172"/><draw:equation draw:name="f9" draw:formula="?f8 * ?f5 / 96"/><draw:equation draw:name="f10" draw:formula="4042 * ?f4 / 125"/><draw:equation draw:name="f11" draw:formula="0 + 8174 - 8172"/><draw:equation draw:name="f12" draw:formula="?f11 * ?f5 / 96"/><draw:equation draw:name="f13" draw:formula="4044 * ?f4 / 125"/><draw:equation draw:name="f14" draw:formula="0 + 8172 - 8172"/><draw:equation draw:name="f15" draw:formula="?f14 * ?f5 / 96"/><draw:equation draw:name="f16" draw:formula="4162 * ?f4 / 125"/><draw:equation draw:name="f17" draw:formula="4164 * ?f4 / 125"/><draw:equation draw:name="f18" draw:formula="0 + 8177 - 8172"/><draw:equation draw:name="f19" draw:formula="?f18 * ?f5 / 96"/><draw:equation draw:name="f20" draw:formula="4166 * ?f4 / 125"/><draw:equation draw:name="f21" draw:formula="0 + 8215 - 8172"/><draw:equation draw:name="f22" draw:formula="?f21 * ?f5 / 96"/><draw:equation draw:name="f23" draw:formula="0 + 8234 - 8172"/><draw:equation draw:name="f24" draw:formula="?f23 * ?f5 / 96"/><draw:equation draw:name="f25" draw:formula="0 + 8242 - 8172"/><draw:equation draw:name="f26" draw:formula="?f25 * ?f5 / 96"/><draw:equation draw:name="f27" draw:formula="4159 * ?f4 / 125"/><draw:equation draw:name="f28" draw:formula="0 + 8246 - 8172"/><draw:equation draw:name="f29" draw:formula="?f28 * ?f5 / 96"/><draw:equation draw:name="f30" draw:formula="4154 * ?f4 / 125"/><draw:equation draw:name="f31" draw:formula="0 + 8250 - 8172"/><draw:equation draw:name="f32" draw:formula="?f31 * ?f5 / 96"/><draw:equation draw:name="f33" draw:formula="4152 * ?f4 / 125"/><draw:equation draw:name="f34" draw:formula="0 + 8189 - 8172"/><draw:equation draw:name="f35" draw:formula="?f34 * ?f5 / 96"/><draw:equation draw:name="f36" draw:formula="4056 * ?f4 / 125"/><draw:equation draw:name="f37" draw:formula="0 + 8254 - 8172"/><draw:equation draw:name="f38" draw:formula="?f37 * ?f5 / 96"/><draw:equation draw:name="f39" draw:formula="0 + 8249 - 8172"/><draw:equation draw:name="f40" draw:formula="?f39 * ?f5 / 96"/><draw:equation draw:name="f41" draw:formula="4051 * ?f4 / 125"/><draw:equation draw:name="f42" draw:formula="4049 * ?f4 / 125"/><draw:equation draw:name="f43" draw:formula="?f9 / ?f6"/><draw:equation draw:name="f44" draw:formula="?f10 / ?f7"/><draw:equation draw:name="f45" draw:formula="?f12 / ?f6"/><draw:equation draw:name="f46" draw:formula="?f13 / ?f7"/><draw:equation draw:name="f47" draw:formula="?f15 / ?f6"/><draw:equation draw:name="f48" draw:formula="?f16 / ?f7"/><draw:equation draw:name="f49" draw:formula="?f17 / ?f7"/><draw:equation draw:name="f50" draw:formula="?f19 / ?f6"/><draw:equation draw:name="f51" draw:formula="?f20 / ?f7"/><draw:equation draw:name="f52" draw:formula="?f22 / ?f6"/><draw:equation draw:name="f53" draw:formula="?f24 / ?f6"/><draw:equation draw:name="f54" draw:formula="?f26 / ?f6"/><draw:equation draw:name="f55" draw:formula="?f27 / ?f7"/><draw:equation draw:name="f56" draw:formula="?f29 / ?f6"/><draw:equation draw:name="f57" draw:formula="?f30 / ?f7"/><draw:equation draw:name="f58" draw:formula="?f32 / ?f6"/><draw:equation draw:name="f59" draw:formula="?f33 / ?f7"/><draw:equation draw:name="f60" draw:formula="?f35 / ?f6"/><draw:equation draw:name="f61" draw:formula="?f36 / ?f7"/><draw:equation draw:name="f62" draw:formula="?f38 / ?f6"/><draw:equation draw:name="f63" draw:formula="?f40 / ?f6"/><draw:equation draw:name="f64" draw:formula="?f41 / ?f7"/><draw:equation draw:name="f65" draw:formula="?f42 / ?f7"/><draw:equation draw:name="f66" draw:formula="0 / ?f6"/><draw:equation draw:name="f67" draw:formula="?f1 / ?f6"/><draw:equation draw:name="f68" draw:formula="0 / ?f7"/><draw:equation draw:name="f69" draw:formula="?f3 / ?f7"/></draw:enhanced-geometry></draw:custom-shape><draw:custom-shape svg:x="5.675in" svg:y="2.80694in" svg:width="0.06667in" svg:height="0.08681in" draw:z-index="0" draw:id="id383" draw:style-name="a383" draw:name="Freeform 322"><svg:title/><svg:desc/><draw:enhanced-geometry draw:type="non-primitive" svg:viewBox="0 0 96 125" draw:enhanced-path="M 82 14 L 50 14 55 16 62 19 67 21 70 26 74 31 77 36 77 40 79 48 79 76 77 81 74 88 70 98 65 100 60 105 55 105 50 108 43 110 78 110 96 79 96 40 91 26 86 21 82 14 Z N" draw:text-areas="?f92 ?f94 ?f93 ?f95" draw:glue-points="?f58 ?f59 ?f60 ?f59 ?f61 ?f62 ?f63 ?f64 ?f65 ?f66 ?f67 ?f68 ?f69 ?f70 ?f71 ?f72 ?f71 ?f73 ?f74 ?f75 ?f74 ?f76 ?f71 ?f77 ?f69 ?f78 ?f67 ?f79 ?f80 ?f81 ?f82 ?f83 ?f61 ?f83 ?f60 ?f84 ?f85 ?f86 ?f87 ?f86 ?f88 ?f89 ?f88 ?f73 ?f90 ?f68 ?f91 ?f66 ?f58 ?f59" draw:glue-point-leaving-directions="-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draw:equation draw:name="f7" draw:formula="?f4 / 125"/><draw:equation draw:name="f8" draw:formula="0 + 8254 - 8172"/><draw:equation draw:name="f9" draw:formula="?f8 * ?f5 / 96"/><draw:equation draw:name="f10" draw:formula="4056 * ?f4 / 125"/><draw:equation draw:name="f11" draw:formula="0 + 8222 - 8172"/><draw:equation draw:name="f12" draw:formula="?f11 * ?f5 / 96"/><draw:equation draw:name="f13" draw:formula="0 + 8227 - 8172"/><draw:equation draw:name="f14" draw:formula="?f13 * ?f5 / 96"/><draw:equation draw:name="f15" draw:formula="4058 * ?f4 / 125"/><draw:equation draw:name="f16" draw:formula="0 + 8234 - 8172"/><draw:equation draw:name="f17" draw:formula="?f16 * ?f5 / 96"/><draw:equation draw:name="f18" draw:formula="4061 * ?f4 / 125"/><draw:equation draw:name="f19" draw:formula="0 + 8239 - 8172"/><draw:equation draw:name="f20" draw:formula="?f19 * ?f5 / 96"/><draw:equation draw:name="f21" draw:formula="4063 * ?f4 / 125"/><draw:equation draw:name="f22" draw:formula="0 + 8242 - 8172"/><draw:equation draw:name="f23" draw:formula="?f22 * ?f5 / 96"/><draw:equation draw:name="f24" draw:formula="4068 * ?f4 / 125"/><draw:equation draw:name="f25" draw:formula="0 + 8246 - 8172"/><draw:equation draw:name="f26" draw:formula="?f25 * ?f5 / 96"/><draw:equation draw:name="f27" draw:formula="4073 * ?f4 / 125"/><draw:equation draw:name="f28" draw:formula="0 + 8249 - 8172"/><draw:equation draw:name="f29" draw:formula="?f28 * ?f5 / 96"/><draw:equation draw:name="f30" draw:formula="4078 * ?f4 / 125"/><draw:equation draw:name="f31" draw:formula="4082 * ?f4 / 125"/><draw:equation draw:name="f32" draw:formula="0 + 8251 - 8172"/><draw:equation draw:name="f33" draw:formula="?f32 * ?f5 / 96"/><draw:equation draw:name="f34" draw:formula="4090 * ?f4 / 125"/><draw:equation draw:name="f35" draw:formula="4118 * ?f4 / 125"/><draw:equation draw:name="f36" draw:formula="4123 * ?f4 / 125"/><draw:equation draw:name="f37" draw:formula="4130 * ?f4 / 125"/><draw:equation draw:name="f38" draw:formula="4140 * ?f4 / 125"/><draw:equation draw:name="f39" draw:formula="0 + 8237 - 8172"/><draw:equation draw:name="f40" draw:formula="?f39 * ?f5 / 96"/><draw:equation draw:name="f41" draw:formula="4142 * ?f4 / 125"/><draw:equation draw:name="f42" draw:formula="0 + 8232 - 8172"/><draw:equation draw:name="f43" draw:formula="?f42 * ?f5 / 96"/><draw:equation draw:name="f44" draw:formula="4147 * ?f4 / 125"/><draw:equation draw:name="f45" draw:formula="4150 * ?f4 / 125"/><draw:equation draw:name="f46" draw:formula="0 + 8215 - 8172"/><draw:equation draw:name="f47" draw:formula="?f46 * ?f5 / 96"/><draw:equation draw:name="f48" draw:formula="4152 * ?f4 / 125"/><draw:equation draw:name="f49" draw:formula="0 + 8250 - 8172"/><draw:equation draw:name="f50" draw:formula="?f49 * ?f5 / 96"/><draw:equation draw:name="f51" draw:formula="0 + 8268 - 8172"/><draw:equation draw:name="f52" draw:formula="?f51 * ?f5 / 96"/><draw:equation draw:name="f53" draw:formula="4121 * ?f4 / 125"/><draw:equation draw:name="f54" draw:formula="0 + 8263 - 8172"/><draw:equation draw:name="f55" draw:formula="?f54 * ?f5 / 96"/><draw:equation draw:name="f56" draw:formula="0 + 8258 - 8172"/><draw:equation draw:name="f57" draw:formula="?f56 * ?f5 / 96"/><draw:equation draw:name="f58" draw:formula="?f9 / ?f6"/><draw:equation draw:name="f59" draw:formula="?f10 / ?f7"/><draw:equation draw:name="f60" draw:formula="?f12 / ?f6"/><draw:equation draw:name="f61" draw:formula="?f14 / ?f6"/><draw:equation draw:name="f62" draw:formula="?f15 / ?f7"/><draw:equation draw:name="f63" draw:formula="?f17 / ?f6"/><draw:equation draw:name="f64" draw:formula="?f18 / ?f7"/><draw:equation draw:name="f65" draw:formula="?f20 / ?f6"/><draw:equation draw:name="f66" draw:formula="?f21 / ?f7"/><draw:equation draw:name="f67" draw:formula="?f23 / ?f6"/><draw:equation draw:name="f68" draw:formula="?f24 / ?f7"/><draw:equation draw:name="f69" draw:formula="?f26 / ?f6"/><draw:equation draw:name="f70" draw:formula="?f27 / ?f7"/><draw:equation draw:name="f71" draw:formula="?f29 / ?f6"/><draw:equation draw:name="f72" draw:formula="?f30 / ?f7"/><draw:equation draw:name="f73" draw:formula="?f31 / ?f7"/><draw:equation draw:name="f74" draw:formula="?f33 / ?f6"/><draw:equation draw:name="f75" draw:formula="?f34 / ?f7"/><draw:equation draw:name="f76" draw:formula="?f35 / ?f7"/><draw:equation draw:name="f77" draw:formula="?f36 / ?f7"/><draw:equation draw:name="f78" draw:formula="?f37 / ?f7"/><draw:equation draw:name="f79" draw:formula="?f38 / ?f7"/><draw:equation draw:name="f80" draw:formula="?f40 / ?f6"/><draw:equation draw:name="f81" draw:formula="?f41 / ?f7"/><draw:equation draw:name="f82" draw:formula="?f43 / ?f6"/><draw:equation draw:name="f83" draw:formula="?f44 / ?f7"/><draw:equation draw:name="f84" draw:formula="?f45 / ?f7"/><draw:equation draw:name="f85" draw:formula="?f47 / ?f6"/><draw:equation draw:name="f86" draw:formula="?f48 / ?f7"/><draw:equation draw:name="f87" draw:formula="?f50 / ?f6"/><draw:equation draw:name="f88" draw:formula="?f52 / ?f6"/><draw:equation draw:name="f89" draw:formula="?f53 / ?f7"/><draw:equation draw:name="f90" draw:formula="?f55 / ?f6"/><draw:equation draw:name="f91" draw:formula="?f57 / ?f6"/><draw:equation draw:name="f92" draw:formula="0 / ?f6"/><draw:equation draw:name="f93" draw:formula="?f1 / ?f6"/><draw:equation draw:name="f94" draw:formula="0 / ?f7"/><draw:equation draw:name="f95" draw:formula="?f3 / ?f7"/></draw:enhanced-geometry></draw:custom-shape></draw:g><draw:g draw:z-index="251769856" draw:name="Group 317" draw:id="id388" draw:style-name="a388"><svg:title/><svg:desc/><draw:custom-shape svg:x="5.75486in" svg:y="2.87847in" svg:width="0.01528in" svg:height="0.01528in" draw:z-index="0" draw:id="id385" draw:style-name="a385" draw:name="Freeform 320"><svg:title/><svg:desc/><draw:enhanced-geometry draw:type="non-primitive" svg:viewBox="0 0 22 22" draw:enhanced-path="M 17 19 L 5 19 7 21 15 21 17 19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draw:equation draw:name="f7" draw:formula="?f4 / 22"/><draw:equation draw:name="f8" draw:formula="0 + 8304 - 8287"/><draw:equation draw:name="f9" draw:formula="?f8 * ?f5 / 22"/><draw:equation draw:name="f10" draw:formula="4164 * ?f4 / 22"/><draw:equation draw:name="f11" draw:formula="0 + 8292 - 8287"/><draw:equation draw:name="f12" draw:formula="?f11 * ?f5 / 22"/><draw:equation draw:name="f13" draw:formula="0 + 8294 - 8287"/><draw:equation draw:name="f14" draw:formula="?f13 * ?f5 / 22"/><draw:equation draw:name="f15" draw:formula="4166 * ?f4 / 22"/><draw:equation draw:name="f16" draw:formula="0 + 8302 - 8287"/><draw:equation draw:name="f17" draw:formula="?f16 * ?f5 / 2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5.75486in" svg:y="2.87847in" svg:width="0.01528in" svg:height="0.01528in" draw:z-index="0" draw:id="id386" draw:style-name="a386" draw:name="Freeform 319"><svg:title/><svg:desc/><draw:enhanced-geometry draw:type="non-primitive" svg:viewBox="0 0 22 22" draw:enhanced-path="M 19 0 L 5 0 0 5 0 14 3 17 3 19 19 19 22 17 22 2 19 2 19 0 Z N" draw:text-areas="?f35 ?f37 ?f36 ?f38" draw:glue-points="?f24 ?f25 ?f26 ?f25 ?f27 ?f28 ?f27 ?f29 ?f30 ?f31 ?f30 ?f32 ?f24 ?f32 ?f33 ?f31 ?f33 ?f34 ?f24 ?f34 ?f24 ?f25"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draw:equation draw:name="f7" draw:formula="?f4 / 22"/><draw:equation draw:name="f8" draw:formula="0 + 8306 - 8287"/><draw:equation draw:name="f9" draw:formula="?f8 * ?f5 / 22"/><draw:equation draw:name="f10" draw:formula="4145 * ?f4 / 22"/><draw:equation draw:name="f11" draw:formula="0 + 8292 - 8287"/><draw:equation draw:name="f12" draw:formula="?f11 * ?f5 / 22"/><draw:equation draw:name="f13" draw:formula="0 + 8287 - 8287"/><draw:equation draw:name="f14" draw:formula="?f13 * ?f5 / 22"/><draw:equation draw:name="f15" draw:formula="4150 * ?f4 / 22"/><draw:equation draw:name="f16" draw:formula="4159 * ?f4 / 22"/><draw:equation draw:name="f17" draw:formula="0 + 8290 - 8287"/><draw:equation draw:name="f18" draw:formula="?f17 * ?f5 / 22"/><draw:equation draw:name="f19" draw:formula="4162 * ?f4 / 22"/><draw:equation draw:name="f20" draw:formula="4164 * ?f4 / 22"/><draw:equation draw:name="f21" draw:formula="0 + 8309 - 8287"/><draw:equation draw:name="f22" draw:formula="?f21 * ?f5 / 22"/><draw:equation draw:name="f23" draw:formula="4147 * ?f4 / 22"/><draw:equation draw:name="f24" draw:formula="?f9 / ?f6"/><draw:equation draw:name="f25" draw:formula="?f10 / ?f7"/><draw:equation draw:name="f26" draw:formula="?f12 / ?f6"/><draw:equation draw:name="f27" draw:formula="?f14 / ?f6"/><draw:equation draw:name="f28" draw:formula="?f15 / ?f7"/><draw:equation draw:name="f29" draw:formula="?f16 / ?f7"/><draw:equation draw:name="f30" draw:formula="?f18 / ?f6"/><draw:equation draw:name="f31" draw:formula="?f19 / ?f7"/><draw:equation draw:name="f32" draw:formula="?f20 / ?f7"/><draw:equation draw:name="f33" draw:formula="?f22 / ?f6"/><draw:equation draw:name="f34" draw:formula="?f23 / ?f7"/><draw:equation draw:name="f35" draw:formula="0 / ?f6"/><draw:equation draw:name="f36" draw:formula="?f1 / ?f6"/><draw:equation draw:name="f37" draw:formula="0 / ?f7"/><draw:equation draw:name="f38" draw:formula="?f3 / ?f7"/></draw:enhanced-geometry></draw:custom-shape><draw:frame draw:id="id387" draw:style-name="a387" draw:name="Picture 318" svg:x="5.84514in" svg:y="2.80347in" svg:width="0.84861in" svg:height="0.09167in" style:rel-width="scale" style:rel-height="scale"><draw:image xlink:href="media/image35.png" xlink:type="simple" xlink:show="embed" xlink:actuate="onLoad"/><svg:title/><svg:desc/></draw:frame></draw:g><draw:g draw:z-index="251770880" draw:name="Group 311" draw:id="id394" draw:style-name="a394"><svg:title/><svg:desc/><draw:custom-shape svg:x="6.76667in" svg:y="2.80694in" svg:width="0.06389in" svg:height="0.08681in" draw:z-index="0" draw:id="id389" draw:style-name="a389" draw:name="Freeform 316"><svg:title/><svg:desc/><draw:enhanced-geometry draw:type="non-primitive" svg:viewBox="0 0 92 125" draw:enhanced-path="M 14 122 L 2 122 5 124 12 124 14 122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draw:equation draw:name="f7" draw:formula="?f4 / 125"/><draw:equation draw:name="f8" draw:formula="0 + 9758 - 9744"/><draw:equation draw:name="f9" draw:formula="?f8 * ?f5 / 92"/><draw:equation draw:name="f10" draw:formula="4164 * ?f4 / 125"/><draw:equation draw:name="f11" draw:formula="0 + 9746 - 9744"/><draw:equation draw:name="f12" draw:formula="?f11 * ?f5 / 92"/><draw:equation draw:name="f13" draw:formula="0 + 9749 - 9744"/><draw:equation draw:name="f14" draw:formula="?f13 * ?f5 / 92"/><draw:equation draw:name="f15" draw:formula="4166 * ?f4 / 125"/><draw:equation draw:name="f16" draw:formula="0 + 9756 - 9744"/><draw:equation draw:name="f17" draw:formula="?f16 * ?f5 / 9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6.76667in" svg:y="2.80694in" svg:width="0.06389in" svg:height="0.08681in" draw:z-index="0" draw:id="id390" draw:style-name="a390" draw:name="Freeform 315"><svg:title/><svg:desc/><draw:enhanced-geometry draw:type="non-primitive" svg:viewBox="0 0 92 125" draw:enhanced-path="M 89 122 L 77 122 79 124 86 124 89 122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draw:equation draw:name="f7" draw:formula="?f4 / 125"/><draw:equation draw:name="f8" draw:formula="0 + 9833 - 9744"/><draw:equation draw:name="f9" draw:formula="?f8 * ?f5 / 92"/><draw:equation draw:name="f10" draw:formula="4164 * ?f4 / 125"/><draw:equation draw:name="f11" draw:formula="0 + 9821 - 9744"/><draw:equation draw:name="f12" draw:formula="?f11 * ?f5 / 92"/><draw:equation draw:name="f13" draw:formula="0 + 9823 - 9744"/><draw:equation draw:name="f14" draw:formula="?f13 * ?f5 / 92"/><draw:equation draw:name="f15" draw:formula="4166 * ?f4 / 125"/><draw:equation draw:name="f16" draw:formula="0 + 9830 - 9744"/><draw:equation draw:name="f17" draw:formula="?f16 * ?f5 / 9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6.76667in" svg:y="2.80694in" svg:width="0.06389in" svg:height="0.08681in" draw:z-index="0" draw:id="id391" draw:style-name="a391" draw:name="Freeform 314"><svg:title/><svg:desc/><draw:enhanced-geometry draw:type="non-primitive" svg:viewBox="0 0 92 125" draw:enhanced-path="M 17 0 L 0 0 0 122 17 122 17 67 91 67 91 52 17 52 17 0 Z N" draw:text-areas="?f25 ?f27 ?f26 ?f28" draw:glue-points="?f18 ?f19 ?f20 ?f19 ?f20 ?f21 ?f18 ?f21 ?f18 ?f22 ?f23 ?f22 ?f23 ?f24 ?f18 ?f24 ?f18 ?f19"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draw:equation draw:name="f7" draw:formula="?f4 / 125"/><draw:equation draw:name="f8" draw:formula="0 + 9761 - 9744"/><draw:equation draw:name="f9" draw:formula="?f8 * ?f5 / 92"/><draw:equation draw:name="f10" draw:formula="4042 * ?f4 / 125"/><draw:equation draw:name="f11" draw:formula="0 + 9744 - 9744"/><draw:equation draw:name="f12" draw:formula="?f11 * ?f5 / 92"/><draw:equation draw:name="f13" draw:formula="4164 * ?f4 / 125"/><draw:equation draw:name="f14" draw:formula="4109 * ?f4 / 125"/><draw:equation draw:name="f15" draw:formula="0 + 9835 - 9744"/><draw:equation draw:name="f16" draw:formula="?f15 * ?f5 / 92"/><draw:equation draw:name="f17" draw:formula="4094 * ?f4 / 125"/><draw:equation draw:name="f18" draw:formula="?f9 / ?f6"/><draw:equation draw:name="f19" draw:formula="?f10 / ?f7"/><draw:equation draw:name="f20" draw:formula="?f12 / ?f6"/><draw:equation draw:name="f21" draw:formula="?f13 / ?f7"/><draw:equation draw:name="f22" draw:formula="?f14 / ?f7"/><draw:equation draw:name="f23" draw:formula="?f16 / ?f6"/><draw:equation draw:name="f24" draw:formula="?f17 / ?f7"/><draw:equation draw:name="f25" draw:formula="0 / ?f6"/><draw:equation draw:name="f26" draw:formula="?f1 / ?f6"/><draw:equation draw:name="f27" draw:formula="0 / ?f7"/><draw:equation draw:name="f28" draw:formula="?f3 / ?f7"/></draw:enhanced-geometry></draw:custom-shape><draw:custom-shape svg:x="6.76667in" svg:y="2.80694in" svg:width="0.06389in" svg:height="0.08681in" draw:z-index="0" draw:id="id392" draw:style-name="a392" draw:name="Freeform 313"><svg:title/><svg:desc/><draw:enhanced-geometry draw:type="non-primitive" svg:viewBox="0 0 92 125" draw:enhanced-path="M 91 67 L 74 67 74 122 91 122 91 67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draw:equation draw:name="f7" draw:formula="?f4 / 125"/><draw:equation draw:name="f8" draw:formula="0 + 9835 - 9744"/><draw:equation draw:name="f9" draw:formula="?f8 * ?f5 / 92"/><draw:equation draw:name="f10" draw:formula="4109 * ?f4 / 125"/><draw:equation draw:name="f11" draw:formula="0 + 9818 - 9744"/><draw:equation draw:name="f12" draw:formula="?f11 * ?f5 / 92"/><draw:equation draw:name="f13" draw:formula="4164 * ?f4 / 12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6.76667in" svg:y="2.80694in" svg:width="0.06389in" svg:height="0.08681in" draw:z-index="0" draw:id="id393" draw:style-name="a393" draw:name="Freeform 312"><svg:title/><svg:desc/><draw:enhanced-geometry draw:type="non-primitive" svg:viewBox="0 0 92 125" draw:enhanced-path="M 91 0 L 74 0 74 52 91 52 91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2"/><draw:equation draw:name="f7" draw:formula="?f4 / 125"/><draw:equation draw:name="f8" draw:formula="0 + 9835 - 9744"/><draw:equation draw:name="f9" draw:formula="?f8 * ?f5 / 92"/><draw:equation draw:name="f10" draw:formula="4042 * ?f4 / 125"/><draw:equation draw:name="f11" draw:formula="0 + 9818 - 9744"/><draw:equation draw:name="f12" draw:formula="?f11 * ?f5 / 92"/><draw:equation draw:name="f13" draw:formula="4094 * ?f4 / 12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draw:g draw:z-index="251771904" draw:name="Group 306" draw:id="id399" draw:style-name="a399"><svg:title/><svg:desc/><draw:custom-shape svg:x="6.85139in" svg:y="2.82847in" svg:width="0.05208in" svg:height="0.06667in" draw:z-index="0" draw:id="id395" draw:style-name="a395" draw:name="Freeform 310"><svg:title/><svg:desc/><draw:enhanced-geometry draw:type="non-primitive" svg:viewBox="0 0 75 96" draw:enhanced-path="M 17 0 L 0 0 0 72 5 81 10 86 12 91 15 91 24 96 34 96 48 89 56 81 32 81 29 79 27 79 24 77 22 77 22 74 17 69 17 0 Z N" draw:text-areas="?f72 ?f74 ?f73 ?f75" draw:glue-points="?f47 ?f48 ?f49 ?f48 ?f49 ?f50 ?f51 ?f52 ?f53 ?f54 ?f55 ?f56 ?f57 ?f56 ?f58 ?f59 ?f60 ?f59 ?f61 ?f62 ?f63 ?f52 ?f64 ?f52 ?f65 ?f66 ?f67 ?f66 ?f58 ?f68 ?f69 ?f68 ?f69 ?f70 ?f47 ?f71 ?f47 ?f48"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draw:equation draw:name="f7" draw:formula="?f4 / 96"/><draw:equation draw:name="f8" draw:formula="0 + 9883 - 9866"/><draw:equation draw:name="f9" draw:formula="?f8 * ?f5 / 75"/><draw:equation draw:name="f10" draw:formula="4073 * ?f4 / 96"/><draw:equation draw:name="f11" draw:formula="0 + 9866 - 9866"/><draw:equation draw:name="f12" draw:formula="?f11 * ?f5 / 75"/><draw:equation draw:name="f13" draw:formula="4145 * ?f4 / 96"/><draw:equation draw:name="f14" draw:formula="0 + 9871 - 9866"/><draw:equation draw:name="f15" draw:formula="?f14 * ?f5 / 75"/><draw:equation draw:name="f16" draw:formula="4154 * ?f4 / 96"/><draw:equation draw:name="f17" draw:formula="0 + 9876 - 9866"/><draw:equation draw:name="f18" draw:formula="?f17 * ?f5 / 75"/><draw:equation draw:name="f19" draw:formula="4159 * ?f4 / 96"/><draw:equation draw:name="f20" draw:formula="0 + 9878 - 9866"/><draw:equation draw:name="f21" draw:formula="?f20 * ?f5 / 75"/><draw:equation draw:name="f22" draw:formula="4164 * ?f4 / 96"/><draw:equation draw:name="f23" draw:formula="0 + 9881 - 9866"/><draw:equation draw:name="f24" draw:formula="?f23 * ?f5 / 75"/><draw:equation draw:name="f25" draw:formula="0 + 9890 - 9866"/><draw:equation draw:name="f26" draw:formula="?f25 * ?f5 / 75"/><draw:equation draw:name="f27" draw:formula="4169 * ?f4 / 96"/><draw:equation draw:name="f28" draw:formula="0 + 9900 - 9866"/><draw:equation draw:name="f29" draw:formula="?f28 * ?f5 / 75"/><draw:equation draw:name="f30" draw:formula="0 + 9914 - 9866"/><draw:equation draw:name="f31" draw:formula="?f30 * ?f5 / 75"/><draw:equation draw:name="f32" draw:formula="4162 * ?f4 / 96"/><draw:equation draw:name="f33" draw:formula="0 + 9922 - 9866"/><draw:equation draw:name="f34" draw:formula="?f33 * ?f5 / 75"/><draw:equation draw:name="f35" draw:formula="0 + 9898 - 9866"/><draw:equation draw:name="f36" draw:formula="?f35 * ?f5 / 75"/><draw:equation draw:name="f37" draw:formula="0 + 9895 - 9866"/><draw:equation draw:name="f38" draw:formula="?f37 * ?f5 / 75"/><draw:equation draw:name="f39" draw:formula="4152 * ?f4 / 96"/><draw:equation draw:name="f40" draw:formula="0 + 9893 - 9866"/><draw:equation draw:name="f41" draw:formula="?f40 * ?f5 / 75"/><draw:equation draw:name="f42" draw:formula="4150 * ?f4 / 96"/><draw:equation draw:name="f43" draw:formula="0 + 9888 - 9866"/><draw:equation draw:name="f44" draw:formula="?f43 * ?f5 / 75"/><draw:equation draw:name="f45" draw:formula="4147 * ?f4 / 96"/><draw:equation draw:name="f46" draw:formula="4142 * ?f4 / 96"/><draw:equation draw:name="f47" draw:formula="?f9 / ?f6"/><draw:equation draw:name="f48" draw:formula="?f10 / ?f7"/><draw:equation draw:name="f49" draw:formula="?f12 / ?f6"/><draw:equation draw:name="f50" draw:formula="?f13 / ?f7"/><draw:equation draw:name="f51" draw:formula="?f15 / ?f6"/><draw:equation draw:name="f52" draw:formula="?f16 / ?f7"/><draw:equation draw:name="f53" draw:formula="?f18 / ?f6"/><draw:equation draw:name="f54" draw:formula="?f19 / ?f7"/><draw:equation draw:name="f55" draw:formula="?f21 / ?f6"/><draw:equation draw:name="f56" draw:formula="?f22 / ?f7"/><draw:equation draw:name="f57" draw:formula="?f24 / ?f6"/><draw:equation draw:name="f58" draw:formula="?f26 / ?f6"/><draw:equation draw:name="f59" draw:formula="?f27 / ?f7"/><draw:equation draw:name="f60" draw:formula="?f29 / ?f6"/><draw:equation draw:name="f61" draw:formula="?f31 / ?f6"/><draw:equation draw:name="f62" draw:formula="?f32 / ?f7"/><draw:equation draw:name="f63" draw:formula="?f34 / ?f6"/><draw:equation draw:name="f64" draw:formula="?f36 / ?f6"/><draw:equation draw:name="f65" draw:formula="?f38 / ?f6"/><draw:equation draw:name="f66" draw:formula="?f39 / ?f7"/><draw:equation draw:name="f67" draw:formula="?f41 / ?f6"/><draw:equation draw:name="f68" draw:formula="?f42 / ?f7"/><draw:equation draw:name="f69" draw:formula="?f44 / ?f6"/><draw:equation draw:name="f70" draw:formula="?f45 / ?f7"/><draw:equation draw:name="f71" draw:formula="?f46 / ?f7"/><draw:equation draw:name="f72" draw:formula="0 / ?f6"/><draw:equation draw:name="f73" draw:formula="?f1 / ?f6"/><draw:equation draw:name="f74" draw:formula="0 / ?f7"/><draw:equation draw:name="f75" draw:formula="?f3 / ?f7"/></draw:enhanced-geometry></draw:custom-shape><draw:custom-shape svg:x="6.85139in" svg:y="2.82847in" svg:width="0.05208in" svg:height="0.06667in" draw:z-index="0" draw:id="id396" draw:style-name="a396" draw:name="Freeform 309"><svg:title/><svg:desc/><draw:enhanced-geometry draw:type="non-primitive" svg:viewBox="0 0 75 96" draw:enhanced-path="M 70 91 L 63 91 63 93 70 93 70 9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draw:equation draw:name="f7" draw:formula="?f4 / 96"/><draw:equation draw:name="f8" draw:formula="0 + 9936 - 9866"/><draw:equation draw:name="f9" draw:formula="?f8 * ?f5 / 75"/><draw:equation draw:name="f10" draw:formula="4164 * ?f4 / 96"/><draw:equation draw:name="f11" draw:formula="0 + 9929 - 9866"/><draw:equation draw:name="f12" draw:formula="?f11 * ?f5 / 75"/><draw:equation draw:name="f13" draw:formula="4166 * ?f4 / 96"/><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6.85139in" svg:y="2.82847in" svg:width="0.05208in" svg:height="0.06667in" draw:z-index="0" draw:id="id397" draw:style-name="a397" draw:name="Freeform 308"><svg:title/><svg:desc/><draw:enhanced-geometry draw:type="non-primitive" svg:viewBox="0 0 75 96" draw:enhanced-path="M 75 79 L 58 79 58 91 75 91 75 7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draw:equation draw:name="f7" draw:formula="?f4 / 96"/><draw:equation draw:name="f8" draw:formula="0 + 9941 - 9866"/><draw:equation draw:name="f9" draw:formula="?f8 * ?f5 / 75"/><draw:equation draw:name="f10" draw:formula="4152 * ?f4 / 96"/><draw:equation draw:name="f11" draw:formula="0 + 9924 - 9866"/><draw:equation draw:name="f12" draw:formula="?f11 * ?f5 / 75"/><draw:equation draw:name="f13" draw:formula="4164 * ?f4 / 96"/><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6.85139in" svg:y="2.82847in" svg:width="0.05208in" svg:height="0.06667in" draw:z-index="0" draw:id="id398" draw:style-name="a398" draw:name="Freeform 307"><svg:title/><svg:desc/><draw:enhanced-geometry draw:type="non-primitive" svg:viewBox="0 0 75 96" draw:enhanced-path="M 75 0 L 58 0 58 62 53 69 46 77 41 79 39 81 56 81 58 79 75 79 75 0 Z N" draw:text-areas="?f41 ?f43 ?f42 ?f44" draw:glue-points="?f28 ?f29 ?f30 ?f29 ?f30 ?f31 ?f32 ?f33 ?f34 ?f35 ?f36 ?f37 ?f38 ?f39 ?f40 ?f39 ?f30 ?f37 ?f28 ?f37 ?f28 ?f2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5"/><draw:equation draw:name="f7" draw:formula="?f4 / 96"/><draw:equation draw:name="f8" draw:formula="0 + 9941 - 9866"/><draw:equation draw:name="f9" draw:formula="?f8 * ?f5 / 75"/><draw:equation draw:name="f10" draw:formula="4073 * ?f4 / 96"/><draw:equation draw:name="f11" draw:formula="0 + 9924 - 9866"/><draw:equation draw:name="f12" draw:formula="?f11 * ?f5 / 75"/><draw:equation draw:name="f13" draw:formula="4135 * ?f4 / 96"/><draw:equation draw:name="f14" draw:formula="0 + 9919 - 9866"/><draw:equation draw:name="f15" draw:formula="?f14 * ?f5 / 75"/><draw:equation draw:name="f16" draw:formula="4142 * ?f4 / 96"/><draw:equation draw:name="f17" draw:formula="0 + 9912 - 9866"/><draw:equation draw:name="f18" draw:formula="?f17 * ?f5 / 75"/><draw:equation draw:name="f19" draw:formula="4150 * ?f4 / 96"/><draw:equation draw:name="f20" draw:formula="0 + 9907 - 9866"/><draw:equation draw:name="f21" draw:formula="?f20 * ?f5 / 75"/><draw:equation draw:name="f22" draw:formula="4152 * ?f4 / 96"/><draw:equation draw:name="f23" draw:formula="0 + 9905 - 9866"/><draw:equation draw:name="f24" draw:formula="?f23 * ?f5 / 75"/><draw:equation draw:name="f25" draw:formula="4154 * ?f4 / 96"/><draw:equation draw:name="f26" draw:formula="0 + 9922 - 9866"/><draw:equation draw:name="f27" draw:formula="?f26 * ?f5 / 75"/><draw:equation draw:name="f28" draw:formula="?f9 / ?f6"/><draw:equation draw:name="f29" draw:formula="?f10 / ?f7"/><draw:equation draw:name="f30" draw:formula="?f12 / ?f6"/><draw:equation draw:name="f31" draw:formula="?f13 / ?f7"/><draw:equation draw:name="f32" draw:formula="?f15 / ?f6"/><draw:equation draw:name="f33" draw:formula="?f16 / ?f7"/><draw:equation draw:name="f34" draw:formula="?f18 / ?f6"/><draw:equation draw:name="f35" draw:formula="?f19 / ?f7"/><draw:equation draw:name="f36" draw:formula="?f21 / ?f6"/><draw:equation draw:name="f37" draw:formula="?f22 / ?f7"/><draw:equation draw:name="f38" draw:formula="?f24 / ?f6"/><draw:equation draw:name="f39" draw:formula="?f25 / ?f7"/><draw:equation draw:name="f40" draw:formula="?f27 / ?f6"/><draw:equation draw:name="f41" draw:formula="0 / ?f6"/><draw:equation draw:name="f42" draw:formula="?f1 / ?f6"/><draw:equation draw:name="f43" draw:formula="0 / ?f7"/><draw:equation draw:name="f44" draw:formula="?f3 / ?f7"/></draw:enhanced-geometry></draw:custom-shape></draw:g><draw:g draw:z-index="251772928" draw:name="Group 302" draw:id="id403" draw:style-name="a403"><svg:title/><svg:desc/><draw:custom-shape svg:x="6.91806in" svg:y="2.82639in" svg:width="0.05694in" svg:height="0.06875in" draw:z-index="0" draw:id="id400" draw:style-name="a400" draw:name="Freeform 305"><svg:title/><svg:desc/><draw:enhanced-geometry draw:type="non-primitive" svg:viewBox="0 0 82 99" draw:enhanced-path="M 56 0 L 32 0 17 8 12 12 10 17 5 22 5 29 3 34 0 41 0 58 3 65 3 70 5 77 8 82 12 87 17 89 20 92 27 94 32 96 39 99 48 99 53 96 63 96 65 94 72 94 72 92 75 92 77 89 77 87 41 87 36 84 34 84 29 82 22 75 20 70 20 63 17 58 17 53 77 53 80 51 82 51 82 41 17 41 17 36 20 34 20 29 22 27 22 22 29 15 32 15 34 12 72 12 70 8 56 0 Z N" draw:text-areas="?f143 ?f145 ?f144 ?f146" draw:glue-points="?f89 ?f90 ?f91 ?f90 ?f92 ?f93 ?f94 ?f95 ?f96 ?f97 ?f98 ?f99 ?f98 ?f100 ?f101 ?f102 ?f103 ?f104 ?f103 ?f105 ?f101 ?f106 ?f101 ?f107 ?f98 ?f108 ?f109 ?f110 ?f94 ?f111 ?f92 ?f112 ?f113 ?f114 ?f115 ?f116 ?f91 ?f117 ?f118 ?f119 ?f120 ?f119 ?f121 ?f117 ?f122 ?f117 ?f123 ?f116 ?f124 ?f116 ?f124 ?f114 ?f125 ?f114 ?f126 ?f112 ?f126 ?f111 ?f127 ?f111 ?f128 ?f129 ?f130 ?f129 ?f131 ?f110 ?f132 ?f133 ?f113 ?f107 ?f113 ?f134 ?f92 ?f105 ?f92 ?f135 ?f126 ?f135 ?f136 ?f137 ?f138 ?f137 ?f138 ?f104 ?f92 ?f104 ?f92 ?f139 ?f113 ?f102 ?f113 ?f100 ?f132 ?f140 ?f132 ?f99 ?f131 ?f141 ?f91 ?f141 ?f130 ?f95 ?f124 ?f95 ?f142 ?f93 ?f89 ?f90" draw:glue-point-leaving-directions="-90, -90, -90, -90, -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10018 - 9962"/><draw:equation draw:name="f9" draw:formula="?f8 * ?f5 / 82"/><draw:equation draw:name="f10" draw:formula="4070 * ?f4 / 99"/><draw:equation draw:name="f11" draw:formula="0 + 9994 - 9962"/><draw:equation draw:name="f12" draw:formula="?f11 * ?f5 / 82"/><draw:equation draw:name="f13" draw:formula="0 + 9979 - 9962"/><draw:equation draw:name="f14" draw:formula="?f13 * ?f5 / 82"/><draw:equation draw:name="f15" draw:formula="4078 * ?f4 / 99"/><draw:equation draw:name="f16" draw:formula="0 + 9974 - 9962"/><draw:equation draw:name="f17" draw:formula="?f16 * ?f5 / 82"/><draw:equation draw:name="f18" draw:formula="4082 * ?f4 / 99"/><draw:equation draw:name="f19" draw:formula="0 + 9972 - 9962"/><draw:equation draw:name="f20" draw:formula="?f19 * ?f5 / 82"/><draw:equation draw:name="f21" draw:formula="4087 * ?f4 / 99"/><draw:equation draw:name="f22" draw:formula="0 + 9967 - 9962"/><draw:equation draw:name="f23" draw:formula="?f22 * ?f5 / 82"/><draw:equation draw:name="f24" draw:formula="4092 * ?f4 / 99"/><draw:equation draw:name="f25" draw:formula="4099 * ?f4 / 99"/><draw:equation draw:name="f26" draw:formula="0 + 9965 - 9962"/><draw:equation draw:name="f27" draw:formula="?f26 * ?f5 / 82"/><draw:equation draw:name="f28" draw:formula="4104 * ?f4 / 99"/><draw:equation draw:name="f29" draw:formula="0 + 9962 - 9962"/><draw:equation draw:name="f30" draw:formula="?f29 * ?f5 / 82"/><draw:equation draw:name="f31" draw:formula="4111 * ?f4 / 99"/><draw:equation draw:name="f32" draw:formula="4128 * ?f4 / 99"/><draw:equation draw:name="f33" draw:formula="4135 * ?f4 / 99"/><draw:equation draw:name="f34" draw:formula="4140 * ?f4 / 99"/><draw:equation draw:name="f35" draw:formula="4147 * ?f4 / 99"/><draw:equation draw:name="f36" draw:formula="0 + 9970 - 9962"/><draw:equation draw:name="f37" draw:formula="?f36 * ?f5 / 82"/><draw:equation draw:name="f38" draw:formula="4152 * ?f4 / 99"/><draw:equation draw:name="f39" draw:formula="4157 * ?f4 / 99"/><draw:equation draw:name="f40" draw:formula="4159 * ?f4 / 99"/><draw:equation draw:name="f41" draw:formula="0 + 9982 - 9962"/><draw:equation draw:name="f42" draw:formula="?f41 * ?f5 / 82"/><draw:equation draw:name="f43" draw:formula="4162 * ?f4 / 99"/><draw:equation draw:name="f44" draw:formula="0 + 9989 - 9962"/><draw:equation draw:name="f45" draw:formula="?f44 * ?f5 / 82"/><draw:equation draw:name="f46" draw:formula="4164 * ?f4 / 99"/><draw:equation draw:name="f47" draw:formula="4166 * ?f4 / 99"/><draw:equation draw:name="f48" draw:formula="0 + 10001 - 9962"/><draw:equation draw:name="f49" draw:formula="?f48 * ?f5 / 82"/><draw:equation draw:name="f50" draw:formula="4169 * ?f4 / 99"/><draw:equation draw:name="f51" draw:formula="0 + 10010 - 9962"/><draw:equation draw:name="f52" draw:formula="?f51 * ?f5 / 82"/><draw:equation draw:name="f53" draw:formula="0 + 10015 - 9962"/><draw:equation draw:name="f54" draw:formula="?f53 * ?f5 / 82"/><draw:equation draw:name="f55" draw:formula="0 + 10025 - 9962"/><draw:equation draw:name="f56" draw:formula="?f55 * ?f5 / 82"/><draw:equation draw:name="f57" draw:formula="0 + 10027 - 9962"/><draw:equation draw:name="f58" draw:formula="?f57 * ?f5 / 82"/><draw:equation draw:name="f59" draw:formula="0 + 10034 - 9962"/><draw:equation draw:name="f60" draw:formula="?f59 * ?f5 / 82"/><draw:equation draw:name="f61" draw:formula="0 + 10037 - 9962"/><draw:equation draw:name="f62" draw:formula="?f61 * ?f5 / 82"/><draw:equation draw:name="f63" draw:formula="0 + 10039 - 9962"/><draw:equation draw:name="f64" draw:formula="?f63 * ?f5 / 82"/><draw:equation draw:name="f65" draw:formula="0 + 10003 - 9962"/><draw:equation draw:name="f66" draw:formula="?f65 * ?f5 / 82"/><draw:equation draw:name="f67" draw:formula="0 + 9998 - 9962"/><draw:equation draw:name="f68" draw:formula="?f67 * ?f5 / 82"/><draw:equation draw:name="f69" draw:formula="4154 * ?f4 / 99"/><draw:equation draw:name="f70" draw:formula="0 + 9996 - 9962"/><draw:equation draw:name="f71" draw:formula="?f70 * ?f5 / 82"/><draw:equation draw:name="f72" draw:formula="0 + 9991 - 9962"/><draw:equation draw:name="f73" draw:formula="?f72 * ?f5 / 82"/><draw:equation draw:name="f74" draw:formula="0 + 9984 - 9962"/><draw:equation draw:name="f75" draw:formula="?f74 * ?f5 / 82"/><draw:equation draw:name="f76" draw:formula="4145 * ?f4 / 99"/><draw:equation draw:name="f77" draw:formula="4133 * ?f4 / 99"/><draw:equation draw:name="f78" draw:formula="4123 * ?f4 / 99"/><draw:equation draw:name="f79" draw:formula="0 + 10042 - 9962"/><draw:equation draw:name="f80" draw:formula="?f79 * ?f5 / 82"/><draw:equation draw:name="f81" draw:formula="4121 * ?f4 / 99"/><draw:equation draw:name="f82" draw:formula="0 + 10044 - 9962"/><draw:equation draw:name="f83" draw:formula="?f82 * ?f5 / 82"/><draw:equation draw:name="f84" draw:formula="4106 * ?f4 / 99"/><draw:equation draw:name="f85" draw:formula="4097 * ?f4 / 99"/><draw:equation draw:name="f86" draw:formula="4085 * ?f4 / 99"/><draw:equation draw:name="f87" draw:formula="0 + 10032 - 9962"/><draw:equation draw:name="f88" draw:formula="?f87 * ?f5 / 82"/><draw:equation draw:name="f89" draw:formula="?f9 / ?f6"/><draw:equation draw:name="f90" draw:formula="?f10 / ?f7"/><draw:equation draw:name="f91" draw:formula="?f12 / ?f6"/><draw:equation draw:name="f92" draw:formula="?f14 / ?f6"/><draw:equation draw:name="f93" draw:formula="?f15 / ?f7"/><draw:equation draw:name="f94" draw:formula="?f17 / ?f6"/><draw:equation draw:name="f95" draw:formula="?f18 / ?f7"/><draw:equation draw:name="f96" draw:formula="?f20 / ?f6"/><draw:equation draw:name="f97" draw:formula="?f21 / ?f7"/><draw:equation draw:name="f98" draw:formula="?f23 / ?f6"/><draw:equation draw:name="f99" draw:formula="?f24 / ?f7"/><draw:equation draw:name="f100" draw:formula="?f25 / ?f7"/><draw:equation draw:name="f101" draw:formula="?f27 / ?f6"/><draw:equation draw:name="f102" draw:formula="?f28 / ?f7"/><draw:equation draw:name="f103" draw:formula="?f30 / ?f6"/><draw:equation draw:name="f104" draw:formula="?f31 / ?f7"/><draw:equation draw:name="f105" draw:formula="?f32 / ?f7"/><draw:equation draw:name="f106" draw:formula="?f33 / ?f7"/><draw:equation draw:name="f107" draw:formula="?f34 / ?f7"/><draw:equation draw:name="f108" draw:formula="?f35 / ?f7"/><draw:equation draw:name="f109" draw:formula="?f37 / ?f6"/><draw:equation draw:name="f110" draw:formula="?f38 / ?f7"/><draw:equation draw:name="f111" draw:formula="?f39 / ?f7"/><draw:equation draw:name="f112" draw:formula="?f40 / ?f7"/><draw:equation draw:name="f113" draw:formula="?f42 / ?f6"/><draw:equation draw:name="f114" draw:formula="?f43 / ?f7"/><draw:equation draw:name="f115" draw:formula="?f45 / ?f6"/><draw:equation draw:name="f116" draw:formula="?f46 / ?f7"/><draw:equation draw:name="f117" draw:formula="?f47 / ?f7"/><draw:equation draw:name="f118" draw:formula="?f49 / ?f6"/><draw:equation draw:name="f119" draw:formula="?f50 / ?f7"/><draw:equation draw:name="f120" draw:formula="?f52 / ?f6"/><draw:equation draw:name="f121" draw:formula="?f54 / ?f6"/><draw:equation draw:name="f122" draw:formula="?f56 / ?f6"/><draw:equation draw:name="f123" draw:formula="?f58 / ?f6"/><draw:equation draw:name="f124" draw:formula="?f60 / ?f6"/><draw:equation draw:name="f125" draw:formula="?f62 / ?f6"/><draw:equation draw:name="f126" draw:formula="?f64 / ?f6"/><draw:equation draw:name="f127" draw:formula="?f66 / ?f6"/><draw:equation draw:name="f128" draw:formula="?f68 / ?f6"/><draw:equation draw:name="f129" draw:formula="?f69 / ?f7"/><draw:equation draw:name="f130" draw:formula="?f71 / ?f6"/><draw:equation draw:name="f131" draw:formula="?f73 / ?f6"/><draw:equation draw:name="f132" draw:formula="?f75 / ?f6"/><draw:equation draw:name="f133" draw:formula="?f76 / ?f7"/><draw:equation draw:name="f134" draw:formula="?f77 / ?f7"/><draw:equation draw:name="f135" draw:formula="?f78 / ?f7"/><draw:equation draw:name="f136" draw:formula="?f80 / ?f6"/><draw:equation draw:name="f137" draw:formula="?f81 / ?f7"/><draw:equation draw:name="f138" draw:formula="?f83 / ?f6"/><draw:equation draw:name="f139" draw:formula="?f84 / ?f7"/><draw:equation draw:name="f140" draw:formula="?f85 / ?f7"/><draw:equation draw:name="f141" draw:formula="?f86 / ?f7"/><draw:equation draw:name="f142" draw:formula="?f88 / ?f6"/><draw:equation draw:name="f143" draw:formula="0 / ?f6"/><draw:equation draw:name="f144" draw:formula="?f1 / ?f6"/><draw:equation draw:name="f145" draw:formula="0 / ?f7"/><draw:equation draw:name="f146" draw:formula="?f3 / ?f7"/></draw:enhanced-geometry></draw:custom-shape><draw:custom-shape svg:x="6.91806in" svg:y="2.82639in" svg:width="0.05694in" svg:height="0.06875in" draw:z-index="0" draw:id="id401" draw:style-name="a401" draw:name="Freeform 304"><svg:title/><svg:desc/><draw:enhanced-geometry draw:type="non-primitive" svg:viewBox="0 0 82 99" draw:enhanced-path="M 77 80 L 70 80 68 82 65 82 63 84 53 84 51 87 77 87 77 80 Z N" draw:text-areas="?f37 ?f39 ?f38 ?f40" draw:glue-points="?f26 ?f27 ?f28 ?f27 ?f29 ?f30 ?f31 ?f30 ?f32 ?f33 ?f34 ?f33 ?f35 ?f36 ?f26 ?f36 ?f26 ?f27"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10039 - 9962"/><draw:equation draw:name="f9" draw:formula="?f8 * ?f5 / 82"/><draw:equation draw:name="f10" draw:formula="4150 * ?f4 / 99"/><draw:equation draw:name="f11" draw:formula="0 + 10032 - 9962"/><draw:equation draw:name="f12" draw:formula="?f11 * ?f5 / 82"/><draw:equation draw:name="f13" draw:formula="0 + 10030 - 9962"/><draw:equation draw:name="f14" draw:formula="?f13 * ?f5 / 82"/><draw:equation draw:name="f15" draw:formula="4152 * ?f4 / 99"/><draw:equation draw:name="f16" draw:formula="0 + 10027 - 9962"/><draw:equation draw:name="f17" draw:formula="?f16 * ?f5 / 82"/><draw:equation draw:name="f18" draw:formula="0 + 10025 - 9962"/><draw:equation draw:name="f19" draw:formula="?f18 * ?f5 / 82"/><draw:equation draw:name="f20" draw:formula="4154 * ?f4 / 99"/><draw:equation draw:name="f21" draw:formula="0 + 10015 - 9962"/><draw:equation draw:name="f22" draw:formula="?f21 * ?f5 / 82"/><draw:equation draw:name="f23" draw:formula="0 + 10013 - 9962"/><draw:equation draw:name="f24" draw:formula="?f23 * ?f5 / 82"/><draw:equation draw:name="f25" draw:formula="4157 * ?f4 / 99"/><draw:equation draw:name="f26" draw:formula="?f9 / ?f6"/><draw:equation draw:name="f27" draw:formula="?f10 / ?f7"/><draw:equation draw:name="f28" draw:formula="?f12 / ?f6"/><draw:equation draw:name="f29" draw:formula="?f14 / ?f6"/><draw:equation draw:name="f30" draw:formula="?f15 / ?f7"/><draw:equation draw:name="f31" draw:formula="?f17 / ?f6"/><draw:equation draw:name="f32" draw:formula="?f19 / ?f6"/><draw:equation draw:name="f33" draw:formula="?f20 / ?f7"/><draw:equation draw:name="f34" draw:formula="?f22 / ?f6"/><draw:equation draw:name="f35" draw:formula="?f24 / ?f6"/><draw:equation draw:name="f36" draw:formula="?f25 / ?f7"/><draw:equation draw:name="f37" draw:formula="0 / ?f6"/><draw:equation draw:name="f38" draw:formula="?f1 / ?f6"/><draw:equation draw:name="f39" draw:formula="0 / ?f7"/><draw:equation draw:name="f40" draw:formula="?f3 / ?f7"/></draw:enhanced-geometry></draw:custom-shape><draw:custom-shape svg:x="6.91806in" svg:y="2.82639in" svg:width="0.05694in" svg:height="0.06875in" draw:z-index="0" draw:id="id402" draw:style-name="a402" draw:name="Freeform 303"><svg:title/><svg:desc/><draw:enhanced-geometry draw:type="non-primitive" svg:viewBox="0 0 82 99" draw:enhanced-path="M 72 12 L 51 12 56 15 65 24 65 41 82 41 82 32 80 24 80 20 77 15 72 12 Z N" draw:text-areas="?f41 ?f43 ?f42 ?f44" draw:glue-points="?f28 ?f29 ?f30 ?f29 ?f31 ?f32 ?f33 ?f34 ?f33 ?f35 ?f36 ?f35 ?f36 ?f37 ?f38 ?f34 ?f38 ?f39 ?f40 ?f32 ?f28 ?f2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10034 - 9962"/><draw:equation draw:name="f9" draw:formula="?f8 * ?f5 / 82"/><draw:equation draw:name="f10" draw:formula="4082 * ?f4 / 99"/><draw:equation draw:name="f11" draw:formula="0 + 10013 - 9962"/><draw:equation draw:name="f12" draw:formula="?f11 * ?f5 / 82"/><draw:equation draw:name="f13" draw:formula="0 + 10018 - 9962"/><draw:equation draw:name="f14" draw:formula="?f13 * ?f5 / 82"/><draw:equation draw:name="f15" draw:formula="4085 * ?f4 / 99"/><draw:equation draw:name="f16" draw:formula="0 + 10027 - 9962"/><draw:equation draw:name="f17" draw:formula="?f16 * ?f5 / 82"/><draw:equation draw:name="f18" draw:formula="4094 * ?f4 / 99"/><draw:equation draw:name="f19" draw:formula="4111 * ?f4 / 99"/><draw:equation draw:name="f20" draw:formula="0 + 10044 - 9962"/><draw:equation draw:name="f21" draw:formula="?f20 * ?f5 / 82"/><draw:equation draw:name="f22" draw:formula="4102 * ?f4 / 99"/><draw:equation draw:name="f23" draw:formula="0 + 10042 - 9962"/><draw:equation draw:name="f24" draw:formula="?f23 * ?f5 / 82"/><draw:equation draw:name="f25" draw:formula="4090 * ?f4 / 99"/><draw:equation draw:name="f26" draw:formula="0 + 10039 - 9962"/><draw:equation draw:name="f27" draw:formula="?f26 * ?f5 / 82"/><draw:equation draw:name="f28" draw:formula="?f9 / ?f6"/><draw:equation draw:name="f29" draw:formula="?f10 / ?f7"/><draw:equation draw:name="f30" draw:formula="?f12 / ?f6"/><draw:equation draw:name="f31" draw:formula="?f14 / ?f6"/><draw:equation draw:name="f32" draw:formula="?f15 / ?f7"/><draw:equation draw:name="f33" draw:formula="?f17 / ?f6"/><draw:equation draw:name="f34" draw:formula="?f18 / ?f7"/><draw:equation draw:name="f35" draw:formula="?f19 / ?f7"/><draw:equation draw:name="f36" draw:formula="?f21 / ?f6"/><draw:equation draw:name="f37" draw:formula="?f22 / ?f7"/><draw:equation draw:name="f38" draw:formula="?f24 / ?f6"/><draw:equation draw:name="f39" draw:formula="?f25 / ?f7"/><draw:equation draw:name="f40" draw:formula="?f27 / ?f6"/><draw:equation draw:name="f41" draw:formula="0 / ?f6"/><draw:equation draw:name="f42" draw:formula="?f1 / ?f6"/><draw:equation draw:name="f43" draw:formula="0 / ?f7"/><draw:equation draw:name="f44" draw:formula="?f3 / ?f7"/></draw:enhanced-geometry></draw:custom-shape></draw:g><draw:g draw:z-index="251773952" draw:name="Group 293" draw:id="id412" draw:style-name="a412"><svg:title/><svg:desc/><draw:custom-shape svg:x="6.98681in" svg:y="2.82639in" svg:width="0.04375in" svg:height="0.06875in" draw:z-index="0" draw:id="id404" draw:style-name="a404" draw:name="Freeform 301"><svg:title/><svg:desc/><draw:enhanced-geometry draw:type="non-primitive" svg:viewBox="0 0 63 99" draw:enhanced-path="M 38 96 L 21 96 24 99 33 99 38 96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draw:equation draw:name="f7" draw:formula="?f4 / 99"/><draw:equation draw:name="f8" draw:formula="0 + 10099 - 10061"/><draw:equation draw:name="f9" draw:formula="?f8 * ?f5 / 63"/><draw:equation draw:name="f10" draw:formula="4166 * ?f4 / 99"/><draw:equation draw:name="f11" draw:formula="0 + 10082 - 10061"/><draw:equation draw:name="f12" draw:formula="?f11 * ?f5 / 63"/><draw:equation draw:name="f13" draw:formula="0 + 10085 - 10061"/><draw:equation draw:name="f14" draw:formula="?f13 * ?f5 / 63"/><draw:equation draw:name="f15" draw:formula="4169 * ?f4 / 99"/><draw:equation draw:name="f16" draw:formula="0 + 10094 - 10061"/><draw:equation draw:name="f17" draw:formula="?f16 * ?f5 / 63"/><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6.98681in" svg:y="2.82639in" svg:width="0.04375in" svg:height="0.06875in" draw:z-index="0" draw:id="id405" draw:style-name="a405" draw:name="Freeform 300"><svg:title/><svg:desc/><draw:enhanced-geometry draw:type="non-primitive" svg:viewBox="0 0 63 99" draw:enhanced-path="M 45 94 L 12 94 12 96 41 96 45 94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draw:equation draw:name="f7" draw:formula="?f4 / 99"/><draw:equation draw:name="f8" draw:formula="0 + 10106 - 10061"/><draw:equation draw:name="f9" draw:formula="?f8 * ?f5 / 63"/><draw:equation draw:name="f10" draw:formula="4164 * ?f4 / 99"/><draw:equation draw:name="f11" draw:formula="0 + 10073 - 10061"/><draw:equation draw:name="f12" draw:formula="?f11 * ?f5 / 63"/><draw:equation draw:name="f13" draw:formula="4166 * ?f4 / 99"/><draw:equation draw:name="f14" draw:formula="0 + 10102 - 10061"/><draw:equation draw:name="f15" draw:formula="?f14 * ?f5 / 63"/><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6.98681in" svg:y="2.82639in" svg:width="0.04375in" svg:height="0.06875in" draw:z-index="0" draw:id="id406" draw:style-name="a406" draw:name="Freeform 299"><svg:title/><svg:desc/><draw:enhanced-geometry draw:type="non-primitive" svg:viewBox="0 0 63 99" draw:enhanced-path="M 5 77 L 0 77 0 89 2 89 2 92 5 92 7 94 50 94 53 92 55 87 24 87 21 84 14 84 12 82 9 82 9 80 7 80 5 77 Z N" draw:text-areas="?f60 ?f62 ?f61 ?f63" draw:glue-points="?f40 ?f41 ?f42 ?f41 ?f42 ?f43 ?f44 ?f43 ?f44 ?f45 ?f40 ?f45 ?f46 ?f47 ?f48 ?f47 ?f49 ?f45 ?f50 ?f51 ?f52 ?f51 ?f53 ?f54 ?f55 ?f54 ?f56 ?f57 ?f58 ?f57 ?f58 ?f59 ?f46 ?f59 ?f40 ?f41"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draw:equation draw:name="f7" draw:formula="?f4 / 99"/><draw:equation draw:name="f8" draw:formula="0 + 10066 - 10061"/><draw:equation draw:name="f9" draw:formula="?f8 * ?f5 / 63"/><draw:equation draw:name="f10" draw:formula="4147 * ?f4 / 99"/><draw:equation draw:name="f11" draw:formula="0 + 10061 - 10061"/><draw:equation draw:name="f12" draw:formula="?f11 * ?f5 / 63"/><draw:equation draw:name="f13" draw:formula="4159 * ?f4 / 99"/><draw:equation draw:name="f14" draw:formula="0 + 10063 - 10061"/><draw:equation draw:name="f15" draw:formula="?f14 * ?f5 / 63"/><draw:equation draw:name="f16" draw:formula="4162 * ?f4 / 99"/><draw:equation draw:name="f17" draw:formula="0 + 10068 - 10061"/><draw:equation draw:name="f18" draw:formula="?f17 * ?f5 / 63"/><draw:equation draw:name="f19" draw:formula="4164 * ?f4 / 99"/><draw:equation draw:name="f20" draw:formula="0 + 10111 - 10061"/><draw:equation draw:name="f21" draw:formula="?f20 * ?f5 / 63"/><draw:equation draw:name="f22" draw:formula="0 + 10114 - 10061"/><draw:equation draw:name="f23" draw:formula="?f22 * ?f5 / 63"/><draw:equation draw:name="f24" draw:formula="0 + 10116 - 10061"/><draw:equation draw:name="f25" draw:formula="?f24 * ?f5 / 63"/><draw:equation draw:name="f26" draw:formula="4157 * ?f4 / 99"/><draw:equation draw:name="f27" draw:formula="0 + 10085 - 10061"/><draw:equation draw:name="f28" draw:formula="?f27 * ?f5 / 63"/><draw:equation draw:name="f29" draw:formula="0 + 10082 - 10061"/><draw:equation draw:name="f30" draw:formula="?f29 * ?f5 / 63"/><draw:equation draw:name="f31" draw:formula="4154 * ?f4 / 99"/><draw:equation draw:name="f32" draw:formula="0 + 10075 - 10061"/><draw:equation draw:name="f33" draw:formula="?f32 * ?f5 / 63"/><draw:equation draw:name="f34" draw:formula="0 + 10073 - 10061"/><draw:equation draw:name="f35" draw:formula="?f34 * ?f5 / 63"/><draw:equation draw:name="f36" draw:formula="4152 * ?f4 / 99"/><draw:equation draw:name="f37" draw:formula="0 + 10070 - 10061"/><draw:equation draw:name="f38" draw:formula="?f37 * ?f5 / 63"/><draw:equation draw:name="f39" draw:formula="4150 * ?f4 / 99"/><draw:equation draw:name="f40" draw:formula="?f9 / ?f6"/><draw:equation draw:name="f41" draw:formula="?f10 / ?f7"/><draw:equation draw:name="f42" draw:formula="?f12 / ?f6"/><draw:equation draw:name="f43" draw:formula="?f13 / ?f7"/><draw:equation draw:name="f44" draw:formula="?f15 / ?f6"/><draw:equation draw:name="f45" draw:formula="?f16 / ?f7"/><draw:equation draw:name="f46" draw:formula="?f18 / ?f6"/><draw:equation draw:name="f47" draw:formula="?f19 / ?f7"/><draw:equation draw:name="f48" draw:formula="?f21 / ?f6"/><draw:equation draw:name="f49" draw:formula="?f23 / ?f6"/><draw:equation draw:name="f50" draw:formula="?f25 / ?f6"/><draw:equation draw:name="f51" draw:formula="?f26 / ?f7"/><draw:equation draw:name="f52" draw:formula="?f28 / ?f6"/><draw:equation draw:name="f53" draw:formula="?f30 / ?f6"/><draw:equation draw:name="f54" draw:formula="?f31 / ?f7"/><draw:equation draw:name="f55" draw:formula="?f33 / ?f6"/><draw:equation draw:name="f56" draw:formula="?f35 / ?f6"/><draw:equation draw:name="f57" draw:formula="?f36 / ?f7"/><draw:equation draw:name="f58" draw:formula="?f38 / ?f6"/><draw:equation draw:name="f59" draw:formula="?f39 / ?f7"/><draw:equation draw:name="f60" draw:formula="0 / ?f6"/><draw:equation draw:name="f61" draw:formula="?f1 / ?f6"/><draw:equation draw:name="f62" draw:formula="0 / ?f7"/><draw:equation draw:name="f63" draw:formula="?f3 / ?f7"/></draw:enhanced-geometry></draw:custom-shape><draw:custom-shape svg:x="6.98681in" svg:y="2.82639in" svg:width="0.04375in" svg:height="0.06875in" draw:z-index="0" draw:id="id407" draw:style-name="a407" draw:name="Freeform 298"><svg:title/><svg:desc/><draw:enhanced-geometry draw:type="non-primitive" svg:viewBox="0 0 63 99" draw:enhanced-path="M 57 53 L 26 53 29 56 31 56 33 58 36 58 38 60 41 60 43 63 43 65 45 65 45 75 43 77 43 80 38 84 31 84 29 87 55 87 60 82 60 77 62 75 62 63 60 60 57 56 57 53 Z N" draw:text-areas="?f71 ?f73 ?f72 ?f74" draw:glue-points="?f46 ?f47 ?f48 ?f47 ?f49 ?f50 ?f51 ?f50 ?f52 ?f53 ?f54 ?f53 ?f55 ?f56 ?f57 ?f56 ?f58 ?f59 ?f58 ?f60 ?f61 ?f60 ?f61 ?f62 ?f58 ?f63 ?f58 ?f64 ?f55 ?f65 ?f51 ?f65 ?f49 ?f66 ?f67 ?f66 ?f68 ?f69 ?f68 ?f63 ?f70 ?f62 ?f70 ?f59 ?f68 ?f56 ?f46 ?f50 ?f46 ?f47" draw:glue-point-leaving-directions="-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draw:equation draw:name="f7" draw:formula="?f4 / 99"/><draw:equation draw:name="f8" draw:formula="0 + 10118 - 10061"/><draw:equation draw:name="f9" draw:formula="?f8 * ?f5 / 63"/><draw:equation draw:name="f10" draw:formula="4123 * ?f4 / 99"/><draw:equation draw:name="f11" draw:formula="0 + 10087 - 10061"/><draw:equation draw:name="f12" draw:formula="?f11 * ?f5 / 63"/><draw:equation draw:name="f13" draw:formula="0 + 10090 - 10061"/><draw:equation draw:name="f14" draw:formula="?f13 * ?f5 / 63"/><draw:equation draw:name="f15" draw:formula="4126 * ?f4 / 99"/><draw:equation draw:name="f16" draw:formula="0 + 10092 - 10061"/><draw:equation draw:name="f17" draw:formula="?f16 * ?f5 / 63"/><draw:equation draw:name="f18" draw:formula="0 + 10094 - 10061"/><draw:equation draw:name="f19" draw:formula="?f18 * ?f5 / 63"/><draw:equation draw:name="f20" draw:formula="4128 * ?f4 / 99"/><draw:equation draw:name="f21" draw:formula="0 + 10097 - 10061"/><draw:equation draw:name="f22" draw:formula="?f21 * ?f5 / 63"/><draw:equation draw:name="f23" draw:formula="0 + 10099 - 10061"/><draw:equation draw:name="f24" draw:formula="?f23 * ?f5 / 63"/><draw:equation draw:name="f25" draw:formula="4130 * ?f4 / 99"/><draw:equation draw:name="f26" draw:formula="0 + 10102 - 10061"/><draw:equation draw:name="f27" draw:formula="?f26 * ?f5 / 63"/><draw:equation draw:name="f28" draw:formula="0 + 10104 - 10061"/><draw:equation draw:name="f29" draw:formula="?f28 * ?f5 / 63"/><draw:equation draw:name="f30" draw:formula="4133 * ?f4 / 99"/><draw:equation draw:name="f31" draw:formula="4135 * ?f4 / 99"/><draw:equation draw:name="f32" draw:formula="0 + 10106 - 10061"/><draw:equation draw:name="f33" draw:formula="?f32 * ?f5 / 63"/><draw:equation draw:name="f34" draw:formula="4145 * ?f4 / 99"/><draw:equation draw:name="f35" draw:formula="4147 * ?f4 / 99"/><draw:equation draw:name="f36" draw:formula="4150 * ?f4 / 99"/><draw:equation draw:name="f37" draw:formula="4154 * ?f4 / 99"/><draw:equation draw:name="f38" draw:formula="4157 * ?f4 / 99"/><draw:equation draw:name="f39" draw:formula="0 + 10116 - 10061"/><draw:equation draw:name="f40" draw:formula="?f39 * ?f5 / 63"/><draw:equation draw:name="f41" draw:formula="0 + 10121 - 10061"/><draw:equation draw:name="f42" draw:formula="?f41 * ?f5 / 63"/><draw:equation draw:name="f43" draw:formula="4152 * ?f4 / 99"/><draw:equation draw:name="f44" draw:formula="0 + 10123 - 10061"/><draw:equation draw:name="f45" draw:formula="?f44 * ?f5 / 63"/><draw:equation draw:name="f46" draw:formula="?f9 / ?f6"/><draw:equation draw:name="f47" draw:formula="?f10 / ?f7"/><draw:equation draw:name="f48" draw:formula="?f12 / ?f6"/><draw:equation draw:name="f49" draw:formula="?f14 / ?f6"/><draw:equation draw:name="f50" draw:formula="?f15 / ?f7"/><draw:equation draw:name="f51" draw:formula="?f17 / ?f6"/><draw:equation draw:name="f52" draw:formula="?f19 / ?f6"/><draw:equation draw:name="f53" draw:formula="?f20 / ?f7"/><draw:equation draw:name="f54" draw:formula="?f22 / ?f6"/><draw:equation draw:name="f55" draw:formula="?f24 / ?f6"/><draw:equation draw:name="f56" draw:formula="?f25 / ?f7"/><draw:equation draw:name="f57" draw:formula="?f27 / ?f6"/><draw:equation draw:name="f58" draw:formula="?f29 / ?f6"/><draw:equation draw:name="f59" draw:formula="?f30 / ?f7"/><draw:equation draw:name="f60" draw:formula="?f31 / ?f7"/><draw:equation draw:name="f61" draw:formula="?f33 / ?f6"/><draw:equation draw:name="f62" draw:formula="?f34 / ?f7"/><draw:equation draw:name="f63" draw:formula="?f35 / ?f7"/><draw:equation draw:name="f64" draw:formula="?f36 / ?f7"/><draw:equation draw:name="f65" draw:formula="?f37 / ?f7"/><draw:equation draw:name="f66" draw:formula="?f38 / ?f7"/><draw:equation draw:name="f67" draw:formula="?f40 / ?f6"/><draw:equation draw:name="f68" draw:formula="?f42 / ?f6"/><draw:equation draw:name="f69" draw:formula="?f43 / ?f7"/><draw:equation draw:name="f70" draw:formula="?f45 / ?f6"/><draw:equation draw:name="f71" draw:formula="0 / ?f6"/><draw:equation draw:name="f72" draw:formula="?f1 / ?f6"/><draw:equation draw:name="f73" draw:formula="0 / ?f7"/><draw:equation draw:name="f74" draw:formula="?f3 / ?f7"/></draw:enhanced-geometry></draw:custom-shape><draw:custom-shape svg:x="6.98681in" svg:y="2.82639in" svg:width="0.04375in" svg:height="0.06875in" draw:z-index="0" draw:id="id408" draw:style-name="a408" draw:name="Freeform 297"><svg:title/><svg:desc/><draw:enhanced-geometry draw:type="non-primitive" svg:viewBox="0 0 63 99" draw:enhanced-path="M 53 3 L 17 3 12 5 5 12 5 15 2 20 2 34 5 36 5 39 12 46 12 48 17 48 19 51 21 51 24 53 55 53 48 46 45 46 43 44 38 44 36 41 33 41 31 39 26 39 21 34 19 34 19 32 17 29 17 20 24 12 57 12 57 8 55 8 55 5 53 5 53 3 Z N" draw:text-areas="?f96 ?f98 ?f97 ?f99" draw:glue-points="?f61 ?f62 ?f63 ?f62 ?f64 ?f65 ?f66 ?f67 ?f66 ?f68 ?f69 ?f70 ?f69 ?f71 ?f66 ?f72 ?f66 ?f73 ?f64 ?f74 ?f64 ?f75 ?f63 ?f75 ?f76 ?f77 ?f78 ?f77 ?f79 ?f80 ?f81 ?f80 ?f82 ?f74 ?f83 ?f74 ?f84 ?f85 ?f86 ?f85 ?f87 ?f88 ?f89 ?f88 ?f90 ?f73 ?f91 ?f73 ?f78 ?f71 ?f76 ?f71 ?f76 ?f92 ?f63 ?f93 ?f63 ?f70 ?f79 ?f67 ?f94 ?f67 ?f94 ?f95 ?f81 ?f95 ?f81 ?f65 ?f61 ?f65 ?f61 ?f62" draw:glue-point-leaving-directions="-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draw:equation draw:name="f7" draw:formula="?f4 / 99"/><draw:equation draw:name="f8" draw:formula="0 + 10114 - 10061"/><draw:equation draw:name="f9" draw:formula="?f8 * ?f5 / 63"/><draw:equation draw:name="f10" draw:formula="4073 * ?f4 / 99"/><draw:equation draw:name="f11" draw:formula="0 + 10078 - 10061"/><draw:equation draw:name="f12" draw:formula="?f11 * ?f5 / 63"/><draw:equation draw:name="f13" draw:formula="0 + 10073 - 10061"/><draw:equation draw:name="f14" draw:formula="?f13 * ?f5 / 63"/><draw:equation draw:name="f15" draw:formula="4075 * ?f4 / 99"/><draw:equation draw:name="f16" draw:formula="0 + 10066 - 10061"/><draw:equation draw:name="f17" draw:formula="?f16 * ?f5 / 63"/><draw:equation draw:name="f18" draw:formula="4082 * ?f4 / 99"/><draw:equation draw:name="f19" draw:formula="4085 * ?f4 / 99"/><draw:equation draw:name="f20" draw:formula="0 + 10063 - 10061"/><draw:equation draw:name="f21" draw:formula="?f20 * ?f5 / 63"/><draw:equation draw:name="f22" draw:formula="4090 * ?f4 / 99"/><draw:equation draw:name="f23" draw:formula="4104 * ?f4 / 99"/><draw:equation draw:name="f24" draw:formula="4106 * ?f4 / 99"/><draw:equation draw:name="f25" draw:formula="4109 * ?f4 / 99"/><draw:equation draw:name="f26" draw:formula="4116 * ?f4 / 99"/><draw:equation draw:name="f27" draw:formula="4118 * ?f4 / 99"/><draw:equation draw:name="f28" draw:formula="0 + 10080 - 10061"/><draw:equation draw:name="f29" draw:formula="?f28 * ?f5 / 63"/><draw:equation draw:name="f30" draw:formula="4121 * ?f4 / 99"/><draw:equation draw:name="f31" draw:formula="0 + 10082 - 10061"/><draw:equation draw:name="f32" draw:formula="?f31 * ?f5 / 63"/><draw:equation draw:name="f33" draw:formula="0 + 10085 - 10061"/><draw:equation draw:name="f34" draw:formula="?f33 * ?f5 / 63"/><draw:equation draw:name="f35" draw:formula="4123 * ?f4 / 99"/><draw:equation draw:name="f36" draw:formula="0 + 10116 - 10061"/><draw:equation draw:name="f37" draw:formula="?f36 * ?f5 / 63"/><draw:equation draw:name="f38" draw:formula="0 + 10109 - 10061"/><draw:equation draw:name="f39" draw:formula="?f38 * ?f5 / 63"/><draw:equation draw:name="f40" draw:formula="0 + 10106 - 10061"/><draw:equation draw:name="f41" draw:formula="?f40 * ?f5 / 63"/><draw:equation draw:name="f42" draw:formula="0 + 10104 - 10061"/><draw:equation draw:name="f43" draw:formula="?f42 * ?f5 / 63"/><draw:equation draw:name="f44" draw:formula="4114 * ?f4 / 99"/><draw:equation draw:name="f45" draw:formula="0 + 10099 - 10061"/><draw:equation draw:name="f46" draw:formula="?f45 * ?f5 / 63"/><draw:equation draw:name="f47" draw:formula="0 + 10097 - 10061"/><draw:equation draw:name="f48" draw:formula="?f47 * ?f5 / 63"/><draw:equation draw:name="f49" draw:formula="4111 * ?f4 / 99"/><draw:equation draw:name="f50" draw:formula="0 + 10094 - 10061"/><draw:equation draw:name="f51" draw:formula="?f50 * ?f5 / 63"/><draw:equation draw:name="f52" draw:formula="0 + 10092 - 10061"/><draw:equation draw:name="f53" draw:formula="?f52 * ?f5 / 63"/><draw:equation draw:name="f54" draw:formula="0 + 10087 - 10061"/><draw:equation draw:name="f55" draw:formula="?f54 * ?f5 / 63"/><draw:equation draw:name="f56" draw:formula="4102 * ?f4 / 99"/><draw:equation draw:name="f57" draw:formula="4099 * ?f4 / 99"/><draw:equation draw:name="f58" draw:formula="0 + 10118 - 10061"/><draw:equation draw:name="f59" draw:formula="?f58 * ?f5 / 63"/><draw:equation draw:name="f60" draw:formula="4078 * ?f4 / 99"/><draw:equation draw:name="f61" draw:formula="?f9 / ?f6"/><draw:equation draw:name="f62" draw:formula="?f10 / ?f7"/><draw:equation draw:name="f63" draw:formula="?f12 / ?f6"/><draw:equation draw:name="f64" draw:formula="?f14 / ?f6"/><draw:equation draw:name="f65" draw:formula="?f15 / ?f7"/><draw:equation draw:name="f66" draw:formula="?f17 / ?f6"/><draw:equation draw:name="f67" draw:formula="?f18 / ?f7"/><draw:equation draw:name="f68" draw:formula="?f19 / ?f7"/><draw:equation draw:name="f69" draw:formula="?f21 / ?f6"/><draw:equation draw:name="f70" draw:formula="?f22 / ?f7"/><draw:equation draw:name="f71" draw:formula="?f23 / ?f7"/><draw:equation draw:name="f72" draw:formula="?f24 / ?f7"/><draw:equation draw:name="f73" draw:formula="?f25 / ?f7"/><draw:equation draw:name="f74" draw:formula="?f26 / ?f7"/><draw:equation draw:name="f75" draw:formula="?f27 / ?f7"/><draw:equation draw:name="f76" draw:formula="?f29 / ?f6"/><draw:equation draw:name="f77" draw:formula="?f30 / ?f7"/><draw:equation draw:name="f78" draw:formula="?f32 / ?f6"/><draw:equation draw:name="f79" draw:formula="?f34 / ?f6"/><draw:equation draw:name="f80" draw:formula="?f35 / ?f7"/><draw:equation draw:name="f81" draw:formula="?f37 / ?f6"/><draw:equation draw:name="f82" draw:formula="?f39 / ?f6"/><draw:equation draw:name="f83" draw:formula="?f41 / ?f6"/><draw:equation draw:name="f84" draw:formula="?f43 / ?f6"/><draw:equation draw:name="f85" draw:formula="?f44 / ?f7"/><draw:equation draw:name="f86" draw:formula="?f46 / ?f6"/><draw:equation draw:name="f87" draw:formula="?f48 / ?f6"/><draw:equation draw:name="f88" draw:formula="?f49 / ?f7"/><draw:equation draw:name="f89" draw:formula="?f51 / ?f6"/><draw:equation draw:name="f90" draw:formula="?f53 / ?f6"/><draw:equation draw:name="f91" draw:formula="?f55 / ?f6"/><draw:equation draw:name="f92" draw:formula="?f56 / ?f7"/><draw:equation draw:name="f93" draw:formula="?f57 / ?f7"/><draw:equation draw:name="f94" draw:formula="?f59 / ?f6"/><draw:equation draw:name="f95" draw:formula="?f60 / ?f7"/><draw:equation draw:name="f96" draw:formula="0 / ?f6"/><draw:equation draw:name="f97" draw:formula="?f1 / ?f6"/><draw:equation draw:name="f98" draw:formula="0 / ?f7"/><draw:equation draw:name="f99" draw:formula="?f3 / ?f7"/></draw:enhanced-geometry></draw:custom-shape><draw:custom-shape svg:x="6.98681in" svg:y="2.82639in" svg:width="0.04375in" svg:height="0.06875in" draw:z-index="0" draw:id="id409" draw:style-name="a409" draw:name="Freeform 296"><svg:title/><svg:desc/><draw:enhanced-geometry draw:type="non-primitive" svg:viewBox="0 0 63 99" draw:enhanced-path="M 55 17 L 53 17 55 20 55 17 Z N" draw:text-areas="?f18 ?f20 ?f19 ?f21" draw:glue-points="?f14 ?f15 ?f16 ?f15 ?f14 ?f17 ?f14 ?f15" draw:glue-point-leaving-directions="-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draw:equation draw:name="f7" draw:formula="?f4 / 99"/><draw:equation draw:name="f8" draw:formula="0 + 10116 - 10061"/><draw:equation draw:name="f9" draw:formula="?f8 * ?f5 / 63"/><draw:equation draw:name="f10" draw:formula="4087 * ?f4 / 99"/><draw:equation draw:name="f11" draw:formula="0 + 10114 - 10061"/><draw:equation draw:name="f12" draw:formula="?f11 * ?f5 / 63"/><draw:equation draw:name="f13" draw:formula="4090 * ?f4 / 9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6.98681in" svg:y="2.82639in" svg:width="0.04375in" svg:height="0.06875in" draw:z-index="0" draw:id="id410" draw:style-name="a410" draw:name="Freeform 295"><svg:title/><svg:desc/><draw:enhanced-geometry draw:type="non-primitive" svg:viewBox="0 0 63 99" draw:enhanced-path="M 57 12 L 43 12 45 15 50 15 50 17 57 17 57 12 Z N" draw:text-areas="?f26 ?f28 ?f27 ?f29" draw:glue-points="?f19 ?f20 ?f21 ?f20 ?f22 ?f23 ?f24 ?f23 ?f24 ?f25 ?f19 ?f25 ?f19 ?f20"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draw:equation draw:name="f7" draw:formula="?f4 / 99"/><draw:equation draw:name="f8" draw:formula="0 + 10118 - 10061"/><draw:equation draw:name="f9" draw:formula="?f8 * ?f5 / 63"/><draw:equation draw:name="f10" draw:formula="4082 * ?f4 / 99"/><draw:equation draw:name="f11" draw:formula="0 + 10104 - 10061"/><draw:equation draw:name="f12" draw:formula="?f11 * ?f5 / 63"/><draw:equation draw:name="f13" draw:formula="0 + 10106 - 10061"/><draw:equation draw:name="f14" draw:formula="?f13 * ?f5 / 63"/><draw:equation draw:name="f15" draw:formula="4085 * ?f4 / 99"/><draw:equation draw:name="f16" draw:formula="0 + 10111 - 10061"/><draw:equation draw:name="f17" draw:formula="?f16 * ?f5 / 63"/><draw:equation draw:name="f18" draw:formula="4087 * ?f4 / 99"/><draw:equation draw:name="f19" draw:formula="?f9 / ?f6"/><draw:equation draw:name="f20" draw:formula="?f10 / ?f7"/><draw:equation draw:name="f21" draw:formula="?f12 / ?f6"/><draw:equation draw:name="f22" draw:formula="?f14 / ?f6"/><draw:equation draw:name="f23" draw:formula="?f15 / ?f7"/><draw:equation draw:name="f24" draw:formula="?f17 / ?f6"/><draw:equation draw:name="f25" draw:formula="?f18 / ?f7"/><draw:equation draw:name="f26" draw:formula="0 / ?f6"/><draw:equation draw:name="f27" draw:formula="?f1 / ?f6"/><draw:equation draw:name="f28" draw:formula="0 / ?f7"/><draw:equation draw:name="f29" draw:formula="?f3 / ?f7"/></draw:enhanced-geometry></draw:custom-shape><draw:custom-shape svg:x="6.98681in" svg:y="2.82639in" svg:width="0.04375in" svg:height="0.06875in" draw:z-index="0" draw:id="id411" draw:style-name="a411" draw:name="Freeform 294"><svg:title/><svg:desc/><draw:enhanced-geometry draw:type="non-primitive" svg:viewBox="0 0 63 99" draw:enhanced-path="M 45 0 L 24 0 19 3 48 3 45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3"/><draw:equation draw:name="f7" draw:formula="?f4 / 99"/><draw:equation draw:name="f8" draw:formula="0 + 10106 - 10061"/><draw:equation draw:name="f9" draw:formula="?f8 * ?f5 / 63"/><draw:equation draw:name="f10" draw:formula="4070 * ?f4 / 99"/><draw:equation draw:name="f11" draw:formula="0 + 10085 - 10061"/><draw:equation draw:name="f12" draw:formula="?f11 * ?f5 / 63"/><draw:equation draw:name="f13" draw:formula="0 + 10080 - 10061"/><draw:equation draw:name="f14" draw:formula="?f13 * ?f5 / 63"/><draw:equation draw:name="f15" draw:formula="4073 * ?f4 / 99"/><draw:equation draw:name="f16" draw:formula="0 + 10109 - 10061"/><draw:equation draw:name="f17" draw:formula="?f16 * ?f5 / 63"/><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g><draw:g draw:z-index="251774976" draw:name="Group 290" draw:id="id415" draw:style-name="a415"><svg:title/><svg:desc/><draw:custom-shape svg:x="7.04167in" svg:y="2.82639in" svg:width="0.06042in" svg:height="0.06875in" draw:z-index="0" draw:id="id413" draw:style-name="a413" draw:name="Freeform 292"><svg:title/><svg:desc/><draw:enhanced-geometry draw:type="non-primitive" svg:viewBox="0 0 87 99" draw:enhanced-path="M 58 0 L 31 0 26 3 19 5 17 10 12 12 7 17 5 24 5 29 2 36 0 41 0 58 2 63 5 70 5 75 7 82 12 84 14 89 29 96 36 99 50 99 58 96 72 89 77 84 38 84 36 82 31 80 29 80 26 77 24 72 22 70 19 65 19 58 17 53 17 44 19 39 19 34 22 29 22 27 24 24 26 20 29 17 34 17 36 15 79 15 77 12 74 8 65 3 58 0 Z N" draw:text-areas="?f139 ?f141 ?f140 ?f142" draw:glue-points="?f85 ?f86 ?f87 ?f86 ?f88 ?f89 ?f90 ?f91 ?f92 ?f93 ?f94 ?f95 ?f96 ?f97 ?f98 ?f99 ?f98 ?f100 ?f101 ?f102 ?f103 ?f104 ?f103 ?f105 ?f101 ?f106 ?f98 ?f107 ?f98 ?f108 ?f96 ?f109 ?f94 ?f110 ?f111 ?f112 ?f113 ?f114 ?f115 ?f116 ?f117 ?f116 ?f85 ?f114 ?f118 ?f112 ?f119 ?f110 ?f120 ?f110 ?f115 ?f109 ?f87 ?f121 ?f113 ?f121 ?f88 ?f122 ?f123 ?f124 ?f125 ?f107 ?f90 ?f126 ?f90 ?f105 ?f92 ?f127 ?f92 ?f128 ?f90 ?f129 ?f90 ?f130 ?f125 ?f100 ?f125 ?f131 ?f123 ?f99 ?f88 ?f132 ?f113 ?f97 ?f133 ?f97 ?f115 ?f134 ?f135 ?f134 ?f119 ?f95 ?f136 ?f137 ?f138 ?f89 ?f85 ?f86" draw:glue-point-leaving-directions="-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99"/><draw:equation draw:name="f8" draw:formula="0 + 10198 - 10140"/><draw:equation draw:name="f9" draw:formula="?f8 * ?f5 / 87"/><draw:equation draw:name="f10" draw:formula="4070 * ?f4 / 99"/><draw:equation draw:name="f11" draw:formula="0 + 10171 - 10140"/><draw:equation draw:name="f12" draw:formula="?f11 * ?f5 / 87"/><draw:equation draw:name="f13" draw:formula="0 + 10166 - 10140"/><draw:equation draw:name="f14" draw:formula="?f13 * ?f5 / 87"/><draw:equation draw:name="f15" draw:formula="4073 * ?f4 / 99"/><draw:equation draw:name="f16" draw:formula="0 + 10159 - 10140"/><draw:equation draw:name="f17" draw:formula="?f16 * ?f5 / 87"/><draw:equation draw:name="f18" draw:formula="4075 * ?f4 / 99"/><draw:equation draw:name="f19" draw:formula="0 + 10157 - 10140"/><draw:equation draw:name="f20" draw:formula="?f19 * ?f5 / 87"/><draw:equation draw:name="f21" draw:formula="4080 * ?f4 / 99"/><draw:equation draw:name="f22" draw:formula="0 + 10152 - 10140"/><draw:equation draw:name="f23" draw:formula="?f22 * ?f5 / 87"/><draw:equation draw:name="f24" draw:formula="4082 * ?f4 / 99"/><draw:equation draw:name="f25" draw:formula="0 + 10147 - 10140"/><draw:equation draw:name="f26" draw:formula="?f25 * ?f5 / 87"/><draw:equation draw:name="f27" draw:formula="4087 * ?f4 / 99"/><draw:equation draw:name="f28" draw:formula="0 + 10145 - 10140"/><draw:equation draw:name="f29" draw:formula="?f28 * ?f5 / 87"/><draw:equation draw:name="f30" draw:formula="4094 * ?f4 / 99"/><draw:equation draw:name="f31" draw:formula="4099 * ?f4 / 99"/><draw:equation draw:name="f32" draw:formula="0 + 10142 - 10140"/><draw:equation draw:name="f33" draw:formula="?f32 * ?f5 / 87"/><draw:equation draw:name="f34" draw:formula="4106 * ?f4 / 99"/><draw:equation draw:name="f35" draw:formula="0 + 10140 - 10140"/><draw:equation draw:name="f36" draw:formula="?f35 * ?f5 / 87"/><draw:equation draw:name="f37" draw:formula="4111 * ?f4 / 99"/><draw:equation draw:name="f38" draw:formula="4128 * ?f4 / 99"/><draw:equation draw:name="f39" draw:formula="4133 * ?f4 / 99"/><draw:equation draw:name="f40" draw:formula="4140 * ?f4 / 99"/><draw:equation draw:name="f41" draw:formula="4145 * ?f4 / 99"/><draw:equation draw:name="f42" draw:formula="4152 * ?f4 / 99"/><draw:equation draw:name="f43" draw:formula="4154 * ?f4 / 99"/><draw:equation draw:name="f44" draw:formula="0 + 10154 - 10140"/><draw:equation draw:name="f45" draw:formula="?f44 * ?f5 / 87"/><draw:equation draw:name="f46" draw:formula="4159 * ?f4 / 99"/><draw:equation draw:name="f47" draw:formula="0 + 10169 - 10140"/><draw:equation draw:name="f48" draw:formula="?f47 * ?f5 / 87"/><draw:equation draw:name="f49" draw:formula="4166 * ?f4 / 99"/><draw:equation draw:name="f50" draw:formula="0 + 10176 - 10140"/><draw:equation draw:name="f51" draw:formula="?f50 * ?f5 / 87"/><draw:equation draw:name="f52" draw:formula="4169 * ?f4 / 99"/><draw:equation draw:name="f53" draw:formula="0 + 10190 - 10140"/><draw:equation draw:name="f54" draw:formula="?f53 * ?f5 / 87"/><draw:equation draw:name="f55" draw:formula="0 + 10212 - 10140"/><draw:equation draw:name="f56" draw:formula="?f55 * ?f5 / 87"/><draw:equation draw:name="f57" draw:formula="0 + 10217 - 10140"/><draw:equation draw:name="f58" draw:formula="?f57 * ?f5 / 87"/><draw:equation draw:name="f59" draw:formula="0 + 10178 - 10140"/><draw:equation draw:name="f60" draw:formula="?f59 * ?f5 / 87"/><draw:equation draw:name="f61" draw:formula="4150 * ?f4 / 99"/><draw:equation draw:name="f62" draw:formula="4147 * ?f4 / 99"/><draw:equation draw:name="f63" draw:formula="0 + 10164 - 10140"/><draw:equation draw:name="f64" draw:formula="?f63 * ?f5 / 87"/><draw:equation draw:name="f65" draw:formula="4142 * ?f4 / 99"/><draw:equation draw:name="f66" draw:formula="0 + 10162 - 10140"/><draw:equation draw:name="f67" draw:formula="?f66 * ?f5 / 87"/><draw:equation draw:name="f68" draw:formula="4135 * ?f4 / 99"/><draw:equation draw:name="f69" draw:formula="4123 * ?f4 / 99"/><draw:equation draw:name="f70" draw:formula="4114 * ?f4 / 99"/><draw:equation draw:name="f71" draw:formula="4109 * ?f4 / 99"/><draw:equation draw:name="f72" draw:formula="4104 * ?f4 / 99"/><draw:equation draw:name="f73" draw:formula="4097 * ?f4 / 99"/><draw:equation draw:name="f74" draw:formula="4090 * ?f4 / 99"/><draw:equation draw:name="f75" draw:formula="0 + 10174 - 10140"/><draw:equation draw:name="f76" draw:formula="?f75 * ?f5 / 87"/><draw:equation draw:name="f77" draw:formula="4085 * ?f4 / 99"/><draw:equation draw:name="f78" draw:formula="0 + 10219 - 10140"/><draw:equation draw:name="f79" draw:formula="?f78 * ?f5 / 87"/><draw:equation draw:name="f80" draw:formula="0 + 10214 - 10140"/><draw:equation draw:name="f81" draw:formula="?f80 * ?f5 / 87"/><draw:equation draw:name="f82" draw:formula="4078 * ?f4 / 99"/><draw:equation draw:name="f83" draw:formula="0 + 10205 - 10140"/><draw:equation draw:name="f84" draw:formula="?f83 * ?f5 / 87"/><draw:equation draw:name="f85" draw:formula="?f9 / ?f6"/><draw:equation draw:name="f86" draw:formula="?f10 / ?f7"/><draw:equation draw:name="f87" draw:formula="?f12 / ?f6"/><draw:equation draw:name="f88" draw:formula="?f14 / ?f6"/><draw:equation draw:name="f89" draw:formula="?f15 / ?f7"/><draw:equation draw:name="f90" draw:formula="?f17 / ?f6"/><draw:equation draw:name="f91" draw:formula="?f18 / ?f7"/><draw:equation draw:name="f92" draw:formula="?f20 / ?f6"/><draw:equation draw:name="f93" draw:formula="?f21 / ?f7"/><draw:equation draw:name="f94" draw:formula="?f23 / ?f6"/><draw:equation draw:name="f95" draw:formula="?f24 / ?f7"/><draw:equation draw:name="f96" draw:formula="?f26 / ?f6"/><draw:equation draw:name="f97" draw:formula="?f27 / ?f7"/><draw:equation draw:name="f98" draw:formula="?f29 / ?f6"/><draw:equation draw:name="f99" draw:formula="?f30 / ?f7"/><draw:equation draw:name="f100" draw:formula="?f31 / ?f7"/><draw:equation draw:name="f101" draw:formula="?f33 / ?f6"/><draw:equation draw:name="f102" draw:formula="?f34 / ?f7"/><draw:equation draw:name="f103" draw:formula="?f36 / ?f6"/><draw:equation draw:name="f104" draw:formula="?f37 / ?f7"/><draw:equation draw:name="f105" draw:formula="?f38 / ?f7"/><draw:equation draw:name="f106" draw:formula="?f39 / ?f7"/><draw:equation draw:name="f107" draw:formula="?f40 / ?f7"/><draw:equation draw:name="f108" draw:formula="?f41 / ?f7"/><draw:equation draw:name="f109" draw:formula="?f42 / ?f7"/><draw:equation draw:name="f110" draw:formula="?f43 / ?f7"/><draw:equation draw:name="f111" draw:formula="?f45 / ?f6"/><draw:equation draw:name="f112" draw:formula="?f46 / ?f7"/><draw:equation draw:name="f113" draw:formula="?f48 / ?f6"/><draw:equation draw:name="f114" draw:formula="?f49 / ?f7"/><draw:equation draw:name="f115" draw:formula="?f51 / ?f6"/><draw:equation draw:name="f116" draw:formula="?f52 / ?f7"/><draw:equation draw:name="f117" draw:formula="?f54 / ?f6"/><draw:equation draw:name="f118" draw:formula="?f56 / ?f6"/><draw:equation draw:name="f119" draw:formula="?f58 / ?f6"/><draw:equation draw:name="f120" draw:formula="?f60 / ?f6"/><draw:equation draw:name="f121" draw:formula="?f61 / ?f7"/><draw:equation draw:name="f122" draw:formula="?f62 / ?f7"/><draw:equation draw:name="f123" draw:formula="?f64 / ?f6"/><draw:equation draw:name="f124" draw:formula="?f65 / ?f7"/><draw:equation draw:name="f125" draw:formula="?f67 / ?f6"/><draw:equation draw:name="f126" draw:formula="?f68 / ?f7"/><draw:equation draw:name="f127" draw:formula="?f69 / ?f7"/><draw:equation draw:name="f128" draw:formula="?f70 / ?f7"/><draw:equation draw:name="f129" draw:formula="?f71 / ?f7"/><draw:equation draw:name="f130" draw:formula="?f72 / ?f7"/><draw:equation draw:name="f131" draw:formula="?f73 / ?f7"/><draw:equation draw:name="f132" draw:formula="?f74 / ?f7"/><draw:equation draw:name="f133" draw:formula="?f76 / ?f6"/><draw:equation draw:name="f134" draw:formula="?f77 / ?f7"/><draw:equation draw:name="f135" draw:formula="?f79 / ?f6"/><draw:equation draw:name="f136" draw:formula="?f81 / ?f6"/><draw:equation draw:name="f137" draw:formula="?f82 / ?f7"/><draw:equation draw:name="f138" draw:formula="?f84 / ?f6"/><draw:equation draw:name="f139" draw:formula="0 / ?f6"/><draw:equation draw:name="f140" draw:formula="?f1 / ?f6"/><draw:equation draw:name="f141" draw:formula="0 / ?f7"/><draw:equation draw:name="f142" draw:formula="?f3 / ?f7"/></draw:enhanced-geometry></draw:custom-shape><draw:custom-shape svg:x="7.04167in" svg:y="2.82639in" svg:width="0.06042in" svg:height="0.06875in" draw:z-index="0" draw:id="id414" draw:style-name="a414" draw:name="Freeform 291"><svg:title/><svg:desc/><draw:enhanced-geometry draw:type="non-primitive" svg:viewBox="0 0 87 99" draw:enhanced-path="M 79 15 L 53 15 58 17 67 27 70 32 70 63 67 68 67 70 65 75 60 80 55 82 53 82 48 84 77 84 79 80 84 75 84 68 86 63 86 34 84 27 84 22 82 17 79 15 Z N" draw:text-areas="?f73 ?f75 ?f74 ?f76" draw:glue-points="?f47 ?f48 ?f49 ?f48 ?f50 ?f51 ?f52 ?f53 ?f54 ?f55 ?f54 ?f56 ?f52 ?f57 ?f52 ?f58 ?f59 ?f60 ?f61 ?f62 ?f63 ?f64 ?f49 ?f64 ?f65 ?f66 ?f67 ?f66 ?f47 ?f62 ?f68 ?f60 ?f68 ?f57 ?f69 ?f56 ?f69 ?f70 ?f68 ?f53 ?f68 ?f71 ?f72 ?f51 ?f47 ?f48" draw:glue-point-leaving-directions="-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99"/><draw:equation draw:name="f8" draw:formula="0 + 10219 - 10140"/><draw:equation draw:name="f9" draw:formula="?f8 * ?f5 / 87"/><draw:equation draw:name="f10" draw:formula="4085 * ?f4 / 99"/><draw:equation draw:name="f11" draw:formula="0 + 10193 - 10140"/><draw:equation draw:name="f12" draw:formula="?f11 * ?f5 / 87"/><draw:equation draw:name="f13" draw:formula="0 + 10198 - 10140"/><draw:equation draw:name="f14" draw:formula="?f13 * ?f5 / 87"/><draw:equation draw:name="f15" draw:formula="4087 * ?f4 / 99"/><draw:equation draw:name="f16" draw:formula="0 + 10207 - 10140"/><draw:equation draw:name="f17" draw:formula="?f16 * ?f5 / 87"/><draw:equation draw:name="f18" draw:formula="4097 * ?f4 / 99"/><draw:equation draw:name="f19" draw:formula="0 + 10210 - 10140"/><draw:equation draw:name="f20" draw:formula="?f19 * ?f5 / 87"/><draw:equation draw:name="f21" draw:formula="4102 * ?f4 / 99"/><draw:equation draw:name="f22" draw:formula="4133 * ?f4 / 99"/><draw:equation draw:name="f23" draw:formula="4138 * ?f4 / 99"/><draw:equation draw:name="f24" draw:formula="4140 * ?f4 / 99"/><draw:equation draw:name="f25" draw:formula="0 + 10205 - 10140"/><draw:equation draw:name="f26" draw:formula="?f25 * ?f5 / 87"/><draw:equation draw:name="f27" draw:formula="4145 * ?f4 / 99"/><draw:equation draw:name="f28" draw:formula="0 + 10200 - 10140"/><draw:equation draw:name="f29" draw:formula="?f28 * ?f5 / 87"/><draw:equation draw:name="f30" draw:formula="4150 * ?f4 / 99"/><draw:equation draw:name="f31" draw:formula="0 + 10195 - 10140"/><draw:equation draw:name="f32" draw:formula="?f31 * ?f5 / 87"/><draw:equation draw:name="f33" draw:formula="4152 * ?f4 / 99"/><draw:equation draw:name="f34" draw:formula="0 + 10188 - 10140"/><draw:equation draw:name="f35" draw:formula="?f34 * ?f5 / 87"/><draw:equation draw:name="f36" draw:formula="4154 * ?f4 / 99"/><draw:equation draw:name="f37" draw:formula="0 + 10217 - 10140"/><draw:equation draw:name="f38" draw:formula="?f37 * ?f5 / 87"/><draw:equation draw:name="f39" draw:formula="0 + 10224 - 10140"/><draw:equation draw:name="f40" draw:formula="?f39 * ?f5 / 87"/><draw:equation draw:name="f41" draw:formula="0 + 10226 - 10140"/><draw:equation draw:name="f42" draw:formula="?f41 * ?f5 / 87"/><draw:equation draw:name="f43" draw:formula="4104 * ?f4 / 99"/><draw:equation draw:name="f44" draw:formula="4092 * ?f4 / 99"/><draw:equation draw:name="f45" draw:formula="0 + 10222 - 10140"/><draw:equation draw:name="f46" draw:formula="?f45 * ?f5 / 87"/><draw:equation draw:name="f47" draw:formula="?f9 / ?f6"/><draw:equation draw:name="f48" draw:formula="?f10 / ?f7"/><draw:equation draw:name="f49" draw:formula="?f12 / ?f6"/><draw:equation draw:name="f50" draw:formula="?f14 / ?f6"/><draw:equation draw:name="f51" draw:formula="?f15 / ?f7"/><draw:equation draw:name="f52" draw:formula="?f17 / ?f6"/><draw:equation draw:name="f53" draw:formula="?f18 / ?f7"/><draw:equation draw:name="f54" draw:formula="?f20 / ?f6"/><draw:equation draw:name="f55" draw:formula="?f21 / ?f7"/><draw:equation draw:name="f56" draw:formula="?f22 / ?f7"/><draw:equation draw:name="f57" draw:formula="?f23 / ?f7"/><draw:equation draw:name="f58" draw:formula="?f24 / ?f7"/><draw:equation draw:name="f59" draw:formula="?f26 / ?f6"/><draw:equation draw:name="f60" draw:formula="?f27 / ?f7"/><draw:equation draw:name="f61" draw:formula="?f29 / ?f6"/><draw:equation draw:name="f62" draw:formula="?f30 / ?f7"/><draw:equation draw:name="f63" draw:formula="?f32 / ?f6"/><draw:equation draw:name="f64" draw:formula="?f33 / ?f7"/><draw:equation draw:name="f65" draw:formula="?f35 / ?f6"/><draw:equation draw:name="f66" draw:formula="?f36 / ?f7"/><draw:equation draw:name="f67" draw:formula="?f38 / ?f6"/><draw:equation draw:name="f68" draw:formula="?f40 / ?f6"/><draw:equation draw:name="f69" draw:formula="?f42 / ?f6"/><draw:equation draw:name="f70" draw:formula="?f43 / ?f7"/><draw:equation draw:name="f71" draw:formula="?f44 / ?f7"/><draw:equation draw:name="f72" draw:formula="?f46 / ?f6"/><draw:equation draw:name="f73" draw:formula="0 / ?f6"/><draw:equation draw:name="f74" draw:formula="?f1 / ?f6"/><draw:equation draw:name="f75" draw:formula="0 / ?f7"/><draw:equation draw:name="f76" draw:formula="?f3 / ?f7"/></draw:enhanced-geometry></draw:custom-shape></draw:g><draw:g draw:z-index="251776000" draw:name="Group 273" draw:id="id432" draw:style-name="a432"><svg:title/><svg:desc/><draw:custom-shape svg:x="7.12014in" svg:y="2.87847in" svg:width="0.01528in" svg:height="0.01528in" draw:z-index="0" draw:id="id416" draw:style-name="a416" draw:name="Freeform 289"><svg:title/><svg:desc/><draw:enhanced-geometry draw:type="non-primitive" svg:viewBox="0 0 22 22" draw:enhanced-path="M 17 19 L 5 19 7 21 14 21 17 19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draw:equation draw:name="f7" draw:formula="?f4 / 22"/><draw:equation draw:name="f8" draw:formula="0 + 10270 - 10253"/><draw:equation draw:name="f9" draw:formula="?f8 * ?f5 / 22"/><draw:equation draw:name="f10" draw:formula="4164 * ?f4 / 22"/><draw:equation draw:name="f11" draw:formula="0 + 10258 - 10253"/><draw:equation draw:name="f12" draw:formula="?f11 * ?f5 / 22"/><draw:equation draw:name="f13" draw:formula="0 + 10260 - 10253"/><draw:equation draw:name="f14" draw:formula="?f13 * ?f5 / 22"/><draw:equation draw:name="f15" draw:formula="4166 * ?f4 / 22"/><draw:equation draw:name="f16" draw:formula="0 + 10267 - 10253"/><draw:equation draw:name="f17" draw:formula="?f16 * ?f5 / 2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7.12014in" svg:y="2.87847in" svg:width="0.01528in" svg:height="0.01528in" draw:z-index="0" draw:id="id417" draw:style-name="a417" draw:name="Freeform 288"><svg:title/><svg:desc/><draw:enhanced-geometry draw:type="non-primitive" svg:viewBox="0 0 22 22" draw:enhanced-path="M 17 0 L 5 0 2 2 0 2 0 17 2 19 19 19 19 17 21 14 21 5 17 0 Z N" draw:text-areas="?f38 ?f40 ?f39 ?f41" draw:glue-points="?f26 ?f27 ?f28 ?f27 ?f29 ?f30 ?f31 ?f30 ?f31 ?f32 ?f29 ?f33 ?f34 ?f33 ?f34 ?f32 ?f35 ?f36 ?f35 ?f37 ?f26 ?f27"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draw:equation draw:name="f7" draw:formula="?f4 / 22"/><draw:equation draw:name="f8" draw:formula="0 + 10270 - 10253"/><draw:equation draw:name="f9" draw:formula="?f8 * ?f5 / 22"/><draw:equation draw:name="f10" draw:formula="4145 * ?f4 / 22"/><draw:equation draw:name="f11" draw:formula="0 + 10258 - 10253"/><draw:equation draw:name="f12" draw:formula="?f11 * ?f5 / 22"/><draw:equation draw:name="f13" draw:formula="0 + 10255 - 10253"/><draw:equation draw:name="f14" draw:formula="?f13 * ?f5 / 22"/><draw:equation draw:name="f15" draw:formula="4147 * ?f4 / 22"/><draw:equation draw:name="f16" draw:formula="0 + 10253 - 10253"/><draw:equation draw:name="f17" draw:formula="?f16 * ?f5 / 22"/><draw:equation draw:name="f18" draw:formula="4162 * ?f4 / 22"/><draw:equation draw:name="f19" draw:formula="4164 * ?f4 / 22"/><draw:equation draw:name="f20" draw:formula="0 + 10272 - 10253"/><draw:equation draw:name="f21" draw:formula="?f20 * ?f5 / 22"/><draw:equation draw:name="f22" draw:formula="0 + 10274 - 10253"/><draw:equation draw:name="f23" draw:formula="?f22 * ?f5 / 22"/><draw:equation draw:name="f24" draw:formula="4159 * ?f4 / 22"/><draw:equation draw:name="f25" draw:formula="4150 * ?f4 / 22"/><draw:equation draw:name="f26" draw:formula="?f9 / ?f6"/><draw:equation draw:name="f27" draw:formula="?f10 / ?f7"/><draw:equation draw:name="f28" draw:formula="?f12 / ?f6"/><draw:equation draw:name="f29" draw:formula="?f14 / ?f6"/><draw:equation draw:name="f30" draw:formula="?f15 / ?f7"/><draw:equation draw:name="f31" draw:formula="?f17 / ?f6"/><draw:equation draw:name="f32" draw:formula="?f18 / ?f7"/><draw:equation draw:name="f33" draw:formula="?f19 / ?f7"/><draw:equation draw:name="f34" draw:formula="?f21 / ?f6"/><draw:equation draw:name="f35" draw:formula="?f23 / ?f6"/><draw:equation draw:name="f36" draw:formula="?f24 / ?f7"/><draw:equation draw:name="f37" draw:formula="?f25 / ?f7"/><draw:equation draw:name="f38" draw:formula="0 / ?f6"/><draw:equation draw:name="f39" draw:formula="?f1 / ?f6"/><draw:equation draw:name="f40" draw:formula="0 / ?f7"/><draw:equation draw:name="f41" draw:formula="?f3 / ?f7"/></draw:enhanced-geometry></draw:custom-shape><draw:frame draw:id="id418" draw:style-name="a418" draw:name="Picture 287" svg:x="1.34028in" svg:y="2.99167in" svg:width="5.48333in" svg:height="0.12153in" style:rel-width="scale" style:rel-height="scale"><draw:image xlink:href="media/image36.png" xlink:type="simple" xlink:show="embed" xlink:actuate="onLoad"/><svg:title/><svg:desc/></draw:frame><draw:frame draw:id="id419" draw:style-name="a419" draw:name="Picture 286" svg:x="1.33681in" svg:y="3.28819in" svg:width="5.12847in" svg:height="0.12153in" style:rel-width="scale" style:rel-height="scale"><draw:image xlink:href="media/image37.png" xlink:type="simple" xlink:show="embed" xlink:actuate="onLoad"/><svg:title/><svg:desc/></draw:frame><draw:frame draw:id="id420" draw:style-name="a420" draw:name="Picture 285" svg:x="6.47917in" svg:y="3.28542in" svg:width="0.6625in" svg:height="0.10625in" style:rel-width="scale" style:rel-height="scale"><draw:image xlink:href="media/image38.png" xlink:type="simple" xlink:show="embed" xlink:actuate="onLoad"/><svg:title/><svg:desc/></draw:frame><draw:frame draw:id="id421" draw:style-name="a421" draw:name="Picture 284" svg:x="1.34514in" svg:y="3.48472in" svg:width="5.79167in" svg:height="0.12153in" style:rel-width="scale" style:rel-height="scale"><draw:image xlink:href="media/image39.png" xlink:type="simple" xlink:show="embed" xlink:actuate="onLoad"/><svg:title/><svg:desc/></draw:frame><draw:frame draw:id="id422" draw:style-name="a422" draw:name="Picture 283" svg:x="1.34514in" svg:y="3.67986in" svg:width="3.65694in" svg:height="0.12153in" style:rel-width="scale" style:rel-height="scale"><draw:image xlink:href="media/image40.png" xlink:type="simple" xlink:show="embed" xlink:actuate="onLoad"/><svg:title/><svg:desc/></draw:frame><draw:frame draw:id="id423" draw:style-name="a423" draw:name="Picture 282" svg:x="1.33681in" svg:y="3.97847in" svg:width="5.80139in" svg:height="0.12014in" style:rel-width="scale" style:rel-height="scale"><draw:image xlink:href="media/image41.png" xlink:type="simple" xlink:show="embed" xlink:actuate="onLoad"/><svg:title/><svg:desc/></draw:frame><draw:frame draw:id="id424" draw:style-name="a424" draw:name="Picture 281" svg:x="1.33819in" svg:y="4.17153in" svg:width="5.80486in" svg:height="0.12153in" style:rel-width="scale" style:rel-height="scale"><draw:image xlink:href="media/image42.png" xlink:type="simple" xlink:show="embed" xlink:actuate="onLoad"/><svg:title/><svg:desc/></draw:frame><draw:frame draw:id="id425" draw:style-name="a425" draw:name="Picture 280" svg:x="1.34028in" svg:y="4.36806in" svg:width="3.57014in" svg:height="0.12153in" style:rel-width="scale" style:rel-height="scale"><draw:image xlink:href="media/image43.png" xlink:type="simple" xlink:show="embed" xlink:actuate="onLoad"/><svg:title/><svg:desc/></draw:frame><draw:frame draw:id="id426" draw:style-name="a426" draw:name="Picture 279" svg:x="1.33681in" svg:y="4.66528in" svg:width="1.56181in" svg:height="0.12153in" style:rel-width="scale" style:rel-height="scale"><draw:image xlink:href="media/image44.png" xlink:type="simple" xlink:show="embed" xlink:actuate="onLoad"/><svg:title/><svg:desc/></draw:frame><draw:frame draw:id="id427" draw:style-name="a427" draw:name="Picture 278" svg:x="1.33681in" svg:y="4.94514in" svg:width="5.80486in" svg:height="0.13819in" style:rel-width="scale" style:rel-height="scale"><draw:image xlink:href="media/image45.png" xlink:type="simple" xlink:show="embed" xlink:actuate="onLoad"/><svg:title/><svg:desc/></draw:frame><draw:frame draw:id="id428" draw:style-name="a428" draw:name="Picture 277" svg:x="1.33472in" svg:y="5.15694in" svg:width="3.89514in" svg:height="0.09861in" style:rel-width="scale" style:rel-height="scale"><draw:image xlink:href="media/image46.png" xlink:type="simple" xlink:show="embed" xlink:actuate="onLoad"/><svg:title/><svg:desc/></draw:frame><draw:frame draw:id="id429" draw:style-name="a429" draw:name="Picture 276" svg:x="1.33681in" svg:y="5.45486in" svg:width="5.80347in" svg:height="0.12014in" style:rel-width="scale" style:rel-height="scale"><draw:image xlink:href="media/image47.png" xlink:type="simple" xlink:show="embed" xlink:actuate="onLoad"/><svg:title/><svg:desc/></draw:frame><draw:frame draw:id="id430" draw:style-name="a430" draw:name="Picture 275" svg:x="1.33681in" svg:y="5.65in" svg:width="5.8in" svg:height="0.12153in" style:rel-width="scale" style:rel-height="scale"><draw:image xlink:href="media/image48.png" xlink:type="simple" xlink:show="embed" xlink:actuate="onLoad"/><svg:title/><svg:desc/></draw:frame><draw:frame draw:id="id431" draw:style-name="a431" draw:name="Picture 274" svg:x="1.33681in" svg:y="5.84653in" svg:width="4.40486in" svg:height="0.12153in" style:rel-width="scale" style:rel-height="scale"><draw:image xlink:href="media/image49.png" xlink:type="simple" xlink:show="embed" xlink:actuate="onLoad"/><svg:title/><svg:desc/></draw:frame></draw:g><draw:custom-shape svg:x="1.33681in" svg:y="6.19861in" svg:width="0.03542in" svg:height="0.01389in" draw:z-index="0" draw:id="id433" draw:style-name="a433" draw:name="Freeform 272"><svg:title/><svg:desc/><draw:enhanced-geometry draw:type="non-primitive" svg:viewBox="0 0 51 20" draw:enhanced-path="M 48 0 L 2 0 2 2 0 4 0 16 2 16 2 19 48 19 50 16 50 2 48 0 Z N" draw:text-areas="?f30 ?f32 ?f31 ?f33" draw:glue-points="?f21 ?f22 ?f23 ?f22 ?f23 ?f24 ?f25 ?f26 ?f25 ?f27 ?f23 ?f27 ?f23 ?f28 ?f21 ?f28 ?f29 ?f27 ?f29 ?f24 ?f21 ?f22"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20"/><draw:equation draw:name="f8" draw:formula="0 + 1973 - 1925"/><draw:equation draw:name="f9" draw:formula="?f8 * ?f5 / 51"/><draw:equation draw:name="f10" draw:formula="8926 * ?f4 / 20"/><draw:equation draw:name="f11" draw:formula="0 + 1927 - 1925"/><draw:equation draw:name="f12" draw:formula="?f11 * ?f5 / 51"/><draw:equation draw:name="f13" draw:formula="8928 * ?f4 / 20"/><draw:equation draw:name="f14" draw:formula="0 + 1925 - 1925"/><draw:equation draw:name="f15" draw:formula="?f14 * ?f5 / 51"/><draw:equation draw:name="f16" draw:formula="8930 * ?f4 / 20"/><draw:equation draw:name="f17" draw:formula="8942 * ?f4 / 20"/><draw:equation draw:name="f18" draw:formula="8945 * ?f4 / 20"/><draw:equation draw:name="f19" draw:formula="0 + 1975 - 1925"/><draw:equation draw:name="f20" draw:formula="?f19 * ?f5 / 51"/><draw:equation draw:name="f21" draw:formula="?f9 / ?f6"/><draw:equation draw:name="f22" draw:formula="?f10 / ?f7"/><draw:equation draw:name="f23" draw:formula="?f12 / ?f6"/><draw:equation draw:name="f24" draw:formula="?f13 / ?f7"/><draw:equation draw:name="f25" draw:formula="?f15 / ?f6"/><draw:equation draw:name="f26" draw:formula="?f16 / ?f7"/><draw:equation draw:name="f27" draw:formula="?f17 / ?f7"/><draw:equation draw:name="f28" draw:formula="?f18 / ?f7"/><draw:equation draw:name="f29" draw:formula="?f20 / ?f6"/><draw:equation draw:name="f30" draw:formula="0 / ?f6"/><draw:equation draw:name="f31" draw:formula="?f1 / ?f6"/><draw:equation draw:name="f32" draw:formula="0 / ?f7"/><draw:equation draw:name="f33" draw:formula="?f3 / ?f7"/></draw:enhanced-geometry></draw:custom-shape><draw:g draw:z-index="251778048" draw:name="Group 265" draw:id="id439" draw:style-name="a439"><svg:title/><svg:desc/><draw:custom-shape svg:x="1.44167in" svg:y="6.15139in" svg:width="0.05347in" svg:height="0.08681in" draw:z-index="0" draw:id="id434" draw:style-name="a434" draw:name="Freeform 270"><svg:title/><svg:desc/><draw:enhanced-geometry draw:type="non-primitive" svg:viewBox="0 0 77 125" draw:enhanced-path="M 77 108 L 0 108 0 123 2 123 2 125 77 125 77 108 Z N" draw:text-areas="?f23 ?f25 ?f24 ?f26" draw:glue-points="?f17 ?f18 ?f19 ?f18 ?f19 ?f20 ?f21 ?f20 ?f21 ?f22 ?f17 ?f22 ?f17 ?f18"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125"/><draw:equation draw:name="f8" draw:formula="0 + 2153 - 2076"/><draw:equation draw:name="f9" draw:formula="?f8 * ?f5 / 77"/><draw:equation draw:name="f10" draw:formula="8966 * ?f4 / 125"/><draw:equation draw:name="f11" draw:formula="0 + 2076 - 2076"/><draw:equation draw:name="f12" draw:formula="?f11 * ?f5 / 77"/><draw:equation draw:name="f13" draw:formula="8981 * ?f4 / 125"/><draw:equation draw:name="f14" draw:formula="0 + 2078 - 2076"/><draw:equation draw:name="f15" draw:formula="?f14 * ?f5 / 77"/><draw:equation draw:name="f16" draw:formula="8983 * ?f4 / 125"/><draw:equation draw:name="f17" draw:formula="?f9 / ?f6"/><draw:equation draw:name="f18" draw:formula="?f10 / ?f7"/><draw:equation draw:name="f19" draw:formula="?f12 / ?f6"/><draw:equation draw:name="f20" draw:formula="?f13 / ?f7"/><draw:equation draw:name="f21" draw:formula="?f15 / ?f6"/><draw:equation draw:name="f22" draw:formula="?f16 / ?f7"/><draw:equation draw:name="f23" draw:formula="0 / ?f6"/><draw:equation draw:name="f24" draw:formula="?f1 / ?f6"/><draw:equation draw:name="f25" draw:formula="0 / ?f7"/><draw:equation draw:name="f26" draw:formula="?f3 / ?f7"/></draw:enhanced-geometry></draw:custom-shape><draw:custom-shape svg:x="1.44167in" svg:y="6.15139in" svg:width="0.05347in" svg:height="0.08681in" draw:z-index="0" draw:id="id435" draw:style-name="a435" draw:name="Freeform 269"><svg:title/><svg:desc/><draw:enhanced-geometry draw:type="non-primitive" svg:viewBox="0 0 77 125" draw:enhanced-path="M 74 106 L 2 106 2 108 74 108 74 106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125"/><draw:equation draw:name="f8" draw:formula="0 + 2150 - 2076"/><draw:equation draw:name="f9" draw:formula="?f8 * ?f5 / 77"/><draw:equation draw:name="f10" draw:formula="8964 * ?f4 / 125"/><draw:equation draw:name="f11" draw:formula="0 + 2078 - 2076"/><draw:equation draw:name="f12" draw:formula="?f11 * ?f5 / 77"/><draw:equation draw:name="f13" draw:formula="8966 * ?f4 / 12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44167in" svg:y="6.15139in" svg:width="0.05347in" svg:height="0.08681in" draw:z-index="0" draw:id="id436" draw:style-name="a436" draw:name="Freeform 268"><svg:title/><svg:desc/><draw:enhanced-geometry draw:type="non-primitive" svg:viewBox="0 0 77 125" draw:enhanced-path="M 53 24 L 26 24 26 106 53 106 53 2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125"/><draw:equation draw:name="f8" draw:formula="0 + 2129 - 2076"/><draw:equation draw:name="f9" draw:formula="?f8 * ?f5 / 77"/><draw:equation draw:name="f10" draw:formula="8882 * ?f4 / 125"/><draw:equation draw:name="f11" draw:formula="0 + 2102 - 2076"/><draw:equation draw:name="f12" draw:formula="?f11 * ?f5 / 77"/><draw:equation draw:name="f13" draw:formula="8964 * ?f4 / 12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44167in" svg:y="6.15139in" svg:width="0.05347in" svg:height="0.08681in" draw:z-index="0" draw:id="id437" draw:style-name="a437" draw:name="Freeform 267"><svg:title/><svg:desc/><draw:enhanced-geometry draw:type="non-primitive" svg:viewBox="0 0 77 125" draw:enhanced-path="M 5 36 L 2 36 2 39 5 39 5 36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125"/><draw:equation draw:name="f8" draw:formula="0 + 2081 - 2076"/><draw:equation draw:name="f9" draw:formula="?f8 * ?f5 / 77"/><draw:equation draw:name="f10" draw:formula="8894 * ?f4 / 125"/><draw:equation draw:name="f11" draw:formula="0 + 2078 - 2076"/><draw:equation draw:name="f12" draw:formula="?f11 * ?f5 / 77"/><draw:equation draw:name="f13" draw:formula="8897 * ?f4 / 12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44167in" svg:y="6.15139in" svg:width="0.05347in" svg:height="0.08681in" draw:z-index="0" draw:id="id438" draw:style-name="a438" draw:name="Freeform 266"><svg:title/><svg:desc/><draw:enhanced-geometry draw:type="non-primitive" svg:viewBox="0 0 77 125" draw:enhanced-path="M 50 0 L 31 0 31 3 29 3 5 20 2 20 2 22 0 22 0 36 7 36 26 24 53 24 53 3 50 0 Z N" draw:text-areas="?f47 ?f49 ?f48 ?f50" draw:glue-points="?f32 ?f33 ?f34 ?f33 ?f34 ?f35 ?f36 ?f35 ?f37 ?f38 ?f39 ?f38 ?f39 ?f40 ?f41 ?f40 ?f41 ?f42 ?f43 ?f42 ?f44 ?f45 ?f46 ?f45 ?f46 ?f35 ?f32 ?f33"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125"/><draw:equation draw:name="f8" draw:formula="0 + 2126 - 2076"/><draw:equation draw:name="f9" draw:formula="?f8 * ?f5 / 77"/><draw:equation draw:name="f10" draw:formula="8858 * ?f4 / 125"/><draw:equation draw:name="f11" draw:formula="0 + 2107 - 2076"/><draw:equation draw:name="f12" draw:formula="?f11 * ?f5 / 77"/><draw:equation draw:name="f13" draw:formula="8861 * ?f4 / 125"/><draw:equation draw:name="f14" draw:formula="0 + 2105 - 2076"/><draw:equation draw:name="f15" draw:formula="?f14 * ?f5 / 77"/><draw:equation draw:name="f16" draw:formula="0 + 2081 - 2076"/><draw:equation draw:name="f17" draw:formula="?f16 * ?f5 / 77"/><draw:equation draw:name="f18" draw:formula="8878 * ?f4 / 125"/><draw:equation draw:name="f19" draw:formula="0 + 2078 - 2076"/><draw:equation draw:name="f20" draw:formula="?f19 * ?f5 / 77"/><draw:equation draw:name="f21" draw:formula="8880 * ?f4 / 125"/><draw:equation draw:name="f22" draw:formula="0 + 2076 - 2076"/><draw:equation draw:name="f23" draw:formula="?f22 * ?f5 / 77"/><draw:equation draw:name="f24" draw:formula="8894 * ?f4 / 125"/><draw:equation draw:name="f25" draw:formula="0 + 2083 - 2076"/><draw:equation draw:name="f26" draw:formula="?f25 * ?f5 / 77"/><draw:equation draw:name="f27" draw:formula="0 + 2102 - 2076"/><draw:equation draw:name="f28" draw:formula="?f27 * ?f5 / 77"/><draw:equation draw:name="f29" draw:formula="8882 * ?f4 / 125"/><draw:equation draw:name="f30" draw:formula="0 + 2129 - 2076"/><draw:equation draw:name="f31" draw:formula="?f30 * ?f5 / 77"/><draw:equation draw:name="f32" draw:formula="?f9 / ?f6"/><draw:equation draw:name="f33" draw:formula="?f10 / ?f7"/><draw:equation draw:name="f34" draw:formula="?f12 / ?f6"/><draw:equation draw:name="f35" draw:formula="?f13 / ?f7"/><draw:equation draw:name="f36" draw:formula="?f15 / ?f6"/><draw:equation draw:name="f37" draw:formula="?f17 / ?f6"/><draw:equation draw:name="f38" draw:formula="?f18 / ?f7"/><draw:equation draw:name="f39" draw:formula="?f20 / ?f6"/><draw:equation draw:name="f40" draw:formula="?f21 / ?f7"/><draw:equation draw:name="f41" draw:formula="?f23 / ?f6"/><draw:equation draw:name="f42" draw:formula="?f24 / ?f7"/><draw:equation draw:name="f43" draw:formula="?f26 / ?f6"/><draw:equation draw:name="f44" draw:formula="?f28 / ?f6"/><draw:equation draw:name="f45" draw:formula="?f29 / ?f7"/><draw:equation draw:name="f46" draw:formula="?f31 / ?f6"/><draw:equation draw:name="f47" draw:formula="0 / ?f6"/><draw:equation draw:name="f48" draw:formula="?f1 / ?f6"/><draw:equation draw:name="f49" draw:formula="0 / ?f7"/><draw:equation draw:name="f50" draw:formula="?f3 / ?f7"/></draw:enhanced-geometry></draw:custom-shape></draw:g><draw:g draw:z-index="251779072" draw:name="Group 261" draw:id="id443" draw:style-name="a443"><svg:title/><svg:desc/><draw:custom-shape svg:x="1.50972in" svg:y="6.15in" svg:width="0.05833in" svg:height="0.08889in" draw:z-index="0" draw:id="id440" draw:style-name="a440" draw:name="Freeform 264"><svg:title/><svg:desc/><draw:enhanced-geometry draw:type="non-primitive" svg:viewBox="0 0 84 128" draw:enhanced-path="M 77 24 L 36 24 39 26 41 26 44 29 46 29 46 34 48 36 48 43 46 46 46 50 44 55 41 58 41 60 39 65 34 67 32 72 5 98 5 101 3 101 3 103 0 106 0 125 3 127 82 127 82 122 84 122 84 113 82 110 82 106 32 106 53 84 58 77 68 67 77 48 77 41 80 36 80 29 77 24 Z N" draw:text-areas="?f116 ?f118 ?f117 ?f119" draw:glue-points="?f71 ?f72 ?f73 ?f72 ?f74 ?f75 ?f76 ?f75 ?f77 ?f78 ?f79 ?f78 ?f79 ?f80 ?f81 ?f82 ?f81 ?f83 ?f79 ?f84 ?f79 ?f85 ?f77 ?f86 ?f76 ?f87 ?f76 ?f88 ?f74 ?f89 ?f90 ?f91 ?f92 ?f93 ?f94 ?f95 ?f94 ?f96 ?f97 ?f96 ?f97 ?f98 ?f99 ?f100 ?f99 ?f101 ?f97 ?f102 ?f103 ?f102 ?f103 ?f104 ?f105 ?f104 ?f105 ?f106 ?f103 ?f107 ?f103 ?f100 ?f92 ?f100 ?f108 ?f109 ?f110 ?f111 ?f112 ?f91 ?f71 ?f113 ?f71 ?f114 ?f115 ?f82 ?f115 ?f78 ?f71 ?f72" draw:glue-point-leaving-directions="-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28"/><draw:equation draw:name="f8" draw:formula="0 + 2251 - 2174"/><draw:equation draw:name="f9" draw:formula="?f8 * ?f5 / 84"/><draw:equation draw:name="f10" draw:formula="8880 * ?f4 / 128"/><draw:equation draw:name="f11" draw:formula="0 + 2210 - 2174"/><draw:equation draw:name="f12" draw:formula="?f11 * ?f5 / 84"/><draw:equation draw:name="f13" draw:formula="0 + 2213 - 2174"/><draw:equation draw:name="f14" draw:formula="?f13 * ?f5 / 84"/><draw:equation draw:name="f15" draw:formula="8882 * ?f4 / 128"/><draw:equation draw:name="f16" draw:formula="0 + 2215 - 2174"/><draw:equation draw:name="f17" draw:formula="?f16 * ?f5 / 84"/><draw:equation draw:name="f18" draw:formula="0 + 2218 - 2174"/><draw:equation draw:name="f19" draw:formula="?f18 * ?f5 / 84"/><draw:equation draw:name="f20" draw:formula="8885 * ?f4 / 128"/><draw:equation draw:name="f21" draw:formula="0 + 2220 - 2174"/><draw:equation draw:name="f22" draw:formula="?f21 * ?f5 / 84"/><draw:equation draw:name="f23" draw:formula="8890 * ?f4 / 128"/><draw:equation draw:name="f24" draw:formula="0 + 2222 - 2174"/><draw:equation draw:name="f25" draw:formula="?f24 * ?f5 / 84"/><draw:equation draw:name="f26" draw:formula="8892 * ?f4 / 128"/><draw:equation draw:name="f27" draw:formula="8899 * ?f4 / 128"/><draw:equation draw:name="f28" draw:formula="8902 * ?f4 / 128"/><draw:equation draw:name="f29" draw:formula="8906 * ?f4 / 128"/><draw:equation draw:name="f30" draw:formula="8911 * ?f4 / 128"/><draw:equation draw:name="f31" draw:formula="8914 * ?f4 / 128"/><draw:equation draw:name="f32" draw:formula="8916 * ?f4 / 128"/><draw:equation draw:name="f33" draw:formula="8921 * ?f4 / 128"/><draw:equation draw:name="f34" draw:formula="0 + 2208 - 2174"/><draw:equation draw:name="f35" draw:formula="?f34 * ?f5 / 84"/><draw:equation draw:name="f36" draw:formula="8923 * ?f4 / 128"/><draw:equation draw:name="f37" draw:formula="0 + 2206 - 2174"/><draw:equation draw:name="f38" draw:formula="?f37 * ?f5 / 84"/><draw:equation draw:name="f39" draw:formula="8928 * ?f4 / 128"/><draw:equation draw:name="f40" draw:formula="0 + 2179 - 2174"/><draw:equation draw:name="f41" draw:formula="?f40 * ?f5 / 84"/><draw:equation draw:name="f42" draw:formula="8954 * ?f4 / 128"/><draw:equation draw:name="f43" draw:formula="8957 * ?f4 / 128"/><draw:equation draw:name="f44" draw:formula="0 + 2177 - 2174"/><draw:equation draw:name="f45" draw:formula="?f44 * ?f5 / 84"/><draw:equation draw:name="f46" draw:formula="8959 * ?f4 / 128"/><draw:equation draw:name="f47" draw:formula="0 + 2174 - 2174"/><draw:equation draw:name="f48" draw:formula="?f47 * ?f5 / 84"/><draw:equation draw:name="f49" draw:formula="8962 * ?f4 / 128"/><draw:equation draw:name="f50" draw:formula="8981 * ?f4 / 128"/><draw:equation draw:name="f51" draw:formula="8983 * ?f4 / 128"/><draw:equation draw:name="f52" draw:formula="0 + 2256 - 2174"/><draw:equation draw:name="f53" draw:formula="?f52 * ?f5 / 84"/><draw:equation draw:name="f54" draw:formula="8978 * ?f4 / 128"/><draw:equation draw:name="f55" draw:formula="0 + 2258 - 2174"/><draw:equation draw:name="f56" draw:formula="?f55 * ?f5 / 84"/><draw:equation draw:name="f57" draw:formula="8969 * ?f4 / 128"/><draw:equation draw:name="f58" draw:formula="8966 * ?f4 / 128"/><draw:equation draw:name="f59" draw:formula="0 + 2227 - 2174"/><draw:equation draw:name="f60" draw:formula="?f59 * ?f5 / 84"/><draw:equation draw:name="f61" draw:formula="8940 * ?f4 / 128"/><draw:equation draw:name="f62" draw:formula="0 + 2232 - 2174"/><draw:equation draw:name="f63" draw:formula="?f62 * ?f5 / 84"/><draw:equation draw:name="f64" draw:formula="8933 * ?f4 / 128"/><draw:equation draw:name="f65" draw:formula="0 + 2242 - 2174"/><draw:equation draw:name="f66" draw:formula="?f65 * ?f5 / 84"/><draw:equation draw:name="f67" draw:formula="8904 * ?f4 / 128"/><draw:equation draw:name="f68" draw:formula="8897 * ?f4 / 128"/><draw:equation draw:name="f69" draw:formula="0 + 2254 - 2174"/><draw:equation draw:name="f70" draw:formula="?f69 * ?f5 / 84"/><draw:equation draw:name="f71" draw:formula="?f9 / ?f6"/><draw:equation draw:name="f72" draw:formula="?f10 / ?f7"/><draw:equation draw:name="f73" draw:formula="?f12 / ?f6"/><draw:equation draw:name="f74" draw:formula="?f14 / ?f6"/><draw:equation draw:name="f75" draw:formula="?f15 / ?f7"/><draw:equation draw:name="f76" draw:formula="?f17 / ?f6"/><draw:equation draw:name="f77" draw:formula="?f19 / ?f6"/><draw:equation draw:name="f78" draw:formula="?f20 / ?f7"/><draw:equation draw:name="f79" draw:formula="?f22 / ?f6"/><draw:equation draw:name="f80" draw:formula="?f23 / ?f7"/><draw:equation draw:name="f81" draw:formula="?f25 / ?f6"/><draw:equation draw:name="f82" draw:formula="?f26 / ?f7"/><draw:equation draw:name="f83" draw:formula="?f27 / ?f7"/><draw:equation draw:name="f84" draw:formula="?f28 / ?f7"/><draw:equation draw:name="f85" draw:formula="?f29 / ?f7"/><draw:equation draw:name="f86" draw:formula="?f30 / ?f7"/><draw:equation draw:name="f87" draw:formula="?f31 / ?f7"/><draw:equation draw:name="f88" draw:formula="?f32 / ?f7"/><draw:equation draw:name="f89" draw:formula="?f33 / ?f7"/><draw:equation draw:name="f90" draw:formula="?f35 / ?f6"/><draw:equation draw:name="f91" draw:formula="?f36 / ?f7"/><draw:equation draw:name="f92" draw:formula="?f38 / ?f6"/><draw:equation draw:name="f93" draw:formula="?f39 / ?f7"/><draw:equation draw:name="f94" draw:formula="?f41 / ?f6"/><draw:equation draw:name="f95" draw:formula="?f42 / ?f7"/><draw:equation draw:name="f96" draw:formula="?f43 / ?f7"/><draw:equation draw:name="f97" draw:formula="?f45 / ?f6"/><draw:equation draw:name="f98" draw:formula="?f46 / ?f7"/><draw:equation draw:name="f99" draw:formula="?f48 / ?f6"/><draw:equation draw:name="f100" draw:formula="?f49 / ?f7"/><draw:equation draw:name="f101" draw:formula="?f50 / ?f7"/><draw:equation draw:name="f102" draw:formula="?f51 / ?f7"/><draw:equation draw:name="f103" draw:formula="?f53 / ?f6"/><draw:equation draw:name="f104" draw:formula="?f54 / ?f7"/><draw:equation draw:name="f105" draw:formula="?f56 / ?f6"/><draw:equation draw:name="f106" draw:formula="?f57 / ?f7"/><draw:equation draw:name="f107" draw:formula="?f58 / ?f7"/><draw:equation draw:name="f108" draw:formula="?f60 / ?f6"/><draw:equation draw:name="f109" draw:formula="?f61 / ?f7"/><draw:equation draw:name="f110" draw:formula="?f63 / ?f6"/><draw:equation draw:name="f111" draw:formula="?f64 / ?f7"/><draw:equation draw:name="f112" draw:formula="?f66 / ?f6"/><draw:equation draw:name="f113" draw:formula="?f67 / ?f7"/><draw:equation draw:name="f114" draw:formula="?f68 / ?f7"/><draw:equation draw:name="f115" draw:formula="?f70 / ?f6"/><draw:equation draw:name="f116" draw:formula="0 / ?f6"/><draw:equation draw:name="f117" draw:formula="?f1 / ?f6"/><draw:equation draw:name="f118" draw:formula="0 / ?f7"/><draw:equation draw:name="f119" draw:formula="?f3 / ?f7"/></draw:enhanced-geometry></draw:custom-shape><draw:custom-shape svg:x="1.50972in" svg:y="6.15in" svg:width="0.05833in" svg:height="0.08889in" draw:z-index="0" draw:id="id441" draw:style-name="a441" draw:name="Freeform 263"><svg:title/><svg:desc/><draw:enhanced-geometry draw:type="non-primitive" svg:viewBox="0 0 84 128" draw:enhanced-path="M 58 2 L 20 2 17 5 15 5 12 7 10 7 8 10 5 10 5 12 3 12 3 34 8 34 10 31 12 31 15 29 17 29 20 26 22 26 24 24 77 24 77 19 75 17 72 12 70 10 65 7 63 5 58 2 Z N" draw:text-areas="?f83 ?f85 ?f84 ?f86" draw:glue-points="?f54 ?f55 ?f56 ?f55 ?f57 ?f58 ?f59 ?f58 ?f60 ?f61 ?f62 ?f61 ?f63 ?f64 ?f65 ?f64 ?f65 ?f66 ?f67 ?f66 ?f67 ?f68 ?f63 ?f68 ?f62 ?f69 ?f60 ?f69 ?f59 ?f70 ?f57 ?f70 ?f56 ?f71 ?f72 ?f71 ?f73 ?f74 ?f75 ?f74 ?f75 ?f76 ?f77 ?f78 ?f79 ?f66 ?f80 ?f64 ?f81 ?f61 ?f82 ?f58 ?f54 ?f55" draw:glue-point-leaving-directions="-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28"/><draw:equation draw:name="f8" draw:formula="0 + 2232 - 2174"/><draw:equation draw:name="f9" draw:formula="?f8 * ?f5 / 84"/><draw:equation draw:name="f10" draw:formula="8858 * ?f4 / 128"/><draw:equation draw:name="f11" draw:formula="0 + 2194 - 2174"/><draw:equation draw:name="f12" draw:formula="?f11 * ?f5 / 84"/><draw:equation draw:name="f13" draw:formula="0 + 2191 - 2174"/><draw:equation draw:name="f14" draw:formula="?f13 * ?f5 / 84"/><draw:equation draw:name="f15" draw:formula="8861 * ?f4 / 128"/><draw:equation draw:name="f16" draw:formula="0 + 2189 - 2174"/><draw:equation draw:name="f17" draw:formula="?f16 * ?f5 / 84"/><draw:equation draw:name="f18" draw:formula="0 + 2186 - 2174"/><draw:equation draw:name="f19" draw:formula="?f18 * ?f5 / 84"/><draw:equation draw:name="f20" draw:formula="8863 * ?f4 / 128"/><draw:equation draw:name="f21" draw:formula="0 + 2184 - 2174"/><draw:equation draw:name="f22" draw:formula="?f21 * ?f5 / 84"/><draw:equation draw:name="f23" draw:formula="0 + 2182 - 2174"/><draw:equation draw:name="f24" draw:formula="?f23 * ?f5 / 84"/><draw:equation draw:name="f25" draw:formula="8866 * ?f4 / 128"/><draw:equation draw:name="f26" draw:formula="0 + 2179 - 2174"/><draw:equation draw:name="f27" draw:formula="?f26 * ?f5 / 84"/><draw:equation draw:name="f28" draw:formula="8868 * ?f4 / 128"/><draw:equation draw:name="f29" draw:formula="0 + 2177 - 2174"/><draw:equation draw:name="f30" draw:formula="?f29 * ?f5 / 84"/><draw:equation draw:name="f31" draw:formula="8890 * ?f4 / 128"/><draw:equation draw:name="f32" draw:formula="8887 * ?f4 / 128"/><draw:equation draw:name="f33" draw:formula="8885 * ?f4 / 128"/><draw:equation draw:name="f34" draw:formula="8882 * ?f4 / 128"/><draw:equation draw:name="f35" draw:formula="0 + 2196 - 2174"/><draw:equation draw:name="f36" draw:formula="?f35 * ?f5 / 84"/><draw:equation draw:name="f37" draw:formula="0 + 2198 - 2174"/><draw:equation draw:name="f38" draw:formula="?f37 * ?f5 / 84"/><draw:equation draw:name="f39" draw:formula="8880 * ?f4 / 128"/><draw:equation draw:name="f40" draw:formula="0 + 2251 - 2174"/><draw:equation draw:name="f41" draw:formula="?f40 * ?f5 / 84"/><draw:equation draw:name="f42" draw:formula="8875 * ?f4 / 128"/><draw:equation draw:name="f43" draw:formula="0 + 2249 - 2174"/><draw:equation draw:name="f44" draw:formula="?f43 * ?f5 / 84"/><draw:equation draw:name="f45" draw:formula="8873 * ?f4 / 128"/><draw:equation draw:name="f46" draw:formula="0 + 2246 - 2174"/><draw:equation draw:name="f47" draw:formula="?f46 * ?f5 / 84"/><draw:equation draw:name="f48" draw:formula="0 + 2244 - 2174"/><draw:equation draw:name="f49" draw:formula="?f48 * ?f5 / 84"/><draw:equation draw:name="f50" draw:formula="0 + 2239 - 2174"/><draw:equation draw:name="f51" draw:formula="?f50 * ?f5 / 84"/><draw:equation draw:name="f52" draw:formula="0 + 2237 - 2174"/><draw:equation draw:name="f53" draw:formula="?f52 * ?f5 / 84"/><draw:equation draw:name="f54" draw:formula="?f9 / ?f6"/><draw:equation draw:name="f55" draw:formula="?f10 / ?f7"/><draw:equation draw:name="f56" draw:formula="?f12 / ?f6"/><draw:equation draw:name="f57" draw:formula="?f14 / ?f6"/><draw:equation draw:name="f58" draw:formula="?f15 / ?f7"/><draw:equation draw:name="f59" draw:formula="?f17 / ?f6"/><draw:equation draw:name="f60" draw:formula="?f19 / ?f6"/><draw:equation draw:name="f61" draw:formula="?f20 / ?f7"/><draw:equation draw:name="f62" draw:formula="?f22 / ?f6"/><draw:equation draw:name="f63" draw:formula="?f24 / ?f6"/><draw:equation draw:name="f64" draw:formula="?f25 / ?f7"/><draw:equation draw:name="f65" draw:formula="?f27 / ?f6"/><draw:equation draw:name="f66" draw:formula="?f28 / ?f7"/><draw:equation draw:name="f67" draw:formula="?f30 / ?f6"/><draw:equation draw:name="f68" draw:formula="?f31 / ?f7"/><draw:equation draw:name="f69" draw:formula="?f32 / ?f7"/><draw:equation draw:name="f70" draw:formula="?f33 / ?f7"/><draw:equation draw:name="f71" draw:formula="?f34 / ?f7"/><draw:equation draw:name="f72" draw:formula="?f36 / ?f6"/><draw:equation draw:name="f73" draw:formula="?f38 / ?f6"/><draw:equation draw:name="f74" draw:formula="?f39 / ?f7"/><draw:equation draw:name="f75" draw:formula="?f41 / ?f6"/><draw:equation draw:name="f76" draw:formula="?f42 / ?f7"/><draw:equation draw:name="f77" draw:formula="?f44 / ?f6"/><draw:equation draw:name="f78" draw:formula="?f45 / ?f7"/><draw:equation draw:name="f79" draw:formula="?f47 / ?f6"/><draw:equation draw:name="f80" draw:formula="?f49 / ?f6"/><draw:equation draw:name="f81" draw:formula="?f51 / ?f6"/><draw:equation draw:name="f82" draw:formula="?f53 / ?f6"/><draw:equation draw:name="f83" draw:formula="0 / ?f6"/><draw:equation draw:name="f84" draw:formula="?f1 / ?f6"/><draw:equation draw:name="f85" draw:formula="0 / ?f7"/><draw:equation draw:name="f86" draw:formula="?f3 / ?f7"/></draw:enhanced-geometry></draw:custom-shape><draw:custom-shape svg:x="1.50972in" svg:y="6.15in" svg:width="0.05833in" svg:height="0.08889in" draw:z-index="0" draw:id="id442" draw:style-name="a442" draw:name="Freeform 262"><svg:title/><svg:desc/><draw:enhanced-geometry draw:type="non-primitive" svg:viewBox="0 0 84 128" draw:enhanced-path="M 46 0 L 32 0 27 2 53 2 46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28"/><draw:equation draw:name="f8" draw:formula="0 + 2220 - 2174"/><draw:equation draw:name="f9" draw:formula="?f8 * ?f5 / 84"/><draw:equation draw:name="f10" draw:formula="8856 * ?f4 / 128"/><draw:equation draw:name="f11" draw:formula="0 + 2206 - 2174"/><draw:equation draw:name="f12" draw:formula="?f11 * ?f5 / 84"/><draw:equation draw:name="f13" draw:formula="0 + 2201 - 2174"/><draw:equation draw:name="f14" draw:formula="?f13 * ?f5 / 84"/><draw:equation draw:name="f15" draw:formula="8858 * ?f4 / 128"/><draw:equation draw:name="f16" draw:formula="0 + 2227 - 2174"/><draw:equation draw:name="f17" draw:formula="?f16 * ?f5 / 84"/><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g><draw:g draw:z-index="251780096" draw:name="Group 257" draw:id="id447" draw:style-name="a447"><svg:title/><svg:desc/><draw:custom-shape svg:x="1.58333in" svg:y="6.17361in" svg:width="0.01875in" svg:height="0.06528in" draw:z-index="0" draw:id="id444" draw:style-name="a444" draw:name="Freeform 260"><svg:title/><svg:desc/><draw:enhanced-geometry draw:type="non-primitive" svg:viewBox="0 0 27 94" draw:enhanced-path="M 19 0 L 7 0 2 4 2 7 0 7 0 21 2 24 2 26 5 26 5 28 22 28 24 26 24 24 26 24 26 7 24 4 24 2 22 2 19 0 Z N" draw:text-areas="?f48 ?f50 ?f49 ?f51" draw:glue-points="?f32 ?f33 ?f34 ?f33 ?f35 ?f36 ?f35 ?f37 ?f38 ?f37 ?f38 ?f39 ?f35 ?f40 ?f35 ?f41 ?f42 ?f41 ?f42 ?f43 ?f44 ?f43 ?f45 ?f41 ?f45 ?f40 ?f46 ?f40 ?f46 ?f37 ?f45 ?f36 ?f45 ?f47 ?f44 ?f47 ?f32 ?f33"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94"/><draw:equation draw:name="f8" draw:formula="0 + 2299 - 2280"/><draw:equation draw:name="f9" draw:formula="?f8 * ?f5 / 27"/><draw:equation draw:name="f10" draw:formula="8890 * ?f4 / 94"/><draw:equation draw:name="f11" draw:formula="0 + 2287 - 2280"/><draw:equation draw:name="f12" draw:formula="?f11 * ?f5 / 27"/><draw:equation draw:name="f13" draw:formula="0 + 2282 - 2280"/><draw:equation draw:name="f14" draw:formula="?f13 * ?f5 / 27"/><draw:equation draw:name="f15" draw:formula="8894 * ?f4 / 94"/><draw:equation draw:name="f16" draw:formula="8897 * ?f4 / 94"/><draw:equation draw:name="f17" draw:formula="0 + 2280 - 2280"/><draw:equation draw:name="f18" draw:formula="?f17 * ?f5 / 27"/><draw:equation draw:name="f19" draw:formula="8911 * ?f4 / 94"/><draw:equation draw:name="f20" draw:formula="8914 * ?f4 / 94"/><draw:equation draw:name="f21" draw:formula="8916 * ?f4 / 94"/><draw:equation draw:name="f22" draw:formula="0 + 2285 - 2280"/><draw:equation draw:name="f23" draw:formula="?f22 * ?f5 / 27"/><draw:equation draw:name="f24" draw:formula="8918 * ?f4 / 94"/><draw:equation draw:name="f25" draw:formula="0 + 2302 - 2280"/><draw:equation draw:name="f26" draw:formula="?f25 * ?f5 / 27"/><draw:equation draw:name="f27" draw:formula="0 + 2304 - 2280"/><draw:equation draw:name="f28" draw:formula="?f27 * ?f5 / 27"/><draw:equation draw:name="f29" draw:formula="0 + 2306 - 2280"/><draw:equation draw:name="f30" draw:formula="?f29 * ?f5 / 27"/><draw:equation draw:name="f31" draw:formula="8892 * ?f4 / 94"/><draw:equation draw:name="f32" draw:formula="?f9 / ?f6"/><draw:equation draw:name="f33" draw:formula="?f10 / ?f7"/><draw:equation draw:name="f34" draw:formula="?f12 / ?f6"/><draw:equation draw:name="f35" draw:formula="?f14 / ?f6"/><draw:equation draw:name="f36" draw:formula="?f15 / ?f7"/><draw:equation draw:name="f37" draw:formula="?f16 / ?f7"/><draw:equation draw:name="f38" draw:formula="?f18 / ?f6"/><draw:equation draw:name="f39" draw:formula="?f19 / ?f7"/><draw:equation draw:name="f40" draw:formula="?f20 / ?f7"/><draw:equation draw:name="f41" draw:formula="?f21 / ?f7"/><draw:equation draw:name="f42" draw:formula="?f23 / ?f6"/><draw:equation draw:name="f43" draw:formula="?f24 / ?f7"/><draw:equation draw:name="f44" draw:formula="?f26 / ?f6"/><draw:equation draw:name="f45" draw:formula="?f28 / ?f6"/><draw:equation draw:name="f46" draw:formula="?f30 / ?f6"/><draw:equation draw:name="f47" draw:formula="?f31 / ?f7"/><draw:equation draw:name="f48" draw:formula="0 / ?f6"/><draw:equation draw:name="f49" draw:formula="?f1 / ?f6"/><draw:equation draw:name="f50" draw:formula="0 / ?f7"/><draw:equation draw:name="f51" draw:formula="?f3 / ?f7"/></draw:enhanced-geometry></draw:custom-shape><draw:custom-shape svg:x="1.58333in" svg:y="6.17361in" svg:width="0.01875in" svg:height="0.06528in" draw:z-index="0" draw:id="id445" draw:style-name="a445" draw:name="Freeform 259"><svg:title/><svg:desc/><draw:enhanced-geometry draw:type="non-primitive" svg:viewBox="0 0 27 94" draw:enhanced-path="M 24 67 L 2 67 2 72 0 72 0 86 2 88 2 91 5 91 5 93 22 93 24 91 24 88 26 88 26 72 24 69 24 67 Z N" draw:text-areas="?f40 ?f42 ?f41 ?f43" draw:glue-points="?f27 ?f28 ?f29 ?f28 ?f29 ?f30 ?f31 ?f30 ?f31 ?f32 ?f29 ?f33 ?f29 ?f34 ?f35 ?f34 ?f35 ?f36 ?f37 ?f36 ?f27 ?f34 ?f27 ?f33 ?f38 ?f33 ?f38 ?f30 ?f27 ?f39 ?f27 ?f28"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94"/><draw:equation draw:name="f8" draw:formula="0 + 2304 - 2280"/><draw:equation draw:name="f9" draw:formula="?f8 * ?f5 / 27"/><draw:equation draw:name="f10" draw:formula="8957 * ?f4 / 94"/><draw:equation draw:name="f11" draw:formula="0 + 2282 - 2280"/><draw:equation draw:name="f12" draw:formula="?f11 * ?f5 / 27"/><draw:equation draw:name="f13" draw:formula="8962 * ?f4 / 94"/><draw:equation draw:name="f14" draw:formula="0 + 2280 - 2280"/><draw:equation draw:name="f15" draw:formula="?f14 * ?f5 / 27"/><draw:equation draw:name="f16" draw:formula="8976 * ?f4 / 94"/><draw:equation draw:name="f17" draw:formula="8978 * ?f4 / 94"/><draw:equation draw:name="f18" draw:formula="8981 * ?f4 / 94"/><draw:equation draw:name="f19" draw:formula="0 + 2285 - 2280"/><draw:equation draw:name="f20" draw:formula="?f19 * ?f5 / 27"/><draw:equation draw:name="f21" draw:formula="8983 * ?f4 / 94"/><draw:equation draw:name="f22" draw:formula="0 + 2302 - 2280"/><draw:equation draw:name="f23" draw:formula="?f22 * ?f5 / 27"/><draw:equation draw:name="f24" draw:formula="0 + 2306 - 2280"/><draw:equation draw:name="f25" draw:formula="?f24 * ?f5 / 27"/><draw:equation draw:name="f26" draw:formula="8959 * ?f4 / 94"/><draw:equation draw:name="f27" draw:formula="?f9 / ?f6"/><draw:equation draw:name="f28" draw:formula="?f10 / ?f7"/><draw:equation draw:name="f29" draw:formula="?f12 / ?f6"/><draw:equation draw:name="f30" draw:formula="?f13 / ?f7"/><draw:equation draw:name="f31" draw:formula="?f15 / ?f6"/><draw:equation draw:name="f32" draw:formula="?f16 / ?f7"/><draw:equation draw:name="f33" draw:formula="?f17 / ?f7"/><draw:equation draw:name="f34" draw:formula="?f18 / ?f7"/><draw:equation draw:name="f35" draw:formula="?f20 / ?f6"/><draw:equation draw:name="f36" draw:formula="?f21 / ?f7"/><draw:equation draw:name="f37" draw:formula="?f23 / ?f6"/><draw:equation draw:name="f38" draw:formula="?f25 / ?f6"/><draw:equation draw:name="f39" draw:formula="?f26 / ?f7"/><draw:equation draw:name="f40" draw:formula="0 / ?f6"/><draw:equation draw:name="f41" draw:formula="?f1 / ?f6"/><draw:equation draw:name="f42" draw:formula="0 / ?f7"/><draw:equation draw:name="f43" draw:formula="?f3 / ?f7"/></draw:enhanced-geometry></draw:custom-shape><draw:custom-shape svg:x="1.58333in" svg:y="6.17361in" svg:width="0.01875in" svg:height="0.06528in" draw:z-index="0" draw:id="id446" draw:style-name="a446" draw:name="Freeform 258"><svg:title/><svg:desc/><draw:enhanced-geometry draw:type="non-primitive" svg:viewBox="0 0 27 94" draw:enhanced-path="M 19 64 L 7 64 5 67 22 67 19 64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draw:equation draw:name="f7" draw:formula="?f4 / 94"/><draw:equation draw:name="f8" draw:formula="0 + 2299 - 2280"/><draw:equation draw:name="f9" draw:formula="?f8 * ?f5 / 27"/><draw:equation draw:name="f10" draw:formula="8954 * ?f4 / 94"/><draw:equation draw:name="f11" draw:formula="0 + 2287 - 2280"/><draw:equation draw:name="f12" draw:formula="?f11 * ?f5 / 27"/><draw:equation draw:name="f13" draw:formula="0 + 2285 - 2280"/><draw:equation draw:name="f14" draw:formula="?f13 * ?f5 / 27"/><draw:equation draw:name="f15" draw:formula="8957 * ?f4 / 94"/><draw:equation draw:name="f16" draw:formula="0 + 2302 - 2280"/><draw:equation draw:name="f17" draw:formula="?f16 * ?f5 / 27"/><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g><draw:g draw:z-index="251781120" draw:name="Group 254" draw:id="id450" draw:style-name="a450"><svg:title/><svg:desc/><draw:custom-shape svg:x="1.61319in" svg:y="6.15in" svg:width="0.06181in" svg:height="0.09028in" draw:z-index="0" draw:id="id448" draw:style-name="a448" draw:name="Freeform 256"><svg:title/><svg:desc/><draw:enhanced-geometry draw:type="non-primitive" svg:viewBox="0 0 89 130" draw:enhanced-path="M 53 0 L 36 0 31 2 24 5 19 7 10 17 0 46 0 84 3 94 3 101 5 108 10 113 12 118 17 122 22 125 27 130 58 130 65 125 70 122 79 113 80 110 39 110 36 108 34 108 31 106 31 101 29 98 29 94 27 86 27 46 29 38 29 31 31 26 36 22 39 22 41 19 81 19 79 17 77 12 72 7 67 5 53 0 Z N" draw:text-areas="?f136 ?f138 ?f137 ?f139" draw:glue-points="?f85 ?f86 ?f87 ?f86 ?f88 ?f89 ?f90 ?f91 ?f92 ?f93 ?f94 ?f95 ?f96 ?f97 ?f96 ?f98 ?f99 ?f100 ?f99 ?f101 ?f102 ?f103 ?f94 ?f104 ?f105 ?f106 ?f107 ?f108 ?f109 ?f110 ?f111 ?f112 ?f113 ?f112 ?f114 ?f110 ?f115 ?f108 ?f116 ?f104 ?f117 ?f118 ?f119 ?f118 ?f87 ?f103 ?f120 ?f103 ?f88 ?f121 ?f88 ?f101 ?f122 ?f123 ?f122 ?f100 ?f111 ?f124 ?f111 ?f97 ?f122 ?f125 ?f122 ?f126 ?f88 ?f127 ?f87 ?f128 ?f119 ?f128 ?f129 ?f130 ?f131 ?f130 ?f116 ?f95 ?f132 ?f133 ?f134 ?f93 ?f135 ?f91 ?f85 ?f86" draw:glue-point-leaving-directions="-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draw:equation draw:name="f7" draw:formula="?f4 / 130"/><draw:equation draw:name="f8" draw:formula="0 + 2376 - 2323"/><draw:equation draw:name="f9" draw:formula="?f8 * ?f5 / 89"/><draw:equation draw:name="f10" draw:formula="8856 * ?f4 / 130"/><draw:equation draw:name="f11" draw:formula="0 + 2359 - 2323"/><draw:equation draw:name="f12" draw:formula="?f11 * ?f5 / 89"/><draw:equation draw:name="f13" draw:formula="0 + 2354 - 2323"/><draw:equation draw:name="f14" draw:formula="?f13 * ?f5 / 89"/><draw:equation draw:name="f15" draw:formula="8858 * ?f4 / 130"/><draw:equation draw:name="f16" draw:formula="0 + 2347 - 2323"/><draw:equation draw:name="f17" draw:formula="?f16 * ?f5 / 89"/><draw:equation draw:name="f18" draw:formula="8861 * ?f4 / 130"/><draw:equation draw:name="f19" draw:formula="0 + 2342 - 2323"/><draw:equation draw:name="f20" draw:formula="?f19 * ?f5 / 89"/><draw:equation draw:name="f21" draw:formula="8863 * ?f4 / 130"/><draw:equation draw:name="f22" draw:formula="0 + 2333 - 2323"/><draw:equation draw:name="f23" draw:formula="?f22 * ?f5 / 89"/><draw:equation draw:name="f24" draw:formula="8873 * ?f4 / 130"/><draw:equation draw:name="f25" draw:formula="0 + 2323 - 2323"/><draw:equation draw:name="f26" draw:formula="?f25 * ?f5 / 89"/><draw:equation draw:name="f27" draw:formula="8902 * ?f4 / 130"/><draw:equation draw:name="f28" draw:formula="8940 * ?f4 / 130"/><draw:equation draw:name="f29" draw:formula="0 + 2326 - 2323"/><draw:equation draw:name="f30" draw:formula="?f29 * ?f5 / 89"/><draw:equation draw:name="f31" draw:formula="8950 * ?f4 / 130"/><draw:equation draw:name="f32" draw:formula="8957 * ?f4 / 130"/><draw:equation draw:name="f33" draw:formula="0 + 2328 - 2323"/><draw:equation draw:name="f34" draw:formula="?f33 * ?f5 / 89"/><draw:equation draw:name="f35" draw:formula="8964 * ?f4 / 130"/><draw:equation draw:name="f36" draw:formula="8969 * ?f4 / 130"/><draw:equation draw:name="f37" draw:formula="0 + 2335 - 2323"/><draw:equation draw:name="f38" draw:formula="?f37 * ?f5 / 89"/><draw:equation draw:name="f39" draw:formula="8974 * ?f4 / 130"/><draw:equation draw:name="f40" draw:formula="0 + 2340 - 2323"/><draw:equation draw:name="f41" draw:formula="?f40 * ?f5 / 89"/><draw:equation draw:name="f42" draw:formula="8978 * ?f4 / 130"/><draw:equation draw:name="f43" draw:formula="0 + 2345 - 2323"/><draw:equation draw:name="f44" draw:formula="?f43 * ?f5 / 89"/><draw:equation draw:name="f45" draw:formula="8981 * ?f4 / 130"/><draw:equation draw:name="f46" draw:formula="0 + 2350 - 2323"/><draw:equation draw:name="f47" draw:formula="?f46 * ?f5 / 89"/><draw:equation draw:name="f48" draw:formula="8986 * ?f4 / 130"/><draw:equation draw:name="f49" draw:formula="0 + 2381 - 2323"/><draw:equation draw:name="f50" draw:formula="?f49 * ?f5 / 89"/><draw:equation draw:name="f51" draw:formula="0 + 2388 - 2323"/><draw:equation draw:name="f52" draw:formula="?f51 * ?f5 / 89"/><draw:equation draw:name="f53" draw:formula="0 + 2393 - 2323"/><draw:equation draw:name="f54" draw:formula="?f53 * ?f5 / 89"/><draw:equation draw:name="f55" draw:formula="0 + 2402 - 2323"/><draw:equation draw:name="f56" draw:formula="?f55 * ?f5 / 89"/><draw:equation draw:name="f57" draw:formula="0 + 2403 - 2323"/><draw:equation draw:name="f58" draw:formula="?f57 * ?f5 / 89"/><draw:equation draw:name="f59" draw:formula="8966 * ?f4 / 130"/><draw:equation draw:name="f60" draw:formula="0 + 2362 - 2323"/><draw:equation draw:name="f61" draw:formula="?f60 * ?f5 / 89"/><draw:equation draw:name="f62" draw:formula="0 + 2357 - 2323"/><draw:equation draw:name="f63" draw:formula="?f62 * ?f5 / 89"/><draw:equation draw:name="f64" draw:formula="8962 * ?f4 / 130"/><draw:equation draw:name="f65" draw:formula="0 + 2352 - 2323"/><draw:equation draw:name="f66" draw:formula="?f65 * ?f5 / 89"/><draw:equation draw:name="f67" draw:formula="8954 * ?f4 / 130"/><draw:equation draw:name="f68" draw:formula="8942 * ?f4 / 130"/><draw:equation draw:name="f69" draw:formula="8894 * ?f4 / 130"/><draw:equation draw:name="f70" draw:formula="8887 * ?f4 / 130"/><draw:equation draw:name="f71" draw:formula="8882 * ?f4 / 130"/><draw:equation draw:name="f72" draw:formula="8878 * ?f4 / 130"/><draw:equation draw:name="f73" draw:formula="0 + 2364 - 2323"/><draw:equation draw:name="f74" draw:formula="?f73 * ?f5 / 89"/><draw:equation draw:name="f75" draw:formula="8875 * ?f4 / 130"/><draw:equation draw:name="f76" draw:formula="0 + 2404 - 2323"/><draw:equation draw:name="f77" draw:formula="?f76 * ?f5 / 89"/><draw:equation draw:name="f78" draw:formula="0 + 2400 - 2323"/><draw:equation draw:name="f79" draw:formula="?f78 * ?f5 / 89"/><draw:equation draw:name="f80" draw:formula="8868 * ?f4 / 130"/><draw:equation draw:name="f81" draw:formula="0 + 2395 - 2323"/><draw:equation draw:name="f82" draw:formula="?f81 * ?f5 / 89"/><draw:equation draw:name="f83" draw:formula="0 + 2390 - 2323"/><draw:equation draw:name="f84" draw:formula="?f83 * ?f5 / 89"/><draw:equation draw:name="f85" draw:formula="?f9 / ?f6"/><draw:equation draw:name="f86" draw:formula="?f10 / ?f7"/><draw:equation draw:name="f87" draw:formula="?f12 / ?f6"/><draw:equation draw:name="f88" draw:formula="?f14 / ?f6"/><draw:equation draw:name="f89" draw:formula="?f15 / ?f7"/><draw:equation draw:name="f90" draw:formula="?f17 / ?f6"/><draw:equation draw:name="f91" draw:formula="?f18 / ?f7"/><draw:equation draw:name="f92" draw:formula="?f20 / ?f6"/><draw:equation draw:name="f93" draw:formula="?f21 / ?f7"/><draw:equation draw:name="f94" draw:formula="?f23 / ?f6"/><draw:equation draw:name="f95" draw:formula="?f24 / ?f7"/><draw:equation draw:name="f96" draw:formula="?f26 / ?f6"/><draw:equation draw:name="f97" draw:formula="?f27 / ?f7"/><draw:equation draw:name="f98" draw:formula="?f28 / ?f7"/><draw:equation draw:name="f99" draw:formula="?f30 / ?f6"/><draw:equation draw:name="f100" draw:formula="?f31 / ?f7"/><draw:equation draw:name="f101" draw:formula="?f32 / ?f7"/><draw:equation draw:name="f102" draw:formula="?f34 / ?f6"/><draw:equation draw:name="f103" draw:formula="?f35 / ?f7"/><draw:equation draw:name="f104" draw:formula="?f36 / ?f7"/><draw:equation draw:name="f105" draw:formula="?f38 / ?f6"/><draw:equation draw:name="f106" draw:formula="?f39 / ?f7"/><draw:equation draw:name="f107" draw:formula="?f41 / ?f6"/><draw:equation draw:name="f108" draw:formula="?f42 / ?f7"/><draw:equation draw:name="f109" draw:formula="?f44 / ?f6"/><draw:equation draw:name="f110" draw:formula="?f45 / ?f7"/><draw:equation draw:name="f111" draw:formula="?f47 / ?f6"/><draw:equation draw:name="f112" draw:formula="?f48 / ?f7"/><draw:equation draw:name="f113" draw:formula="?f50 / ?f6"/><draw:equation draw:name="f114" draw:formula="?f52 / ?f6"/><draw:equation draw:name="f115" draw:formula="?f54 / ?f6"/><draw:equation draw:name="f116" draw:formula="?f56 / ?f6"/><draw:equation draw:name="f117" draw:formula="?f58 / ?f6"/><draw:equation draw:name="f118" draw:formula="?f59 / ?f7"/><draw:equation draw:name="f119" draw:formula="?f61 / ?f6"/><draw:equation draw:name="f120" draw:formula="?f63 / ?f6"/><draw:equation draw:name="f121" draw:formula="?f64 / ?f7"/><draw:equation draw:name="f122" draw:formula="?f66 / ?f6"/><draw:equation draw:name="f123" draw:formula="?f67 / ?f7"/><draw:equation draw:name="f124" draw:formula="?f68 / ?f7"/><draw:equation draw:name="f125" draw:formula="?f69 / ?f7"/><draw:equation draw:name="f126" draw:formula="?f70 / ?f7"/><draw:equation draw:name="f127" draw:formula="?f71 / ?f7"/><draw:equation draw:name="f128" draw:formula="?f72 / ?f7"/><draw:equation draw:name="f129" draw:formula="?f74 / ?f6"/><draw:equation draw:name="f130" draw:formula="?f75 / ?f7"/><draw:equation draw:name="f131" draw:formula="?f77 / ?f6"/><draw:equation draw:name="f132" draw:formula="?f79 / ?f6"/><draw:equation draw:name="f133" draw:formula="?f80 / ?f7"/><draw:equation draw:name="f134" draw:formula="?f82 / ?f6"/><draw:equation draw:name="f135" draw:formula="?f84 / ?f6"/><draw:equation draw:name="f136" draw:formula="0 / ?f6"/><draw:equation draw:name="f137" draw:formula="?f1 / ?f6"/><draw:equation draw:name="f138" draw:formula="0 / ?f7"/><draw:equation draw:name="f139" draw:formula="?f3 / ?f7"/></draw:enhanced-geometry></draw:custom-shape><draw:custom-shape svg:x="1.61319in" svg:y="6.15in" svg:width="0.06181in" svg:height="0.09028in" draw:z-index="0" draw:id="id449" draw:style-name="a449" draw:name="Freeform 255"><svg:title/><svg:desc/><draw:enhanced-geometry draw:type="non-primitive" svg:viewBox="0 0 89 130" draw:enhanced-path="M 81 19 L 48 19 51 22 53 22 58 26 58 29 60 31 60 41 63 46 63 89 60 91 60 96 58 101 58 103 51 110 80 110 82 106 84 101 87 91 89 84 89 46 87 38 87 29 84 24 81 19 Z N" draw:text-areas="?f78 ?f80 ?f79 ?f81" draw:glue-points="?f49 ?f50 ?f51 ?f50 ?f52 ?f53 ?f54 ?f53 ?f55 ?f56 ?f55 ?f57 ?f58 ?f59 ?f58 ?f60 ?f61 ?f62 ?f61 ?f63 ?f58 ?f64 ?f58 ?f65 ?f55 ?f66 ?f55 ?f67 ?f52 ?f68 ?f69 ?f68 ?f70 ?f71 ?f72 ?f66 ?f73 ?f64 ?f74 ?f75 ?f74 ?f62 ?f73 ?f76 ?f73 ?f57 ?f72 ?f77 ?f49 ?f50" draw:glue-point-leaving-directions="-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draw:equation draw:name="f7" draw:formula="?f4 / 130"/><draw:equation draw:name="f8" draw:formula="0 + 2404 - 2323"/><draw:equation draw:name="f9" draw:formula="?f8 * ?f5 / 89"/><draw:equation draw:name="f10" draw:formula="8875 * ?f4 / 130"/><draw:equation draw:name="f11" draw:formula="0 + 2371 - 2323"/><draw:equation draw:name="f12" draw:formula="?f11 * ?f5 / 89"/><draw:equation draw:name="f13" draw:formula="0 + 2374 - 2323"/><draw:equation draw:name="f14" draw:formula="?f13 * ?f5 / 89"/><draw:equation draw:name="f15" draw:formula="8878 * ?f4 / 130"/><draw:equation draw:name="f16" draw:formula="0 + 2376 - 2323"/><draw:equation draw:name="f17" draw:formula="?f16 * ?f5 / 89"/><draw:equation draw:name="f18" draw:formula="0 + 2381 - 2323"/><draw:equation draw:name="f19" draw:formula="?f18 * ?f5 / 89"/><draw:equation draw:name="f20" draw:formula="8882 * ?f4 / 130"/><draw:equation draw:name="f21" draw:formula="8885 * ?f4 / 130"/><draw:equation draw:name="f22" draw:formula="0 + 2383 - 2323"/><draw:equation draw:name="f23" draw:formula="?f22 * ?f5 / 89"/><draw:equation draw:name="f24" draw:formula="8887 * ?f4 / 130"/><draw:equation draw:name="f25" draw:formula="8897 * ?f4 / 130"/><draw:equation draw:name="f26" draw:formula="0 + 2386 - 2323"/><draw:equation draw:name="f27" draw:formula="?f26 * ?f5 / 89"/><draw:equation draw:name="f28" draw:formula="8902 * ?f4 / 130"/><draw:equation draw:name="f29" draw:formula="8945 * ?f4 / 130"/><draw:equation draw:name="f30" draw:formula="8947 * ?f4 / 130"/><draw:equation draw:name="f31" draw:formula="8952 * ?f4 / 130"/><draw:equation draw:name="f32" draw:formula="8957 * ?f4 / 130"/><draw:equation draw:name="f33" draw:formula="8959 * ?f4 / 130"/><draw:equation draw:name="f34" draw:formula="8966 * ?f4 / 130"/><draw:equation draw:name="f35" draw:formula="0 + 2403 - 2323"/><draw:equation draw:name="f36" draw:formula="?f35 * ?f5 / 89"/><draw:equation draw:name="f37" draw:formula="0 + 2405 - 2323"/><draw:equation draw:name="f38" draw:formula="?f37 * ?f5 / 89"/><draw:equation draw:name="f39" draw:formula="8962 * ?f4 / 130"/><draw:equation draw:name="f40" draw:formula="0 + 2407 - 2323"/><draw:equation draw:name="f41" draw:formula="?f40 * ?f5 / 89"/><draw:equation draw:name="f42" draw:formula="0 + 2410 - 2323"/><draw:equation draw:name="f43" draw:formula="?f42 * ?f5 / 89"/><draw:equation draw:name="f44" draw:formula="0 + 2412 - 2323"/><draw:equation draw:name="f45" draw:formula="?f44 * ?f5 / 89"/><draw:equation draw:name="f46" draw:formula="8940 * ?f4 / 130"/><draw:equation draw:name="f47" draw:formula="8894 * ?f4 / 130"/><draw:equation draw:name="f48" draw:formula="8880 * ?f4 / 130"/><draw:equation draw:name="f49" draw:formula="?f9 / ?f6"/><draw:equation draw:name="f50" draw:formula="?f10 / ?f7"/><draw:equation draw:name="f51" draw:formula="?f12 / ?f6"/><draw:equation draw:name="f52" draw:formula="?f14 / ?f6"/><draw:equation draw:name="f53" draw:formula="?f15 / ?f7"/><draw:equation draw:name="f54" draw:formula="?f17 / ?f6"/><draw:equation draw:name="f55" draw:formula="?f19 / ?f6"/><draw:equation draw:name="f56" draw:formula="?f20 / ?f7"/><draw:equation draw:name="f57" draw:formula="?f21 / ?f7"/><draw:equation draw:name="f58" draw:formula="?f23 / ?f6"/><draw:equation draw:name="f59" draw:formula="?f24 / ?f7"/><draw:equation draw:name="f60" draw:formula="?f25 / ?f7"/><draw:equation draw:name="f61" draw:formula="?f27 / ?f6"/><draw:equation draw:name="f62" draw:formula="?f28 / ?f7"/><draw:equation draw:name="f63" draw:formula="?f29 / ?f7"/><draw:equation draw:name="f64" draw:formula="?f30 / ?f7"/><draw:equation draw:name="f65" draw:formula="?f31 / ?f7"/><draw:equation draw:name="f66" draw:formula="?f32 / ?f7"/><draw:equation draw:name="f67" draw:formula="?f33 / ?f7"/><draw:equation draw:name="f68" draw:formula="?f34 / ?f7"/><draw:equation draw:name="f69" draw:formula="?f36 / ?f6"/><draw:equation draw:name="f70" draw:formula="?f38 / ?f6"/><draw:equation draw:name="f71" draw:formula="?f39 / ?f7"/><draw:equation draw:name="f72" draw:formula="?f41 / ?f6"/><draw:equation draw:name="f73" draw:formula="?f43 / ?f6"/><draw:equation draw:name="f74" draw:formula="?f45 / ?f6"/><draw:equation draw:name="f75" draw:formula="?f46 / ?f7"/><draw:equation draw:name="f76" draw:formula="?f47 / ?f7"/><draw:equation draw:name="f77" draw:formula="?f48 / ?f7"/><draw:equation draw:name="f78" draw:formula="0 / ?f6"/><draw:equation draw:name="f79" draw:formula="?f1 / ?f6"/><draw:equation draw:name="f80" draw:formula="0 / ?f7"/><draw:equation draw:name="f81" draw:formula="?f3 / ?f7"/></draw:enhanced-geometry></draw:custom-shape></draw:g><draw:g draw:z-index="251782144" draw:name="Group 251" draw:id="id453" draw:style-name="a453"><svg:title/><svg:desc/><draw:custom-shape svg:x="1.68333in" svg:y="6.15in" svg:width="0.06181in" svg:height="0.09028in" draw:z-index="0" draw:id="id451" draw:style-name="a451" draw:name="Freeform 253"><svg:title/><svg:desc/><draw:enhanced-geometry draw:type="non-primitive" svg:viewBox="0 0 89 130" draw:enhanced-path="M 55 0 L 38 0 31 2 26 5 19 7 14 12 12 17 7 24 2 38 2 46 0 55 0 77 2 84 2 94 7 108 12 118 17 122 24 125 29 130 60 130 65 125 72 122 77 118 79 113 81 110 38 110 34 106 31 101 31 98 29 94 29 82 26 74 26 58 29 50 29 34 31 31 34 26 34 24 36 22 38 22 43 19 82 19 82 17 77 12 74 7 67 5 62 2 55 0 Z N" draw:text-areas="?f150 ?f152 ?f151 ?f153" draw:glue-points="?f92 ?f93 ?f94 ?f93 ?f95 ?f96 ?f97 ?f98 ?f99 ?f100 ?f101 ?f102 ?f103 ?f104 ?f105 ?f106 ?f107 ?f108 ?f107 ?f109 ?f110 ?f111 ?f110 ?f112 ?f107 ?f113 ?f107 ?f114 ?f105 ?f115 ?f103 ?f116 ?f117 ?f118 ?f119 ?f120 ?f121 ?f122 ?f123 ?f122 ?f124 ?f120 ?f125 ?f118 ?f126 ?f116 ?f127 ?f128 ?f129 ?f130 ?f94 ?f130 ?f131 ?f132 ?f95 ?f133 ?f95 ?f134 ?f121 ?f114 ?f121 ?f135 ?f97 ?f136 ?f97 ?f137 ?f121 ?f138 ?f121 ?f139 ?f95 ?f140 ?f131 ?f141 ?f131 ?f106 ?f142 ?f143 ?f94 ?f143 ?f144 ?f145 ?f146 ?f145 ?f146 ?f104 ?f126 ?f102 ?f147 ?f100 ?f148 ?f98 ?f149 ?f96 ?f92 ?f93" draw:glue-point-leaving-directions="-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draw:equation draw:name="f7" draw:formula="?f4 / 130"/><draw:equation draw:name="f8" draw:formula="0 + 2479 - 2424"/><draw:equation draw:name="f9" draw:formula="?f8 * ?f5 / 89"/><draw:equation draw:name="f10" draw:formula="8856 * ?f4 / 130"/><draw:equation draw:name="f11" draw:formula="0 + 2462 - 2424"/><draw:equation draw:name="f12" draw:formula="?f11 * ?f5 / 89"/><draw:equation draw:name="f13" draw:formula="0 + 2455 - 2424"/><draw:equation draw:name="f14" draw:formula="?f13 * ?f5 / 89"/><draw:equation draw:name="f15" draw:formula="8858 * ?f4 / 130"/><draw:equation draw:name="f16" draw:formula="0 + 2450 - 2424"/><draw:equation draw:name="f17" draw:formula="?f16 * ?f5 / 89"/><draw:equation draw:name="f18" draw:formula="8861 * ?f4 / 130"/><draw:equation draw:name="f19" draw:formula="0 + 2443 - 2424"/><draw:equation draw:name="f20" draw:formula="?f19 * ?f5 / 89"/><draw:equation draw:name="f21" draw:formula="8863 * ?f4 / 130"/><draw:equation draw:name="f22" draw:formula="0 + 2438 - 2424"/><draw:equation draw:name="f23" draw:formula="?f22 * ?f5 / 89"/><draw:equation draw:name="f24" draw:formula="8868 * ?f4 / 130"/><draw:equation draw:name="f25" draw:formula="0 + 2436 - 2424"/><draw:equation draw:name="f26" draw:formula="?f25 * ?f5 / 89"/><draw:equation draw:name="f27" draw:formula="8873 * ?f4 / 130"/><draw:equation draw:name="f28" draw:formula="0 + 2431 - 2424"/><draw:equation draw:name="f29" draw:formula="?f28 * ?f5 / 89"/><draw:equation draw:name="f30" draw:formula="8880 * ?f4 / 130"/><draw:equation draw:name="f31" draw:formula="0 + 2426 - 2424"/><draw:equation draw:name="f32" draw:formula="?f31 * ?f5 / 89"/><draw:equation draw:name="f33" draw:formula="8894 * ?f4 / 130"/><draw:equation draw:name="f34" draw:formula="8902 * ?f4 / 130"/><draw:equation draw:name="f35" draw:formula="0 + 2424 - 2424"/><draw:equation draw:name="f36" draw:formula="?f35 * ?f5 / 89"/><draw:equation draw:name="f37" draw:formula="8911 * ?f4 / 130"/><draw:equation draw:name="f38" draw:formula="8933 * ?f4 / 130"/><draw:equation draw:name="f39" draw:formula="8940 * ?f4 / 130"/><draw:equation draw:name="f40" draw:formula="8950 * ?f4 / 130"/><draw:equation draw:name="f41" draw:formula="8964 * ?f4 / 130"/><draw:equation draw:name="f42" draw:formula="8974 * ?f4 / 130"/><draw:equation draw:name="f43" draw:formula="0 + 2441 - 2424"/><draw:equation draw:name="f44" draw:formula="?f43 * ?f5 / 89"/><draw:equation draw:name="f45" draw:formula="8978 * ?f4 / 130"/><draw:equation draw:name="f46" draw:formula="0 + 2448 - 2424"/><draw:equation draw:name="f47" draw:formula="?f46 * ?f5 / 89"/><draw:equation draw:name="f48" draw:formula="8981 * ?f4 / 130"/><draw:equation draw:name="f49" draw:formula="0 + 2453 - 2424"/><draw:equation draw:name="f50" draw:formula="?f49 * ?f5 / 89"/><draw:equation draw:name="f51" draw:formula="8986 * ?f4 / 130"/><draw:equation draw:name="f52" draw:formula="0 + 2484 - 2424"/><draw:equation draw:name="f53" draw:formula="?f52 * ?f5 / 89"/><draw:equation draw:name="f54" draw:formula="0 + 2489 - 2424"/><draw:equation draw:name="f55" draw:formula="?f54 * ?f5 / 89"/><draw:equation draw:name="f56" draw:formula="0 + 2496 - 2424"/><draw:equation draw:name="f57" draw:formula="?f56 * ?f5 / 89"/><draw:equation draw:name="f58" draw:formula="0 + 2501 - 2424"/><draw:equation draw:name="f59" draw:formula="?f58 * ?f5 / 89"/><draw:equation draw:name="f60" draw:formula="0 + 2503 - 2424"/><draw:equation draw:name="f61" draw:formula="?f60 * ?f5 / 89"/><draw:equation draw:name="f62" draw:formula="8969 * ?f4 / 130"/><draw:equation draw:name="f63" draw:formula="0 + 2505 - 2424"/><draw:equation draw:name="f64" draw:formula="?f63 * ?f5 / 89"/><draw:equation draw:name="f65" draw:formula="8966 * ?f4 / 130"/><draw:equation draw:name="f66" draw:formula="0 + 2458 - 2424"/><draw:equation draw:name="f67" draw:formula="?f66 * ?f5 / 89"/><draw:equation draw:name="f68" draw:formula="8962 * ?f4 / 130"/><draw:equation draw:name="f69" draw:formula="8957 * ?f4 / 130"/><draw:equation draw:name="f70" draw:formula="8954 * ?f4 / 130"/><draw:equation draw:name="f71" draw:formula="8938 * ?f4 / 130"/><draw:equation draw:name="f72" draw:formula="8930 * ?f4 / 130"/><draw:equation draw:name="f73" draw:formula="8914 * ?f4 / 130"/><draw:equation draw:name="f74" draw:formula="8906 * ?f4 / 130"/><draw:equation draw:name="f75" draw:formula="8890 * ?f4 / 130"/><draw:equation draw:name="f76" draw:formula="8887 * ?f4 / 130"/><draw:equation draw:name="f77" draw:formula="8882 * ?f4 / 130"/><draw:equation draw:name="f78" draw:formula="0 + 2460 - 2424"/><draw:equation draw:name="f79" draw:formula="?f78 * ?f5 / 89"/><draw:equation draw:name="f80" draw:formula="8878 * ?f4 / 130"/><draw:equation draw:name="f81" draw:formula="0 + 2467 - 2424"/><draw:equation draw:name="f82" draw:formula="?f81 * ?f5 / 89"/><draw:equation draw:name="f83" draw:formula="8875 * ?f4 / 130"/><draw:equation draw:name="f84" draw:formula="0 + 2506 - 2424"/><draw:equation draw:name="f85" draw:formula="?f84 * ?f5 / 89"/><draw:equation draw:name="f86" draw:formula="0 + 2498 - 2424"/><draw:equation draw:name="f87" draw:formula="?f86 * ?f5 / 89"/><draw:equation draw:name="f88" draw:formula="0 + 2491 - 2424"/><draw:equation draw:name="f89" draw:formula="?f88 * ?f5 / 89"/><draw:equation draw:name="f90" draw:formula="0 + 2486 - 2424"/><draw:equation draw:name="f91" draw:formula="?f90 * ?f5 / 89"/><draw:equation draw:name="f92" draw:formula="?f9 / ?f6"/><draw:equation draw:name="f93" draw:formula="?f10 / ?f7"/><draw:equation draw:name="f94" draw:formula="?f12 / ?f6"/><draw:equation draw:name="f95" draw:formula="?f14 / ?f6"/><draw:equation draw:name="f96" draw:formula="?f15 / ?f7"/><draw:equation draw:name="f97" draw:formula="?f17 / ?f6"/><draw:equation draw:name="f98" draw:formula="?f18 / ?f7"/><draw:equation draw:name="f99" draw:formula="?f20 / ?f6"/><draw:equation draw:name="f100" draw:formula="?f21 / ?f7"/><draw:equation draw:name="f101" draw:formula="?f23 / ?f6"/><draw:equation draw:name="f102" draw:formula="?f24 / ?f7"/><draw:equation draw:name="f103" draw:formula="?f26 / ?f6"/><draw:equation draw:name="f104" draw:formula="?f27 / ?f7"/><draw:equation draw:name="f105" draw:formula="?f29 / ?f6"/><draw:equation draw:name="f106" draw:formula="?f30 / ?f7"/><draw:equation draw:name="f107" draw:formula="?f32 / ?f6"/><draw:equation draw:name="f108" draw:formula="?f33 / ?f7"/><draw:equation draw:name="f109" draw:formula="?f34 / ?f7"/><draw:equation draw:name="f110" draw:formula="?f36 / ?f6"/><draw:equation draw:name="f111" draw:formula="?f37 / ?f7"/><draw:equation draw:name="f112" draw:formula="?f38 / ?f7"/><draw:equation draw:name="f113" draw:formula="?f39 / ?f7"/><draw:equation draw:name="f114" draw:formula="?f40 / ?f7"/><draw:equation draw:name="f115" draw:formula="?f41 / ?f7"/><draw:equation draw:name="f116" draw:formula="?f42 / ?f7"/><draw:equation draw:name="f117" draw:formula="?f44 / ?f6"/><draw:equation draw:name="f118" draw:formula="?f45 / ?f7"/><draw:equation draw:name="f119" draw:formula="?f47 / ?f6"/><draw:equation draw:name="f120" draw:formula="?f48 / ?f7"/><draw:equation draw:name="f121" draw:formula="?f50 / ?f6"/><draw:equation draw:name="f122" draw:formula="?f51 / ?f7"/><draw:equation draw:name="f123" draw:formula="?f53 / ?f6"/><draw:equation draw:name="f124" draw:formula="?f55 / ?f6"/><draw:equation draw:name="f125" draw:formula="?f57 / ?f6"/><draw:equation draw:name="f126" draw:formula="?f59 / ?f6"/><draw:equation draw:name="f127" draw:formula="?f61 / ?f6"/><draw:equation draw:name="f128" draw:formula="?f62 / ?f7"/><draw:equation draw:name="f129" draw:formula="?f64 / ?f6"/><draw:equation draw:name="f130" draw:formula="?f65 / ?f7"/><draw:equation draw:name="f131" draw:formula="?f67 / ?f6"/><draw:equation draw:name="f132" draw:formula="?f68 / ?f7"/><draw:equation draw:name="f133" draw:formula="?f69 / ?f7"/><draw:equation draw:name="f134" draw:formula="?f70 / ?f7"/><draw:equation draw:name="f135" draw:formula="?f71 / ?f7"/><draw:equation draw:name="f136" draw:formula="?f72 / ?f7"/><draw:equation draw:name="f137" draw:formula="?f73 / ?f7"/><draw:equation draw:name="f138" draw:formula="?f74 / ?f7"/><draw:equation draw:name="f139" draw:formula="?f75 / ?f7"/><draw:equation draw:name="f140" draw:formula="?f76 / ?f7"/><draw:equation draw:name="f141" draw:formula="?f77 / ?f7"/><draw:equation draw:name="f142" draw:formula="?f79 / ?f6"/><draw:equation draw:name="f143" draw:formula="?f80 / ?f7"/><draw:equation draw:name="f144" draw:formula="?f82 / ?f6"/><draw:equation draw:name="f145" draw:formula="?f83 / ?f7"/><draw:equation draw:name="f146" draw:formula="?f85 / ?f6"/><draw:equation draw:name="f147" draw:formula="?f87 / ?f6"/><draw:equation draw:name="f148" draw:formula="?f89 / ?f6"/><draw:equation draw:name="f149" draw:formula="?f91 / ?f6"/><draw:equation draw:name="f150" draw:formula="0 / ?f6"/><draw:equation draw:name="f151" draw:formula="?f1 / ?f6"/><draw:equation draw:name="f152" draw:formula="0 / ?f7"/><draw:equation draw:name="f153" draw:formula="?f3 / ?f7"/></draw:enhanced-geometry></draw:custom-shape><draw:custom-shape svg:x="1.68333in" svg:y="6.15in" svg:width="0.06181in" svg:height="0.09028in" draw:z-index="0" draw:id="id452" draw:style-name="a452" draw:name="Freeform 252"><svg:title/><svg:desc/><draw:enhanced-geometry draw:type="non-primitive" svg:viewBox="0 0 89 130" draw:enhanced-path="M 82 19 L 50 19 50 22 55 22 55 24 58 24 58 26 60 29 60 34 62 38 62 94 60 96 60 103 58 103 55 106 55 108 53 108 50 110 81 110 84 106 86 101 86 91 89 84 89 38 86 29 84 24 82 19 Z N" draw:text-areas="?f73 ?f75 ?f74 ?f76" draw:glue-points="?f46 ?f47 ?f48 ?f47 ?f48 ?f49 ?f50 ?f49 ?f50 ?f51 ?f52 ?f51 ?f52 ?f53 ?f54 ?f55 ?f54 ?f56 ?f57 ?f58 ?f57 ?f59 ?f54 ?f60 ?f54 ?f61 ?f52 ?f61 ?f50 ?f62 ?f50 ?f63 ?f64 ?f63 ?f48 ?f65 ?f66 ?f65 ?f67 ?f62 ?f68 ?f69 ?f68 ?f70 ?f71 ?f72 ?f71 ?f58 ?f68 ?f55 ?f67 ?f51 ?f46 ?f47" draw:glue-point-leaving-directions="-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draw:equation draw:name="f7" draw:formula="?f4 / 130"/><draw:equation draw:name="f8" draw:formula="0 + 2506 - 2424"/><draw:equation draw:name="f9" draw:formula="?f8 * ?f5 / 89"/><draw:equation draw:name="f10" draw:formula="8875 * ?f4 / 130"/><draw:equation draw:name="f11" draw:formula="0 + 2474 - 2424"/><draw:equation draw:name="f12" draw:formula="?f11 * ?f5 / 89"/><draw:equation draw:name="f13" draw:formula="8878 * ?f4 / 130"/><draw:equation draw:name="f14" draw:formula="0 + 2479 - 2424"/><draw:equation draw:name="f15" draw:formula="?f14 * ?f5 / 89"/><draw:equation draw:name="f16" draw:formula="8880 * ?f4 / 130"/><draw:equation draw:name="f17" draw:formula="0 + 2482 - 2424"/><draw:equation draw:name="f18" draw:formula="?f17 * ?f5 / 89"/><draw:equation draw:name="f19" draw:formula="8882 * ?f4 / 130"/><draw:equation draw:name="f20" draw:formula="0 + 2484 - 2424"/><draw:equation draw:name="f21" draw:formula="?f20 * ?f5 / 89"/><draw:equation draw:name="f22" draw:formula="8885 * ?f4 / 130"/><draw:equation draw:name="f23" draw:formula="8890 * ?f4 / 130"/><draw:equation draw:name="f24" draw:formula="0 + 2486 - 2424"/><draw:equation draw:name="f25" draw:formula="?f24 * ?f5 / 89"/><draw:equation draw:name="f26" draw:formula="8894 * ?f4 / 130"/><draw:equation draw:name="f27" draw:formula="8950 * ?f4 / 130"/><draw:equation draw:name="f28" draw:formula="8952 * ?f4 / 130"/><draw:equation draw:name="f29" draw:formula="8959 * ?f4 / 130"/><draw:equation draw:name="f30" draw:formula="8962 * ?f4 / 130"/><draw:equation draw:name="f31" draw:formula="8964 * ?f4 / 130"/><draw:equation draw:name="f32" draw:formula="0 + 2477 - 2424"/><draw:equation draw:name="f33" draw:formula="?f32 * ?f5 / 89"/><draw:equation draw:name="f34" draw:formula="8966 * ?f4 / 130"/><draw:equation draw:name="f35" draw:formula="0 + 2505 - 2424"/><draw:equation draw:name="f36" draw:formula="?f35 * ?f5 / 89"/><draw:equation draw:name="f37" draw:formula="0 + 2508 - 2424"/><draw:equation draw:name="f38" draw:formula="?f37 * ?f5 / 89"/><draw:equation draw:name="f39" draw:formula="0 + 2510 - 2424"/><draw:equation draw:name="f40" draw:formula="?f39 * ?f5 / 89"/><draw:equation draw:name="f41" draw:formula="8957 * ?f4 / 130"/><draw:equation draw:name="f42" draw:formula="8947 * ?f4 / 130"/><draw:equation draw:name="f43" draw:formula="0 + 2513 - 2424"/><draw:equation draw:name="f44" draw:formula="?f43 * ?f5 / 89"/><draw:equation draw:name="f45" draw:formula="8940 * ?f4 / 130"/><draw:equation draw:name="f46" draw:formula="?f9 / ?f6"/><draw:equation draw:name="f47" draw:formula="?f10 / ?f7"/><draw:equation draw:name="f48" draw:formula="?f12 / ?f6"/><draw:equation draw:name="f49" draw:formula="?f13 / ?f7"/><draw:equation draw:name="f50" draw:formula="?f15 / ?f6"/><draw:equation draw:name="f51" draw:formula="?f16 / ?f7"/><draw:equation draw:name="f52" draw:formula="?f18 / ?f6"/><draw:equation draw:name="f53" draw:formula="?f19 / ?f7"/><draw:equation draw:name="f54" draw:formula="?f21 / ?f6"/><draw:equation draw:name="f55" draw:formula="?f22 / ?f7"/><draw:equation draw:name="f56" draw:formula="?f23 / ?f7"/><draw:equation draw:name="f57" draw:formula="?f25 / ?f6"/><draw:equation draw:name="f58" draw:formula="?f26 / ?f7"/><draw:equation draw:name="f59" draw:formula="?f27 / ?f7"/><draw:equation draw:name="f60" draw:formula="?f28 / ?f7"/><draw:equation draw:name="f61" draw:formula="?f29 / ?f7"/><draw:equation draw:name="f62" draw:formula="?f30 / ?f7"/><draw:equation draw:name="f63" draw:formula="?f31 / ?f7"/><draw:equation draw:name="f64" draw:formula="?f33 / ?f6"/><draw:equation draw:name="f65" draw:formula="?f34 / ?f7"/><draw:equation draw:name="f66" draw:formula="?f36 / ?f6"/><draw:equation draw:name="f67" draw:formula="?f38 / ?f6"/><draw:equation draw:name="f68" draw:formula="?f40 / ?f6"/><draw:equation draw:name="f69" draw:formula="?f41 / ?f7"/><draw:equation draw:name="f70" draw:formula="?f42 / ?f7"/><draw:equation draw:name="f71" draw:formula="?f44 / ?f6"/><draw:equation draw:name="f72" draw:formula="?f45 / ?f7"/><draw:equation draw:name="f73" draw:formula="0 / ?f6"/><draw:equation draw:name="f74" draw:formula="?f1 / ?f6"/><draw:equation draw:name="f75" draw:formula="0 / ?f7"/><draw:equation draw:name="f76" draw:formula="?f3 / ?f7"/></draw:enhanced-geometry></draw:custom-shape></draw:g><draw:g draw:z-index="251783168" draw:name="Group 245" draw:id="id459" draw:style-name="a459"><svg:title/><svg:desc/><draw:custom-shape svg:x="1.81528in" svg:y="6.14514in" svg:width="0.05833in" svg:height="0.09375in" draw:z-index="0" draw:id="id454" draw:style-name="a454" draw:name="Freeform 250"><svg:title/><svg:desc/><draw:enhanced-geometry draw:type="non-primitive" svg:viewBox="0 0 84 135" draw:enhanced-path="M 24 2 L 0 2 0 132 2 132 2 134 24 134 24 74 31 67 36 65 38 62 43 60 82 60 79 53 76 50 24 50 24 2 Z N" draw:text-areas="?f58 ?f60 ?f59 ?f61" draw:glue-points="?f38 ?f39 ?f40 ?f39 ?f40 ?f41 ?f42 ?f41 ?f42 ?f43 ?f38 ?f43 ?f38 ?f44 ?f45 ?f46 ?f47 ?f48 ?f49 ?f50 ?f51 ?f52 ?f53 ?f52 ?f54 ?f55 ?f56 ?f57 ?f38 ?f57 ?f38 ?f39"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5"/><draw:equation draw:name="f8" draw:formula="0 + 2638 - 2614"/><draw:equation draw:name="f9" draw:formula="?f8 * ?f5 / 84"/><draw:equation draw:name="f10" draw:formula="8851 * ?f4 / 135"/><draw:equation draw:name="f11" draw:formula="0 + 2614 - 2614"/><draw:equation draw:name="f12" draw:formula="?f11 * ?f5 / 84"/><draw:equation draw:name="f13" draw:formula="8981 * ?f4 / 135"/><draw:equation draw:name="f14" draw:formula="0 + 2616 - 2614"/><draw:equation draw:name="f15" draw:formula="?f14 * ?f5 / 84"/><draw:equation draw:name="f16" draw:formula="8983 * ?f4 / 135"/><draw:equation draw:name="f17" draw:formula="8923 * ?f4 / 135"/><draw:equation draw:name="f18" draw:formula="0 + 2645 - 2614"/><draw:equation draw:name="f19" draw:formula="?f18 * ?f5 / 84"/><draw:equation draw:name="f20" draw:formula="8916 * ?f4 / 135"/><draw:equation draw:name="f21" draw:formula="0 + 2650 - 2614"/><draw:equation draw:name="f22" draw:formula="?f21 * ?f5 / 84"/><draw:equation draw:name="f23" draw:formula="8914 * ?f4 / 135"/><draw:equation draw:name="f24" draw:formula="0 + 2652 - 2614"/><draw:equation draw:name="f25" draw:formula="?f24 * ?f5 / 84"/><draw:equation draw:name="f26" draw:formula="8911 * ?f4 / 135"/><draw:equation draw:name="f27" draw:formula="0 + 2657 - 2614"/><draw:equation draw:name="f28" draw:formula="?f27 * ?f5 / 84"/><draw:equation draw:name="f29" draw:formula="8909 * ?f4 / 135"/><draw:equation draw:name="f30" draw:formula="0 + 2696 - 2614"/><draw:equation draw:name="f31" draw:formula="?f30 * ?f5 / 84"/><draw:equation draw:name="f32" draw:formula="0 + 2693 - 2614"/><draw:equation draw:name="f33" draw:formula="?f32 * ?f5 / 84"/><draw:equation draw:name="f34" draw:formula="8902 * ?f4 / 135"/><draw:equation draw:name="f35" draw:formula="0 + 2690 - 2614"/><draw:equation draw:name="f36" draw:formula="?f35 * ?f5 / 84"/><draw:equation draw:name="f37" draw:formula="8899 * ?f4 / 135"/><draw:equation draw:name="f38" draw:formula="?f9 / ?f6"/><draw:equation draw:name="f39" draw:formula="?f10 / ?f7"/><draw:equation draw:name="f40" draw:formula="?f12 / ?f6"/><draw:equation draw:name="f41" draw:formula="?f13 / ?f7"/><draw:equation draw:name="f42" draw:formula="?f15 / ?f6"/><draw:equation draw:name="f43" draw:formula="?f16 / ?f7"/><draw:equation draw:name="f44" draw:formula="?f17 / ?f7"/><draw:equation draw:name="f45" draw:formula="?f19 / ?f6"/><draw:equation draw:name="f46" draw:formula="?f20 / ?f7"/><draw:equation draw:name="f47" draw:formula="?f22 / ?f6"/><draw:equation draw:name="f48" draw:formula="?f23 / ?f7"/><draw:equation draw:name="f49" draw:formula="?f25 / ?f6"/><draw:equation draw:name="f50" draw:formula="?f26 / ?f7"/><draw:equation draw:name="f51" draw:formula="?f28 / ?f6"/><draw:equation draw:name="f52" draw:formula="?f29 / ?f7"/><draw:equation draw:name="f53" draw:formula="?f31 / ?f6"/><draw:equation draw:name="f54" draw:formula="?f33 / ?f6"/><draw:equation draw:name="f55" draw:formula="?f34 / ?f7"/><draw:equation draw:name="f56" draw:formula="?f36 / ?f6"/><draw:equation draw:name="f57" draw:formula="?f37 / ?f7"/><draw:equation draw:name="f58" draw:formula="0 / ?f6"/><draw:equation draw:name="f59" draw:formula="?f1 / ?f6"/><draw:equation draw:name="f60" draw:formula="0 / ?f7"/><draw:equation draw:name="f61" draw:formula="?f3 / ?f7"/></draw:enhanced-geometry></draw:custom-shape><draw:custom-shape svg:x="1.81528in" svg:y="6.14514in" svg:width="0.05833in" svg:height="0.09375in" draw:z-index="0" draw:id="id455" draw:style-name="a455" draw:name="Freeform 249"><svg:title/><svg:desc/><draw:enhanced-geometry draw:type="non-primitive" svg:viewBox="0 0 84 135" draw:enhanced-path="M 82 60 L 50 60 52 62 55 62 55 65 57 65 57 67 60 69 60 132 62 132 62 134 84 134 84 62 82 60 Z N" draw:text-areas="?f46 ?f48 ?f47 ?f49" draw:glue-points="?f31 ?f32 ?f33 ?f32 ?f34 ?f35 ?f36 ?f35 ?f36 ?f37 ?f38 ?f37 ?f38 ?f39 ?f40 ?f41 ?f40 ?f42 ?f43 ?f42 ?f43 ?f44 ?f45 ?f44 ?f45 ?f35 ?f31 ?f32"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5"/><draw:equation draw:name="f8" draw:formula="0 + 2696 - 2614"/><draw:equation draw:name="f9" draw:formula="?f8 * ?f5 / 84"/><draw:equation draw:name="f10" draw:formula="8909 * ?f4 / 135"/><draw:equation draw:name="f11" draw:formula="0 + 2664 - 2614"/><draw:equation draw:name="f12" draw:formula="?f11 * ?f5 / 84"/><draw:equation draw:name="f13" draw:formula="0 + 2666 - 2614"/><draw:equation draw:name="f14" draw:formula="?f13 * ?f5 / 84"/><draw:equation draw:name="f15" draw:formula="8911 * ?f4 / 135"/><draw:equation draw:name="f16" draw:formula="0 + 2669 - 2614"/><draw:equation draw:name="f17" draw:formula="?f16 * ?f5 / 84"/><draw:equation draw:name="f18" draw:formula="8914 * ?f4 / 135"/><draw:equation draw:name="f19" draw:formula="0 + 2671 - 2614"/><draw:equation draw:name="f20" draw:formula="?f19 * ?f5 / 84"/><draw:equation draw:name="f21" draw:formula="8916 * ?f4 / 135"/><draw:equation draw:name="f22" draw:formula="0 + 2674 - 2614"/><draw:equation draw:name="f23" draw:formula="?f22 * ?f5 / 84"/><draw:equation draw:name="f24" draw:formula="8918 * ?f4 / 135"/><draw:equation draw:name="f25" draw:formula="8981 * ?f4 / 135"/><draw:equation draw:name="f26" draw:formula="0 + 2676 - 2614"/><draw:equation draw:name="f27" draw:formula="?f26 * ?f5 / 84"/><draw:equation draw:name="f28" draw:formula="8983 * ?f4 / 135"/><draw:equation draw:name="f29" draw:formula="0 + 2698 - 2614"/><draw:equation draw:name="f30" draw:formula="?f29 * ?f5 / 84"/><draw:equation draw:name="f31" draw:formula="?f9 / ?f6"/><draw:equation draw:name="f32" draw:formula="?f10 / ?f7"/><draw:equation draw:name="f33" draw:formula="?f12 / ?f6"/><draw:equation draw:name="f34" draw:formula="?f14 / ?f6"/><draw:equation draw:name="f35" draw:formula="?f15 / ?f7"/><draw:equation draw:name="f36" draw:formula="?f17 / ?f6"/><draw:equation draw:name="f37" draw:formula="?f18 / ?f7"/><draw:equation draw:name="f38" draw:formula="?f20 / ?f6"/><draw:equation draw:name="f39" draw:formula="?f21 / ?f7"/><draw:equation draw:name="f40" draw:formula="?f23 / ?f6"/><draw:equation draw:name="f41" draw:formula="?f24 / ?f7"/><draw:equation draw:name="f42" draw:formula="?f25 / ?f7"/><draw:equation draw:name="f43" draw:formula="?f27 / ?f6"/><draw:equation draw:name="f44" draw:formula="?f28 / ?f7"/><draw:equation draw:name="f45" draw:formula="?f30 / ?f6"/><draw:equation draw:name="f46" draw:formula="0 / ?f6"/><draw:equation draw:name="f47" draw:formula="?f1 / ?f6"/><draw:equation draw:name="f48" draw:formula="0 / ?f7"/><draw:equation draw:name="f49" draw:formula="?f3 / ?f7"/></draw:enhanced-geometry></draw:custom-shape><draw:custom-shape svg:x="1.81528in" svg:y="6.14514in" svg:width="0.05833in" svg:height="0.09375in" draw:z-index="0" draw:id="id456" draw:style-name="a456" draw:name="Freeform 248"><svg:title/><svg:desc/><draw:enhanced-geometry draw:type="non-primitive" svg:viewBox="0 0 84 135" draw:enhanced-path="M 67 41 L 38 41 33 43 28 48 24 50 76 50 74 45 72 43 67 41 Z N" draw:text-areas="?f42 ?f44 ?f43 ?f45" draw:glue-points="?f29 ?f30 ?f31 ?f30 ?f32 ?f33 ?f34 ?f35 ?f36 ?f37 ?f38 ?f37 ?f39 ?f40 ?f41 ?f33 ?f29 ?f30"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5"/><draw:equation draw:name="f8" draw:formula="0 + 2681 - 2614"/><draw:equation draw:name="f9" draw:formula="?f8 * ?f5 / 84"/><draw:equation draw:name="f10" draw:formula="8890 * ?f4 / 135"/><draw:equation draw:name="f11" draw:formula="0 + 2652 - 2614"/><draw:equation draw:name="f12" draw:formula="?f11 * ?f5 / 84"/><draw:equation draw:name="f13" draw:formula="0 + 2647 - 2614"/><draw:equation draw:name="f14" draw:formula="?f13 * ?f5 / 84"/><draw:equation draw:name="f15" draw:formula="8892 * ?f4 / 135"/><draw:equation draw:name="f16" draw:formula="0 + 2642 - 2614"/><draw:equation draw:name="f17" draw:formula="?f16 * ?f5 / 84"/><draw:equation draw:name="f18" draw:formula="8897 * ?f4 / 135"/><draw:equation draw:name="f19" draw:formula="0 + 2638 - 2614"/><draw:equation draw:name="f20" draw:formula="?f19 * ?f5 / 84"/><draw:equation draw:name="f21" draw:formula="8899 * ?f4 / 135"/><draw:equation draw:name="f22" draw:formula="0 + 2690 - 2614"/><draw:equation draw:name="f23" draw:formula="?f22 * ?f5 / 84"/><draw:equation draw:name="f24" draw:formula="0 + 2688 - 2614"/><draw:equation draw:name="f25" draw:formula="?f24 * ?f5 / 84"/><draw:equation draw:name="f26" draw:formula="8894 * ?f4 / 135"/><draw:equation draw:name="f27" draw:formula="0 + 2686 - 2614"/><draw:equation draw:name="f28" draw:formula="?f27 * ?f5 / 84"/><draw:equation draw:name="f29" draw:formula="?f9 / ?f6"/><draw:equation draw:name="f30" draw:formula="?f10 / ?f7"/><draw:equation draw:name="f31" draw:formula="?f12 / ?f6"/><draw:equation draw:name="f32" draw:formula="?f14 / ?f6"/><draw:equation draw:name="f33" draw:formula="?f15 / ?f7"/><draw:equation draw:name="f34" draw:formula="?f17 / ?f6"/><draw:equation draw:name="f35" draw:formula="?f18 / ?f7"/><draw:equation draw:name="f36" draw:formula="?f20 / ?f6"/><draw:equation draw:name="f37" draw:formula="?f21 / ?f7"/><draw:equation draw:name="f38" draw:formula="?f23 / ?f6"/><draw:equation draw:name="f39" draw:formula="?f25 / ?f6"/><draw:equation draw:name="f40" draw:formula="?f26 / ?f7"/><draw:equation draw:name="f41" draw:formula="?f28 / ?f6"/><draw:equation draw:name="f42" draw:formula="0 / ?f6"/><draw:equation draw:name="f43" draw:formula="?f1 / ?f6"/><draw:equation draw:name="f44" draw:formula="0 / ?f7"/><draw:equation draw:name="f45" draw:formula="?f3 / ?f7"/></draw:enhanced-geometry></draw:custom-shape><draw:custom-shape svg:x="1.81528in" svg:y="6.14514in" svg:width="0.05833in" svg:height="0.09375in" draw:z-index="0" draw:id="id457" draw:style-name="a457" draw:name="Freeform 247"><svg:title/><svg:desc/><draw:enhanced-geometry draw:type="non-primitive" svg:viewBox="0 0 84 135" draw:enhanced-path="M 57 38 L 48 38 43 41 62 41 57 38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5"/><draw:equation draw:name="f8" draw:formula="0 + 2671 - 2614"/><draw:equation draw:name="f9" draw:formula="?f8 * ?f5 / 84"/><draw:equation draw:name="f10" draw:formula="8887 * ?f4 / 135"/><draw:equation draw:name="f11" draw:formula="0 + 2662 - 2614"/><draw:equation draw:name="f12" draw:formula="?f11 * ?f5 / 84"/><draw:equation draw:name="f13" draw:formula="0 + 2657 - 2614"/><draw:equation draw:name="f14" draw:formula="?f13 * ?f5 / 84"/><draw:equation draw:name="f15" draw:formula="8890 * ?f4 / 135"/><draw:equation draw:name="f16" draw:formula="0 + 2676 - 2614"/><draw:equation draw:name="f17" draw:formula="?f16 * ?f5 / 84"/><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81528in" svg:y="6.14514in" svg:width="0.05833in" svg:height="0.09375in" draw:z-index="0" draw:id="id458" draw:style-name="a458" draw:name="Freeform 246"><svg:title/><svg:desc/><draw:enhanced-geometry draw:type="non-primitive" svg:viewBox="0 0 84 135" draw:enhanced-path="M 21 0 L 4 0 2 2 21 2 21 0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5"/><draw:equation draw:name="f8" draw:formula="0 + 2635 - 2614"/><draw:equation draw:name="f9" draw:formula="?f8 * ?f5 / 84"/><draw:equation draw:name="f10" draw:formula="8849 * ?f4 / 135"/><draw:equation draw:name="f11" draw:formula="0 + 2618 - 2614"/><draw:equation draw:name="f12" draw:formula="?f11 * ?f5 / 84"/><draw:equation draw:name="f13" draw:formula="0 + 2616 - 2614"/><draw:equation draw:name="f14" draw:formula="?f13 * ?f5 / 84"/><draw:equation draw:name="f15" draw:formula="8851 * ?f4 / 135"/><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g><draw:g draw:z-index="251784192" draw:name="Group 240" draw:id="id464" draw:style-name="a464"><svg:title/><svg:desc/><draw:custom-shape svg:x="1.88819in" svg:y="6.21667in" svg:width="0.02014in" svg:height="0.02222in" draw:z-index="0" draw:id="id460" draw:style-name="a460" draw:name="Freeform 244"><svg:title/><svg:desc/><draw:enhanced-geometry draw:type="non-primitive" svg:viewBox="0 0 29 32" draw:enhanced-path="M 19 0 L 10 0 5 2 3 5 0 5 0 26 5 31 24 31 29 26 29 5 27 2 24 2 19 0 Z N" draw:text-areas="?f42 ?f44 ?f43 ?f45" draw:glue-points="?f29 ?f30 ?f31 ?f30 ?f32 ?f33 ?f34 ?f35 ?f36 ?f35 ?f36 ?f37 ?f32 ?f38 ?f39 ?f38 ?f40 ?f37 ?f40 ?f35 ?f41 ?f33 ?f39 ?f33 ?f29 ?f30"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draw:equation draw:name="f7" draw:formula="?f4 / 32"/><draw:equation draw:name="f8" draw:formula="0 + 2738 - 2719"/><draw:equation draw:name="f9" draw:formula="?f8 * ?f5 / 29"/><draw:equation draw:name="f10" draw:formula="8952 * ?f4 / 32"/><draw:equation draw:name="f11" draw:formula="0 + 2729 - 2719"/><draw:equation draw:name="f12" draw:formula="?f11 * ?f5 / 29"/><draw:equation draw:name="f13" draw:formula="0 + 2724 - 2719"/><draw:equation draw:name="f14" draw:formula="?f13 * ?f5 / 29"/><draw:equation draw:name="f15" draw:formula="8954 * ?f4 / 32"/><draw:equation draw:name="f16" draw:formula="0 + 2722 - 2719"/><draw:equation draw:name="f17" draw:formula="?f16 * ?f5 / 29"/><draw:equation draw:name="f18" draw:formula="8957 * ?f4 / 32"/><draw:equation draw:name="f19" draw:formula="0 + 2719 - 2719"/><draw:equation draw:name="f20" draw:formula="?f19 * ?f5 / 29"/><draw:equation draw:name="f21" draw:formula="8978 * ?f4 / 32"/><draw:equation draw:name="f22" draw:formula="8983 * ?f4 / 32"/><draw:equation draw:name="f23" draw:formula="0 + 2743 - 2719"/><draw:equation draw:name="f24" draw:formula="?f23 * ?f5 / 29"/><draw:equation draw:name="f25" draw:formula="0 + 2748 - 2719"/><draw:equation draw:name="f26" draw:formula="?f25 * ?f5 / 29"/><draw:equation draw:name="f27" draw:formula="0 + 2746 - 2719"/><draw:equation draw:name="f28" draw:formula="?f27 * ?f5 / 29"/><draw:equation draw:name="f29" draw:formula="?f9 / ?f6"/><draw:equation draw:name="f30" draw:formula="?f10 / ?f7"/><draw:equation draw:name="f31" draw:formula="?f12 / ?f6"/><draw:equation draw:name="f32" draw:formula="?f14 / ?f6"/><draw:equation draw:name="f33" draw:formula="?f15 / ?f7"/><draw:equation draw:name="f34" draw:formula="?f17 / ?f6"/><draw:equation draw:name="f35" draw:formula="?f18 / ?f7"/><draw:equation draw:name="f36" draw:formula="?f20 / ?f6"/><draw:equation draw:name="f37" draw:formula="?f21 / ?f7"/><draw:equation draw:name="f38" draw:formula="?f22 / ?f7"/><draw:equation draw:name="f39" draw:formula="?f24 / ?f6"/><draw:equation draw:name="f40" draw:formula="?f26 / ?f6"/><draw:equation draw:name="f41" draw:formula="?f28 / ?f6"/><draw:equation draw:name="f42" draw:formula="0 / ?f6"/><draw:equation draw:name="f43" draw:formula="?f1 / ?f6"/><draw:equation draw:name="f44" draw:formula="0 / ?f7"/><draw:equation draw:name="f45" draw:formula="?f3 / ?f7"/></draw:enhanced-geometry></draw:custom-shape><draw:frame draw:id="id461" draw:style-name="a461" draw:name="Picture 243" svg:x="1.97986in" svg:y="6.14306in" svg:width="0.91181in" svg:height="0.12014in" style:rel-width="scale" style:rel-height="scale"><draw:image xlink:href="media/image50.png" xlink:type="simple" xlink:show="embed" xlink:actuate="onLoad"/><svg:title/><svg:desc/></draw:frame><draw:frame draw:id="id462" draw:style-name="a462" draw:name="Picture 242" svg:x="2.96181in" svg:y="6.14306in" svg:width="1.60833in" svg:height="0.09653in" style:rel-width="scale" style:rel-height="scale"><draw:image xlink:href="media/image51.png" xlink:type="simple" xlink:show="embed" xlink:actuate="onLoad"/><svg:title/><svg:desc/></draw:frame><draw:frame draw:id="id463" draw:style-name="a463" draw:name="Picture 241" svg:x="4.64028in" svg:y="6.14306in" svg:width="0.72986in" svg:height="0.11528in" style:rel-width="scale" style:rel-height="scale"><draw:image xlink:href="media/image52.png" xlink:type="simple" xlink:show="embed" xlink:actuate="onLoad"/><svg:title/><svg:desc/></draw:frame></draw:g><draw:g draw:z-index="251785216" draw:name="Group 233" draw:id="id471" draw:style-name="a471"><svg:title/><svg:desc/><draw:custom-shape svg:x="5.44306in" svg:y="6.15694in" svg:width="0.05in" svg:height="0.09514in" draw:z-index="0" draw:id="id465" draw:style-name="a465" draw:name="Freeform 239"><svg:title/><svg:desc/><draw:enhanced-geometry draw:type="non-primitive" svg:viewBox="0 0 72 137" draw:enhanced-path="M 53 134 L 27 134 34 136 51 136 53 134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137"/><draw:equation draw:name="f8" draw:formula="0 + 7891 - 7838"/><draw:equation draw:name="f9" draw:formula="?f8 * ?f5 / 72"/><draw:equation draw:name="f10" draw:formula="9000 * ?f4 / 137"/><draw:equation draw:name="f11" draw:formula="0 + 7865 - 7838"/><draw:equation draw:name="f12" draw:formula="?f11 * ?f5 / 72"/><draw:equation draw:name="f13" draw:formula="0 + 7872 - 7838"/><draw:equation draw:name="f14" draw:formula="?f13 * ?f5 / 72"/><draw:equation draw:name="f15" draw:formula="9002 * ?f4 / 137"/><draw:equation draw:name="f16" draw:formula="0 + 7889 - 7838"/><draw:equation draw:name="f17" draw:formula="?f16 * ?f5 / 7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5.44306in" svg:y="6.15694in" svg:width="0.05in" svg:height="0.09514in" draw:z-index="0" draw:id="id466" draw:style-name="a466" draw:name="Freeform 238"><svg:title/><svg:desc/><draw:enhanced-geometry draw:type="non-primitive" svg:viewBox="0 0 72 137" draw:enhanced-path="M 48 33 L 39 33 36 36 36 60 32 60 24 62 22 62 12 67 10 72 8 74 5 79 3 81 0 86 0 108 3 112 3 117 5 122 10 124 12 129 22 134 60 134 63 132 65 132 65 129 70 129 70 127 72 127 72 122 34 122 32 120 27 120 22 115 22 112 20 110 17 105 17 86 20 81 20 79 24 74 27 74 32 69 48 69 48 67 51 64 51 36 48 36 48 33 Z N" draw:text-areas="?f124 ?f126 ?f125 ?f127" draw:glue-points="?f77 ?f78 ?f79 ?f78 ?f80 ?f81 ?f80 ?f82 ?f83 ?f82 ?f84 ?f85 ?f86 ?f85 ?f87 ?f88 ?f89 ?f90 ?f91 ?f92 ?f93 ?f94 ?f95 ?f96 ?f97 ?f98 ?f97 ?f99 ?f95 ?f100 ?f95 ?f101 ?f93 ?f102 ?f89 ?f103 ?f87 ?f104 ?f86 ?f105 ?f106 ?f105 ?f107 ?f108 ?f109 ?f108 ?f109 ?f104 ?f110 ?f104 ?f110 ?f111 ?f112 ?f111 ?f112 ?f102 ?f113 ?f102 ?f83 ?f114 ?f115 ?f114 ?f86 ?f116 ?f86 ?f100 ?f117 ?f118 ?f119 ?f120 ?f119 ?f98 ?f117 ?f96 ?f117 ?f94 ?f84 ?f92 ?f115 ?f92 ?f83 ?f121 ?f77 ?f121 ?f77 ?f88 ?f122 ?f123 ?f122 ?f81 ?f77 ?f81 ?f77 ?f78" draw:glue-point-leaving-directions="-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137"/><draw:equation draw:name="f8" draw:formula="0 + 7886 - 7838"/><draw:equation draw:name="f9" draw:formula="?f8 * ?f5 / 72"/><draw:equation draw:name="f10" draw:formula="8899 * ?f4 / 137"/><draw:equation draw:name="f11" draw:formula="0 + 7877 - 7838"/><draw:equation draw:name="f12" draw:formula="?f11 * ?f5 / 72"/><draw:equation draw:name="f13" draw:formula="0 + 7874 - 7838"/><draw:equation draw:name="f14" draw:formula="?f13 * ?f5 / 72"/><draw:equation draw:name="f15" draw:formula="8902 * ?f4 / 137"/><draw:equation draw:name="f16" draw:formula="8926 * ?f4 / 137"/><draw:equation draw:name="f17" draw:formula="0 + 7870 - 7838"/><draw:equation draw:name="f18" draw:formula="?f17 * ?f5 / 72"/><draw:equation draw:name="f19" draw:formula="0 + 7862 - 7838"/><draw:equation draw:name="f20" draw:formula="?f19 * ?f5 / 72"/><draw:equation draw:name="f21" draw:formula="8928 * ?f4 / 137"/><draw:equation draw:name="f22" draw:formula="0 + 7860 - 7838"/><draw:equation draw:name="f23" draw:formula="?f22 * ?f5 / 72"/><draw:equation draw:name="f24" draw:formula="0 + 7850 - 7838"/><draw:equation draw:name="f25" draw:formula="?f24 * ?f5 / 72"/><draw:equation draw:name="f26" draw:formula="8933 * ?f4 / 137"/><draw:equation draw:name="f27" draw:formula="0 + 7848 - 7838"/><draw:equation draw:name="f28" draw:formula="?f27 * ?f5 / 72"/><draw:equation draw:name="f29" draw:formula="8938 * ?f4 / 137"/><draw:equation draw:name="f30" draw:formula="0 + 7846 - 7838"/><draw:equation draw:name="f31" draw:formula="?f30 * ?f5 / 72"/><draw:equation draw:name="f32" draw:formula="8940 * ?f4 / 137"/><draw:equation draw:name="f33" draw:formula="0 + 7843 - 7838"/><draw:equation draw:name="f34" draw:formula="?f33 * ?f5 / 72"/><draw:equation draw:name="f35" draw:formula="8945 * ?f4 / 137"/><draw:equation draw:name="f36" draw:formula="0 + 7841 - 7838"/><draw:equation draw:name="f37" draw:formula="?f36 * ?f5 / 72"/><draw:equation draw:name="f38" draw:formula="8947 * ?f4 / 137"/><draw:equation draw:name="f39" draw:formula="0 + 7838 - 7838"/><draw:equation draw:name="f40" draw:formula="?f39 * ?f5 / 72"/><draw:equation draw:name="f41" draw:formula="8952 * ?f4 / 137"/><draw:equation draw:name="f42" draw:formula="8974 * ?f4 / 137"/><draw:equation draw:name="f43" draw:formula="8978 * ?f4 / 137"/><draw:equation draw:name="f44" draw:formula="8983 * ?f4 / 137"/><draw:equation draw:name="f45" draw:formula="8988 * ?f4 / 137"/><draw:equation draw:name="f46" draw:formula="8990 * ?f4 / 137"/><draw:equation draw:name="f47" draw:formula="8995 * ?f4 / 137"/><draw:equation draw:name="f48" draw:formula="9000 * ?f4 / 137"/><draw:equation draw:name="f49" draw:formula="0 + 7898 - 7838"/><draw:equation draw:name="f50" draw:formula="?f49 * ?f5 / 72"/><draw:equation draw:name="f51" draw:formula="0 + 7901 - 7838"/><draw:equation draw:name="f52" draw:formula="?f51 * ?f5 / 72"/><draw:equation draw:name="f53" draw:formula="8998 * ?f4 / 137"/><draw:equation draw:name="f54" draw:formula="0 + 7903 - 7838"/><draw:equation draw:name="f55" draw:formula="?f54 * ?f5 / 72"/><draw:equation draw:name="f56" draw:formula="0 + 7908 - 7838"/><draw:equation draw:name="f57" draw:formula="?f56 * ?f5 / 72"/><draw:equation draw:name="f58" draw:formula="8993 * ?f4 / 137"/><draw:equation draw:name="f59" draw:formula="0 + 7910 - 7838"/><draw:equation draw:name="f60" draw:formula="?f59 * ?f5 / 72"/><draw:equation draw:name="f61" draw:formula="0 + 7872 - 7838"/><draw:equation draw:name="f62" draw:formula="?f61 * ?f5 / 72"/><draw:equation draw:name="f63" draw:formula="8986 * ?f4 / 137"/><draw:equation draw:name="f64" draw:formula="0 + 7865 - 7838"/><draw:equation draw:name="f65" draw:formula="?f64 * ?f5 / 72"/><draw:equation draw:name="f66" draw:formula="8981 * ?f4 / 137"/><draw:equation draw:name="f67" draw:formula="0 + 7858 - 7838"/><draw:equation draw:name="f68" draw:formula="?f67 * ?f5 / 72"/><draw:equation draw:name="f69" draw:formula="8976 * ?f4 / 137"/><draw:equation draw:name="f70" draw:formula="0 + 7855 - 7838"/><draw:equation draw:name="f71" draw:formula="?f70 * ?f5 / 72"/><draw:equation draw:name="f72" draw:formula="8971 * ?f4 / 137"/><draw:equation draw:name="f73" draw:formula="8935 * ?f4 / 137"/><draw:equation draw:name="f74" draw:formula="0 + 7889 - 7838"/><draw:equation draw:name="f75" draw:formula="?f74 * ?f5 / 72"/><draw:equation draw:name="f76" draw:formula="8930 * ?f4 / 137"/><draw:equation draw:name="f77" draw:formula="?f9 / ?f6"/><draw:equation draw:name="f78" draw:formula="?f10 / ?f7"/><draw:equation draw:name="f79" draw:formula="?f12 / ?f6"/><draw:equation draw:name="f80" draw:formula="?f14 / ?f6"/><draw:equation draw:name="f81" draw:formula="?f15 / ?f7"/><draw:equation draw:name="f82" draw:formula="?f16 / ?f7"/><draw:equation draw:name="f83" draw:formula="?f18 / ?f6"/><draw:equation draw:name="f84" draw:formula="?f20 / ?f6"/><draw:equation draw:name="f85" draw:formula="?f21 / ?f7"/><draw:equation draw:name="f86" draw:formula="?f23 / ?f6"/><draw:equation draw:name="f87" draw:formula="?f25 / ?f6"/><draw:equation draw:name="f88" draw:formula="?f26 / ?f7"/><draw:equation draw:name="f89" draw:formula="?f28 / ?f6"/><draw:equation draw:name="f90" draw:formula="?f29 / ?f7"/><draw:equation draw:name="f91" draw:formula="?f31 / ?f6"/><draw:equation draw:name="f92" draw:formula="?f32 / ?f7"/><draw:equation draw:name="f93" draw:formula="?f34 / ?f6"/><draw:equation draw:name="f94" draw:formula="?f35 / ?f7"/><draw:equation draw:name="f95" draw:formula="?f37 / ?f6"/><draw:equation draw:name="f96" draw:formula="?f38 / ?f7"/><draw:equation draw:name="f97" draw:formula="?f40 / ?f6"/><draw:equation draw:name="f98" draw:formula="?f41 / ?f7"/><draw:equation draw:name="f99" draw:formula="?f42 / ?f7"/><draw:equation draw:name="f100" draw:formula="?f43 / ?f7"/><draw:equation draw:name="f101" draw:formula="?f44 / ?f7"/><draw:equation draw:name="f102" draw:formula="?f45 / ?f7"/><draw:equation draw:name="f103" draw:formula="?f46 / ?f7"/><draw:equation draw:name="f104" draw:formula="?f47 / ?f7"/><draw:equation draw:name="f105" draw:formula="?f48 / ?f7"/><draw:equation draw:name="f106" draw:formula="?f50 / ?f6"/><draw:equation draw:name="f107" draw:formula="?f52 / ?f6"/><draw:equation draw:name="f108" draw:formula="?f53 / ?f7"/><draw:equation draw:name="f109" draw:formula="?f55 / ?f6"/><draw:equation draw:name="f110" draw:formula="?f57 / ?f6"/><draw:equation draw:name="f111" draw:formula="?f58 / ?f7"/><draw:equation draw:name="f112" draw:formula="?f60 / ?f6"/><draw:equation draw:name="f113" draw:formula="?f62 / ?f6"/><draw:equation draw:name="f114" draw:formula="?f63 / ?f7"/><draw:equation draw:name="f115" draw:formula="?f65 / ?f6"/><draw:equation draw:name="f116" draw:formula="?f66 / ?f7"/><draw:equation draw:name="f117" draw:formula="?f68 / ?f6"/><draw:equation draw:name="f118" draw:formula="?f69 / ?f7"/><draw:equation draw:name="f119" draw:formula="?f71 / ?f6"/><draw:equation draw:name="f120" draw:formula="?f72 / ?f7"/><draw:equation draw:name="f121" draw:formula="?f73 / ?f7"/><draw:equation draw:name="f122" draw:formula="?f75 / ?f6"/><draw:equation draw:name="f123" draw:formula="?f76 / ?f7"/><draw:equation draw:name="f124" draw:formula="0 / ?f6"/><draw:equation draw:name="f125" draw:formula="?f1 / ?f6"/><draw:equation draw:name="f126" draw:formula="0 / ?f7"/><draw:equation draw:name="f127" draw:formula="?f3 / ?f7"/></draw:enhanced-geometry></draw:custom-shape><draw:custom-shape svg:x="5.44306in" svg:y="6.15694in" svg:width="0.05in" svg:height="0.09514in" draw:z-index="0" draw:id="id467" draw:style-name="a467" draw:name="Freeform 237"><svg:title/><svg:desc/><draw:enhanced-geometry draw:type="non-primitive" svg:viewBox="0 0 72 137" draw:enhanced-path="M 72 117 L 60 117 58 120 53 120 51 122 72 122 72 117 Z N" draw:text-areas="?f29 ?f31 ?f30 ?f32" draw:glue-points="?f21 ?f22 ?f23 ?f22 ?f24 ?f25 ?f26 ?f25 ?f27 ?f28 ?f21 ?f28 ?f21 ?f22"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137"/><draw:equation draw:name="f8" draw:formula="0 + 7910 - 7838"/><draw:equation draw:name="f9" draw:formula="?f8 * ?f5 / 72"/><draw:equation draw:name="f10" draw:formula="8983 * ?f4 / 137"/><draw:equation draw:name="f11" draw:formula="0 + 7898 - 7838"/><draw:equation draw:name="f12" draw:formula="?f11 * ?f5 / 72"/><draw:equation draw:name="f13" draw:formula="0 + 7896 - 7838"/><draw:equation draw:name="f14" draw:formula="?f13 * ?f5 / 72"/><draw:equation draw:name="f15" draw:formula="8986 * ?f4 / 137"/><draw:equation draw:name="f16" draw:formula="0 + 7891 - 7838"/><draw:equation draw:name="f17" draw:formula="?f16 * ?f5 / 72"/><draw:equation draw:name="f18" draw:formula="0 + 7889 - 7838"/><draw:equation draw:name="f19" draw:formula="?f18 * ?f5 / 72"/><draw:equation draw:name="f20" draw:formula="8988 * ?f4 / 137"/><draw:equation draw:name="f21" draw:formula="?f9 / ?f6"/><draw:equation draw:name="f22" draw:formula="?f10 / ?f7"/><draw:equation draw:name="f23" draw:formula="?f12 / ?f6"/><draw:equation draw:name="f24" draw:formula="?f14 / ?f6"/><draw:equation draw:name="f25" draw:formula="?f15 / ?f7"/><draw:equation draw:name="f26" draw:formula="?f17 / ?f6"/><draw:equation draw:name="f27" draw:formula="?f19 / ?f6"/><draw:equation draw:name="f28" draw:formula="?f20 / ?f7"/><draw:equation draw:name="f29" draw:formula="0 / ?f6"/><draw:equation draw:name="f30" draw:formula="?f1 / ?f6"/><draw:equation draw:name="f31" draw:formula="0 / ?f7"/><draw:equation draw:name="f32" draw:formula="?f3 / ?f7"/></draw:enhanced-geometry></draw:custom-shape><draw:custom-shape svg:x="5.44306in" svg:y="6.15694in" svg:width="0.05in" svg:height="0.09514in" draw:z-index="0" draw:id="id468" draw:style-name="a468" draw:name="Freeform 236"><svg:title/><svg:desc/><draw:enhanced-geometry draw:type="non-primitive" svg:viewBox="0 0 72 137" draw:enhanced-path="M 70 115 L 65 115 65 117 70 117 70 115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137"/><draw:equation draw:name="f8" draw:formula="0 + 7908 - 7838"/><draw:equation draw:name="f9" draw:formula="?f8 * ?f5 / 72"/><draw:equation draw:name="f10" draw:formula="8981 * ?f4 / 137"/><draw:equation draw:name="f11" draw:formula="0 + 7903 - 7838"/><draw:equation draw:name="f12" draw:formula="?f11 * ?f5 / 72"/><draw:equation draw:name="f13" draw:formula="8983 * ?f4 / 13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44306in" svg:y="6.15694in" svg:width="0.05in" svg:height="0.09514in" draw:z-index="0" draw:id="id469" draw:style-name="a469" draw:name="Freeform 235"><svg:title/><svg:desc/><draw:enhanced-geometry draw:type="non-primitive" svg:viewBox="0 0 72 137" draw:enhanced-path="M 51 2 L 34 2 34 19 36 19 36 21 51 21 51 16 53 16 53 7 51 4 51 2 Z N" draw:text-areas="?f32 ?f34 ?f33 ?f35" draw:glue-points="?f22 ?f23 ?f24 ?f23 ?f24 ?f25 ?f26 ?f25 ?f26 ?f27 ?f22 ?f27 ?f22 ?f28 ?f29 ?f28 ?f29 ?f30 ?f22 ?f31 ?f22 ?f23"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137"/><draw:equation draw:name="f8" draw:formula="0 + 7889 - 7838"/><draw:equation draw:name="f9" draw:formula="?f8 * ?f5 / 72"/><draw:equation draw:name="f10" draw:formula="8868 * ?f4 / 137"/><draw:equation draw:name="f11" draw:formula="0 + 7872 - 7838"/><draw:equation draw:name="f12" draw:formula="?f11 * ?f5 / 72"/><draw:equation draw:name="f13" draw:formula="8885 * ?f4 / 137"/><draw:equation draw:name="f14" draw:formula="0 + 7874 - 7838"/><draw:equation draw:name="f15" draw:formula="?f14 * ?f5 / 72"/><draw:equation draw:name="f16" draw:formula="8887 * ?f4 / 137"/><draw:equation draw:name="f17" draw:formula="8882 * ?f4 / 137"/><draw:equation draw:name="f18" draw:formula="0 + 7891 - 7838"/><draw:equation draw:name="f19" draw:formula="?f18 * ?f5 / 72"/><draw:equation draw:name="f20" draw:formula="8873 * ?f4 / 137"/><draw:equation draw:name="f21" draw:formula="8870 * ?f4 / 137"/><draw:equation draw:name="f22" draw:formula="?f9 / ?f6"/><draw:equation draw:name="f23" draw:formula="?f10 / ?f7"/><draw:equation draw:name="f24" draw:formula="?f12 / ?f6"/><draw:equation draw:name="f25" draw:formula="?f13 / ?f7"/><draw:equation draw:name="f26" draw:formula="?f15 / ?f6"/><draw:equation draw:name="f27" draw:formula="?f16 / ?f7"/><draw:equation draw:name="f28" draw:formula="?f17 / ?f7"/><draw:equation draw:name="f29" draw:formula="?f19 / ?f6"/><draw:equation draw:name="f30" draw:formula="?f20 / ?f7"/><draw:equation draw:name="f31" draw:formula="?f21 / ?f7"/><draw:equation draw:name="f32" draw:formula="0 / ?f6"/><draw:equation draw:name="f33" draw:formula="?f1 / ?f6"/><draw:equation draw:name="f34" draw:formula="0 / ?f7"/><draw:equation draw:name="f35" draw:formula="?f3 / ?f7"/></draw:enhanced-geometry></draw:custom-shape><draw:custom-shape svg:x="5.44306in" svg:y="6.15694in" svg:width="0.05in" svg:height="0.09514in" draw:z-index="0" draw:id="id470" draw:style-name="a470" draw:name="Freeform 234"><svg:title/><svg:desc/><draw:enhanced-geometry draw:type="non-primitive" svg:viewBox="0 0 72 137" draw:enhanced-path="M 48 0 L 39 0 36 2 48 2 48 0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137"/><draw:equation draw:name="f8" draw:formula="0 + 7886 - 7838"/><draw:equation draw:name="f9" draw:formula="?f8 * ?f5 / 72"/><draw:equation draw:name="f10" draw:formula="8866 * ?f4 / 137"/><draw:equation draw:name="f11" draw:formula="0 + 7877 - 7838"/><draw:equation draw:name="f12" draw:formula="?f11 * ?f5 / 72"/><draw:equation draw:name="f13" draw:formula="0 + 7874 - 7838"/><draw:equation draw:name="f14" draw:formula="?f13 * ?f5 / 72"/><draw:equation draw:name="f15" draw:formula="8868 * ?f4 / 137"/><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g><draw:g draw:z-index="251786240" draw:name="Group 229" draw:id="id475" draw:style-name="a475"><svg:title/><svg:desc/><draw:custom-shape svg:x="5.51319in" svg:y="6.17153in" svg:width="0.05694in" svg:height="0.09167in" draw:z-index="0" draw:id="id472" draw:style-name="a472" draw:name="Freeform 232"><svg:title/><svg:desc/><draw:enhanced-geometry draw:type="non-primitive" svg:viewBox="0 0 82 132" draw:enhanced-path="M 12 3 L 0 3 0 132 15 132 15 130 17 130 17 84 31 84 29 79 24 77 19 72 17 67 17 31 24 24 24 22 27 19 29 19 31 17 15 17 15 5 12 5 12 3 Z N" draw:text-areas="?f63 ?f65 ?f64 ?f66" draw:glue-points="?f40 ?f41 ?f42 ?f41 ?f42 ?f43 ?f44 ?f43 ?f44 ?f45 ?f46 ?f45 ?f46 ?f47 ?f48 ?f47 ?f49 ?f50 ?f51 ?f52 ?f53 ?f54 ?f46 ?f55 ?f46 ?f56 ?f51 ?f57 ?f51 ?f58 ?f59 ?f60 ?f49 ?f60 ?f48 ?f61 ?f44 ?f61 ?f44 ?f62 ?f40 ?f62 ?f40 ?f41" draw:glue-point-leaving-directions="-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2"/><draw:equation draw:name="f8" draw:formula="0 + 7951 - 7939"/><draw:equation draw:name="f9" draw:formula="?f8 * ?f5 / 82"/><draw:equation draw:name="f10" draw:formula="8890 * ?f4 / 132"/><draw:equation draw:name="f11" draw:formula="0 + 7939 - 7939"/><draw:equation draw:name="f12" draw:formula="?f11 * ?f5 / 82"/><draw:equation draw:name="f13" draw:formula="9019 * ?f4 / 132"/><draw:equation draw:name="f14" draw:formula="0 + 7954 - 7939"/><draw:equation draw:name="f15" draw:formula="?f14 * ?f5 / 82"/><draw:equation draw:name="f16" draw:formula="9017 * ?f4 / 132"/><draw:equation draw:name="f17" draw:formula="0 + 7956 - 7939"/><draw:equation draw:name="f18" draw:formula="?f17 * ?f5 / 82"/><draw:equation draw:name="f19" draw:formula="8971 * ?f4 / 132"/><draw:equation draw:name="f20" draw:formula="0 + 7970 - 7939"/><draw:equation draw:name="f21" draw:formula="?f20 * ?f5 / 82"/><draw:equation draw:name="f22" draw:formula="0 + 7968 - 7939"/><draw:equation draw:name="f23" draw:formula="?f22 * ?f5 / 82"/><draw:equation draw:name="f24" draw:formula="8966 * ?f4 / 132"/><draw:equation draw:name="f25" draw:formula="0 + 7963 - 7939"/><draw:equation draw:name="f26" draw:formula="?f25 * ?f5 / 82"/><draw:equation draw:name="f27" draw:formula="8964 * ?f4 / 132"/><draw:equation draw:name="f28" draw:formula="0 + 7958 - 7939"/><draw:equation draw:name="f29" draw:formula="?f28 * ?f5 / 82"/><draw:equation draw:name="f30" draw:formula="8959 * ?f4 / 132"/><draw:equation draw:name="f31" draw:formula="8954 * ?f4 / 132"/><draw:equation draw:name="f32" draw:formula="8918 * ?f4 / 132"/><draw:equation draw:name="f33" draw:formula="8911 * ?f4 / 132"/><draw:equation draw:name="f34" draw:formula="8909 * ?f4 / 132"/><draw:equation draw:name="f35" draw:formula="0 + 7966 - 7939"/><draw:equation draw:name="f36" draw:formula="?f35 * ?f5 / 82"/><draw:equation draw:name="f37" draw:formula="8906 * ?f4 / 132"/><draw:equation draw:name="f38" draw:formula="8904 * ?f4 / 132"/><draw:equation draw:name="f39" draw:formula="8892 * ?f4 / 132"/><draw:equation draw:name="f40" draw:formula="?f9 / ?f6"/><draw:equation draw:name="f41" draw:formula="?f10 / ?f7"/><draw:equation draw:name="f42" draw:formula="?f12 / ?f6"/><draw:equation draw:name="f43" draw:formula="?f13 / ?f7"/><draw:equation draw:name="f44" draw:formula="?f15 / ?f6"/><draw:equation draw:name="f45" draw:formula="?f16 / ?f7"/><draw:equation draw:name="f46" draw:formula="?f18 / ?f6"/><draw:equation draw:name="f47" draw:formula="?f19 / ?f7"/><draw:equation draw:name="f48" draw:formula="?f21 / ?f6"/><draw:equation draw:name="f49" draw:formula="?f23 / ?f6"/><draw:equation draw:name="f50" draw:formula="?f24 / ?f7"/><draw:equation draw:name="f51" draw:formula="?f26 / ?f6"/><draw:equation draw:name="f52" draw:formula="?f27 / ?f7"/><draw:equation draw:name="f53" draw:formula="?f29 / ?f6"/><draw:equation draw:name="f54" draw:formula="?f30 / ?f7"/><draw:equation draw:name="f55" draw:formula="?f31 / ?f7"/><draw:equation draw:name="f56" draw:formula="?f32 / ?f7"/><draw:equation draw:name="f57" draw:formula="?f33 / ?f7"/><draw:equation draw:name="f58" draw:formula="?f34 / ?f7"/><draw:equation draw:name="f59" draw:formula="?f36 / ?f6"/><draw:equation draw:name="f60" draw:formula="?f37 / ?f7"/><draw:equation draw:name="f61" draw:formula="?f38 / ?f7"/><draw:equation draw:name="f62" draw:formula="?f39 / ?f7"/><draw:equation draw:name="f63" draw:formula="0 / ?f6"/><draw:equation draw:name="f64" draw:formula="?f1 / ?f6"/><draw:equation draw:name="f65" draw:formula="0 / ?f7"/><draw:equation draw:name="f66" draw:formula="?f3 / ?f7"/></draw:enhanced-geometry></draw:custom-shape><draw:custom-shape svg:x="5.51319in" svg:y="6.17153in" svg:width="0.05694in" svg:height="0.09167in" draw:z-index="0" draw:id="id473" draw:style-name="a473" draw:name="Freeform 231"><svg:title/><svg:desc/><draw:enhanced-geometry draw:type="non-primitive" svg:viewBox="0 0 82 132" draw:enhanced-path="M 72 15 L 46 15 51 17 53 17 58 22 60 27 60 29 63 34 63 41 65 46 65 55 63 58 63 67 60 70 58 75 58 77 55 79 51 82 48 84 17 84 17 87 24 94 27 94 29 96 31 96 34 99 53 99 63 94 75 82 77 75 77 70 82 55 82 41 79 36 79 29 72 15 Z N" draw:text-areas="?f112 ?f114 ?f113 ?f115" draw:glue-points="?f70 ?f71 ?f72 ?f71 ?f73 ?f74 ?f75 ?f74 ?f76 ?f77 ?f78 ?f79 ?f78 ?f80 ?f81 ?f82 ?f81 ?f83 ?f84 ?f85 ?f84 ?f86 ?f81 ?f87 ?f81 ?f88 ?f78 ?f89 ?f76 ?f90 ?f76 ?f91 ?f92 ?f93 ?f73 ?f94 ?f95 ?f96 ?f97 ?f96 ?f97 ?f98 ?f99 ?f100 ?f101 ?f100 ?f102 ?f103 ?f104 ?f103 ?f105 ?f106 ?f75 ?f106 ?f81 ?f100 ?f107 ?f94 ?f108 ?f90 ?f108 ?f89 ?f109 ?f86 ?f109 ?f83 ?f110 ?f111 ?f110 ?f80 ?f70 ?f71" draw:glue-point-leaving-directions="-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2"/><draw:equation draw:name="f8" draw:formula="0 + 8011 - 7939"/><draw:equation draw:name="f9" draw:formula="?f8 * ?f5 / 82"/><draw:equation draw:name="f10" draw:formula="8902 * ?f4 / 132"/><draw:equation draw:name="f11" draw:formula="0 + 7985 - 7939"/><draw:equation draw:name="f12" draw:formula="?f11 * ?f5 / 82"/><draw:equation draw:name="f13" draw:formula="0 + 7990 - 7939"/><draw:equation draw:name="f14" draw:formula="?f13 * ?f5 / 82"/><draw:equation draw:name="f15" draw:formula="8904 * ?f4 / 132"/><draw:equation draw:name="f16" draw:formula="0 + 7992 - 7939"/><draw:equation draw:name="f17" draw:formula="?f16 * ?f5 / 82"/><draw:equation draw:name="f18" draw:formula="0 + 7997 - 7939"/><draw:equation draw:name="f19" draw:formula="?f18 * ?f5 / 82"/><draw:equation draw:name="f20" draw:formula="8909 * ?f4 / 132"/><draw:equation draw:name="f21" draw:formula="0 + 7999 - 7939"/><draw:equation draw:name="f22" draw:formula="?f21 * ?f5 / 82"/><draw:equation draw:name="f23" draw:formula="8914 * ?f4 / 132"/><draw:equation draw:name="f24" draw:formula="8916 * ?f4 / 132"/><draw:equation draw:name="f25" draw:formula="0 + 8002 - 7939"/><draw:equation draw:name="f26" draw:formula="?f25 * ?f5 / 82"/><draw:equation draw:name="f27" draw:formula="8921 * ?f4 / 132"/><draw:equation draw:name="f28" draw:formula="8928 * ?f4 / 132"/><draw:equation draw:name="f29" draw:formula="0 + 8004 - 7939"/><draw:equation draw:name="f30" draw:formula="?f29 * ?f5 / 82"/><draw:equation draw:name="f31" draw:formula="8933 * ?f4 / 132"/><draw:equation draw:name="f32" draw:formula="8942 * ?f4 / 132"/><draw:equation draw:name="f33" draw:formula="8945 * ?f4 / 132"/><draw:equation draw:name="f34" draw:formula="8954 * ?f4 / 132"/><draw:equation draw:name="f35" draw:formula="8957 * ?f4 / 132"/><draw:equation draw:name="f36" draw:formula="8962 * ?f4 / 132"/><draw:equation draw:name="f37" draw:formula="8964 * ?f4 / 132"/><draw:equation draw:name="f38" draw:formula="0 + 7994 - 7939"/><draw:equation draw:name="f39" draw:formula="?f38 * ?f5 / 82"/><draw:equation draw:name="f40" draw:formula="8966 * ?f4 / 132"/><draw:equation draw:name="f41" draw:formula="8969 * ?f4 / 132"/><draw:equation draw:name="f42" draw:formula="0 + 7987 - 7939"/><draw:equation draw:name="f43" draw:formula="?f42 * ?f5 / 82"/><draw:equation draw:name="f44" draw:formula="8971 * ?f4 / 132"/><draw:equation draw:name="f45" draw:formula="0 + 7956 - 7939"/><draw:equation draw:name="f46" draw:formula="?f45 * ?f5 / 82"/><draw:equation draw:name="f47" draw:formula="8974 * ?f4 / 132"/><draw:equation draw:name="f48" draw:formula="0 + 7963 - 7939"/><draw:equation draw:name="f49" draw:formula="?f48 * ?f5 / 82"/><draw:equation draw:name="f50" draw:formula="8981 * ?f4 / 132"/><draw:equation draw:name="f51" draw:formula="0 + 7966 - 7939"/><draw:equation draw:name="f52" draw:formula="?f51 * ?f5 / 82"/><draw:equation draw:name="f53" draw:formula="0 + 7968 - 7939"/><draw:equation draw:name="f54" draw:formula="?f53 * ?f5 / 82"/><draw:equation draw:name="f55" draw:formula="8983 * ?f4 / 132"/><draw:equation draw:name="f56" draw:formula="0 + 7970 - 7939"/><draw:equation draw:name="f57" draw:formula="?f56 * ?f5 / 82"/><draw:equation draw:name="f58" draw:formula="0 + 7973 - 7939"/><draw:equation draw:name="f59" draw:formula="?f58 * ?f5 / 82"/><draw:equation draw:name="f60" draw:formula="8986 * ?f4 / 132"/><draw:equation draw:name="f61" draw:formula="0 + 8014 - 7939"/><draw:equation draw:name="f62" draw:formula="?f61 * ?f5 / 82"/><draw:equation draw:name="f63" draw:formula="0 + 8016 - 7939"/><draw:equation draw:name="f64" draw:formula="?f63 * ?f5 / 82"/><draw:equation draw:name="f65" draw:formula="0 + 8021 - 7939"/><draw:equation draw:name="f66" draw:formula="?f65 * ?f5 / 82"/><draw:equation draw:name="f67" draw:formula="0 + 8018 - 7939"/><draw:equation draw:name="f68" draw:formula="?f67 * ?f5 / 82"/><draw:equation draw:name="f69" draw:formula="8923 * ?f4 / 132"/><draw:equation draw:name="f70" draw:formula="?f9 / ?f6"/><draw:equation draw:name="f71" draw:formula="?f10 / ?f7"/><draw:equation draw:name="f72" draw:formula="?f12 / ?f6"/><draw:equation draw:name="f73" draw:formula="?f14 / ?f6"/><draw:equation draw:name="f74" draw:formula="?f15 / ?f7"/><draw:equation draw:name="f75" draw:formula="?f17 / ?f6"/><draw:equation draw:name="f76" draw:formula="?f19 / ?f6"/><draw:equation draw:name="f77" draw:formula="?f20 / ?f7"/><draw:equation draw:name="f78" draw:formula="?f22 / ?f6"/><draw:equation draw:name="f79" draw:formula="?f23 / ?f7"/><draw:equation draw:name="f80" draw:formula="?f24 / ?f7"/><draw:equation draw:name="f81" draw:formula="?f26 / ?f6"/><draw:equation draw:name="f82" draw:formula="?f27 / ?f7"/><draw:equation draw:name="f83" draw:formula="?f28 / ?f7"/><draw:equation draw:name="f84" draw:formula="?f30 / ?f6"/><draw:equation draw:name="f85" draw:formula="?f31 / ?f7"/><draw:equation draw:name="f86" draw:formula="?f32 / ?f7"/><draw:equation draw:name="f87" draw:formula="?f33 / ?f7"/><draw:equation draw:name="f88" draw:formula="?f34 / ?f7"/><draw:equation draw:name="f89" draw:formula="?f35 / ?f7"/><draw:equation draw:name="f90" draw:formula="?f36 / ?f7"/><draw:equation draw:name="f91" draw:formula="?f37 / ?f7"/><draw:equation draw:name="f92" draw:formula="?f39 / ?f6"/><draw:equation draw:name="f93" draw:formula="?f40 / ?f7"/><draw:equation draw:name="f94" draw:formula="?f41 / ?f7"/><draw:equation draw:name="f95" draw:formula="?f43 / ?f6"/><draw:equation draw:name="f96" draw:formula="?f44 / ?f7"/><draw:equation draw:name="f97" draw:formula="?f46 / ?f6"/><draw:equation draw:name="f98" draw:formula="?f47 / ?f7"/><draw:equation draw:name="f99" draw:formula="?f49 / ?f6"/><draw:equation draw:name="f100" draw:formula="?f50 / ?f7"/><draw:equation draw:name="f101" draw:formula="?f52 / ?f6"/><draw:equation draw:name="f102" draw:formula="?f54 / ?f6"/><draw:equation draw:name="f103" draw:formula="?f55 / ?f7"/><draw:equation draw:name="f104" draw:formula="?f57 / ?f6"/><draw:equation draw:name="f105" draw:formula="?f59 / ?f6"/><draw:equation draw:name="f106" draw:formula="?f60 / ?f7"/><draw:equation draw:name="f107" draw:formula="?f62 / ?f6"/><draw:equation draw:name="f108" draw:formula="?f64 / ?f6"/><draw:equation draw:name="f109" draw:formula="?f66 / ?f6"/><draw:equation draw:name="f110" draw:formula="?f68 / ?f6"/><draw:equation draw:name="f111" draw:formula="?f69 / ?f7"/><draw:equation draw:name="f112" draw:formula="0 / ?f6"/><draw:equation draw:name="f113" draw:formula="?f1 / ?f6"/><draw:equation draw:name="f114" draw:formula="0 / ?f7"/><draw:equation draw:name="f115" draw:formula="?f3 / ?f7"/></draw:enhanced-geometry></draw:custom-shape><draw:custom-shape svg:x="5.51319in" svg:y="6.17153in" svg:width="0.05694in" svg:height="0.09167in" draw:z-index="0" draw:id="id474" draw:style-name="a474" draw:name="Freeform 230"><svg:title/><svg:desc/><draw:enhanced-geometry draw:type="non-primitive" svg:viewBox="0 0 82 132" draw:enhanced-path="M 51 0 L 39 0 36 3 31 3 29 5 27 5 15 17 36 17 39 15 72 15 70 10 65 7 63 5 58 3 51 0 Z N" draw:text-areas="?f58 ?f60 ?f59 ?f61" draw:glue-points="?f39 ?f40 ?f41 ?f40 ?f42 ?f43 ?f44 ?f43 ?f45 ?f46 ?f47 ?f46 ?f48 ?f49 ?f42 ?f49 ?f41 ?f50 ?f51 ?f50 ?f52 ?f53 ?f54 ?f55 ?f56 ?f46 ?f57 ?f43 ?f39 ?f40"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2"/><draw:equation draw:name="f8" draw:formula="0 + 7990 - 7939"/><draw:equation draw:name="f9" draw:formula="?f8 * ?f5 / 82"/><draw:equation draw:name="f10" draw:formula="8887 * ?f4 / 132"/><draw:equation draw:name="f11" draw:formula="0 + 7978 - 7939"/><draw:equation draw:name="f12" draw:formula="?f11 * ?f5 / 82"/><draw:equation draw:name="f13" draw:formula="0 + 7975 - 7939"/><draw:equation draw:name="f14" draw:formula="?f13 * ?f5 / 82"/><draw:equation draw:name="f15" draw:formula="8890 * ?f4 / 132"/><draw:equation draw:name="f16" draw:formula="0 + 7970 - 7939"/><draw:equation draw:name="f17" draw:formula="?f16 * ?f5 / 82"/><draw:equation draw:name="f18" draw:formula="0 + 7968 - 7939"/><draw:equation draw:name="f19" draw:formula="?f18 * ?f5 / 82"/><draw:equation draw:name="f20" draw:formula="8892 * ?f4 / 132"/><draw:equation draw:name="f21" draw:formula="0 + 7966 - 7939"/><draw:equation draw:name="f22" draw:formula="?f21 * ?f5 / 82"/><draw:equation draw:name="f23" draw:formula="0 + 7954 - 7939"/><draw:equation draw:name="f24" draw:formula="?f23 * ?f5 / 82"/><draw:equation draw:name="f25" draw:formula="8904 * ?f4 / 132"/><draw:equation draw:name="f26" draw:formula="8902 * ?f4 / 132"/><draw:equation draw:name="f27" draw:formula="0 + 8011 - 7939"/><draw:equation draw:name="f28" draw:formula="?f27 * ?f5 / 82"/><draw:equation draw:name="f29" draw:formula="0 + 8009 - 7939"/><draw:equation draw:name="f30" draw:formula="?f29 * ?f5 / 82"/><draw:equation draw:name="f31" draw:formula="8897 * ?f4 / 132"/><draw:equation draw:name="f32" draw:formula="0 + 8004 - 7939"/><draw:equation draw:name="f33" draw:formula="?f32 * ?f5 / 82"/><draw:equation draw:name="f34" draw:formula="8894 * ?f4 / 132"/><draw:equation draw:name="f35" draw:formula="0 + 8002 - 7939"/><draw:equation draw:name="f36" draw:formula="?f35 * ?f5 / 82"/><draw:equation draw:name="f37" draw:formula="0 + 7997 - 7939"/><draw:equation draw:name="f38" draw:formula="?f37 * ?f5 / 82"/><draw:equation draw:name="f39" draw:formula="?f9 / ?f6"/><draw:equation draw:name="f40" draw:formula="?f10 / ?f7"/><draw:equation draw:name="f41" draw:formula="?f12 / ?f6"/><draw:equation draw:name="f42" draw:formula="?f14 / ?f6"/><draw:equation draw:name="f43" draw:formula="?f15 / ?f7"/><draw:equation draw:name="f44" draw:formula="?f17 / ?f6"/><draw:equation draw:name="f45" draw:formula="?f19 / ?f6"/><draw:equation draw:name="f46" draw:formula="?f20 / ?f7"/><draw:equation draw:name="f47" draw:formula="?f22 / ?f6"/><draw:equation draw:name="f48" draw:formula="?f24 / ?f6"/><draw:equation draw:name="f49" draw:formula="?f25 / ?f7"/><draw:equation draw:name="f50" draw:formula="?f26 / ?f7"/><draw:equation draw:name="f51" draw:formula="?f28 / ?f6"/><draw:equation draw:name="f52" draw:formula="?f30 / ?f6"/><draw:equation draw:name="f53" draw:formula="?f31 / ?f7"/><draw:equation draw:name="f54" draw:formula="?f33 / ?f6"/><draw:equation draw:name="f55" draw:formula="?f34 / ?f7"/><draw:equation draw:name="f56" draw:formula="?f36 / ?f6"/><draw:equation draw:name="f57" draw:formula="?f38 / ?f6"/><draw:equation draw:name="f58" draw:formula="0 / ?f6"/><draw:equation draw:name="f59" draw:formula="?f1 / ?f6"/><draw:equation draw:name="f60" draw:formula="0 / ?f7"/><draw:equation draw:name="f61" draw:formula="?f3 / ?f7"/></draw:enhanced-geometry></draw:custom-shape></draw:g><draw:g draw:z-index="251787264" draw:name="Group 224" draw:id="id480" draw:style-name="a480"><svg:title/><svg:desc/><draw:custom-shape svg:x="5.58194in" svg:y="6.17153in" svg:width="0.05in" svg:height="0.06875in" draw:z-index="0" draw:id="id476" draw:style-name="a476" draw:name="Freeform 228"><svg:title/><svg:desc/><draw:enhanced-geometry draw:type="non-primitive" svg:viewBox="0 0 72 99" draw:enhanced-path="M 67 12 L 43 12 45 15 48 15 52 19 52 22 55 24 55 41 31 41 26 43 19 43 14 46 12 48 7 51 4 55 2 58 0 63 0 79 2 84 4 87 4 89 7 91 12 94 14 96 16 96 21 99 40 99 45 96 55 87 24 87 21 82 16 77 16 65 24 58 24 55 31 55 33 53 72 53 72 24 69 19 69 15 67 12 Z N" draw:text-areas="?f124 ?f126 ?f125 ?f127" draw:glue-points="?f77 ?f78 ?f79 ?f78 ?f80 ?f81 ?f82 ?f81 ?f83 ?f84 ?f83 ?f85 ?f86 ?f87 ?f86 ?f88 ?f89 ?f88 ?f90 ?f91 ?f92 ?f91 ?f93 ?f94 ?f95 ?f96 ?f97 ?f98 ?f99 ?f100 ?f101 ?f102 ?f103 ?f104 ?f103 ?f105 ?f101 ?f106 ?f99 ?f107 ?f99 ?f108 ?f97 ?f109 ?f95 ?f110 ?f93 ?f111 ?f112 ?f111 ?f113 ?f114 ?f115 ?f114 ?f80 ?f111 ?f86 ?f107 ?f116 ?f107 ?f113 ?f117 ?f112 ?f118 ?f112 ?f119 ?f116 ?f102 ?f116 ?f100 ?f89 ?f100 ?f120 ?f121 ?f122 ?f121 ?f122 ?f87 ?f123 ?f84 ?f123 ?f81 ?f77 ?f78" draw:glue-point-leaving-directions="-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8105 - 8038"/><draw:equation draw:name="f9" draw:formula="?f8 * ?f5 / 72"/><draw:equation draw:name="f10" draw:formula="8899 * ?f4 / 99"/><draw:equation draw:name="f11" draw:formula="0 + 8081 - 8038"/><draw:equation draw:name="f12" draw:formula="?f11 * ?f5 / 72"/><draw:equation draw:name="f13" draw:formula="0 + 8083 - 8038"/><draw:equation draw:name="f14" draw:formula="?f13 * ?f5 / 72"/><draw:equation draw:name="f15" draw:formula="8902 * ?f4 / 99"/><draw:equation draw:name="f16" draw:formula="0 + 8086 - 8038"/><draw:equation draw:name="f17" draw:formula="?f16 * ?f5 / 72"/><draw:equation draw:name="f18" draw:formula="0 + 8090 - 8038"/><draw:equation draw:name="f19" draw:formula="?f18 * ?f5 / 72"/><draw:equation draw:name="f20" draw:formula="8906 * ?f4 / 99"/><draw:equation draw:name="f21" draw:formula="8909 * ?f4 / 99"/><draw:equation draw:name="f22" draw:formula="0 + 8093 - 8038"/><draw:equation draw:name="f23" draw:formula="?f22 * ?f5 / 72"/><draw:equation draw:name="f24" draw:formula="8911 * ?f4 / 99"/><draw:equation draw:name="f25" draw:formula="8928 * ?f4 / 99"/><draw:equation draw:name="f26" draw:formula="0 + 8069 - 8038"/><draw:equation draw:name="f27" draw:formula="?f26 * ?f5 / 72"/><draw:equation draw:name="f28" draw:formula="0 + 8064 - 8038"/><draw:equation draw:name="f29" draw:formula="?f28 * ?f5 / 72"/><draw:equation draw:name="f30" draw:formula="8930 * ?f4 / 99"/><draw:equation draw:name="f31" draw:formula="0 + 8057 - 8038"/><draw:equation draw:name="f32" draw:formula="?f31 * ?f5 / 72"/><draw:equation draw:name="f33" draw:formula="0 + 8052 - 8038"/><draw:equation draw:name="f34" draw:formula="?f33 * ?f5 / 72"/><draw:equation draw:name="f35" draw:formula="8933 * ?f4 / 99"/><draw:equation draw:name="f36" draw:formula="0 + 8050 - 8038"/><draw:equation draw:name="f37" draw:formula="?f36 * ?f5 / 72"/><draw:equation draw:name="f38" draw:formula="8935 * ?f4 / 99"/><draw:equation draw:name="f39" draw:formula="0 + 8045 - 8038"/><draw:equation draw:name="f40" draw:formula="?f39 * ?f5 / 72"/><draw:equation draw:name="f41" draw:formula="8938 * ?f4 / 99"/><draw:equation draw:name="f42" draw:formula="0 + 8042 - 8038"/><draw:equation draw:name="f43" draw:formula="?f42 * ?f5 / 72"/><draw:equation draw:name="f44" draw:formula="8942 * ?f4 / 99"/><draw:equation draw:name="f45" draw:formula="0 + 8040 - 8038"/><draw:equation draw:name="f46" draw:formula="?f45 * ?f5 / 72"/><draw:equation draw:name="f47" draw:formula="8945 * ?f4 / 99"/><draw:equation draw:name="f48" draw:formula="0 + 8038 - 8038"/><draw:equation draw:name="f49" draw:formula="?f48 * ?f5 / 72"/><draw:equation draw:name="f50" draw:formula="8950 * ?f4 / 99"/><draw:equation draw:name="f51" draw:formula="8966 * ?f4 / 99"/><draw:equation draw:name="f52" draw:formula="8971 * ?f4 / 99"/><draw:equation draw:name="f53" draw:formula="8974 * ?f4 / 99"/><draw:equation draw:name="f54" draw:formula="8976 * ?f4 / 99"/><draw:equation draw:name="f55" draw:formula="8978 * ?f4 / 99"/><draw:equation draw:name="f56" draw:formula="8981 * ?f4 / 99"/><draw:equation draw:name="f57" draw:formula="8983 * ?f4 / 99"/><draw:equation draw:name="f58" draw:formula="0 + 8054 - 8038"/><draw:equation draw:name="f59" draw:formula="?f58 * ?f5 / 72"/><draw:equation draw:name="f60" draw:formula="0 + 8059 - 8038"/><draw:equation draw:name="f61" draw:formula="?f60 * ?f5 / 72"/><draw:equation draw:name="f62" draw:formula="8986 * ?f4 / 99"/><draw:equation draw:name="f63" draw:formula="0 + 8078 - 8038"/><draw:equation draw:name="f64" draw:formula="?f63 * ?f5 / 72"/><draw:equation draw:name="f65" draw:formula="0 + 8062 - 8038"/><draw:equation draw:name="f66" draw:formula="?f65 * ?f5 / 72"/><draw:equation draw:name="f67" draw:formula="8969 * ?f4 / 99"/><draw:equation draw:name="f68" draw:formula="8964 * ?f4 / 99"/><draw:equation draw:name="f69" draw:formula="8952 * ?f4 / 99"/><draw:equation draw:name="f70" draw:formula="0 + 8071 - 8038"/><draw:equation draw:name="f71" draw:formula="?f70 * ?f5 / 72"/><draw:equation draw:name="f72" draw:formula="8940 * ?f4 / 99"/><draw:equation draw:name="f73" draw:formula="0 + 8110 - 8038"/><draw:equation draw:name="f74" draw:formula="?f73 * ?f5 / 72"/><draw:equation draw:name="f75" draw:formula="0 + 8107 - 8038"/><draw:equation draw:name="f76" draw:formula="?f75 * ?f5 / 72"/><draw:equation draw:name="f77" draw:formula="?f9 / ?f6"/><draw:equation draw:name="f78" draw:formula="?f10 / ?f7"/><draw:equation draw:name="f79" draw:formula="?f12 / ?f6"/><draw:equation draw:name="f80" draw:formula="?f14 / ?f6"/><draw:equation draw:name="f81" draw:formula="?f15 / ?f7"/><draw:equation draw:name="f82" draw:formula="?f17 / ?f6"/><draw:equation draw:name="f83" draw:formula="?f19 / ?f6"/><draw:equation draw:name="f84" draw:formula="?f20 / ?f7"/><draw:equation draw:name="f85" draw:formula="?f21 / ?f7"/><draw:equation draw:name="f86" draw:formula="?f23 / ?f6"/><draw:equation draw:name="f87" draw:formula="?f24 / ?f7"/><draw:equation draw:name="f88" draw:formula="?f25 / ?f7"/><draw:equation draw:name="f89" draw:formula="?f27 / ?f6"/><draw:equation draw:name="f90" draw:formula="?f29 / ?f6"/><draw:equation draw:name="f91" draw:formula="?f30 / ?f7"/><draw:equation draw:name="f92" draw:formula="?f32 / ?f6"/><draw:equation draw:name="f93" draw:formula="?f34 / ?f6"/><draw:equation draw:name="f94" draw:formula="?f35 / ?f7"/><draw:equation draw:name="f95" draw:formula="?f37 / ?f6"/><draw:equation draw:name="f96" draw:formula="?f38 / ?f7"/><draw:equation draw:name="f97" draw:formula="?f40 / ?f6"/><draw:equation draw:name="f98" draw:formula="?f41 / ?f7"/><draw:equation draw:name="f99" draw:formula="?f43 / ?f6"/><draw:equation draw:name="f100" draw:formula="?f44 / ?f7"/><draw:equation draw:name="f101" draw:formula="?f46 / ?f6"/><draw:equation draw:name="f102" draw:formula="?f47 / ?f7"/><draw:equation draw:name="f103" draw:formula="?f49 / ?f6"/><draw:equation draw:name="f104" draw:formula="?f50 / ?f7"/><draw:equation draw:name="f105" draw:formula="?f51 / ?f7"/><draw:equation draw:name="f106" draw:formula="?f52 / ?f7"/><draw:equation draw:name="f107" draw:formula="?f53 / ?f7"/><draw:equation draw:name="f108" draw:formula="?f54 / ?f7"/><draw:equation draw:name="f109" draw:formula="?f55 / ?f7"/><draw:equation draw:name="f110" draw:formula="?f56 / ?f7"/><draw:equation draw:name="f111" draw:formula="?f57 / ?f7"/><draw:equation draw:name="f112" draw:formula="?f59 / ?f6"/><draw:equation draw:name="f113" draw:formula="?f61 / ?f6"/><draw:equation draw:name="f114" draw:formula="?f62 / ?f7"/><draw:equation draw:name="f115" draw:formula="?f64 / ?f6"/><draw:equation draw:name="f116" draw:formula="?f66 / ?f6"/><draw:equation draw:name="f117" draw:formula="?f67 / ?f7"/><draw:equation draw:name="f118" draw:formula="?f68 / ?f7"/><draw:equation draw:name="f119" draw:formula="?f69 / ?f7"/><draw:equation draw:name="f120" draw:formula="?f71 / ?f6"/><draw:equation draw:name="f121" draw:formula="?f72 / ?f7"/><draw:equation draw:name="f122" draw:formula="?f74 / ?f6"/><draw:equation draw:name="f123" draw:formula="?f76 / ?f6"/><draw:equation draw:name="f124" draw:formula="0 / ?f6"/><draw:equation draw:name="f125" draw:formula="?f1 / ?f6"/><draw:equation draw:name="f126" draw:formula="0 / ?f7"/><draw:equation draw:name="f127" draw:formula="?f3 / ?f7"/></draw:enhanced-geometry></draw:custom-shape><draw:custom-shape svg:x="5.58194in" svg:y="6.17153in" svg:width="0.05in" svg:height="0.06875in" draw:z-index="0" draw:id="id477" draw:style-name="a477" draw:name="Freeform 227"><svg:title/><svg:desc/><draw:enhanced-geometry draw:type="non-primitive" svg:viewBox="0 0 72 99" draw:enhanced-path="M 72 84 L 57 84 57 96 72 96 72 8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8110 - 8038"/><draw:equation draw:name="f9" draw:formula="?f8 * ?f5 / 72"/><draw:equation draw:name="f10" draw:formula="8971 * ?f4 / 99"/><draw:equation draw:name="f11" draw:formula="0 + 8095 - 8038"/><draw:equation draw:name="f12" draw:formula="?f11 * ?f5 / 72"/><draw:equation draw:name="f13" draw:formula="8983 * ?f4 / 9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58194in" svg:y="6.17153in" svg:width="0.05in" svg:height="0.06875in" draw:z-index="0" draw:id="id478" draw:style-name="a478" draw:name="Freeform 226"><svg:title/><svg:desc/><draw:enhanced-geometry draw:type="non-primitive" svg:viewBox="0 0 72 99" draw:enhanced-path="M 72 53 L 55 53 55 72 50 77 48 82 43 84 40 87 55 87 57 84 72 84 72 53 Z N" draw:text-areas="?f41 ?f43 ?f42 ?f44" draw:glue-points="?f28 ?f29 ?f30 ?f29 ?f30 ?f31 ?f32 ?f33 ?f34 ?f35 ?f36 ?f37 ?f38 ?f39 ?f30 ?f39 ?f40 ?f37 ?f28 ?f37 ?f28 ?f2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8110 - 8038"/><draw:equation draw:name="f9" draw:formula="?f8 * ?f5 / 72"/><draw:equation draw:name="f10" draw:formula="8940 * ?f4 / 99"/><draw:equation draw:name="f11" draw:formula="0 + 8093 - 8038"/><draw:equation draw:name="f12" draw:formula="?f11 * ?f5 / 72"/><draw:equation draw:name="f13" draw:formula="8959 * ?f4 / 99"/><draw:equation draw:name="f14" draw:formula="0 + 8088 - 8038"/><draw:equation draw:name="f15" draw:formula="?f14 * ?f5 / 72"/><draw:equation draw:name="f16" draw:formula="8964 * ?f4 / 99"/><draw:equation draw:name="f17" draw:formula="0 + 8086 - 8038"/><draw:equation draw:name="f18" draw:formula="?f17 * ?f5 / 72"/><draw:equation draw:name="f19" draw:formula="8969 * ?f4 / 99"/><draw:equation draw:name="f20" draw:formula="0 + 8081 - 8038"/><draw:equation draw:name="f21" draw:formula="?f20 * ?f5 / 72"/><draw:equation draw:name="f22" draw:formula="8971 * ?f4 / 99"/><draw:equation draw:name="f23" draw:formula="0 + 8078 - 8038"/><draw:equation draw:name="f24" draw:formula="?f23 * ?f5 / 72"/><draw:equation draw:name="f25" draw:formula="8974 * ?f4 / 99"/><draw:equation draw:name="f26" draw:formula="0 + 8095 - 8038"/><draw:equation draw:name="f27" draw:formula="?f26 * ?f5 / 72"/><draw:equation draw:name="f28" draw:formula="?f9 / ?f6"/><draw:equation draw:name="f29" draw:formula="?f10 / ?f7"/><draw:equation draw:name="f30" draw:formula="?f12 / ?f6"/><draw:equation draw:name="f31" draw:formula="?f13 / ?f7"/><draw:equation draw:name="f32" draw:formula="?f15 / ?f6"/><draw:equation draw:name="f33" draw:formula="?f16 / ?f7"/><draw:equation draw:name="f34" draw:formula="?f18 / ?f6"/><draw:equation draw:name="f35" draw:formula="?f19 / ?f7"/><draw:equation draw:name="f36" draw:formula="?f21 / ?f6"/><draw:equation draw:name="f37" draw:formula="?f22 / ?f7"/><draw:equation draw:name="f38" draw:formula="?f24 / ?f6"/><draw:equation draw:name="f39" draw:formula="?f25 / ?f7"/><draw:equation draw:name="f40" draw:formula="?f27 / ?f6"/><draw:equation draw:name="f41" draw:formula="0 / ?f6"/><draw:equation draw:name="f42" draw:formula="?f1 / ?f6"/><draw:equation draw:name="f43" draw:formula="0 / ?f7"/><draw:equation draw:name="f44" draw:formula="?f3 / ?f7"/></draw:enhanced-geometry></draw:custom-shape><draw:custom-shape svg:x="5.58194in" svg:y="6.17153in" svg:width="0.05in" svg:height="0.06875in" draw:z-index="0" draw:id="id479" draw:style-name="a479" draw:name="Freeform 225"><svg:title/><svg:desc/><draw:enhanced-geometry draw:type="non-primitive" svg:viewBox="0 0 72 99" draw:enhanced-path="M 50 0 L 31 0 28 3 19 3 16 5 14 5 12 7 7 7 7 10 4 10 4 22 12 22 12 19 14 19 16 17 19 17 21 15 26 15 28 12 67 12 62 7 52 3 50 0 Z N" draw:text-areas="?f70 ?f72 ?f71 ?f73" draw:glue-points="?f46 ?f47 ?f48 ?f47 ?f49 ?f50 ?f51 ?f50 ?f52 ?f53 ?f54 ?f53 ?f55 ?f56 ?f57 ?f56 ?f57 ?f58 ?f59 ?f58 ?f59 ?f60 ?f55 ?f60 ?f55 ?f61 ?f54 ?f61 ?f52 ?f62 ?f51 ?f62 ?f63 ?f64 ?f65 ?f64 ?f49 ?f66 ?f67 ?f66 ?f68 ?f56 ?f69 ?f50 ?f46 ?f47" draw:glue-point-leaving-directions="-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8088 - 8038"/><draw:equation draw:name="f9" draw:formula="?f8 * ?f5 / 72"/><draw:equation draw:name="f10" draw:formula="8887 * ?f4 / 99"/><draw:equation draw:name="f11" draw:formula="0 + 8069 - 8038"/><draw:equation draw:name="f12" draw:formula="?f11 * ?f5 / 72"/><draw:equation draw:name="f13" draw:formula="0 + 8066 - 8038"/><draw:equation draw:name="f14" draw:formula="?f13 * ?f5 / 72"/><draw:equation draw:name="f15" draw:formula="8890 * ?f4 / 99"/><draw:equation draw:name="f16" draw:formula="0 + 8057 - 8038"/><draw:equation draw:name="f17" draw:formula="?f16 * ?f5 / 72"/><draw:equation draw:name="f18" draw:formula="0 + 8054 - 8038"/><draw:equation draw:name="f19" draw:formula="?f18 * ?f5 / 72"/><draw:equation draw:name="f20" draw:formula="8892 * ?f4 / 99"/><draw:equation draw:name="f21" draw:formula="0 + 8052 - 8038"/><draw:equation draw:name="f22" draw:formula="?f21 * ?f5 / 72"/><draw:equation draw:name="f23" draw:formula="0 + 8050 - 8038"/><draw:equation draw:name="f24" draw:formula="?f23 * ?f5 / 72"/><draw:equation draw:name="f25" draw:formula="8894 * ?f4 / 99"/><draw:equation draw:name="f26" draw:formula="0 + 8045 - 8038"/><draw:equation draw:name="f27" draw:formula="?f26 * ?f5 / 72"/><draw:equation draw:name="f28" draw:formula="8897 * ?f4 / 99"/><draw:equation draw:name="f29" draw:formula="0 + 8042 - 8038"/><draw:equation draw:name="f30" draw:formula="?f29 * ?f5 / 72"/><draw:equation draw:name="f31" draw:formula="8909 * ?f4 / 99"/><draw:equation draw:name="f32" draw:formula="8906 * ?f4 / 99"/><draw:equation draw:name="f33" draw:formula="8904 * ?f4 / 99"/><draw:equation draw:name="f34" draw:formula="0 + 8059 - 8038"/><draw:equation draw:name="f35" draw:formula="?f34 * ?f5 / 72"/><draw:equation draw:name="f36" draw:formula="8902 * ?f4 / 99"/><draw:equation draw:name="f37" draw:formula="0 + 8064 - 8038"/><draw:equation draw:name="f38" draw:formula="?f37 * ?f5 / 72"/><draw:equation draw:name="f39" draw:formula="8899 * ?f4 / 99"/><draw:equation draw:name="f40" draw:formula="0 + 8105 - 8038"/><draw:equation draw:name="f41" draw:formula="?f40 * ?f5 / 72"/><draw:equation draw:name="f42" draw:formula="0 + 8100 - 8038"/><draw:equation draw:name="f43" draw:formula="?f42 * ?f5 / 72"/><draw:equation draw:name="f44" draw:formula="0 + 8090 - 8038"/><draw:equation draw:name="f45" draw:formula="?f44 * ?f5 / 72"/><draw:equation draw:name="f46" draw:formula="?f9 / ?f6"/><draw:equation draw:name="f47" draw:formula="?f10 / ?f7"/><draw:equation draw:name="f48" draw:formula="?f12 / ?f6"/><draw:equation draw:name="f49" draw:formula="?f14 / ?f6"/><draw:equation draw:name="f50" draw:formula="?f15 / ?f7"/><draw:equation draw:name="f51" draw:formula="?f17 / ?f6"/><draw:equation draw:name="f52" draw:formula="?f19 / ?f6"/><draw:equation draw:name="f53" draw:formula="?f20 / ?f7"/><draw:equation draw:name="f54" draw:formula="?f22 / ?f6"/><draw:equation draw:name="f55" draw:formula="?f24 / ?f6"/><draw:equation draw:name="f56" draw:formula="?f25 / ?f7"/><draw:equation draw:name="f57" draw:formula="?f27 / ?f6"/><draw:equation draw:name="f58" draw:formula="?f28 / ?f7"/><draw:equation draw:name="f59" draw:formula="?f30 / ?f6"/><draw:equation draw:name="f60" draw:formula="?f31 / ?f7"/><draw:equation draw:name="f61" draw:formula="?f32 / ?f7"/><draw:equation draw:name="f62" draw:formula="?f33 / ?f7"/><draw:equation draw:name="f63" draw:formula="?f35 / ?f6"/><draw:equation draw:name="f64" draw:formula="?f36 / ?f7"/><draw:equation draw:name="f65" draw:formula="?f38 / ?f6"/><draw:equation draw:name="f66" draw:formula="?f39 / ?f7"/><draw:equation draw:name="f67" draw:formula="?f41 / ?f6"/><draw:equation draw:name="f68" draw:formula="?f43 / ?f6"/><draw:equation draw:name="f69" draw:formula="?f45 / ?f6"/><draw:equation draw:name="f70" draw:formula="0 / ?f6"/><draw:equation draw:name="f71" draw:formula="?f1 / ?f6"/><draw:equation draw:name="f72" draw:formula="0 / ?f7"/><draw:equation draw:name="f73" draw:formula="?f3 / ?f7"/></draw:enhanced-geometry></draw:custom-shape></draw:g><draw:g draw:z-index="251788288" draw:name="Group 219" draw:id="id485" draw:style-name="a485"><svg:title/><svg:desc/><draw:custom-shape svg:x="5.65139in" svg:y="6.17153in" svg:width="0.03542in" svg:height="0.06667in" draw:z-index="0" draw:id="id481" draw:style-name="a481" draw:name="Freeform 223"><svg:title/><svg:desc/><draw:enhanced-geometry draw:type="non-primitive" svg:viewBox="0 0 51 96" draw:enhanced-path="M 15 3 L 3 3 0 5 0 96 17 96 17 36 20 31 22 29 22 27 29 19 15 19 15 3 Z N" draw:text-areas="?f45 ?f47 ?f46 ?f48" draw:glue-points="?f30 ?f31 ?f32 ?f31 ?f33 ?f34 ?f33 ?f35 ?f36 ?f35 ?f36 ?f37 ?f38 ?f39 ?f40 ?f41 ?f40 ?f42 ?f43 ?f44 ?f30 ?f44 ?f30 ?f31" draw:glue-point-leaving-directions="-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96"/><draw:equation draw:name="f8" draw:formula="0 + 8153 - 8138"/><draw:equation draw:name="f9" draw:formula="?f8 * ?f5 / 51"/><draw:equation draw:name="f10" draw:formula="8890 * ?f4 / 96"/><draw:equation draw:name="f11" draw:formula="0 + 8141 - 8138"/><draw:equation draw:name="f12" draw:formula="?f11 * ?f5 / 51"/><draw:equation draw:name="f13" draw:formula="0 + 8138 - 8138"/><draw:equation draw:name="f14" draw:formula="?f13 * ?f5 / 51"/><draw:equation draw:name="f15" draw:formula="8892 * ?f4 / 96"/><draw:equation draw:name="f16" draw:formula="8983 * ?f4 / 96"/><draw:equation draw:name="f17" draw:formula="0 + 8155 - 8138"/><draw:equation draw:name="f18" draw:formula="?f17 * ?f5 / 51"/><draw:equation draw:name="f19" draw:formula="8923 * ?f4 / 96"/><draw:equation draw:name="f20" draw:formula="0 + 8158 - 8138"/><draw:equation draw:name="f21" draw:formula="?f20 * ?f5 / 51"/><draw:equation draw:name="f22" draw:formula="8918 * ?f4 / 96"/><draw:equation draw:name="f23" draw:formula="0 + 8160 - 8138"/><draw:equation draw:name="f24" draw:formula="?f23 * ?f5 / 51"/><draw:equation draw:name="f25" draw:formula="8916 * ?f4 / 96"/><draw:equation draw:name="f26" draw:formula="8914 * ?f4 / 96"/><draw:equation draw:name="f27" draw:formula="0 + 8167 - 8138"/><draw:equation draw:name="f28" draw:formula="?f27 * ?f5 / 51"/><draw:equation draw:name="f29" draw:formula="8906 * ?f4 / 96"/><draw:equation draw:name="f30" draw:formula="?f9 / ?f6"/><draw:equation draw:name="f31" draw:formula="?f10 / ?f7"/><draw:equation draw:name="f32" draw:formula="?f12 / ?f6"/><draw:equation draw:name="f33" draw:formula="?f14 / ?f6"/><draw:equation draw:name="f34" draw:formula="?f15 / ?f7"/><draw:equation draw:name="f35" draw:formula="?f16 / ?f7"/><draw:equation draw:name="f36" draw:formula="?f18 / ?f6"/><draw:equation draw:name="f37" draw:formula="?f19 / ?f7"/><draw:equation draw:name="f38" draw:formula="?f21 / ?f6"/><draw:equation draw:name="f39" draw:formula="?f22 / ?f7"/><draw:equation draw:name="f40" draw:formula="?f24 / ?f6"/><draw:equation draw:name="f41" draw:formula="?f25 / ?f7"/><draw:equation draw:name="f42" draw:formula="?f26 / ?f7"/><draw:equation draw:name="f43" draw:formula="?f28 / ?f6"/><draw:equation draw:name="f44" draw:formula="?f29 / ?f7"/><draw:equation draw:name="f45" draw:formula="0 / ?f6"/><draw:equation draw:name="f46" draw:formula="?f1 / ?f6"/><draw:equation draw:name="f47" draw:formula="0 / ?f7"/><draw:equation draw:name="f48" draw:formula="?f3 / ?f7"/></draw:enhanced-geometry></draw:custom-shape><draw:custom-shape svg:x="5.65139in" svg:y="6.17153in" svg:width="0.03542in" svg:height="0.06667in" draw:z-index="0" draw:id="id482" draw:style-name="a482" draw:name="Freeform 222"><svg:title/><svg:desc/><draw:enhanced-geometry draw:type="non-primitive" svg:viewBox="0 0 51 96" draw:enhanced-path="M 51 3 L 29 3 17 15 15 19 29 19 29 17 34 17 34 15 51 15 51 3 Z N" draw:text-areas="?f31 ?f33 ?f32 ?f34" draw:glue-points="?f22 ?f23 ?f24 ?f23 ?f25 ?f26 ?f27 ?f28 ?f24 ?f28 ?f24 ?f29 ?f30 ?f29 ?f30 ?f26 ?f22 ?f26 ?f22 ?f23"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96"/><draw:equation draw:name="f8" draw:formula="0 + 8189 - 8138"/><draw:equation draw:name="f9" draw:formula="?f8 * ?f5 / 51"/><draw:equation draw:name="f10" draw:formula="8890 * ?f4 / 96"/><draw:equation draw:name="f11" draw:formula="0 + 8167 - 8138"/><draw:equation draw:name="f12" draw:formula="?f11 * ?f5 / 51"/><draw:equation draw:name="f13" draw:formula="0 + 8155 - 8138"/><draw:equation draw:name="f14" draw:formula="?f13 * ?f5 / 51"/><draw:equation draw:name="f15" draw:formula="8902 * ?f4 / 96"/><draw:equation draw:name="f16" draw:formula="0 + 8153 - 8138"/><draw:equation draw:name="f17" draw:formula="?f16 * ?f5 / 51"/><draw:equation draw:name="f18" draw:formula="8906 * ?f4 / 96"/><draw:equation draw:name="f19" draw:formula="8904 * ?f4 / 96"/><draw:equation draw:name="f20" draw:formula="0 + 8172 - 8138"/><draw:equation draw:name="f21" draw:formula="?f20 * ?f5 / 51"/><draw:equation draw:name="f22" draw:formula="?f9 / ?f6"/><draw:equation draw:name="f23" draw:formula="?f10 / ?f7"/><draw:equation draw:name="f24" draw:formula="?f12 / ?f6"/><draw:equation draw:name="f25" draw:formula="?f14 / ?f6"/><draw:equation draw:name="f26" draw:formula="?f15 / ?f7"/><draw:equation draw:name="f27" draw:formula="?f17 / ?f6"/><draw:equation draw:name="f28" draw:formula="?f18 / ?f7"/><draw:equation draw:name="f29" draw:formula="?f19 / ?f7"/><draw:equation draw:name="f30" draw:formula="?f21 / ?f6"/><draw:equation draw:name="f31" draw:formula="0 / ?f6"/><draw:equation draw:name="f32" draw:formula="?f1 / ?f6"/><draw:equation draw:name="f33" draw:formula="0 / ?f7"/><draw:equation draw:name="f34" draw:formula="?f3 / ?f7"/></draw:enhanced-geometry></draw:custom-shape><draw:custom-shape svg:x="5.65139in" svg:y="6.17153in" svg:width="0.03542in" svg:height="0.06667in" draw:z-index="0" draw:id="id483" draw:style-name="a483" draw:name="Freeform 221"><svg:title/><svg:desc/><draw:enhanced-geometry draw:type="non-primitive" svg:viewBox="0 0 51 96" draw:enhanced-path="M 51 15 L 41 15 44 17 51 17 51 15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96"/><draw:equation draw:name="f8" draw:formula="0 + 8189 - 8138"/><draw:equation draw:name="f9" draw:formula="?f8 * ?f5 / 51"/><draw:equation draw:name="f10" draw:formula="8902 * ?f4 / 96"/><draw:equation draw:name="f11" draw:formula="0 + 8179 - 8138"/><draw:equation draw:name="f12" draw:formula="?f11 * ?f5 / 51"/><draw:equation draw:name="f13" draw:formula="0 + 8182 - 8138"/><draw:equation draw:name="f14" draw:formula="?f13 * ?f5 / 51"/><draw:equation draw:name="f15" draw:formula="8904 * ?f4 / 96"/><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5.65139in" svg:y="6.17153in" svg:width="0.03542in" svg:height="0.06667in" draw:z-index="0" draw:id="id484" draw:style-name="a484" draw:name="Freeform 220"><svg:title/><svg:desc/><draw:enhanced-geometry draw:type="non-primitive" svg:viewBox="0 0 51 96" draw:enhanced-path="M 44 0 L 34 0 32 3 46 3 44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96"/><draw:equation draw:name="f8" draw:formula="0 + 8182 - 8138"/><draw:equation draw:name="f9" draw:formula="?f8 * ?f5 / 51"/><draw:equation draw:name="f10" draw:formula="8887 * ?f4 / 96"/><draw:equation draw:name="f11" draw:formula="0 + 8172 - 8138"/><draw:equation draw:name="f12" draw:formula="?f11 * ?f5 / 51"/><draw:equation draw:name="f13" draw:formula="0 + 8170 - 8138"/><draw:equation draw:name="f14" draw:formula="?f13 * ?f5 / 51"/><draw:equation draw:name="f15" draw:formula="8890 * ?f4 / 96"/><draw:equation draw:name="f16" draw:formula="0 + 8184 - 8138"/><draw:equation draw:name="f17" draw:formula="?f16 * ?f5 / 51"/><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g><draw:g draw:z-index="251789312" draw:name="Group 213" draw:id="id491" draw:style-name="a491"><svg:title/><svg:desc/><draw:custom-shape svg:x="5.69306in" svg:y="6.17153in" svg:width="0.05in" svg:height="0.06875in" draw:z-index="0" draw:id="id486" draw:style-name="a486" draw:name="Freeform 218"><svg:title/><svg:desc/><draw:enhanced-geometry draw:type="non-primitive" svg:viewBox="0 0 72 99" draw:enhanced-path="M 68 12 L 44 12 46 15 48 15 53 19 53 22 56 24 56 41 32 41 27 43 20 43 15 46 12 48 8 51 5 55 3 58 0 63 0 79 3 84 5 87 5 89 8 91 12 94 15 96 17 96 22 99 41 99 46 96 56 87 24 87 22 82 17 77 17 65 24 58 24 55 32 55 34 53 72 53 72 24 70 19 70 15 68 12 Z N" draw:text-areas="?f124 ?f126 ?f125 ?f127" draw:glue-points="?f77 ?f78 ?f79 ?f78 ?f80 ?f81 ?f82 ?f81 ?f83 ?f84 ?f83 ?f85 ?f86 ?f87 ?f86 ?f88 ?f89 ?f88 ?f90 ?f91 ?f92 ?f91 ?f93 ?f94 ?f95 ?f96 ?f97 ?f98 ?f99 ?f100 ?f101 ?f102 ?f103 ?f104 ?f103 ?f105 ?f101 ?f106 ?f99 ?f107 ?f99 ?f108 ?f97 ?f109 ?f95 ?f110 ?f93 ?f111 ?f112 ?f111 ?f113 ?f114 ?f115 ?f114 ?f80 ?f111 ?f86 ?f107 ?f116 ?f107 ?f113 ?f117 ?f112 ?f118 ?f112 ?f119 ?f116 ?f102 ?f116 ?f100 ?f89 ?f100 ?f120 ?f121 ?f122 ?f121 ?f122 ?f87 ?f123 ?f84 ?f123 ?f81 ?f77 ?f78" draw:glue-point-leaving-directions="-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8266 - 8198"/><draw:equation draw:name="f9" draw:formula="?f8 * ?f5 / 72"/><draw:equation draw:name="f10" draw:formula="8899 * ?f4 / 99"/><draw:equation draw:name="f11" draw:formula="0 + 8242 - 8198"/><draw:equation draw:name="f12" draw:formula="?f11 * ?f5 / 72"/><draw:equation draw:name="f13" draw:formula="0 + 8244 - 8198"/><draw:equation draw:name="f14" draw:formula="?f13 * ?f5 / 72"/><draw:equation draw:name="f15" draw:formula="8902 * ?f4 / 99"/><draw:equation draw:name="f16" draw:formula="0 + 8246 - 8198"/><draw:equation draw:name="f17" draw:formula="?f16 * ?f5 / 72"/><draw:equation draw:name="f18" draw:formula="0 + 8251 - 8198"/><draw:equation draw:name="f19" draw:formula="?f18 * ?f5 / 72"/><draw:equation draw:name="f20" draw:formula="8906 * ?f4 / 99"/><draw:equation draw:name="f21" draw:formula="8909 * ?f4 / 99"/><draw:equation draw:name="f22" draw:formula="0 + 8254 - 8198"/><draw:equation draw:name="f23" draw:formula="?f22 * ?f5 / 72"/><draw:equation draw:name="f24" draw:formula="8911 * ?f4 / 99"/><draw:equation draw:name="f25" draw:formula="8928 * ?f4 / 99"/><draw:equation draw:name="f26" draw:formula="0 + 8230 - 8198"/><draw:equation draw:name="f27" draw:formula="?f26 * ?f5 / 72"/><draw:equation draw:name="f28" draw:formula="0 + 8225 - 8198"/><draw:equation draw:name="f29" draw:formula="?f28 * ?f5 / 72"/><draw:equation draw:name="f30" draw:formula="8930 * ?f4 / 99"/><draw:equation draw:name="f31" draw:formula="0 + 8218 - 8198"/><draw:equation draw:name="f32" draw:formula="?f31 * ?f5 / 72"/><draw:equation draw:name="f33" draw:formula="0 + 8213 - 8198"/><draw:equation draw:name="f34" draw:formula="?f33 * ?f5 / 72"/><draw:equation draw:name="f35" draw:formula="8933 * ?f4 / 99"/><draw:equation draw:name="f36" draw:formula="0 + 8210 - 8198"/><draw:equation draw:name="f37" draw:formula="?f36 * ?f5 / 72"/><draw:equation draw:name="f38" draw:formula="8935 * ?f4 / 99"/><draw:equation draw:name="f39" draw:formula="0 + 8206 - 8198"/><draw:equation draw:name="f40" draw:formula="?f39 * ?f5 / 72"/><draw:equation draw:name="f41" draw:formula="8938 * ?f4 / 99"/><draw:equation draw:name="f42" draw:formula="0 + 8203 - 8198"/><draw:equation draw:name="f43" draw:formula="?f42 * ?f5 / 72"/><draw:equation draw:name="f44" draw:formula="8942 * ?f4 / 99"/><draw:equation draw:name="f45" draw:formula="0 + 8201 - 8198"/><draw:equation draw:name="f46" draw:formula="?f45 * ?f5 / 72"/><draw:equation draw:name="f47" draw:formula="8945 * ?f4 / 99"/><draw:equation draw:name="f48" draw:formula="0 + 8198 - 8198"/><draw:equation draw:name="f49" draw:formula="?f48 * ?f5 / 72"/><draw:equation draw:name="f50" draw:formula="8950 * ?f4 / 99"/><draw:equation draw:name="f51" draw:formula="8966 * ?f4 / 99"/><draw:equation draw:name="f52" draw:formula="8971 * ?f4 / 99"/><draw:equation draw:name="f53" draw:formula="8974 * ?f4 / 99"/><draw:equation draw:name="f54" draw:formula="8976 * ?f4 / 99"/><draw:equation draw:name="f55" draw:formula="8978 * ?f4 / 99"/><draw:equation draw:name="f56" draw:formula="8981 * ?f4 / 99"/><draw:equation draw:name="f57" draw:formula="8983 * ?f4 / 99"/><draw:equation draw:name="f58" draw:formula="0 + 8215 - 8198"/><draw:equation draw:name="f59" draw:formula="?f58 * ?f5 / 72"/><draw:equation draw:name="f60" draw:formula="0 + 8220 - 8198"/><draw:equation draw:name="f61" draw:formula="?f60 * ?f5 / 72"/><draw:equation draw:name="f62" draw:formula="8986 * ?f4 / 99"/><draw:equation draw:name="f63" draw:formula="0 + 8239 - 8198"/><draw:equation draw:name="f64" draw:formula="?f63 * ?f5 / 72"/><draw:equation draw:name="f65" draw:formula="0 + 8222 - 8198"/><draw:equation draw:name="f66" draw:formula="?f65 * ?f5 / 72"/><draw:equation draw:name="f67" draw:formula="8969 * ?f4 / 99"/><draw:equation draw:name="f68" draw:formula="8964 * ?f4 / 99"/><draw:equation draw:name="f69" draw:formula="8952 * ?f4 / 99"/><draw:equation draw:name="f70" draw:formula="0 + 8232 - 8198"/><draw:equation draw:name="f71" draw:formula="?f70 * ?f5 / 72"/><draw:equation draw:name="f72" draw:formula="8940 * ?f4 / 99"/><draw:equation draw:name="f73" draw:formula="0 + 8270 - 8198"/><draw:equation draw:name="f74" draw:formula="?f73 * ?f5 / 72"/><draw:equation draw:name="f75" draw:formula="0 + 8268 - 8198"/><draw:equation draw:name="f76" draw:formula="?f75 * ?f5 / 72"/><draw:equation draw:name="f77" draw:formula="?f9 / ?f6"/><draw:equation draw:name="f78" draw:formula="?f10 / ?f7"/><draw:equation draw:name="f79" draw:formula="?f12 / ?f6"/><draw:equation draw:name="f80" draw:formula="?f14 / ?f6"/><draw:equation draw:name="f81" draw:formula="?f15 / ?f7"/><draw:equation draw:name="f82" draw:formula="?f17 / ?f6"/><draw:equation draw:name="f83" draw:formula="?f19 / ?f6"/><draw:equation draw:name="f84" draw:formula="?f20 / ?f7"/><draw:equation draw:name="f85" draw:formula="?f21 / ?f7"/><draw:equation draw:name="f86" draw:formula="?f23 / ?f6"/><draw:equation draw:name="f87" draw:formula="?f24 / ?f7"/><draw:equation draw:name="f88" draw:formula="?f25 / ?f7"/><draw:equation draw:name="f89" draw:formula="?f27 / ?f6"/><draw:equation draw:name="f90" draw:formula="?f29 / ?f6"/><draw:equation draw:name="f91" draw:formula="?f30 / ?f7"/><draw:equation draw:name="f92" draw:formula="?f32 / ?f6"/><draw:equation draw:name="f93" draw:formula="?f34 / ?f6"/><draw:equation draw:name="f94" draw:formula="?f35 / ?f7"/><draw:equation draw:name="f95" draw:formula="?f37 / ?f6"/><draw:equation draw:name="f96" draw:formula="?f38 / ?f7"/><draw:equation draw:name="f97" draw:formula="?f40 / ?f6"/><draw:equation draw:name="f98" draw:formula="?f41 / ?f7"/><draw:equation draw:name="f99" draw:formula="?f43 / ?f6"/><draw:equation draw:name="f100" draw:formula="?f44 / ?f7"/><draw:equation draw:name="f101" draw:formula="?f46 / ?f6"/><draw:equation draw:name="f102" draw:formula="?f47 / ?f7"/><draw:equation draw:name="f103" draw:formula="?f49 / ?f6"/><draw:equation draw:name="f104" draw:formula="?f50 / ?f7"/><draw:equation draw:name="f105" draw:formula="?f51 / ?f7"/><draw:equation draw:name="f106" draw:formula="?f52 / ?f7"/><draw:equation draw:name="f107" draw:formula="?f53 / ?f7"/><draw:equation draw:name="f108" draw:formula="?f54 / ?f7"/><draw:equation draw:name="f109" draw:formula="?f55 / ?f7"/><draw:equation draw:name="f110" draw:formula="?f56 / ?f7"/><draw:equation draw:name="f111" draw:formula="?f57 / ?f7"/><draw:equation draw:name="f112" draw:formula="?f59 / ?f6"/><draw:equation draw:name="f113" draw:formula="?f61 / ?f6"/><draw:equation draw:name="f114" draw:formula="?f62 / ?f7"/><draw:equation draw:name="f115" draw:formula="?f64 / ?f6"/><draw:equation draw:name="f116" draw:formula="?f66 / ?f6"/><draw:equation draw:name="f117" draw:formula="?f67 / ?f7"/><draw:equation draw:name="f118" draw:formula="?f68 / ?f7"/><draw:equation draw:name="f119" draw:formula="?f69 / ?f7"/><draw:equation draw:name="f120" draw:formula="?f71 / ?f6"/><draw:equation draw:name="f121" draw:formula="?f72 / ?f7"/><draw:equation draw:name="f122" draw:formula="?f74 / ?f6"/><draw:equation draw:name="f123" draw:formula="?f76 / ?f6"/><draw:equation draw:name="f124" draw:formula="0 / ?f6"/><draw:equation draw:name="f125" draw:formula="?f1 / ?f6"/><draw:equation draw:name="f126" draw:formula="0 / ?f7"/><draw:equation draw:name="f127" draw:formula="?f3 / ?f7"/></draw:enhanced-geometry></draw:custom-shape><draw:custom-shape svg:x="5.69306in" svg:y="6.17153in" svg:width="0.05in" svg:height="0.06875in" draw:z-index="0" draw:id="id487" draw:style-name="a487" draw:name="Freeform 217"><svg:title/><svg:desc/><draw:enhanced-geometry draw:type="non-primitive" svg:viewBox="0 0 72 99" draw:enhanced-path="M 72 84 L 58 84 58 96 72 96 72 8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8270 - 8198"/><draw:equation draw:name="f9" draw:formula="?f8 * ?f5 / 72"/><draw:equation draw:name="f10" draw:formula="8971 * ?f4 / 99"/><draw:equation draw:name="f11" draw:formula="0 + 8256 - 8198"/><draw:equation draw:name="f12" draw:formula="?f11 * ?f5 / 72"/><draw:equation draw:name="f13" draw:formula="8983 * ?f4 / 9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69306in" svg:y="6.17153in" svg:width="0.05in" svg:height="0.06875in" draw:z-index="0" draw:id="id488" draw:style-name="a488" draw:name="Freeform 216"><svg:title/><svg:desc/><draw:enhanced-geometry draw:type="non-primitive" svg:viewBox="0 0 72 99" draw:enhanced-path="M 72 53 L 56 53 56 72 51 77 48 82 44 84 41 87 56 87 58 84 72 84 72 53 Z N" draw:text-areas="?f41 ?f43 ?f42 ?f44" draw:glue-points="?f28 ?f29 ?f30 ?f29 ?f30 ?f31 ?f32 ?f33 ?f34 ?f35 ?f36 ?f37 ?f38 ?f39 ?f30 ?f39 ?f40 ?f37 ?f28 ?f37 ?f28 ?f2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8270 - 8198"/><draw:equation draw:name="f9" draw:formula="?f8 * ?f5 / 72"/><draw:equation draw:name="f10" draw:formula="8940 * ?f4 / 99"/><draw:equation draw:name="f11" draw:formula="0 + 8254 - 8198"/><draw:equation draw:name="f12" draw:formula="?f11 * ?f5 / 72"/><draw:equation draw:name="f13" draw:formula="8959 * ?f4 / 99"/><draw:equation draw:name="f14" draw:formula="0 + 8249 - 8198"/><draw:equation draw:name="f15" draw:formula="?f14 * ?f5 / 72"/><draw:equation draw:name="f16" draw:formula="8964 * ?f4 / 99"/><draw:equation draw:name="f17" draw:formula="0 + 8246 - 8198"/><draw:equation draw:name="f18" draw:formula="?f17 * ?f5 / 72"/><draw:equation draw:name="f19" draw:formula="8969 * ?f4 / 99"/><draw:equation draw:name="f20" draw:formula="0 + 8242 - 8198"/><draw:equation draw:name="f21" draw:formula="?f20 * ?f5 / 72"/><draw:equation draw:name="f22" draw:formula="8971 * ?f4 / 99"/><draw:equation draw:name="f23" draw:formula="0 + 8239 - 8198"/><draw:equation draw:name="f24" draw:formula="?f23 * ?f5 / 72"/><draw:equation draw:name="f25" draw:formula="8974 * ?f4 / 99"/><draw:equation draw:name="f26" draw:formula="0 + 8256 - 8198"/><draw:equation draw:name="f27" draw:formula="?f26 * ?f5 / 72"/><draw:equation draw:name="f28" draw:formula="?f9 / ?f6"/><draw:equation draw:name="f29" draw:formula="?f10 / ?f7"/><draw:equation draw:name="f30" draw:formula="?f12 / ?f6"/><draw:equation draw:name="f31" draw:formula="?f13 / ?f7"/><draw:equation draw:name="f32" draw:formula="?f15 / ?f6"/><draw:equation draw:name="f33" draw:formula="?f16 / ?f7"/><draw:equation draw:name="f34" draw:formula="?f18 / ?f6"/><draw:equation draw:name="f35" draw:formula="?f19 / ?f7"/><draw:equation draw:name="f36" draw:formula="?f21 / ?f6"/><draw:equation draw:name="f37" draw:formula="?f22 / ?f7"/><draw:equation draw:name="f38" draw:formula="?f24 / ?f6"/><draw:equation draw:name="f39" draw:formula="?f25 / ?f7"/><draw:equation draw:name="f40" draw:formula="?f27 / ?f6"/><draw:equation draw:name="f41" draw:formula="0 / ?f6"/><draw:equation draw:name="f42" draw:formula="?f1 / ?f6"/><draw:equation draw:name="f43" draw:formula="0 / ?f7"/><draw:equation draw:name="f44" draw:formula="?f3 / ?f7"/></draw:enhanced-geometry></draw:custom-shape><draw:custom-shape svg:x="5.69306in" svg:y="6.17153in" svg:width="0.05in" svg:height="0.06875in" draw:z-index="0" draw:id="id489" draw:style-name="a489" draw:name="Freeform 215"><svg:title/><svg:desc/><draw:enhanced-geometry draw:type="non-primitive" svg:viewBox="0 0 72 99" draw:enhanced-path="M 51 0 L 32 0 29 3 20 3 17 5 15 5 12 7 8 7 8 10 5 10 5 22 12 22 12 19 15 19 17 17 20 17 22 15 27 15 29 12 68 12 63 7 53 3 51 0 Z N" draw:text-areas="?f70 ?f72 ?f71 ?f73" draw:glue-points="?f46 ?f47 ?f48 ?f47 ?f49 ?f50 ?f51 ?f50 ?f52 ?f53 ?f54 ?f53 ?f55 ?f56 ?f57 ?f56 ?f57 ?f58 ?f59 ?f58 ?f59 ?f60 ?f55 ?f60 ?f55 ?f61 ?f54 ?f61 ?f52 ?f62 ?f51 ?f62 ?f63 ?f64 ?f65 ?f64 ?f49 ?f66 ?f67 ?f66 ?f68 ?f56 ?f69 ?f50 ?f46 ?f47" draw:glue-point-leaving-directions="-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8249 - 8198"/><draw:equation draw:name="f9" draw:formula="?f8 * ?f5 / 72"/><draw:equation draw:name="f10" draw:formula="8887 * ?f4 / 99"/><draw:equation draw:name="f11" draw:formula="0 + 8230 - 8198"/><draw:equation draw:name="f12" draw:formula="?f11 * ?f5 / 72"/><draw:equation draw:name="f13" draw:formula="0 + 8227 - 8198"/><draw:equation draw:name="f14" draw:formula="?f13 * ?f5 / 72"/><draw:equation draw:name="f15" draw:formula="8890 * ?f4 / 99"/><draw:equation draw:name="f16" draw:formula="0 + 8218 - 8198"/><draw:equation draw:name="f17" draw:formula="?f16 * ?f5 / 72"/><draw:equation draw:name="f18" draw:formula="0 + 8215 - 8198"/><draw:equation draw:name="f19" draw:formula="?f18 * ?f5 / 72"/><draw:equation draw:name="f20" draw:formula="8892 * ?f4 / 99"/><draw:equation draw:name="f21" draw:formula="0 + 8213 - 8198"/><draw:equation draw:name="f22" draw:formula="?f21 * ?f5 / 72"/><draw:equation draw:name="f23" draw:formula="0 + 8210 - 8198"/><draw:equation draw:name="f24" draw:formula="?f23 * ?f5 / 72"/><draw:equation draw:name="f25" draw:formula="8894 * ?f4 / 99"/><draw:equation draw:name="f26" draw:formula="0 + 8206 - 8198"/><draw:equation draw:name="f27" draw:formula="?f26 * ?f5 / 72"/><draw:equation draw:name="f28" draw:formula="8897 * ?f4 / 99"/><draw:equation draw:name="f29" draw:formula="0 + 8203 - 8198"/><draw:equation draw:name="f30" draw:formula="?f29 * ?f5 / 72"/><draw:equation draw:name="f31" draw:formula="8909 * ?f4 / 99"/><draw:equation draw:name="f32" draw:formula="8906 * ?f4 / 99"/><draw:equation draw:name="f33" draw:formula="8904 * ?f4 / 99"/><draw:equation draw:name="f34" draw:formula="0 + 8220 - 8198"/><draw:equation draw:name="f35" draw:formula="?f34 * ?f5 / 72"/><draw:equation draw:name="f36" draw:formula="8902 * ?f4 / 99"/><draw:equation draw:name="f37" draw:formula="0 + 8225 - 8198"/><draw:equation draw:name="f38" draw:formula="?f37 * ?f5 / 72"/><draw:equation draw:name="f39" draw:formula="8899 * ?f4 / 99"/><draw:equation draw:name="f40" draw:formula="0 + 8266 - 8198"/><draw:equation draw:name="f41" draw:formula="?f40 * ?f5 / 72"/><draw:equation draw:name="f42" draw:formula="0 + 8261 - 8198"/><draw:equation draw:name="f43" draw:formula="?f42 * ?f5 / 72"/><draw:equation draw:name="f44" draw:formula="0 + 8251 - 8198"/><draw:equation draw:name="f45" draw:formula="?f44 * ?f5 / 72"/><draw:equation draw:name="f46" draw:formula="?f9 / ?f6"/><draw:equation draw:name="f47" draw:formula="?f10 / ?f7"/><draw:equation draw:name="f48" draw:formula="?f12 / ?f6"/><draw:equation draw:name="f49" draw:formula="?f14 / ?f6"/><draw:equation draw:name="f50" draw:formula="?f15 / ?f7"/><draw:equation draw:name="f51" draw:formula="?f17 / ?f6"/><draw:equation draw:name="f52" draw:formula="?f19 / ?f6"/><draw:equation draw:name="f53" draw:formula="?f20 / ?f7"/><draw:equation draw:name="f54" draw:formula="?f22 / ?f6"/><draw:equation draw:name="f55" draw:formula="?f24 / ?f6"/><draw:equation draw:name="f56" draw:formula="?f25 / ?f7"/><draw:equation draw:name="f57" draw:formula="?f27 / ?f6"/><draw:equation draw:name="f58" draw:formula="?f28 / ?f7"/><draw:equation draw:name="f59" draw:formula="?f30 / ?f6"/><draw:equation draw:name="f60" draw:formula="?f31 / ?f7"/><draw:equation draw:name="f61" draw:formula="?f32 / ?f7"/><draw:equation draw:name="f62" draw:formula="?f33 / ?f7"/><draw:equation draw:name="f63" draw:formula="?f35 / ?f6"/><draw:equation draw:name="f64" draw:formula="?f36 / ?f7"/><draw:equation draw:name="f65" draw:formula="?f38 / ?f6"/><draw:equation draw:name="f66" draw:formula="?f39 / ?f7"/><draw:equation draw:name="f67" draw:formula="?f41 / ?f6"/><draw:equation draw:name="f68" draw:formula="?f43 / ?f6"/><draw:equation draw:name="f69" draw:formula="?f45 / ?f6"/><draw:equation draw:name="f70" draw:formula="0 / ?f6"/><draw:equation draw:name="f71" draw:formula="?f1 / ?f6"/><draw:equation draw:name="f72" draw:formula="0 / ?f7"/><draw:equation draw:name="f73" draw:formula="?f3 / ?f7"/></draw:enhanced-geometry></draw:custom-shape><draw:frame draw:id="id490" draw:style-name="a490" draw:name="Picture 214" svg:x="5.81528in" svg:y="6.14167in" svg:width="0.525in" svg:height="0.09861in" style:rel-width="scale" style:rel-height="scale"><draw:image xlink:href="media/image53.png" xlink:type="simple" xlink:show="embed" xlink:actuate="onLoad"/><svg:title/><svg:desc/></draw:frame></draw:g><draw:g draw:z-index="251790336" draw:name="Group 210" draw:id="id494" draw:style-name="a494"><svg:title/><svg:desc/><draw:custom-shape svg:x="6.41667in" svg:y="6.15139in" svg:width="0.06667in" svg:height="0.08681in" draw:z-index="0" draw:id="id492" draw:style-name="a492" draw:name="Freeform 212"><svg:title/><svg:desc/><draw:enhanced-geometry draw:type="non-primitive" svg:viewBox="0 0 96 125" draw:enhanced-path="M 46 0 L 2 0 2 3 0 3 0 123 2 125 53 125 60 123 67 118 74 116 79 111 17 111 17 15 79 15 77 12 70 8 55 3 46 0 Z N" draw:text-areas="?f64 ?f66 ?f65 ?f67" draw:glue-points="?f42 ?f43 ?f44 ?f43 ?f44 ?f45 ?f46 ?f45 ?f46 ?f47 ?f44 ?f48 ?f49 ?f48 ?f50 ?f47 ?f51 ?f52 ?f53 ?f54 ?f55 ?f56 ?f57 ?f56 ?f57 ?f58 ?f55 ?f58 ?f59 ?f60 ?f61 ?f62 ?f63 ?f45 ?f42 ?f43"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draw:equation draw:name="f7" draw:formula="?f4 / 125"/><draw:equation draw:name="f8" draw:formula="0 + 9286 - 9240"/><draw:equation draw:name="f9" draw:formula="?f8 * ?f5 / 96"/><draw:equation draw:name="f10" draw:formula="8858 * ?f4 / 125"/><draw:equation draw:name="f11" draw:formula="0 + 9242 - 9240"/><draw:equation draw:name="f12" draw:formula="?f11 * ?f5 / 96"/><draw:equation draw:name="f13" draw:formula="8861 * ?f4 / 125"/><draw:equation draw:name="f14" draw:formula="0 + 9240 - 9240"/><draw:equation draw:name="f15" draw:formula="?f14 * ?f5 / 96"/><draw:equation draw:name="f16" draw:formula="8981 * ?f4 / 125"/><draw:equation draw:name="f17" draw:formula="8983 * ?f4 / 125"/><draw:equation draw:name="f18" draw:formula="0 + 9293 - 9240"/><draw:equation draw:name="f19" draw:formula="?f18 * ?f5 / 96"/><draw:equation draw:name="f20" draw:formula="0 + 9300 - 9240"/><draw:equation draw:name="f21" draw:formula="?f20 * ?f5 / 96"/><draw:equation draw:name="f22" draw:formula="0 + 9307 - 9240"/><draw:equation draw:name="f23" draw:formula="?f22 * ?f5 / 96"/><draw:equation draw:name="f24" draw:formula="8976 * ?f4 / 125"/><draw:equation draw:name="f25" draw:formula="0 + 9314 - 9240"/><draw:equation draw:name="f26" draw:formula="?f25 * ?f5 / 96"/><draw:equation draw:name="f27" draw:formula="8974 * ?f4 / 125"/><draw:equation draw:name="f28" draw:formula="0 + 9319 - 9240"/><draw:equation draw:name="f29" draw:formula="?f28 * ?f5 / 96"/><draw:equation draw:name="f30" draw:formula="8969 * ?f4 / 125"/><draw:equation draw:name="f31" draw:formula="0 + 9257 - 9240"/><draw:equation draw:name="f32" draw:formula="?f31 * ?f5 / 96"/><draw:equation draw:name="f33" draw:formula="8873 * ?f4 / 125"/><draw:equation draw:name="f34" draw:formula="0 + 9317 - 9240"/><draw:equation draw:name="f35" draw:formula="?f34 * ?f5 / 96"/><draw:equation draw:name="f36" draw:formula="8870 * ?f4 / 125"/><draw:equation draw:name="f37" draw:formula="0 + 9310 - 9240"/><draw:equation draw:name="f38" draw:formula="?f37 * ?f5 / 96"/><draw:equation draw:name="f39" draw:formula="8866 * ?f4 / 125"/><draw:equation draw:name="f40" draw:formula="0 + 9295 - 9240"/><draw:equation draw:name="f41" draw:formula="?f40 * ?f5 / 96"/><draw:equation draw:name="f42" draw:formula="?f9 / ?f6"/><draw:equation draw:name="f43" draw:formula="?f10 / ?f7"/><draw:equation draw:name="f44" draw:formula="?f12 / ?f6"/><draw:equation draw:name="f45" draw:formula="?f13 / ?f7"/><draw:equation draw:name="f46" draw:formula="?f15 / ?f6"/><draw:equation draw:name="f47" draw:formula="?f16 / ?f7"/><draw:equation draw:name="f48" draw:formula="?f17 / ?f7"/><draw:equation draw:name="f49" draw:formula="?f19 / ?f6"/><draw:equation draw:name="f50" draw:formula="?f21 / ?f6"/><draw:equation draw:name="f51" draw:formula="?f23 / ?f6"/><draw:equation draw:name="f52" draw:formula="?f24 / ?f7"/><draw:equation draw:name="f53" draw:formula="?f26 / ?f6"/><draw:equation draw:name="f54" draw:formula="?f27 / ?f7"/><draw:equation draw:name="f55" draw:formula="?f29 / ?f6"/><draw:equation draw:name="f56" draw:formula="?f30 / ?f7"/><draw:equation draw:name="f57" draw:formula="?f32 / ?f6"/><draw:equation draw:name="f58" draw:formula="?f33 / ?f7"/><draw:equation draw:name="f59" draw:formula="?f35 / ?f6"/><draw:equation draw:name="f60" draw:formula="?f36 / ?f7"/><draw:equation draw:name="f61" draw:formula="?f38 / ?f6"/><draw:equation draw:name="f62" draw:formula="?f39 / ?f7"/><draw:equation draw:name="f63" draw:formula="?f41 / ?f6"/><draw:equation draw:name="f64" draw:formula="0 / ?f6"/><draw:equation draw:name="f65" draw:formula="?f1 / ?f6"/><draw:equation draw:name="f66" draw:formula="0 / ?f7"/><draw:equation draw:name="f67" draw:formula="?f3 / ?f7"/></draw:enhanced-geometry></draw:custom-shape><draw:custom-shape svg:x="6.41667in" svg:y="6.15139in" svg:width="0.06667in" svg:height="0.08681in" draw:z-index="0" draw:id="id493" draw:style-name="a493" draw:name="Freeform 211"><svg:title/><svg:desc/><draw:enhanced-geometry draw:type="non-primitive" svg:viewBox="0 0 96 125" draw:enhanced-path="M 79 15 L 43 15 50 17 65 24 72 32 74 39 79 48 79 77 77 84 72 94 67 99 65 104 55 108 48 111 79 111 86 104 89 99 91 89 94 82 96 72 96 44 91 36 86 22 79 15 Z N" draw:text-areas="?f91 ?f93 ?f92 ?f94" draw:glue-points="?f57 ?f58 ?f59 ?f58 ?f60 ?f61 ?f62 ?f63 ?f64 ?f65 ?f66 ?f67 ?f57 ?f68 ?f57 ?f69 ?f70 ?f71 ?f64 ?f72 ?f73 ?f74 ?f62 ?f75 ?f76 ?f77 ?f78 ?f79 ?f57 ?f79 ?f80 ?f75 ?f81 ?f74 ?f82 ?f83 ?f84 ?f85 ?f86 ?f87 ?f86 ?f88 ?f82 ?f89 ?f80 ?f90 ?f57 ?f58" draw:glue-point-leaving-directions="-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draw:equation draw:name="f7" draw:formula="?f4 / 125"/><draw:equation draw:name="f8" draw:formula="0 + 9319 - 9240"/><draw:equation draw:name="f9" draw:formula="?f8 * ?f5 / 96"/><draw:equation draw:name="f10" draw:formula="8873 * ?f4 / 125"/><draw:equation draw:name="f11" draw:formula="0 + 9283 - 9240"/><draw:equation draw:name="f12" draw:formula="?f11 * ?f5 / 96"/><draw:equation draw:name="f13" draw:formula="0 + 9290 - 9240"/><draw:equation draw:name="f14" draw:formula="?f13 * ?f5 / 96"/><draw:equation draw:name="f15" draw:formula="8875 * ?f4 / 125"/><draw:equation draw:name="f16" draw:formula="0 + 9305 - 9240"/><draw:equation draw:name="f17" draw:formula="?f16 * ?f5 / 96"/><draw:equation draw:name="f18" draw:formula="8882 * ?f4 / 125"/><draw:equation draw:name="f19" draw:formula="0 + 9312 - 9240"/><draw:equation draw:name="f20" draw:formula="?f19 * ?f5 / 96"/><draw:equation draw:name="f21" draw:formula="8890 * ?f4 / 125"/><draw:equation draw:name="f22" draw:formula="0 + 9314 - 9240"/><draw:equation draw:name="f23" draw:formula="?f22 * ?f5 / 96"/><draw:equation draw:name="f24" draw:formula="8897 * ?f4 / 125"/><draw:equation draw:name="f25" draw:formula="8906 * ?f4 / 125"/><draw:equation draw:name="f26" draw:formula="8935 * ?f4 / 125"/><draw:equation draw:name="f27" draw:formula="0 + 9317 - 9240"/><draw:equation draw:name="f28" draw:formula="?f27 * ?f5 / 96"/><draw:equation draw:name="f29" draw:formula="8942 * ?f4 / 125"/><draw:equation draw:name="f30" draw:formula="8952 * ?f4 / 125"/><draw:equation draw:name="f31" draw:formula="0 + 9307 - 9240"/><draw:equation draw:name="f32" draw:formula="?f31 * ?f5 / 96"/><draw:equation draw:name="f33" draw:formula="8957 * ?f4 / 125"/><draw:equation draw:name="f34" draw:formula="8962 * ?f4 / 125"/><draw:equation draw:name="f35" draw:formula="0 + 9295 - 9240"/><draw:equation draw:name="f36" draw:formula="?f35 * ?f5 / 96"/><draw:equation draw:name="f37" draw:formula="8966 * ?f4 / 125"/><draw:equation draw:name="f38" draw:formula="0 + 9288 - 9240"/><draw:equation draw:name="f39" draw:formula="?f38 * ?f5 / 96"/><draw:equation draw:name="f40" draw:formula="8969 * ?f4 / 125"/><draw:equation draw:name="f41" draw:formula="0 + 9326 - 9240"/><draw:equation draw:name="f42" draw:formula="?f41 * ?f5 / 96"/><draw:equation draw:name="f43" draw:formula="0 + 9329 - 9240"/><draw:equation draw:name="f44" draw:formula="?f43 * ?f5 / 96"/><draw:equation draw:name="f45" draw:formula="0 + 9331 - 9240"/><draw:equation draw:name="f46" draw:formula="?f45 * ?f5 / 96"/><draw:equation draw:name="f47" draw:formula="8947 * ?f4 / 125"/><draw:equation draw:name="f48" draw:formula="0 + 9334 - 9240"/><draw:equation draw:name="f49" draw:formula="?f48 * ?f5 / 96"/><draw:equation draw:name="f50" draw:formula="8940 * ?f4 / 125"/><draw:equation draw:name="f51" draw:formula="0 + 9336 - 9240"/><draw:equation draw:name="f52" draw:formula="?f51 * ?f5 / 96"/><draw:equation draw:name="f53" draw:formula="8930 * ?f4 / 125"/><draw:equation draw:name="f54" draw:formula="8902 * ?f4 / 125"/><draw:equation draw:name="f55" draw:formula="8894 * ?f4 / 125"/><draw:equation draw:name="f56" draw:formula="8880 * ?f4 / 125"/><draw:equation draw:name="f57" draw:formula="?f9 / ?f6"/><draw:equation draw:name="f58" draw:formula="?f10 / ?f7"/><draw:equation draw:name="f59" draw:formula="?f12 / ?f6"/><draw:equation draw:name="f60" draw:formula="?f14 / ?f6"/><draw:equation draw:name="f61" draw:formula="?f15 / ?f7"/><draw:equation draw:name="f62" draw:formula="?f17 / ?f6"/><draw:equation draw:name="f63" draw:formula="?f18 / ?f7"/><draw:equation draw:name="f64" draw:formula="?f20 / ?f6"/><draw:equation draw:name="f65" draw:formula="?f21 / ?f7"/><draw:equation draw:name="f66" draw:formula="?f23 / ?f6"/><draw:equation draw:name="f67" draw:formula="?f24 / ?f7"/><draw:equation draw:name="f68" draw:formula="?f25 / ?f7"/><draw:equation draw:name="f69" draw:formula="?f26 / ?f7"/><draw:equation draw:name="f70" draw:formula="?f28 / ?f6"/><draw:equation draw:name="f71" draw:formula="?f29 / ?f7"/><draw:equation draw:name="f72" draw:formula="?f30 / ?f7"/><draw:equation draw:name="f73" draw:formula="?f32 / ?f6"/><draw:equation draw:name="f74" draw:formula="?f33 / ?f7"/><draw:equation draw:name="f75" draw:formula="?f34 / ?f7"/><draw:equation draw:name="f76" draw:formula="?f36 / ?f6"/><draw:equation draw:name="f77" draw:formula="?f37 / ?f7"/><draw:equation draw:name="f78" draw:formula="?f39 / ?f6"/><draw:equation draw:name="f79" draw:formula="?f40 / ?f7"/><draw:equation draw:name="f80" draw:formula="?f42 / ?f6"/><draw:equation draw:name="f81" draw:formula="?f44 / ?f6"/><draw:equation draw:name="f82" draw:formula="?f46 / ?f6"/><draw:equation draw:name="f83" draw:formula="?f47 / ?f7"/><draw:equation draw:name="f84" draw:formula="?f49 / ?f6"/><draw:equation draw:name="f85" draw:formula="?f50 / ?f7"/><draw:equation draw:name="f86" draw:formula="?f52 / ?f6"/><draw:equation draw:name="f87" draw:formula="?f53 / ?f7"/><draw:equation draw:name="f88" draw:formula="?f54 / ?f7"/><draw:equation draw:name="f89" draw:formula="?f55 / ?f7"/><draw:equation draw:name="f90" draw:formula="?f56 / ?f7"/><draw:equation draw:name="f91" draw:formula="0 / ?f6"/><draw:equation draw:name="f92" draw:formula="?f1 / ?f6"/><draw:equation draw:name="f93" draw:formula="0 / ?f7"/><draw:equation draw:name="f94" draw:formula="?f3 / ?f7"/></draw:enhanced-geometry></draw:custom-shape></draw:g><draw:g draw:z-index="251791360" draw:name="Group 204" draw:id="id500" draw:style-name="a500"><svg:title/><svg:desc/><draw:custom-shape svg:x="6.50139in" svg:y="6.17153in" svg:width="0.03542in" svg:height="0.06667in" draw:z-index="0" draw:id="id495" draw:style-name="a495" draw:name="Freeform 209"><svg:title/><svg:desc/><draw:enhanced-geometry draw:type="non-primitive" svg:viewBox="0 0 51 96" draw:enhanced-path="M 12 3 L 0 3 0 96 15 96 17 94 17 36 20 31 20 29 27 22 27 19 15 19 15 5 12 3 Z N" draw:text-areas="?f44 ?f46 ?f45 ?f47" draw:glue-points="?f29 ?f30 ?f31 ?f30 ?f31 ?f32 ?f33 ?f32 ?f34 ?f35 ?f34 ?f36 ?f37 ?f38 ?f37 ?f39 ?f40 ?f41 ?f40 ?f42 ?f33 ?f42 ?f33 ?f43 ?f29 ?f30"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96"/><draw:equation draw:name="f8" draw:formula="0 + 9374 - 9362"/><draw:equation draw:name="f9" draw:formula="?f8 * ?f5 / 51"/><draw:equation draw:name="f10" draw:formula="8890 * ?f4 / 96"/><draw:equation draw:name="f11" draw:formula="0 + 9362 - 9362"/><draw:equation draw:name="f12" draw:formula="?f11 * ?f5 / 51"/><draw:equation draw:name="f13" draw:formula="8983 * ?f4 / 96"/><draw:equation draw:name="f14" draw:formula="0 + 9377 - 9362"/><draw:equation draw:name="f15" draw:formula="?f14 * ?f5 / 51"/><draw:equation draw:name="f16" draw:formula="0 + 9379 - 9362"/><draw:equation draw:name="f17" draw:formula="?f16 * ?f5 / 51"/><draw:equation draw:name="f18" draw:formula="8981 * ?f4 / 96"/><draw:equation draw:name="f19" draw:formula="8923 * ?f4 / 96"/><draw:equation draw:name="f20" draw:formula="0 + 9382 - 9362"/><draw:equation draw:name="f21" draw:formula="?f20 * ?f5 / 51"/><draw:equation draw:name="f22" draw:formula="8918 * ?f4 / 96"/><draw:equation draw:name="f23" draw:formula="8916 * ?f4 / 96"/><draw:equation draw:name="f24" draw:formula="0 + 9389 - 9362"/><draw:equation draw:name="f25" draw:formula="?f24 * ?f5 / 51"/><draw:equation draw:name="f26" draw:formula="8909 * ?f4 / 96"/><draw:equation draw:name="f27" draw:formula="8906 * ?f4 / 96"/><draw:equation draw:name="f28" draw:formula="8892 * ?f4 / 96"/><draw:equation draw:name="f29" draw:formula="?f9 / ?f6"/><draw:equation draw:name="f30" draw:formula="?f10 / ?f7"/><draw:equation draw:name="f31" draw:formula="?f12 / ?f6"/><draw:equation draw:name="f32" draw:formula="?f13 / ?f7"/><draw:equation draw:name="f33" draw:formula="?f15 / ?f6"/><draw:equation draw:name="f34" draw:formula="?f17 / ?f6"/><draw:equation draw:name="f35" draw:formula="?f18 / ?f7"/><draw:equation draw:name="f36" draw:formula="?f19 / ?f7"/><draw:equation draw:name="f37" draw:formula="?f21 / ?f6"/><draw:equation draw:name="f38" draw:formula="?f22 / ?f7"/><draw:equation draw:name="f39" draw:formula="?f23 / ?f7"/><draw:equation draw:name="f40" draw:formula="?f25 / ?f6"/><draw:equation draw:name="f41" draw:formula="?f26 / ?f7"/><draw:equation draw:name="f42" draw:formula="?f27 / ?f7"/><draw:equation draw:name="f43" draw:formula="?f28 / ?f7"/><draw:equation draw:name="f44" draw:formula="0 / ?f6"/><draw:equation draw:name="f45" draw:formula="?f1 / ?f6"/><draw:equation draw:name="f46" draw:formula="0 / ?f7"/><draw:equation draw:name="f47" draw:formula="?f3 / ?f7"/></draw:enhanced-geometry></draw:custom-shape><draw:custom-shape svg:x="6.50139in" svg:y="6.17153in" svg:width="0.03542in" svg:height="0.06667in" draw:z-index="0" draw:id="id496" draw:style-name="a496" draw:name="Freeform 208"><svg:title/><svg:desc/><draw:enhanced-geometry draw:type="non-primitive" svg:viewBox="0 0 51 96" draw:enhanced-path="M 51 5 L 24 5 24 7 17 15 15 19 27 19 29 17 32 17 34 15 51 15 51 5 Z N" draw:text-areas="?f42 ?f44 ?f43 ?f45" draw:glue-points="?f29 ?f30 ?f31 ?f30 ?f31 ?f32 ?f33 ?f34 ?f35 ?f36 ?f37 ?f36 ?f38 ?f39 ?f40 ?f39 ?f41 ?f34 ?f29 ?f34 ?f29 ?f30"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96"/><draw:equation draw:name="f8" draw:formula="0 + 9413 - 9362"/><draw:equation draw:name="f9" draw:formula="?f8 * ?f5 / 51"/><draw:equation draw:name="f10" draw:formula="8892 * ?f4 / 96"/><draw:equation draw:name="f11" draw:formula="0 + 9386 - 9362"/><draw:equation draw:name="f12" draw:formula="?f11 * ?f5 / 51"/><draw:equation draw:name="f13" draw:formula="8894 * ?f4 / 96"/><draw:equation draw:name="f14" draw:formula="0 + 9379 - 9362"/><draw:equation draw:name="f15" draw:formula="?f14 * ?f5 / 51"/><draw:equation draw:name="f16" draw:formula="8902 * ?f4 / 96"/><draw:equation draw:name="f17" draw:formula="0 + 9377 - 9362"/><draw:equation draw:name="f18" draw:formula="?f17 * ?f5 / 51"/><draw:equation draw:name="f19" draw:formula="8906 * ?f4 / 96"/><draw:equation draw:name="f20" draw:formula="0 + 9389 - 9362"/><draw:equation draw:name="f21" draw:formula="?f20 * ?f5 / 51"/><draw:equation draw:name="f22" draw:formula="0 + 9391 - 9362"/><draw:equation draw:name="f23" draw:formula="?f22 * ?f5 / 51"/><draw:equation draw:name="f24" draw:formula="8904 * ?f4 / 96"/><draw:equation draw:name="f25" draw:formula="0 + 9394 - 9362"/><draw:equation draw:name="f26" draw:formula="?f25 * ?f5 / 51"/><draw:equation draw:name="f27" draw:formula="0 + 9396 - 9362"/><draw:equation draw:name="f28" draw:formula="?f27 * ?f5 / 51"/><draw:equation draw:name="f29" draw:formula="?f9 / ?f6"/><draw:equation draw:name="f30" draw:formula="?f10 / ?f7"/><draw:equation draw:name="f31" draw:formula="?f12 / ?f6"/><draw:equation draw:name="f32" draw:formula="?f13 / ?f7"/><draw:equation draw:name="f33" draw:formula="?f15 / ?f6"/><draw:equation draw:name="f34" draw:formula="?f16 / ?f7"/><draw:equation draw:name="f35" draw:formula="?f18 / ?f6"/><draw:equation draw:name="f36" draw:formula="?f19 / ?f7"/><draw:equation draw:name="f37" draw:formula="?f21 / ?f6"/><draw:equation draw:name="f38" draw:formula="?f23 / ?f6"/><draw:equation draw:name="f39" draw:formula="?f24 / ?f7"/><draw:equation draw:name="f40" draw:formula="?f26 / ?f6"/><draw:equation draw:name="f41" draw:formula="?f28 / ?f6"/><draw:equation draw:name="f42" draw:formula="0 / ?f6"/><draw:equation draw:name="f43" draw:formula="?f1 / ?f6"/><draw:equation draw:name="f44" draw:formula="0 / ?f7"/><draw:equation draw:name="f45" draw:formula="?f3 / ?f7"/></draw:enhanced-geometry></draw:custom-shape><draw:custom-shape svg:x="6.50139in" svg:y="6.17153in" svg:width="0.03542in" svg:height="0.06667in" draw:z-index="0" draw:id="id497" draw:style-name="a497" draw:name="Freeform 207"><svg:title/><svg:desc/><draw:enhanced-geometry draw:type="non-primitive" svg:viewBox="0 0 51 96" draw:enhanced-path="M 51 15 L 41 15 44 17 48 17 51 15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96"/><draw:equation draw:name="f8" draw:formula="0 + 9413 - 9362"/><draw:equation draw:name="f9" draw:formula="?f8 * ?f5 / 51"/><draw:equation draw:name="f10" draw:formula="8902 * ?f4 / 96"/><draw:equation draw:name="f11" draw:formula="0 + 9403 - 9362"/><draw:equation draw:name="f12" draw:formula="?f11 * ?f5 / 51"/><draw:equation draw:name="f13" draw:formula="0 + 9406 - 9362"/><draw:equation draw:name="f14" draw:formula="?f13 * ?f5 / 51"/><draw:equation draw:name="f15" draw:formula="8904 * ?f4 / 96"/><draw:equation draw:name="f16" draw:formula="0 + 9410 - 9362"/><draw:equation draw:name="f17" draw:formula="?f16 * ?f5 / 51"/><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6.50139in" svg:y="6.17153in" svg:width="0.03542in" svg:height="0.06667in" draw:z-index="0" draw:id="id498" draw:style-name="a498" draw:name="Freeform 206"><svg:title/><svg:desc/><draw:enhanced-geometry draw:type="non-primitive" svg:viewBox="0 0 51 96" draw:enhanced-path="M 48 3 L 29 3 27 5 48 5 48 3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96"/><draw:equation draw:name="f8" draw:formula="0 + 9410 - 9362"/><draw:equation draw:name="f9" draw:formula="?f8 * ?f5 / 51"/><draw:equation draw:name="f10" draw:formula="8890 * ?f4 / 96"/><draw:equation draw:name="f11" draw:formula="0 + 9391 - 9362"/><draw:equation draw:name="f12" draw:formula="?f11 * ?f5 / 51"/><draw:equation draw:name="f13" draw:formula="0 + 9389 - 9362"/><draw:equation draw:name="f14" draw:formula="?f13 * ?f5 / 51"/><draw:equation draw:name="f15" draw:formula="8892 * ?f4 / 96"/><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6.50139in" svg:y="6.17153in" svg:width="0.03542in" svg:height="0.06667in" draw:z-index="0" draw:id="id499" draw:style-name="a499" draw:name="Freeform 205"><svg:title/><svg:desc/><draw:enhanced-geometry draw:type="non-primitive" svg:viewBox="0 0 51 96" draw:enhanced-path="M 44 0 L 32 0 32 3 46 3 44 0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draw:equation draw:name="f7" draw:formula="?f4 / 96"/><draw:equation draw:name="f8" draw:formula="0 + 9406 - 9362"/><draw:equation draw:name="f9" draw:formula="?f8 * ?f5 / 51"/><draw:equation draw:name="f10" draw:formula="8887 * ?f4 / 96"/><draw:equation draw:name="f11" draw:formula="0 + 9394 - 9362"/><draw:equation draw:name="f12" draw:formula="?f11 * ?f5 / 51"/><draw:equation draw:name="f13" draw:formula="8890 * ?f4 / 96"/><draw:equation draw:name="f14" draw:formula="0 + 9408 - 9362"/><draw:equation draw:name="f15" draw:formula="?f14 * ?f5 / 51"/><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g><draw:custom-shape svg:x="6.53681in" svg:y="6.22361in" svg:width="0.01389in" svg:height="0.01528in" draw:z-index="0" draw:id="id501" draw:style-name="a501" draw:name="Freeform 203"><svg:title/><svg:desc/><draw:enhanced-geometry draw:type="non-primitive" svg:viewBox="0 0 20 22" draw:enhanced-path="M 17 0 L 2 0 0 2 0 19 2 21 17 21 17 19 19 19 19 4 17 2 17 0 Z N" draw:text-areas="?f30 ?f32 ?f31 ?f33" draw:glue-points="?f21 ?f22 ?f23 ?f22 ?f24 ?f25 ?f24 ?f26 ?f23 ?f27 ?f21 ?f27 ?f21 ?f26 ?f28 ?f26 ?f28 ?f29 ?f21 ?f25 ?f21 ?f22"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draw:equation draw:name="f7" draw:formula="?f4 / 22"/><draw:equation draw:name="f8" draw:formula="0 + 9430 - 9413"/><draw:equation draw:name="f9" draw:formula="?f8 * ?f5 / 20"/><draw:equation draw:name="f10" draw:formula="8962 * ?f4 / 22"/><draw:equation draw:name="f11" draw:formula="0 + 9415 - 9413"/><draw:equation draw:name="f12" draw:formula="?f11 * ?f5 / 20"/><draw:equation draw:name="f13" draw:formula="0 + 9413 - 9413"/><draw:equation draw:name="f14" draw:formula="?f13 * ?f5 / 20"/><draw:equation draw:name="f15" draw:formula="8964 * ?f4 / 22"/><draw:equation draw:name="f16" draw:formula="8981 * ?f4 / 22"/><draw:equation draw:name="f17" draw:formula="8983 * ?f4 / 22"/><draw:equation draw:name="f18" draw:formula="0 + 9432 - 9413"/><draw:equation draw:name="f19" draw:formula="?f18 * ?f5 / 20"/><draw:equation draw:name="f20" draw:formula="8966 * ?f4 / 22"/><draw:equation draw:name="f21" draw:formula="?f9 / ?f6"/><draw:equation draw:name="f22" draw:formula="?f10 / ?f7"/><draw:equation draw:name="f23" draw:formula="?f12 / ?f6"/><draw:equation draw:name="f24" draw:formula="?f14 / ?f6"/><draw:equation draw:name="f25" draw:formula="?f15 / ?f7"/><draw:equation draw:name="f26" draw:formula="?f16 / ?f7"/><draw:equation draw:name="f27" draw:formula="?f17 / ?f7"/><draw:equation draw:name="f28" draw:formula="?f19 / ?f6"/><draw:equation draw:name="f29" draw:formula="?f20 / ?f7"/><draw:equation draw:name="f30" draw:formula="0 / ?f6"/><draw:equation draw:name="f31" draw:formula="?f1 / ?f6"/><draw:equation draw:name="f32" draw:formula="0 / ?f7"/><draw:equation draw:name="f33" draw:formula="?f3 / ?f7"/></draw:enhanced-geometry></draw:custom-shape><draw:g draw:z-index="251793408" draw:name="Group 199" draw:id="id504" draw:style-name="a504"><svg:title/><svg:desc/><draw:custom-shape svg:x="6.62847in" svg:y="6.15139in" svg:width="0.06667in" svg:height="0.08681in" draw:z-index="0" draw:id="id502" draw:style-name="a502" draw:name="Freeform 201"><svg:title/><svg:desc/><draw:enhanced-geometry draw:type="non-primitive" svg:viewBox="0 0 96 125" draw:enhanced-path="M 45 0 L 2 0 2 3 0 3 0 123 2 125 53 125 60 123 67 118 74 116 79 111 17 111 17 15 77 15 69 8 62 5 53 3 45 0 Z N" draw:text-areas="?f64 ?f66 ?f65 ?f67" draw:glue-points="?f42 ?f43 ?f44 ?f43 ?f44 ?f45 ?f46 ?f45 ?f46 ?f47 ?f44 ?f48 ?f49 ?f48 ?f50 ?f47 ?f51 ?f52 ?f53 ?f54 ?f55 ?f56 ?f57 ?f56 ?f57 ?f58 ?f59 ?f58 ?f60 ?f61 ?f62 ?f63 ?f49 ?f45 ?f42 ?f43"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draw:equation draw:name="f7" draw:formula="?f4 / 125"/><draw:equation draw:name="f8" draw:formula="0 + 9590 - 9545"/><draw:equation draw:name="f9" draw:formula="?f8 * ?f5 / 96"/><draw:equation draw:name="f10" draw:formula="8858 * ?f4 / 125"/><draw:equation draw:name="f11" draw:formula="0 + 9547 - 9545"/><draw:equation draw:name="f12" draw:formula="?f11 * ?f5 / 96"/><draw:equation draw:name="f13" draw:formula="8861 * ?f4 / 125"/><draw:equation draw:name="f14" draw:formula="0 + 9545 - 9545"/><draw:equation draw:name="f15" draw:formula="?f14 * ?f5 / 96"/><draw:equation draw:name="f16" draw:formula="8981 * ?f4 / 125"/><draw:equation draw:name="f17" draw:formula="8983 * ?f4 / 125"/><draw:equation draw:name="f18" draw:formula="0 + 9598 - 9545"/><draw:equation draw:name="f19" draw:formula="?f18 * ?f5 / 96"/><draw:equation draw:name="f20" draw:formula="0 + 9605 - 9545"/><draw:equation draw:name="f21" draw:formula="?f20 * ?f5 / 96"/><draw:equation draw:name="f22" draw:formula="0 + 9612 - 9545"/><draw:equation draw:name="f23" draw:formula="?f22 * ?f5 / 96"/><draw:equation draw:name="f24" draw:formula="8976 * ?f4 / 125"/><draw:equation draw:name="f25" draw:formula="0 + 9619 - 9545"/><draw:equation draw:name="f26" draw:formula="?f25 * ?f5 / 96"/><draw:equation draw:name="f27" draw:formula="8974 * ?f4 / 125"/><draw:equation draw:name="f28" draw:formula="0 + 9624 - 9545"/><draw:equation draw:name="f29" draw:formula="?f28 * ?f5 / 96"/><draw:equation draw:name="f30" draw:formula="8969 * ?f4 / 125"/><draw:equation draw:name="f31" draw:formula="0 + 9562 - 9545"/><draw:equation draw:name="f32" draw:formula="?f31 * ?f5 / 96"/><draw:equation draw:name="f33" draw:formula="8873 * ?f4 / 125"/><draw:equation draw:name="f34" draw:formula="0 + 9622 - 9545"/><draw:equation draw:name="f35" draw:formula="?f34 * ?f5 / 96"/><draw:equation draw:name="f36" draw:formula="0 + 9614 - 9545"/><draw:equation draw:name="f37" draw:formula="?f36 * ?f5 / 96"/><draw:equation draw:name="f38" draw:formula="8866 * ?f4 / 125"/><draw:equation draw:name="f39" draw:formula="0 + 9607 - 9545"/><draw:equation draw:name="f40" draw:formula="?f39 * ?f5 / 96"/><draw:equation draw:name="f41" draw:formula="8863 * ?f4 / 125"/><draw:equation draw:name="f42" draw:formula="?f9 / ?f6"/><draw:equation draw:name="f43" draw:formula="?f10 / ?f7"/><draw:equation draw:name="f44" draw:formula="?f12 / ?f6"/><draw:equation draw:name="f45" draw:formula="?f13 / ?f7"/><draw:equation draw:name="f46" draw:formula="?f15 / ?f6"/><draw:equation draw:name="f47" draw:formula="?f16 / ?f7"/><draw:equation draw:name="f48" draw:formula="?f17 / ?f7"/><draw:equation draw:name="f49" draw:formula="?f19 / ?f6"/><draw:equation draw:name="f50" draw:formula="?f21 / ?f6"/><draw:equation draw:name="f51" draw:formula="?f23 / ?f6"/><draw:equation draw:name="f52" draw:formula="?f24 / ?f7"/><draw:equation draw:name="f53" draw:formula="?f26 / ?f6"/><draw:equation draw:name="f54" draw:formula="?f27 / ?f7"/><draw:equation draw:name="f55" draw:formula="?f29 / ?f6"/><draw:equation draw:name="f56" draw:formula="?f30 / ?f7"/><draw:equation draw:name="f57" draw:formula="?f32 / ?f6"/><draw:equation draw:name="f58" draw:formula="?f33 / ?f7"/><draw:equation draw:name="f59" draw:formula="?f35 / ?f6"/><draw:equation draw:name="f60" draw:formula="?f37 / ?f6"/><draw:equation draw:name="f61" draw:formula="?f38 / ?f7"/><draw:equation draw:name="f62" draw:formula="?f40 / ?f6"/><draw:equation draw:name="f63" draw:formula="?f41 / ?f7"/><draw:equation draw:name="f64" draw:formula="0 / ?f6"/><draw:equation draw:name="f65" draw:formula="?f1 / ?f6"/><draw:equation draw:name="f66" draw:formula="0 / ?f7"/><draw:equation draw:name="f67" draw:formula="?f3 / ?f7"/></draw:enhanced-geometry></draw:custom-shape><draw:custom-shape svg:x="6.62847in" svg:y="6.15139in" svg:width="0.06667in" svg:height="0.08681in" draw:z-index="0" draw:id="id503" draw:style-name="a503" draw:name="Freeform 200"><svg:title/><svg:desc/><draw:enhanced-geometry draw:type="non-primitive" svg:viewBox="0 0 96 125" draw:enhanced-path="M 77 15 L 41 15 55 20 65 24 67 29 72 32 74 39 77 44 77 48 79 56 79 70 77 77 77 84 72 94 67 99 65 104 60 106 53 108 48 111 79 111 84 104 89 99 91 89 93 82 96 72 96 51 89 29 84 22 77 15 Z N" draw:text-areas="?f102 ?f104 ?f103 ?f105" draw:glue-points="?f63 ?f64 ?f65 ?f64 ?f66 ?f67 ?f68 ?f69 ?f70 ?f71 ?f72 ?f73 ?f74 ?f75 ?f63 ?f76 ?f63 ?f77 ?f78 ?f79 ?f78 ?f80 ?f63 ?f81 ?f63 ?f82 ?f72 ?f83 ?f70 ?f84 ?f68 ?f85 ?f86 ?f87 ?f88 ?f89 ?f90 ?f91 ?f78 ?f91 ?f92 ?f85 ?f93 ?f84 ?f94 ?f95 ?f96 ?f97 ?f98 ?f99 ?f98 ?f100 ?f93 ?f71 ?f92 ?f101 ?f63 ?f64" draw:glue-point-leaving-directions="-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draw:equation draw:name="f7" draw:formula="?f4 / 125"/><draw:equation draw:name="f8" draw:formula="0 + 9622 - 9545"/><draw:equation draw:name="f9" draw:formula="?f8 * ?f5 / 96"/><draw:equation draw:name="f10" draw:formula="8873 * ?f4 / 125"/><draw:equation draw:name="f11" draw:formula="0 + 9586 - 9545"/><draw:equation draw:name="f12" draw:formula="?f11 * ?f5 / 96"/><draw:equation draw:name="f13" draw:formula="0 + 9600 - 9545"/><draw:equation draw:name="f14" draw:formula="?f13 * ?f5 / 96"/><draw:equation draw:name="f15" draw:formula="8878 * ?f4 / 125"/><draw:equation draw:name="f16" draw:formula="0 + 9610 - 9545"/><draw:equation draw:name="f17" draw:formula="?f16 * ?f5 / 96"/><draw:equation draw:name="f18" draw:formula="8882 * ?f4 / 125"/><draw:equation draw:name="f19" draw:formula="0 + 9612 - 9545"/><draw:equation draw:name="f20" draw:formula="?f19 * ?f5 / 96"/><draw:equation draw:name="f21" draw:formula="8887 * ?f4 / 125"/><draw:equation draw:name="f22" draw:formula="0 + 9617 - 9545"/><draw:equation draw:name="f23" draw:formula="?f22 * ?f5 / 96"/><draw:equation draw:name="f24" draw:formula="8890 * ?f4 / 125"/><draw:equation draw:name="f25" draw:formula="0 + 9619 - 9545"/><draw:equation draw:name="f26" draw:formula="?f25 * ?f5 / 96"/><draw:equation draw:name="f27" draw:formula="8897 * ?f4 / 125"/><draw:equation draw:name="f28" draw:formula="8902 * ?f4 / 125"/><draw:equation draw:name="f29" draw:formula="8906 * ?f4 / 125"/><draw:equation draw:name="f30" draw:formula="0 + 9624 - 9545"/><draw:equation draw:name="f31" draw:formula="?f30 * ?f5 / 96"/><draw:equation draw:name="f32" draw:formula="8914 * ?f4 / 125"/><draw:equation draw:name="f33" draw:formula="8928 * ?f4 / 125"/><draw:equation draw:name="f34" draw:formula="8935 * ?f4 / 125"/><draw:equation draw:name="f35" draw:formula="8942 * ?f4 / 125"/><draw:equation draw:name="f36" draw:formula="8952 * ?f4 / 125"/><draw:equation draw:name="f37" draw:formula="8957 * ?f4 / 125"/><draw:equation draw:name="f38" draw:formula="8962 * ?f4 / 125"/><draw:equation draw:name="f39" draw:formula="0 + 9605 - 9545"/><draw:equation draw:name="f40" draw:formula="?f39 * ?f5 / 96"/><draw:equation draw:name="f41" draw:formula="8964 * ?f4 / 125"/><draw:equation draw:name="f42" draw:formula="0 + 9598 - 9545"/><draw:equation draw:name="f43" draw:formula="?f42 * ?f5 / 96"/><draw:equation draw:name="f44" draw:formula="8966 * ?f4 / 125"/><draw:equation draw:name="f45" draw:formula="0 + 9593 - 9545"/><draw:equation draw:name="f46" draw:formula="?f45 * ?f5 / 96"/><draw:equation draw:name="f47" draw:formula="8969 * ?f4 / 125"/><draw:equation draw:name="f48" draw:formula="0 + 9629 - 9545"/><draw:equation draw:name="f49" draw:formula="?f48 * ?f5 / 96"/><draw:equation draw:name="f50" draw:formula="0 + 9634 - 9545"/><draw:equation draw:name="f51" draw:formula="?f50 * ?f5 / 96"/><draw:equation draw:name="f52" draw:formula="0 + 9636 - 9545"/><draw:equation draw:name="f53" draw:formula="?f52 * ?f5 / 96"/><draw:equation draw:name="f54" draw:formula="8947 * ?f4 / 125"/><draw:equation draw:name="f55" draw:formula="0 + 9638 - 9545"/><draw:equation draw:name="f56" draw:formula="?f55 * ?f5 / 96"/><draw:equation draw:name="f57" draw:formula="8940 * ?f4 / 125"/><draw:equation draw:name="f58" draw:formula="0 + 9641 - 9545"/><draw:equation draw:name="f59" draw:formula="?f58 * ?f5 / 96"/><draw:equation draw:name="f60" draw:formula="8930 * ?f4 / 125"/><draw:equation draw:name="f61" draw:formula="8909 * ?f4 / 125"/><draw:equation draw:name="f62" draw:formula="8880 * ?f4 / 125"/><draw:equation draw:name="f63" draw:formula="?f9 / ?f6"/><draw:equation draw:name="f64" draw:formula="?f10 / ?f7"/><draw:equation draw:name="f65" draw:formula="?f12 / ?f6"/><draw:equation draw:name="f66" draw:formula="?f14 / ?f6"/><draw:equation draw:name="f67" draw:formula="?f15 / ?f7"/><draw:equation draw:name="f68" draw:formula="?f17 / ?f6"/><draw:equation draw:name="f69" draw:formula="?f18 / ?f7"/><draw:equation draw:name="f70" draw:formula="?f20 / ?f6"/><draw:equation draw:name="f71" draw:formula="?f21 / ?f7"/><draw:equation draw:name="f72" draw:formula="?f23 / ?f6"/><draw:equation draw:name="f73" draw:formula="?f24 / ?f7"/><draw:equation draw:name="f74" draw:formula="?f26 / ?f6"/><draw:equation draw:name="f75" draw:formula="?f27 / ?f7"/><draw:equation draw:name="f76" draw:formula="?f28 / ?f7"/><draw:equation draw:name="f77" draw:formula="?f29 / ?f7"/><draw:equation draw:name="f78" draw:formula="?f31 / ?f6"/><draw:equation draw:name="f79" draw:formula="?f32 / ?f7"/><draw:equation draw:name="f80" draw:formula="?f33 / ?f7"/><draw:equation draw:name="f81" draw:formula="?f34 / ?f7"/><draw:equation draw:name="f82" draw:formula="?f35 / ?f7"/><draw:equation draw:name="f83" draw:formula="?f36 / ?f7"/><draw:equation draw:name="f84" draw:formula="?f37 / ?f7"/><draw:equation draw:name="f85" draw:formula="?f38 / ?f7"/><draw:equation draw:name="f86" draw:formula="?f40 / ?f6"/><draw:equation draw:name="f87" draw:formula="?f41 / ?f7"/><draw:equation draw:name="f88" draw:formula="?f43 / ?f6"/><draw:equation draw:name="f89" draw:formula="?f44 / ?f7"/><draw:equation draw:name="f90" draw:formula="?f46 / ?f6"/><draw:equation draw:name="f91" draw:formula="?f47 / ?f7"/><draw:equation draw:name="f92" draw:formula="?f49 / ?f6"/><draw:equation draw:name="f93" draw:formula="?f51 / ?f6"/><draw:equation draw:name="f94" draw:formula="?f53 / ?f6"/><draw:equation draw:name="f95" draw:formula="?f54 / ?f7"/><draw:equation draw:name="f96" draw:formula="?f56 / ?f6"/><draw:equation draw:name="f97" draw:formula="?f57 / ?f7"/><draw:equation draw:name="f98" draw:formula="?f59 / ?f6"/><draw:equation draw:name="f99" draw:formula="?f60 / ?f7"/><draw:equation draw:name="f100" draw:formula="?f61 / ?f7"/><draw:equation draw:name="f101" draw:formula="?f62 / ?f7"/><draw:equation draw:name="f102" draw:formula="0 / ?f6"/><draw:equation draw:name="f103" draw:formula="?f1 / ?f6"/><draw:equation draw:name="f104" draw:formula="0 / ?f7"/><draw:equation draw:name="f105" draw:formula="?f3 / ?f7"/></draw:enhanced-geometry></draw:custom-shape></draw:g><draw:g draw:z-index="251794432" draw:name="Group 196" draw:id="id507" draw:style-name="a507"><svg:title/><svg:desc/><draw:custom-shape svg:x="6.70833in" svg:y="6.22361in" svg:width="0.01389in" svg:height="0.01528in" draw:z-index="0" draw:id="id505" draw:style-name="a505" draw:name="Freeform 198"><svg:title/><svg:desc/><draw:enhanced-geometry draw:type="non-primitive" svg:viewBox="0 0 20 22" draw:enhanced-path="M 17 19 L 2 19 2 21 17 21 17 1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draw:equation draw:name="f7" draw:formula="?f4 / 22"/><draw:equation draw:name="f8" draw:formula="0 + 9677 - 9660"/><draw:equation draw:name="f9" draw:formula="?f8 * ?f5 / 20"/><draw:equation draw:name="f10" draw:formula="8981 * ?f4 / 22"/><draw:equation draw:name="f11" draw:formula="0 + 9662 - 9660"/><draw:equation draw:name="f12" draw:formula="?f11 * ?f5 / 20"/><draw:equation draw:name="f13" draw:formula="8983 * ?f4 / 22"/><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6.70833in" svg:y="6.22361in" svg:width="0.01389in" svg:height="0.01528in" draw:z-index="0" draw:id="id506" draw:style-name="a506" draw:name="Freeform 197"><svg:title/><svg:desc/><draw:enhanced-geometry draw:type="non-primitive" svg:viewBox="0 0 20 22" draw:enhanced-path="M 17 0 L 2 0 2 2 0 4 0 19 19 19 19 2 17 0 Z N" draw:text-areas="?f28 ?f30 ?f29 ?f31" draw:glue-points="?f20 ?f21 ?f22 ?f21 ?f22 ?f23 ?f24 ?f25 ?f24 ?f26 ?f27 ?f26 ?f27 ?f23 ?f20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draw:equation draw:name="f7" draw:formula="?f4 / 22"/><draw:equation draw:name="f8" draw:formula="0 + 9677 - 9660"/><draw:equation draw:name="f9" draw:formula="?f8 * ?f5 / 20"/><draw:equation draw:name="f10" draw:formula="8962 * ?f4 / 22"/><draw:equation draw:name="f11" draw:formula="0 + 9662 - 9660"/><draw:equation draw:name="f12" draw:formula="?f11 * ?f5 / 20"/><draw:equation draw:name="f13" draw:formula="8964 * ?f4 / 22"/><draw:equation draw:name="f14" draw:formula="0 + 9660 - 9660"/><draw:equation draw:name="f15" draw:formula="?f14 * ?f5 / 20"/><draw:equation draw:name="f16" draw:formula="8966 * ?f4 / 22"/><draw:equation draw:name="f17" draw:formula="8981 * ?f4 / 22"/><draw:equation draw:name="f18" draw:formula="0 + 9679 - 9660"/><draw:equation draw:name="f19" draw:formula="?f18 * ?f5 / 20"/><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7 / ?f7"/><draw:equation draw:name="f27" draw:formula="?f19 / ?f6"/><draw:equation draw:name="f28" draw:formula="0 / ?f6"/><draw:equation draw:name="f29" draw:formula="?f1 / ?f6"/><draw:equation draw:name="f30" draw:formula="0 / ?f7"/><draw:equation draw:name="f31" draw:formula="?f3 / ?f7"/></draw:enhanced-geometry></draw:custom-shape></draw:g><draw:g draw:z-index="251795456" draw:name="Group 193" draw:id="id510" draw:style-name="a510"><svg:title/><svg:desc/><draw:custom-shape svg:x="6.79861in" svg:y="6.15139in" svg:width="0.06667in" svg:height="0.08681in" draw:z-index="0" draw:id="id508" draw:style-name="a508" draw:name="Freeform 195"><svg:title/><svg:desc/><draw:enhanced-geometry draw:type="non-primitive" svg:viewBox="0 0 96 125" draw:enhanced-path="M 45 0 L 2 0 2 3 0 3 0 123 2 125 52 125 60 123 67 118 74 116 79 111 16 111 16 15 79 15 76 12 69 8 55 3 45 0 Z N" draw:text-areas="?f64 ?f66 ?f65 ?f67" draw:glue-points="?f42 ?f43 ?f44 ?f43 ?f44 ?f45 ?f46 ?f45 ?f46 ?f47 ?f44 ?f48 ?f49 ?f48 ?f50 ?f47 ?f51 ?f52 ?f53 ?f54 ?f55 ?f56 ?f57 ?f56 ?f57 ?f58 ?f55 ?f58 ?f59 ?f60 ?f61 ?f62 ?f63 ?f45 ?f42 ?f43"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draw:equation draw:name="f7" draw:formula="?f4 / 125"/><draw:equation draw:name="f8" draw:formula="0 + 9835 - 9790"/><draw:equation draw:name="f9" draw:formula="?f8 * ?f5 / 96"/><draw:equation draw:name="f10" draw:formula="8858 * ?f4 / 125"/><draw:equation draw:name="f11" draw:formula="0 + 9792 - 9790"/><draw:equation draw:name="f12" draw:formula="?f11 * ?f5 / 96"/><draw:equation draw:name="f13" draw:formula="8861 * ?f4 / 125"/><draw:equation draw:name="f14" draw:formula="0 + 9790 - 9790"/><draw:equation draw:name="f15" draw:formula="?f14 * ?f5 / 96"/><draw:equation draw:name="f16" draw:formula="8981 * ?f4 / 125"/><draw:equation draw:name="f17" draw:formula="8983 * ?f4 / 125"/><draw:equation draw:name="f18" draw:formula="0 + 9842 - 9790"/><draw:equation draw:name="f19" draw:formula="?f18 * ?f5 / 96"/><draw:equation draw:name="f20" draw:formula="0 + 9850 - 9790"/><draw:equation draw:name="f21" draw:formula="?f20 * ?f5 / 96"/><draw:equation draw:name="f22" draw:formula="0 + 9857 - 9790"/><draw:equation draw:name="f23" draw:formula="?f22 * ?f5 / 96"/><draw:equation draw:name="f24" draw:formula="8976 * ?f4 / 125"/><draw:equation draw:name="f25" draw:formula="0 + 9864 - 9790"/><draw:equation draw:name="f26" draw:formula="?f25 * ?f5 / 96"/><draw:equation draw:name="f27" draw:formula="8974 * ?f4 / 125"/><draw:equation draw:name="f28" draw:formula="0 + 9869 - 9790"/><draw:equation draw:name="f29" draw:formula="?f28 * ?f5 / 96"/><draw:equation draw:name="f30" draw:formula="8969 * ?f4 / 125"/><draw:equation draw:name="f31" draw:formula="0 + 9806 - 9790"/><draw:equation draw:name="f32" draw:formula="?f31 * ?f5 / 96"/><draw:equation draw:name="f33" draw:formula="8873 * ?f4 / 125"/><draw:equation draw:name="f34" draw:formula="0 + 9866 - 9790"/><draw:equation draw:name="f35" draw:formula="?f34 * ?f5 / 96"/><draw:equation draw:name="f36" draw:formula="8870 * ?f4 / 125"/><draw:equation draw:name="f37" draw:formula="0 + 9859 - 9790"/><draw:equation draw:name="f38" draw:formula="?f37 * ?f5 / 96"/><draw:equation draw:name="f39" draw:formula="8866 * ?f4 / 125"/><draw:equation draw:name="f40" draw:formula="0 + 9845 - 9790"/><draw:equation draw:name="f41" draw:formula="?f40 * ?f5 / 96"/><draw:equation draw:name="f42" draw:formula="?f9 / ?f6"/><draw:equation draw:name="f43" draw:formula="?f10 / ?f7"/><draw:equation draw:name="f44" draw:formula="?f12 / ?f6"/><draw:equation draw:name="f45" draw:formula="?f13 / ?f7"/><draw:equation draw:name="f46" draw:formula="?f15 / ?f6"/><draw:equation draw:name="f47" draw:formula="?f16 / ?f7"/><draw:equation draw:name="f48" draw:formula="?f17 / ?f7"/><draw:equation draw:name="f49" draw:formula="?f19 / ?f6"/><draw:equation draw:name="f50" draw:formula="?f21 / ?f6"/><draw:equation draw:name="f51" draw:formula="?f23 / ?f6"/><draw:equation draw:name="f52" draw:formula="?f24 / ?f7"/><draw:equation draw:name="f53" draw:formula="?f26 / ?f6"/><draw:equation draw:name="f54" draw:formula="?f27 / ?f7"/><draw:equation draw:name="f55" draw:formula="?f29 / ?f6"/><draw:equation draw:name="f56" draw:formula="?f30 / ?f7"/><draw:equation draw:name="f57" draw:formula="?f32 / ?f6"/><draw:equation draw:name="f58" draw:formula="?f33 / ?f7"/><draw:equation draw:name="f59" draw:formula="?f35 / ?f6"/><draw:equation draw:name="f60" draw:formula="?f36 / ?f7"/><draw:equation draw:name="f61" draw:formula="?f38 / ?f6"/><draw:equation draw:name="f62" draw:formula="?f39 / ?f7"/><draw:equation draw:name="f63" draw:formula="?f41 / ?f6"/><draw:equation draw:name="f64" draw:formula="0 / ?f6"/><draw:equation draw:name="f65" draw:formula="?f1 / ?f6"/><draw:equation draw:name="f66" draw:formula="0 / ?f7"/><draw:equation draw:name="f67" draw:formula="?f3 / ?f7"/></draw:enhanced-geometry></draw:custom-shape><draw:custom-shape svg:x="6.79861in" svg:y="6.15139in" svg:width="0.06667in" svg:height="0.08681in" draw:z-index="0" draw:id="id509" draw:style-name="a509" draw:name="Freeform 194"><svg:title/><svg:desc/><draw:enhanced-geometry draw:type="non-primitive" svg:viewBox="0 0 96 125" draw:enhanced-path="M 79 15 L 43 15 50 17 64 24 72 32 74 39 79 48 79 77 76 84 72 94 67 99 64 104 55 108 48 111 79 111 86 104 88 99 91 89 96 82 96 44 91 36 86 22 79 15 Z N" draw:text-areas="?f86 ?f88 ?f87 ?f89" draw:glue-points="?f54 ?f55 ?f56 ?f55 ?f57 ?f58 ?f59 ?f60 ?f61 ?f62 ?f63 ?f64 ?f54 ?f65 ?f54 ?f66 ?f67 ?f68 ?f61 ?f69 ?f70 ?f71 ?f59 ?f72 ?f73 ?f74 ?f75 ?f76 ?f54 ?f76 ?f77 ?f72 ?f78 ?f71 ?f79 ?f80 ?f81 ?f82 ?f81 ?f83 ?f79 ?f84 ?f77 ?f85 ?f54 ?f55" draw:glue-point-leaving-directions="-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6"/><draw:equation draw:name="f7" draw:formula="?f4 / 125"/><draw:equation draw:name="f8" draw:formula="0 + 9869 - 9790"/><draw:equation draw:name="f9" draw:formula="?f8 * ?f5 / 96"/><draw:equation draw:name="f10" draw:formula="8873 * ?f4 / 125"/><draw:equation draw:name="f11" draw:formula="0 + 9833 - 9790"/><draw:equation draw:name="f12" draw:formula="?f11 * ?f5 / 96"/><draw:equation draw:name="f13" draw:formula="0 + 9840 - 9790"/><draw:equation draw:name="f14" draw:formula="?f13 * ?f5 / 96"/><draw:equation draw:name="f15" draw:formula="8875 * ?f4 / 125"/><draw:equation draw:name="f16" draw:formula="0 + 9854 - 9790"/><draw:equation draw:name="f17" draw:formula="?f16 * ?f5 / 96"/><draw:equation draw:name="f18" draw:formula="8882 * ?f4 / 125"/><draw:equation draw:name="f19" draw:formula="0 + 9862 - 9790"/><draw:equation draw:name="f20" draw:formula="?f19 * ?f5 / 96"/><draw:equation draw:name="f21" draw:formula="8890 * ?f4 / 125"/><draw:equation draw:name="f22" draw:formula="0 + 9864 - 9790"/><draw:equation draw:name="f23" draw:formula="?f22 * ?f5 / 96"/><draw:equation draw:name="f24" draw:formula="8897 * ?f4 / 125"/><draw:equation draw:name="f25" draw:formula="8906 * ?f4 / 125"/><draw:equation draw:name="f26" draw:formula="8935 * ?f4 / 125"/><draw:equation draw:name="f27" draw:formula="0 + 9866 - 9790"/><draw:equation draw:name="f28" draw:formula="?f27 * ?f5 / 96"/><draw:equation draw:name="f29" draw:formula="8942 * ?f4 / 125"/><draw:equation draw:name="f30" draw:formula="8952 * ?f4 / 125"/><draw:equation draw:name="f31" draw:formula="0 + 9857 - 9790"/><draw:equation draw:name="f32" draw:formula="?f31 * ?f5 / 96"/><draw:equation draw:name="f33" draw:formula="8957 * ?f4 / 125"/><draw:equation draw:name="f34" draw:formula="8962 * ?f4 / 125"/><draw:equation draw:name="f35" draw:formula="0 + 9845 - 9790"/><draw:equation draw:name="f36" draw:formula="?f35 * ?f5 / 96"/><draw:equation draw:name="f37" draw:formula="8966 * ?f4 / 125"/><draw:equation draw:name="f38" draw:formula="0 + 9838 - 9790"/><draw:equation draw:name="f39" draw:formula="?f38 * ?f5 / 96"/><draw:equation draw:name="f40" draw:formula="8969 * ?f4 / 125"/><draw:equation draw:name="f41" draw:formula="0 + 9876 - 9790"/><draw:equation draw:name="f42" draw:formula="?f41 * ?f5 / 96"/><draw:equation draw:name="f43" draw:formula="0 + 9878 - 9790"/><draw:equation draw:name="f44" draw:formula="?f43 * ?f5 / 96"/><draw:equation draw:name="f45" draw:formula="0 + 9881 - 9790"/><draw:equation draw:name="f46" draw:formula="?f45 * ?f5 / 96"/><draw:equation draw:name="f47" draw:formula="8947 * ?f4 / 125"/><draw:equation draw:name="f48" draw:formula="0 + 9886 - 9790"/><draw:equation draw:name="f49" draw:formula="?f48 * ?f5 / 96"/><draw:equation draw:name="f50" draw:formula="8940 * ?f4 / 125"/><draw:equation draw:name="f51" draw:formula="8902 * ?f4 / 125"/><draw:equation draw:name="f52" draw:formula="8894 * ?f4 / 125"/><draw:equation draw:name="f53" draw:formula="8880 * ?f4 / 125"/><draw:equation draw:name="f54" draw:formula="?f9 / ?f6"/><draw:equation draw:name="f55" draw:formula="?f10 / ?f7"/><draw:equation draw:name="f56" draw:formula="?f12 / ?f6"/><draw:equation draw:name="f57" draw:formula="?f14 / ?f6"/><draw:equation draw:name="f58" draw:formula="?f15 / ?f7"/><draw:equation draw:name="f59" draw:formula="?f17 / ?f6"/><draw:equation draw:name="f60" draw:formula="?f18 / ?f7"/><draw:equation draw:name="f61" draw:formula="?f20 / ?f6"/><draw:equation draw:name="f62" draw:formula="?f21 / ?f7"/><draw:equation draw:name="f63" draw:formula="?f23 / ?f6"/><draw:equation draw:name="f64" draw:formula="?f24 / ?f7"/><draw:equation draw:name="f65" draw:formula="?f25 / ?f7"/><draw:equation draw:name="f66" draw:formula="?f26 / ?f7"/><draw:equation draw:name="f67" draw:formula="?f28 / ?f6"/><draw:equation draw:name="f68" draw:formula="?f29 / ?f7"/><draw:equation draw:name="f69" draw:formula="?f30 / ?f7"/><draw:equation draw:name="f70" draw:formula="?f32 / ?f6"/><draw:equation draw:name="f71" draw:formula="?f33 / ?f7"/><draw:equation draw:name="f72" draw:formula="?f34 / ?f7"/><draw:equation draw:name="f73" draw:formula="?f36 / ?f6"/><draw:equation draw:name="f74" draw:formula="?f37 / ?f7"/><draw:equation draw:name="f75" draw:formula="?f39 / ?f6"/><draw:equation draw:name="f76" draw:formula="?f40 / ?f7"/><draw:equation draw:name="f77" draw:formula="?f42 / ?f6"/><draw:equation draw:name="f78" draw:formula="?f44 / ?f6"/><draw:equation draw:name="f79" draw:formula="?f46 / ?f6"/><draw:equation draw:name="f80" draw:formula="?f47 / ?f7"/><draw:equation draw:name="f81" draw:formula="?f49 / ?f6"/><draw:equation draw:name="f82" draw:formula="?f50 / ?f7"/><draw:equation draw:name="f83" draw:formula="?f51 / ?f7"/><draw:equation draw:name="f84" draw:formula="?f52 / ?f7"/><draw:equation draw:name="f85" draw:formula="?f53 / ?f7"/><draw:equation draw:name="f86" draw:formula="0 / ?f6"/><draw:equation draw:name="f87" draw:formula="?f1 / ?f6"/><draw:equation draw:name="f88" draw:formula="0 / ?f7"/><draw:equation draw:name="f89" draw:formula="?f3 / ?f7"/></draw:enhanced-geometry></draw:custom-shape></draw:g><draw:g draw:z-index="251796480" draw:name="Group 188" draw:id="id515" draw:style-name="a515"><svg:title/><svg:desc/><draw:custom-shape svg:x="6.87986in" svg:y="6.17153in" svg:width="0.05in" svg:height="0.06875in" draw:z-index="0" draw:id="id511" draw:style-name="a511" draw:name="Freeform 192"><svg:title/><svg:desc/><draw:enhanced-geometry draw:type="non-primitive" svg:viewBox="0 0 72 99" draw:enhanced-path="M 67 12 L 41 12 43 15 46 15 48 17 51 17 51 19 53 22 53 24 55 27 55 41 29 41 24 43 19 43 10 48 7 51 5 55 3 58 0 63 0 79 3 84 3 87 12 96 17 96 22 99 39 99 43 96 48 91 53 89 55 87 24 87 17 79 17 63 19 63 19 60 24 55 29 55 34 53 72 53 72 29 70 24 70 19 67 15 67 12 Z N" draw:text-areas="?f125 ?f127 ?f126 ?f128" draw:glue-points="?f78 ?f79 ?f80 ?f79 ?f81 ?f82 ?f83 ?f82 ?f84 ?f85 ?f86 ?f85 ?f86 ?f87 ?f88 ?f89 ?f88 ?f90 ?f91 ?f92 ?f91 ?f93 ?f94 ?f93 ?f95 ?f96 ?f97 ?f96 ?f98 ?f99 ?f100 ?f101 ?f102 ?f103 ?f104 ?f105 ?f106 ?f107 ?f106 ?f108 ?f104 ?f109 ?f104 ?f110 ?f111 ?f112 ?f113 ?f112 ?f114 ?f115 ?f116 ?f115 ?f81 ?f112 ?f84 ?f117 ?f88 ?f118 ?f91 ?f110 ?f95 ?f110 ?f113 ?f108 ?f113 ?f107 ?f97 ?f107 ?f97 ?f119 ?f95 ?f103 ?f94 ?f103 ?f120 ?f121 ?f122 ?f121 ?f122 ?f123 ?f124 ?f90 ?f124 ?f87 ?f78 ?f82 ?f78 ?f79" draw:glue-point-leaving-directions="-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9974 - 9907"/><draw:equation draw:name="f9" draw:formula="?f8 * ?f5 / 72"/><draw:equation draw:name="f10" draw:formula="8899 * ?f4 / 99"/><draw:equation draw:name="f11" draw:formula="0 + 9948 - 9907"/><draw:equation draw:name="f12" draw:formula="?f11 * ?f5 / 72"/><draw:equation draw:name="f13" draw:formula="0 + 9950 - 9907"/><draw:equation draw:name="f14" draw:formula="?f13 * ?f5 / 72"/><draw:equation draw:name="f15" draw:formula="8902 * ?f4 / 99"/><draw:equation draw:name="f16" draw:formula="0 + 9953 - 9907"/><draw:equation draw:name="f17" draw:formula="?f16 * ?f5 / 72"/><draw:equation draw:name="f18" draw:formula="0 + 9955 - 9907"/><draw:equation draw:name="f19" draw:formula="?f18 * ?f5 / 72"/><draw:equation draw:name="f20" draw:formula="8904 * ?f4 / 99"/><draw:equation draw:name="f21" draw:formula="0 + 9958 - 9907"/><draw:equation draw:name="f22" draw:formula="?f21 * ?f5 / 72"/><draw:equation draw:name="f23" draw:formula="8906 * ?f4 / 99"/><draw:equation draw:name="f24" draw:formula="0 + 9960 - 9907"/><draw:equation draw:name="f25" draw:formula="?f24 * ?f5 / 72"/><draw:equation draw:name="f26" draw:formula="8909 * ?f4 / 99"/><draw:equation draw:name="f27" draw:formula="8911 * ?f4 / 99"/><draw:equation draw:name="f28" draw:formula="0 + 9962 - 9907"/><draw:equation draw:name="f29" draw:formula="?f28 * ?f5 / 72"/><draw:equation draw:name="f30" draw:formula="8914 * ?f4 / 99"/><draw:equation draw:name="f31" draw:formula="8928 * ?f4 / 99"/><draw:equation draw:name="f32" draw:formula="0 + 9936 - 9907"/><draw:equation draw:name="f33" draw:formula="?f32 * ?f5 / 72"/><draw:equation draw:name="f34" draw:formula="0 + 9931 - 9907"/><draw:equation draw:name="f35" draw:formula="?f34 * ?f5 / 72"/><draw:equation draw:name="f36" draw:formula="8930 * ?f4 / 99"/><draw:equation draw:name="f37" draw:formula="0 + 9926 - 9907"/><draw:equation draw:name="f38" draw:formula="?f37 * ?f5 / 72"/><draw:equation draw:name="f39" draw:formula="0 + 9917 - 9907"/><draw:equation draw:name="f40" draw:formula="?f39 * ?f5 / 72"/><draw:equation draw:name="f41" draw:formula="8935 * ?f4 / 99"/><draw:equation draw:name="f42" draw:formula="0 + 9914 - 9907"/><draw:equation draw:name="f43" draw:formula="?f42 * ?f5 / 72"/><draw:equation draw:name="f44" draw:formula="8938 * ?f4 / 99"/><draw:equation draw:name="f45" draw:formula="0 + 9912 - 9907"/><draw:equation draw:name="f46" draw:formula="?f45 * ?f5 / 72"/><draw:equation draw:name="f47" draw:formula="8942 * ?f4 / 99"/><draw:equation draw:name="f48" draw:formula="0 + 9910 - 9907"/><draw:equation draw:name="f49" draw:formula="?f48 * ?f5 / 72"/><draw:equation draw:name="f50" draw:formula="8945 * ?f4 / 99"/><draw:equation draw:name="f51" draw:formula="0 + 9907 - 9907"/><draw:equation draw:name="f52" draw:formula="?f51 * ?f5 / 72"/><draw:equation draw:name="f53" draw:formula="8950 * ?f4 / 99"/><draw:equation draw:name="f54" draw:formula="8966 * ?f4 / 99"/><draw:equation draw:name="f55" draw:formula="8971 * ?f4 / 99"/><draw:equation draw:name="f56" draw:formula="8974 * ?f4 / 99"/><draw:equation draw:name="f57" draw:formula="0 + 9919 - 9907"/><draw:equation draw:name="f58" draw:formula="?f57 * ?f5 / 72"/><draw:equation draw:name="f59" draw:formula="8983 * ?f4 / 99"/><draw:equation draw:name="f60" draw:formula="0 + 9924 - 9907"/><draw:equation draw:name="f61" draw:formula="?f60 * ?f5 / 72"/><draw:equation draw:name="f62" draw:formula="0 + 9929 - 9907"/><draw:equation draw:name="f63" draw:formula="?f62 * ?f5 / 72"/><draw:equation draw:name="f64" draw:formula="8986 * ?f4 / 99"/><draw:equation draw:name="f65" draw:formula="0 + 9946 - 9907"/><draw:equation draw:name="f66" draw:formula="?f65 * ?f5 / 72"/><draw:equation draw:name="f67" draw:formula="8978 * ?f4 / 99"/><draw:equation draw:name="f68" draw:formula="8976 * ?f4 / 99"/><draw:equation draw:name="f69" draw:formula="8947 * ?f4 / 99"/><draw:equation draw:name="f70" draw:formula="0 + 9941 - 9907"/><draw:equation draw:name="f71" draw:formula="?f70 * ?f5 / 72"/><draw:equation draw:name="f72" draw:formula="8940 * ?f4 / 99"/><draw:equation draw:name="f73" draw:formula="0 + 9979 - 9907"/><draw:equation draw:name="f74" draw:formula="?f73 * ?f5 / 72"/><draw:equation draw:name="f75" draw:formula="8916 * ?f4 / 99"/><draw:equation draw:name="f76" draw:formula="0 + 9977 - 9907"/><draw:equation draw:name="f77" draw:formula="?f76 * ?f5 / 72"/><draw:equation draw:name="f78" draw:formula="?f9 / ?f6"/><draw:equation draw:name="f79" draw:formula="?f10 / ?f7"/><draw:equation draw:name="f80" draw:formula="?f12 / ?f6"/><draw:equation draw:name="f81" draw:formula="?f14 / ?f6"/><draw:equation draw:name="f82" draw:formula="?f15 / ?f7"/><draw:equation draw:name="f83" draw:formula="?f17 / ?f6"/><draw:equation draw:name="f84" draw:formula="?f19 / ?f6"/><draw:equation draw:name="f85" draw:formula="?f20 / ?f7"/><draw:equation draw:name="f86" draw:formula="?f22 / ?f6"/><draw:equation draw:name="f87" draw:formula="?f23 / ?f7"/><draw:equation draw:name="f88" draw:formula="?f25 / ?f6"/><draw:equation draw:name="f89" draw:formula="?f26 / ?f7"/><draw:equation draw:name="f90" draw:formula="?f27 / ?f7"/><draw:equation draw:name="f91" draw:formula="?f29 / ?f6"/><draw:equation draw:name="f92" draw:formula="?f30 / ?f7"/><draw:equation draw:name="f93" draw:formula="?f31 / ?f7"/><draw:equation draw:name="f94" draw:formula="?f33 / ?f6"/><draw:equation draw:name="f95" draw:formula="?f35 / ?f6"/><draw:equation draw:name="f96" draw:formula="?f36 / ?f7"/><draw:equation draw:name="f97" draw:formula="?f38 / ?f6"/><draw:equation draw:name="f98" draw:formula="?f40 / ?f6"/><draw:equation draw:name="f99" draw:formula="?f41 / ?f7"/><draw:equation draw:name="f100" draw:formula="?f43 / ?f6"/><draw:equation draw:name="f101" draw:formula="?f44 / ?f7"/><draw:equation draw:name="f102" draw:formula="?f46 / ?f6"/><draw:equation draw:name="f103" draw:formula="?f47 / ?f7"/><draw:equation draw:name="f104" draw:formula="?f49 / ?f6"/><draw:equation draw:name="f105" draw:formula="?f50 / ?f7"/><draw:equation draw:name="f106" draw:formula="?f52 / ?f6"/><draw:equation draw:name="f107" draw:formula="?f53 / ?f7"/><draw:equation draw:name="f108" draw:formula="?f54 / ?f7"/><draw:equation draw:name="f109" draw:formula="?f55 / ?f7"/><draw:equation draw:name="f110" draw:formula="?f56 / ?f7"/><draw:equation draw:name="f111" draw:formula="?f58 / ?f6"/><draw:equation draw:name="f112" draw:formula="?f59 / ?f7"/><draw:equation draw:name="f113" draw:formula="?f61 / ?f6"/><draw:equation draw:name="f114" draw:formula="?f63 / ?f6"/><draw:equation draw:name="f115" draw:formula="?f64 / ?f7"/><draw:equation draw:name="f116" draw:formula="?f66 / ?f6"/><draw:equation draw:name="f117" draw:formula="?f67 / ?f7"/><draw:equation draw:name="f118" draw:formula="?f68 / ?f7"/><draw:equation draw:name="f119" draw:formula="?f69 / ?f7"/><draw:equation draw:name="f120" draw:formula="?f71 / ?f6"/><draw:equation draw:name="f121" draw:formula="?f72 / ?f7"/><draw:equation draw:name="f122" draw:formula="?f74 / ?f6"/><draw:equation draw:name="f123" draw:formula="?f75 / ?f7"/><draw:equation draw:name="f124" draw:formula="?f77 / ?f6"/><draw:equation draw:name="f125" draw:formula="0 / ?f6"/><draw:equation draw:name="f126" draw:formula="?f1 / ?f6"/><draw:equation draw:name="f127" draw:formula="0 / ?f7"/><draw:equation draw:name="f128" draw:formula="?f3 / ?f7"/></draw:enhanced-geometry></draw:custom-shape><draw:custom-shape svg:x="6.87986in" svg:y="6.17153in" svg:width="0.05in" svg:height="0.06875in" draw:z-index="0" draw:id="id512" draw:style-name="a512" draw:name="Freeform 191"><svg:title/><svg:desc/><draw:enhanced-geometry draw:type="non-primitive" svg:viewBox="0 0 72 99" draw:enhanced-path="M 72 84 L 58 84 58 96 72 96 72 8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9979 - 9907"/><draw:equation draw:name="f9" draw:formula="?f8 * ?f5 / 72"/><draw:equation draw:name="f10" draw:formula="8971 * ?f4 / 99"/><draw:equation draw:name="f11" draw:formula="0 + 9965 - 9907"/><draw:equation draw:name="f12" draw:formula="?f11 * ?f5 / 72"/><draw:equation draw:name="f13" draw:formula="8983 * ?f4 / 9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6.87986in" svg:y="6.17153in" svg:width="0.05in" svg:height="0.06875in" draw:z-index="0" draw:id="id513" draw:style-name="a513" draw:name="Freeform 190"><svg:title/><svg:desc/><draw:enhanced-geometry draw:type="non-primitive" svg:viewBox="0 0 72 99" draw:enhanced-path="M 72 53 L 55 53 55 72 51 77 48 82 43 84 41 87 55 87 58 84 72 84 72 53 Z N" draw:text-areas="?f41 ?f43 ?f42 ?f44" draw:glue-points="?f28 ?f29 ?f30 ?f29 ?f30 ?f31 ?f32 ?f33 ?f34 ?f35 ?f36 ?f37 ?f38 ?f39 ?f30 ?f39 ?f40 ?f37 ?f28 ?f37 ?f28 ?f2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9979 - 9907"/><draw:equation draw:name="f9" draw:formula="?f8 * ?f5 / 72"/><draw:equation draw:name="f10" draw:formula="8940 * ?f4 / 99"/><draw:equation draw:name="f11" draw:formula="0 + 9962 - 9907"/><draw:equation draw:name="f12" draw:formula="?f11 * ?f5 / 72"/><draw:equation draw:name="f13" draw:formula="8959 * ?f4 / 99"/><draw:equation draw:name="f14" draw:formula="0 + 9958 - 9907"/><draw:equation draw:name="f15" draw:formula="?f14 * ?f5 / 72"/><draw:equation draw:name="f16" draw:formula="8964 * ?f4 / 99"/><draw:equation draw:name="f17" draw:formula="0 + 9955 - 9907"/><draw:equation draw:name="f18" draw:formula="?f17 * ?f5 / 72"/><draw:equation draw:name="f19" draw:formula="8969 * ?f4 / 99"/><draw:equation draw:name="f20" draw:formula="0 + 9950 - 9907"/><draw:equation draw:name="f21" draw:formula="?f20 * ?f5 / 72"/><draw:equation draw:name="f22" draw:formula="8971 * ?f4 / 99"/><draw:equation draw:name="f23" draw:formula="0 + 9948 - 9907"/><draw:equation draw:name="f24" draw:formula="?f23 * ?f5 / 72"/><draw:equation draw:name="f25" draw:formula="8974 * ?f4 / 99"/><draw:equation draw:name="f26" draw:formula="0 + 9965 - 9907"/><draw:equation draw:name="f27" draw:formula="?f26 * ?f5 / 72"/><draw:equation draw:name="f28" draw:formula="?f9 / ?f6"/><draw:equation draw:name="f29" draw:formula="?f10 / ?f7"/><draw:equation draw:name="f30" draw:formula="?f12 / ?f6"/><draw:equation draw:name="f31" draw:formula="?f13 / ?f7"/><draw:equation draw:name="f32" draw:formula="?f15 / ?f6"/><draw:equation draw:name="f33" draw:formula="?f16 / ?f7"/><draw:equation draw:name="f34" draw:formula="?f18 / ?f6"/><draw:equation draw:name="f35" draw:formula="?f19 / ?f7"/><draw:equation draw:name="f36" draw:formula="?f21 / ?f6"/><draw:equation draw:name="f37" draw:formula="?f22 / ?f7"/><draw:equation draw:name="f38" draw:formula="?f24 / ?f6"/><draw:equation draw:name="f39" draw:formula="?f25 / ?f7"/><draw:equation draw:name="f40" draw:formula="?f27 / ?f6"/><draw:equation draw:name="f41" draw:formula="0 / ?f6"/><draw:equation draw:name="f42" draw:formula="?f1 / ?f6"/><draw:equation draw:name="f43" draw:formula="0 / ?f7"/><draw:equation draw:name="f44" draw:formula="?f3 / ?f7"/></draw:enhanced-geometry></draw:custom-shape><draw:custom-shape svg:x="6.87986in" svg:y="6.17153in" svg:width="0.05in" svg:height="0.06875in" draw:z-index="0" draw:id="id514" draw:style-name="a514" draw:name="Freeform 189"><svg:title/><svg:desc/><draw:enhanced-geometry draw:type="non-primitive" svg:viewBox="0 0 72 99" draw:enhanced-path="M 48 0 L 31 0 27 3 17 3 15 5 12 5 10 7 7 7 7 10 5 10 5 22 10 22 12 19 15 19 17 17 19 17 22 15 24 15 27 12 67 12 63 10 58 5 48 0 Z N" draw:text-areas="?f73 ?f75 ?f74 ?f76" draw:glue-points="?f48 ?f49 ?f50 ?f49 ?f51 ?f52 ?f53 ?f52 ?f54 ?f55 ?f56 ?f55 ?f57 ?f58 ?f59 ?f58 ?f59 ?f60 ?f61 ?f60 ?f61 ?f62 ?f57 ?f62 ?f56 ?f63 ?f54 ?f63 ?f53 ?f64 ?f65 ?f64 ?f66 ?f67 ?f68 ?f67 ?f51 ?f69 ?f70 ?f69 ?f71 ?f60 ?f72 ?f55 ?f48 ?f49" draw:glue-point-leaving-directions="-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9955 - 9907"/><draw:equation draw:name="f9" draw:formula="?f8 * ?f5 / 72"/><draw:equation draw:name="f10" draw:formula="8887 * ?f4 / 99"/><draw:equation draw:name="f11" draw:formula="0 + 9938 - 9907"/><draw:equation draw:name="f12" draw:formula="?f11 * ?f5 / 72"/><draw:equation draw:name="f13" draw:formula="0 + 9934 - 9907"/><draw:equation draw:name="f14" draw:formula="?f13 * ?f5 / 72"/><draw:equation draw:name="f15" draw:formula="8890 * ?f4 / 99"/><draw:equation draw:name="f16" draw:formula="0 + 9924 - 9907"/><draw:equation draw:name="f17" draw:formula="?f16 * ?f5 / 72"/><draw:equation draw:name="f18" draw:formula="0 + 9922 - 9907"/><draw:equation draw:name="f19" draw:formula="?f18 * ?f5 / 72"/><draw:equation draw:name="f20" draw:formula="8892 * ?f4 / 99"/><draw:equation draw:name="f21" draw:formula="0 + 9919 - 9907"/><draw:equation draw:name="f22" draw:formula="?f21 * ?f5 / 72"/><draw:equation draw:name="f23" draw:formula="0 + 9917 - 9907"/><draw:equation draw:name="f24" draw:formula="?f23 * ?f5 / 72"/><draw:equation draw:name="f25" draw:formula="8894 * ?f4 / 99"/><draw:equation draw:name="f26" draw:formula="0 + 9914 - 9907"/><draw:equation draw:name="f27" draw:formula="?f26 * ?f5 / 72"/><draw:equation draw:name="f28" draw:formula="8897 * ?f4 / 99"/><draw:equation draw:name="f29" draw:formula="0 + 9912 - 9907"/><draw:equation draw:name="f30" draw:formula="?f29 * ?f5 / 72"/><draw:equation draw:name="f31" draw:formula="8909 * ?f4 / 99"/><draw:equation draw:name="f32" draw:formula="8906 * ?f4 / 99"/><draw:equation draw:name="f33" draw:formula="8904 * ?f4 / 99"/><draw:equation draw:name="f34" draw:formula="0 + 9926 - 9907"/><draw:equation draw:name="f35" draw:formula="?f34 * ?f5 / 72"/><draw:equation draw:name="f36" draw:formula="0 + 9929 - 9907"/><draw:equation draw:name="f37" draw:formula="?f36 * ?f5 / 72"/><draw:equation draw:name="f38" draw:formula="8902 * ?f4 / 99"/><draw:equation draw:name="f39" draw:formula="0 + 9931 - 9907"/><draw:equation draw:name="f40" draw:formula="?f39 * ?f5 / 72"/><draw:equation draw:name="f41" draw:formula="8899 * ?f4 / 99"/><draw:equation draw:name="f42" draw:formula="0 + 9974 - 9907"/><draw:equation draw:name="f43" draw:formula="?f42 * ?f5 / 72"/><draw:equation draw:name="f44" draw:formula="0 + 9970 - 9907"/><draw:equation draw:name="f45" draw:formula="?f44 * ?f5 / 72"/><draw:equation draw:name="f46" draw:formula="0 + 9965 - 9907"/><draw:equation draw:name="f47" draw:formula="?f46 * ?f5 / 72"/><draw:equation draw:name="f48" draw:formula="?f9 / ?f6"/><draw:equation draw:name="f49" draw:formula="?f10 / ?f7"/><draw:equation draw:name="f50" draw:formula="?f12 / ?f6"/><draw:equation draw:name="f51" draw:formula="?f14 / ?f6"/><draw:equation draw:name="f52" draw:formula="?f15 / ?f7"/><draw:equation draw:name="f53" draw:formula="?f17 / ?f6"/><draw:equation draw:name="f54" draw:formula="?f19 / ?f6"/><draw:equation draw:name="f55" draw:formula="?f20 / ?f7"/><draw:equation draw:name="f56" draw:formula="?f22 / ?f6"/><draw:equation draw:name="f57" draw:formula="?f24 / ?f6"/><draw:equation draw:name="f58" draw:formula="?f25 / ?f7"/><draw:equation draw:name="f59" draw:formula="?f27 / ?f6"/><draw:equation draw:name="f60" draw:formula="?f28 / ?f7"/><draw:equation draw:name="f61" draw:formula="?f30 / ?f6"/><draw:equation draw:name="f62" draw:formula="?f31 / ?f7"/><draw:equation draw:name="f63" draw:formula="?f32 / ?f7"/><draw:equation draw:name="f64" draw:formula="?f33 / ?f7"/><draw:equation draw:name="f65" draw:formula="?f35 / ?f6"/><draw:equation draw:name="f66" draw:formula="?f37 / ?f6"/><draw:equation draw:name="f67" draw:formula="?f38 / ?f7"/><draw:equation draw:name="f68" draw:formula="?f40 / ?f6"/><draw:equation draw:name="f69" draw:formula="?f41 / ?f7"/><draw:equation draw:name="f70" draw:formula="?f43 / ?f6"/><draw:equation draw:name="f71" draw:formula="?f45 / ?f6"/><draw:equation draw:name="f72" draw:formula="?f47 / ?f6"/><draw:equation draw:name="f73" draw:formula="0 / ?f6"/><draw:equation draw:name="f74" draw:formula="?f1 / ?f6"/><draw:equation draw:name="f75" draw:formula="0 / ?f7"/><draw:equation draw:name="f76" draw:formula="?f3 / ?f7"/></draw:enhanced-geometry></draw:custom-shape></draw:g><draw:g draw:z-index="251797504" draw:name="Group 184" draw:id="id519" draw:style-name="a519"><svg:title/><svg:desc/><draw:custom-shape svg:x="6.95in" svg:y="6.17153in" svg:width="0.05347in" svg:height="0.06667in" draw:z-index="0" draw:id="id516" draw:style-name="a516" draw:name="Freeform 187"><svg:title/><svg:desc/><draw:enhanced-geometry draw:type="non-primitive" svg:viewBox="0 0 77 96" draw:enhanced-path="M 12 3 L 0 3 0 96 14 96 14 94 17 94 17 31 19 27 24 22 34 17 14 17 14 5 12 3 Z N" draw:text-areas="?f45 ?f47 ?f46 ?f48" draw:glue-points="?f30 ?f31 ?f32 ?f31 ?f32 ?f33 ?f34 ?f33 ?f34 ?f35 ?f36 ?f35 ?f36 ?f37 ?f38 ?f39 ?f40 ?f41 ?f42 ?f43 ?f34 ?f43 ?f34 ?f44 ?f30 ?f31"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96"/><draw:equation draw:name="f8" draw:formula="0 + 10020 - 10008"/><draw:equation draw:name="f9" draw:formula="?f8 * ?f5 / 77"/><draw:equation draw:name="f10" draw:formula="8890 * ?f4 / 96"/><draw:equation draw:name="f11" draw:formula="0 + 10008 - 10008"/><draw:equation draw:name="f12" draw:formula="?f11 * ?f5 / 77"/><draw:equation draw:name="f13" draw:formula="8983 * ?f4 / 96"/><draw:equation draw:name="f14" draw:formula="0 + 10022 - 10008"/><draw:equation draw:name="f15" draw:formula="?f14 * ?f5 / 77"/><draw:equation draw:name="f16" draw:formula="8981 * ?f4 / 96"/><draw:equation draw:name="f17" draw:formula="0 + 10025 - 10008"/><draw:equation draw:name="f18" draw:formula="?f17 * ?f5 / 77"/><draw:equation draw:name="f19" draw:formula="8918 * ?f4 / 96"/><draw:equation draw:name="f20" draw:formula="0 + 10027 - 10008"/><draw:equation draw:name="f21" draw:formula="?f20 * ?f5 / 77"/><draw:equation draw:name="f22" draw:formula="8914 * ?f4 / 96"/><draw:equation draw:name="f23" draw:formula="0 + 10032 - 10008"/><draw:equation draw:name="f24" draw:formula="?f23 * ?f5 / 77"/><draw:equation draw:name="f25" draw:formula="8909 * ?f4 / 96"/><draw:equation draw:name="f26" draw:formula="0 + 10042 - 10008"/><draw:equation draw:name="f27" draw:formula="?f26 * ?f5 / 77"/><draw:equation draw:name="f28" draw:formula="8904 * ?f4 / 96"/><draw:equation draw:name="f29" draw:formula="8892 * ?f4 / 96"/><draw:equation draw:name="f30" draw:formula="?f9 / ?f6"/><draw:equation draw:name="f31" draw:formula="?f10 / ?f7"/><draw:equation draw:name="f32" draw:formula="?f12 / ?f6"/><draw:equation draw:name="f33" draw:formula="?f13 / ?f7"/><draw:equation draw:name="f34" draw:formula="?f15 / ?f6"/><draw:equation draw:name="f35" draw:formula="?f16 / ?f7"/><draw:equation draw:name="f36" draw:formula="?f18 / ?f6"/><draw:equation draw:name="f37" draw:formula="?f19 / ?f7"/><draw:equation draw:name="f38" draw:formula="?f21 / ?f6"/><draw:equation draw:name="f39" draw:formula="?f22 / ?f7"/><draw:equation draw:name="f40" draw:formula="?f24 / ?f6"/><draw:equation draw:name="f41" draw:formula="?f25 / ?f7"/><draw:equation draw:name="f42" draw:formula="?f27 / ?f6"/><draw:equation draw:name="f43" draw:formula="?f28 / ?f7"/><draw:equation draw:name="f44" draw:formula="?f29 / ?f7"/><draw:equation draw:name="f45" draw:formula="0 / ?f6"/><draw:equation draw:name="f46" draw:formula="?f1 / ?f6"/><draw:equation draw:name="f47" draw:formula="0 / ?f7"/><draw:equation draw:name="f48" draw:formula="?f3 / ?f7"/></draw:enhanced-geometry></draw:custom-shape><draw:custom-shape svg:x="6.95in" svg:y="6.17153in" svg:width="0.05347in" svg:height="0.06667in" draw:z-index="0" draw:id="id517" draw:style-name="a517" draw:name="Freeform 186"><svg:title/><svg:desc/><draw:enhanced-geometry draw:type="non-primitive" svg:viewBox="0 0 77 96" draw:enhanced-path="M 72 15 L 46 15 48 17 50 17 55 22 55 24 58 27 58 34 60 36 60 96 74 96 74 94 77 94 77 34 74 29 74 24 72 19 72 15 Z N" draw:text-areas="?f57 ?f59 ?f58 ?f60" draw:glue-points="?f37 ?f38 ?f39 ?f38 ?f40 ?f41 ?f42 ?f41 ?f43 ?f44 ?f43 ?f45 ?f46 ?f47 ?f46 ?f48 ?f49 ?f50 ?f49 ?f51 ?f52 ?f51 ?f52 ?f53 ?f54 ?f53 ?f54 ?f48 ?f52 ?f55 ?f52 ?f45 ?f37 ?f56 ?f37 ?f38"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96"/><draw:equation draw:name="f8" draw:formula="0 + 10080 - 10008"/><draw:equation draw:name="f9" draw:formula="?f8 * ?f5 / 77"/><draw:equation draw:name="f10" draw:formula="8902 * ?f4 / 96"/><draw:equation draw:name="f11" draw:formula="0 + 10054 - 10008"/><draw:equation draw:name="f12" draw:formula="?f11 * ?f5 / 77"/><draw:equation draw:name="f13" draw:formula="0 + 10056 - 10008"/><draw:equation draw:name="f14" draw:formula="?f13 * ?f5 / 77"/><draw:equation draw:name="f15" draw:formula="8904 * ?f4 / 96"/><draw:equation draw:name="f16" draw:formula="0 + 10058 - 10008"/><draw:equation draw:name="f17" draw:formula="?f16 * ?f5 / 77"/><draw:equation draw:name="f18" draw:formula="0 + 10063 - 10008"/><draw:equation draw:name="f19" draw:formula="?f18 * ?f5 / 77"/><draw:equation draw:name="f20" draw:formula="8909 * ?f4 / 96"/><draw:equation draw:name="f21" draw:formula="8911 * ?f4 / 96"/><draw:equation draw:name="f22" draw:formula="0 + 10066 - 10008"/><draw:equation draw:name="f23" draw:formula="?f22 * ?f5 / 77"/><draw:equation draw:name="f24" draw:formula="8914 * ?f4 / 96"/><draw:equation draw:name="f25" draw:formula="8921 * ?f4 / 96"/><draw:equation draw:name="f26" draw:formula="0 + 10068 - 10008"/><draw:equation draw:name="f27" draw:formula="?f26 * ?f5 / 77"/><draw:equation draw:name="f28" draw:formula="8923 * ?f4 / 96"/><draw:equation draw:name="f29" draw:formula="8983 * ?f4 / 96"/><draw:equation draw:name="f30" draw:formula="0 + 10082 - 10008"/><draw:equation draw:name="f31" draw:formula="?f30 * ?f5 / 77"/><draw:equation draw:name="f32" draw:formula="8981 * ?f4 / 96"/><draw:equation draw:name="f33" draw:formula="0 + 10085 - 10008"/><draw:equation draw:name="f34" draw:formula="?f33 * ?f5 / 77"/><draw:equation draw:name="f35" draw:formula="8916 * ?f4 / 96"/><draw:equation draw:name="f36" draw:formula="8906 * ?f4 / 96"/><draw:equation draw:name="f37" draw:formula="?f9 / ?f6"/><draw:equation draw:name="f38" draw:formula="?f10 / ?f7"/><draw:equation draw:name="f39" draw:formula="?f12 / ?f6"/><draw:equation draw:name="f40" draw:formula="?f14 / ?f6"/><draw:equation draw:name="f41" draw:formula="?f15 / ?f7"/><draw:equation draw:name="f42" draw:formula="?f17 / ?f6"/><draw:equation draw:name="f43" draw:formula="?f19 / ?f6"/><draw:equation draw:name="f44" draw:formula="?f20 / ?f7"/><draw:equation draw:name="f45" draw:formula="?f21 / ?f7"/><draw:equation draw:name="f46" draw:formula="?f23 / ?f6"/><draw:equation draw:name="f47" draw:formula="?f24 / ?f7"/><draw:equation draw:name="f48" draw:formula="?f25 / ?f7"/><draw:equation draw:name="f49" draw:formula="?f27 / ?f6"/><draw:equation draw:name="f50" draw:formula="?f28 / ?f7"/><draw:equation draw:name="f51" draw:formula="?f29 / ?f7"/><draw:equation draw:name="f52" draw:formula="?f31 / ?f6"/><draw:equation draw:name="f53" draw:formula="?f32 / ?f7"/><draw:equation draw:name="f54" draw:formula="?f34 / ?f6"/><draw:equation draw:name="f55" draw:formula="?f35 / ?f7"/><draw:equation draw:name="f56" draw:formula="?f36 / ?f7"/><draw:equation draw:name="f57" draw:formula="0 / ?f6"/><draw:equation draw:name="f58" draw:formula="?f1 / ?f6"/><draw:equation draw:name="f59" draw:formula="0 / ?f7"/><draw:equation draw:name="f60" draw:formula="?f3 / ?f7"/></draw:enhanced-geometry></draw:custom-shape><draw:custom-shape svg:x="6.95in" svg:y="6.17153in" svg:width="0.05347in" svg:height="0.06667in" draw:z-index="0" draw:id="id518" draw:style-name="a518" draw:name="Freeform 185"><svg:title/><svg:desc/><draw:enhanced-geometry draw:type="non-primitive" svg:viewBox="0 0 77 96" draw:enhanced-path="M 50 0 L 38 0 24 7 14 17 34 17 36 15 72 15 70 12 67 7 62 5 60 3 55 3 50 0 Z N" draw:text-areas="?f58 ?f60 ?f59 ?f61" draw:glue-points="?f39 ?f40 ?f41 ?f40 ?f42 ?f43 ?f44 ?f45 ?f46 ?f45 ?f47 ?f48 ?f49 ?f48 ?f50 ?f51 ?f52 ?f43 ?f53 ?f54 ?f55 ?f56 ?f57 ?f56 ?f39 ?f40"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draw:equation draw:name="f7" draw:formula="?f4 / 96"/><draw:equation draw:name="f8" draw:formula="0 + 10058 - 10008"/><draw:equation draw:name="f9" draw:formula="?f8 * ?f5 / 77"/><draw:equation draw:name="f10" draw:formula="8887 * ?f4 / 96"/><draw:equation draw:name="f11" draw:formula="0 + 10046 - 10008"/><draw:equation draw:name="f12" draw:formula="?f11 * ?f5 / 77"/><draw:equation draw:name="f13" draw:formula="0 + 10032 - 10008"/><draw:equation draw:name="f14" draw:formula="?f13 * ?f5 / 77"/><draw:equation draw:name="f15" draw:formula="8894 * ?f4 / 96"/><draw:equation draw:name="f16" draw:formula="0 + 10022 - 10008"/><draw:equation draw:name="f17" draw:formula="?f16 * ?f5 / 77"/><draw:equation draw:name="f18" draw:formula="8904 * ?f4 / 96"/><draw:equation draw:name="f19" draw:formula="0 + 10042 - 10008"/><draw:equation draw:name="f20" draw:formula="?f19 * ?f5 / 77"/><draw:equation draw:name="f21" draw:formula="0 + 10044 - 10008"/><draw:equation draw:name="f22" draw:formula="?f21 * ?f5 / 77"/><draw:equation draw:name="f23" draw:formula="8902 * ?f4 / 96"/><draw:equation draw:name="f24" draw:formula="0 + 10080 - 10008"/><draw:equation draw:name="f25" draw:formula="?f24 * ?f5 / 77"/><draw:equation draw:name="f26" draw:formula="0 + 10078 - 10008"/><draw:equation draw:name="f27" draw:formula="?f26 * ?f5 / 77"/><draw:equation draw:name="f28" draw:formula="8899 * ?f4 / 96"/><draw:equation draw:name="f29" draw:formula="0 + 10075 - 10008"/><draw:equation draw:name="f30" draw:formula="?f29 * ?f5 / 77"/><draw:equation draw:name="f31" draw:formula="0 + 10070 - 10008"/><draw:equation draw:name="f32" draw:formula="?f31 * ?f5 / 77"/><draw:equation draw:name="f33" draw:formula="8892 * ?f4 / 96"/><draw:equation draw:name="f34" draw:formula="0 + 10068 - 10008"/><draw:equation draw:name="f35" draw:formula="?f34 * ?f5 / 77"/><draw:equation draw:name="f36" draw:formula="8890 * ?f4 / 96"/><draw:equation draw:name="f37" draw:formula="0 + 10063 - 10008"/><draw:equation draw:name="f38" draw:formula="?f37 * ?f5 / 77"/><draw:equation draw:name="f39" draw:formula="?f9 / ?f6"/><draw:equation draw:name="f40" draw:formula="?f10 / ?f7"/><draw:equation draw:name="f41" draw:formula="?f12 / ?f6"/><draw:equation draw:name="f42" draw:formula="?f14 / ?f6"/><draw:equation draw:name="f43" draw:formula="?f15 / ?f7"/><draw:equation draw:name="f44" draw:formula="?f17 / ?f6"/><draw:equation draw:name="f45" draw:formula="?f18 / ?f7"/><draw:equation draw:name="f46" draw:formula="?f20 / ?f6"/><draw:equation draw:name="f47" draw:formula="?f22 / ?f6"/><draw:equation draw:name="f48" draw:formula="?f23 / ?f7"/><draw:equation draw:name="f49" draw:formula="?f25 / ?f6"/><draw:equation draw:name="f50" draw:formula="?f27 / ?f6"/><draw:equation draw:name="f51" draw:formula="?f28 / ?f7"/><draw:equation draw:name="f52" draw:formula="?f30 / ?f6"/><draw:equation draw:name="f53" draw:formula="?f32 / ?f6"/><draw:equation draw:name="f54" draw:formula="?f33 / ?f7"/><draw:equation draw:name="f55" draw:formula="?f35 / ?f6"/><draw:equation draw:name="f56" draw:formula="?f36 / ?f7"/><draw:equation draw:name="f57" draw:formula="?f38 / ?f6"/><draw:equation draw:name="f58" draw:formula="0 / ?f6"/><draw:equation draw:name="f59" draw:formula="?f1 / ?f6"/><draw:equation draw:name="f60" draw:formula="0 / ?f7"/><draw:equation draw:name="f61" draw:formula="?f3 / ?f7"/></draw:enhanced-geometry></draw:custom-shape></draw:g><draw:g draw:z-index="251798528" draw:name="Group 180" draw:id="id523" draw:style-name="a523"><svg:title/><svg:desc/><draw:custom-shape svg:x="7.02014in" svg:y="6.14861in" svg:width="0.01389in" svg:height="0.09028in" draw:z-index="0" draw:id="id520" draw:style-name="a520" draw:name="Freeform 183"><svg:title/><svg:desc/><draw:enhanced-geometry draw:type="non-primitive" svg:viewBox="0 0 20 130" draw:enhanced-path="M 17 36 L 5 36 2 38 2 129 19 129 19 38 17 36 Z N" draw:text-areas="?f26 ?f28 ?f27 ?f29" draw:glue-points="?f19 ?f20 ?f21 ?f20 ?f22 ?f23 ?f22 ?f24 ?f25 ?f24 ?f25 ?f23 ?f19 ?f20"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draw:equation draw:name="f7" draw:formula="?f4 / 130"/><draw:equation draw:name="f8" draw:formula="0 + 10126 - 10109"/><draw:equation draw:name="f9" draw:formula="?f8 * ?f5 / 20"/><draw:equation draw:name="f10" draw:formula="8890 * ?f4 / 130"/><draw:equation draw:name="f11" draw:formula="0 + 10114 - 10109"/><draw:equation draw:name="f12" draw:formula="?f11 * ?f5 / 20"/><draw:equation draw:name="f13" draw:formula="0 + 10111 - 10109"/><draw:equation draw:name="f14" draw:formula="?f13 * ?f5 / 20"/><draw:equation draw:name="f15" draw:formula="8892 * ?f4 / 130"/><draw:equation draw:name="f16" draw:formula="8983 * ?f4 / 130"/><draw:equation draw:name="f17" draw:formula="0 + 10128 - 10109"/><draw:equation draw:name="f18" draw:formula="?f17 * ?f5 / 20"/><draw:equation draw:name="f19" draw:formula="?f9 / ?f6"/><draw:equation draw:name="f20" draw:formula="?f10 / ?f7"/><draw:equation draw:name="f21" draw:formula="?f12 / ?f6"/><draw:equation draw:name="f22" draw:formula="?f14 / ?f6"/><draw:equation draw:name="f23" draw:formula="?f15 / ?f7"/><draw:equation draw:name="f24" draw:formula="?f16 / ?f7"/><draw:equation draw:name="f25" draw:formula="?f18 / ?f6"/><draw:equation draw:name="f26" draw:formula="0 / ?f6"/><draw:equation draw:name="f27" draw:formula="?f1 / ?f6"/><draw:equation draw:name="f28" draw:formula="0 / ?f7"/><draw:equation draw:name="f29" draw:formula="?f3 / ?f7"/></draw:enhanced-geometry></draw:custom-shape><draw:custom-shape svg:x="7.02014in" svg:y="6.14861in" svg:width="0.01389in" svg:height="0.09028in" draw:z-index="0" draw:id="id521" draw:style-name="a521" draw:name="Freeform 182"><svg:title/><svg:desc/><draw:enhanced-geometry draw:type="non-primitive" svg:viewBox="0 0 20 130" draw:enhanced-path="M 17 16 L 2 16 2 19 17 19 17 16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draw:equation draw:name="f7" draw:formula="?f4 / 130"/><draw:equation draw:name="f8" draw:formula="0 + 10126 - 10109"/><draw:equation draw:name="f9" draw:formula="?f8 * ?f5 / 20"/><draw:equation draw:name="f10" draw:formula="8870 * ?f4 / 130"/><draw:equation draw:name="f11" draw:formula="0 + 10111 - 10109"/><draw:equation draw:name="f12" draw:formula="?f11 * ?f5 / 20"/><draw:equation draw:name="f13" draw:formula="8873 * ?f4 / 13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7.02014in" svg:y="6.14861in" svg:width="0.01389in" svg:height="0.09028in" draw:z-index="0" draw:id="id522" draw:style-name="a522" draw:name="Freeform 181"><svg:title/><svg:desc/><draw:enhanced-geometry draw:type="non-primitive" svg:viewBox="0 0 20 130" draw:enhanced-path="M 17 0 L 2 0 2 2 0 4 0 16 19 16 19 4 17 2 17 0 Z N" draw:text-areas="?f28 ?f30 ?f29 ?f31" draw:glue-points="?f20 ?f21 ?f22 ?f21 ?f22 ?f23 ?f24 ?f25 ?f24 ?f26 ?f27 ?f26 ?f27 ?f25 ?f20 ?f23 ?f20 ?f21"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draw:equation draw:name="f7" draw:formula="?f4 / 130"/><draw:equation draw:name="f8" draw:formula="0 + 10126 - 10109"/><draw:equation draw:name="f9" draw:formula="?f8 * ?f5 / 20"/><draw:equation draw:name="f10" draw:formula="8854 * ?f4 / 130"/><draw:equation draw:name="f11" draw:formula="0 + 10111 - 10109"/><draw:equation draw:name="f12" draw:formula="?f11 * ?f5 / 20"/><draw:equation draw:name="f13" draw:formula="8856 * ?f4 / 130"/><draw:equation draw:name="f14" draw:formula="0 + 10109 - 10109"/><draw:equation draw:name="f15" draw:formula="?f14 * ?f5 / 20"/><draw:equation draw:name="f16" draw:formula="8858 * ?f4 / 130"/><draw:equation draw:name="f17" draw:formula="8870 * ?f4 / 130"/><draw:equation draw:name="f18" draw:formula="0 + 10128 - 10109"/><draw:equation draw:name="f19" draw:formula="?f18 * ?f5 / 20"/><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7 / ?f7"/><draw:equation draw:name="f27" draw:formula="?f19 / ?f6"/><draw:equation draw:name="f28" draw:formula="0 / ?f6"/><draw:equation draw:name="f29" draw:formula="?f1 / ?f6"/><draw:equation draw:name="f30" draw:formula="0 / ?f7"/><draw:equation draw:name="f31" draw:formula="?f3 / ?f7"/></draw:enhanced-geometry></draw:custom-shape></draw:g><draw:g draw:z-index="251799552" draw:name="Group 176" draw:id="id527" draw:style-name="a527"><svg:title/><svg:desc/><draw:custom-shape svg:x="7.05in" svg:y="6.17153in" svg:width="0.05694in" svg:height="0.06875in" draw:z-index="0" draw:id="id524" draw:style-name="a524" draw:name="Freeform 179"><svg:title/><svg:desc/><draw:enhanced-geometry draw:type="non-primitive" svg:viewBox="0 0 82 99" draw:enhanced-path="M 50 0 L 36 0 26 5 19 7 12 15 7 17 5 24 2 29 2 36 0 43 0 58 2 65 2 72 7 82 12 87 14 91 19 94 26 96 31 99 55 99 60 96 65 96 70 94 72 94 74 91 77 91 77 87 36 87 34 84 29 84 26 82 24 77 19 72 19 67 17 63 17 53 79 53 79 51 82 51 82 41 17 41 17 39 19 34 19 27 31 15 34 15 38 12 72 12 70 10 50 0 Z N" draw:text-areas="?f143 ?f145 ?f144 ?f146" draw:glue-points="?f88 ?f89 ?f90 ?f89 ?f91 ?f92 ?f93 ?f94 ?f95 ?f96 ?f97 ?f98 ?f99 ?f100 ?f101 ?f102 ?f101 ?f103 ?f104 ?f105 ?f104 ?f106 ?f101 ?f107 ?f101 ?f108 ?f97 ?f109 ?f95 ?f110 ?f111 ?f112 ?f93 ?f113 ?f91 ?f114 ?f115 ?f116 ?f117 ?f116 ?f118 ?f114 ?f119 ?f114 ?f120 ?f113 ?f121 ?f113 ?f122 ?f112 ?f123 ?f112 ?f123 ?f110 ?f90 ?f110 ?f124 ?f125 ?f126 ?f125 ?f91 ?f109 ?f127 ?f128 ?f93 ?f108 ?f93 ?f129 ?f130 ?f131 ?f130 ?f132 ?f133 ?f132 ?f133 ?f134 ?f135 ?f134 ?f135 ?f136 ?f130 ?f136 ?f130 ?f137 ?f93 ?f138 ?f93 ?f139 ?f115 ?f96 ?f124 ?f96 ?f140 ?f141 ?f121 ?f141 ?f120 ?f142 ?f88 ?f89" draw:glue-point-leaving-directions="-90, -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10202 - 10152"/><draw:equation draw:name="f9" draw:formula="?f8 * ?f5 / 82"/><draw:equation draw:name="f10" draw:formula="8887 * ?f4 / 99"/><draw:equation draw:name="f11" draw:formula="0 + 10188 - 10152"/><draw:equation draw:name="f12" draw:formula="?f11 * ?f5 / 82"/><draw:equation draw:name="f13" draw:formula="0 + 10178 - 10152"/><draw:equation draw:name="f14" draw:formula="?f13 * ?f5 / 82"/><draw:equation draw:name="f15" draw:formula="8892 * ?f4 / 99"/><draw:equation draw:name="f16" draw:formula="0 + 10171 - 10152"/><draw:equation draw:name="f17" draw:formula="?f16 * ?f5 / 82"/><draw:equation draw:name="f18" draw:formula="8894 * ?f4 / 99"/><draw:equation draw:name="f19" draw:formula="0 + 10164 - 10152"/><draw:equation draw:name="f20" draw:formula="?f19 * ?f5 / 82"/><draw:equation draw:name="f21" draw:formula="8902 * ?f4 / 99"/><draw:equation draw:name="f22" draw:formula="0 + 10159 - 10152"/><draw:equation draw:name="f23" draw:formula="?f22 * ?f5 / 82"/><draw:equation draw:name="f24" draw:formula="8904 * ?f4 / 99"/><draw:equation draw:name="f25" draw:formula="0 + 10157 - 10152"/><draw:equation draw:name="f26" draw:formula="?f25 * ?f5 / 82"/><draw:equation draw:name="f27" draw:formula="8911 * ?f4 / 99"/><draw:equation draw:name="f28" draw:formula="0 + 10154 - 10152"/><draw:equation draw:name="f29" draw:formula="?f28 * ?f5 / 82"/><draw:equation draw:name="f30" draw:formula="8916 * ?f4 / 99"/><draw:equation draw:name="f31" draw:formula="8923 * ?f4 / 99"/><draw:equation draw:name="f32" draw:formula="0 + 10152 - 10152"/><draw:equation draw:name="f33" draw:formula="?f32 * ?f5 / 82"/><draw:equation draw:name="f34" draw:formula="8930 * ?f4 / 99"/><draw:equation draw:name="f35" draw:formula="8945 * ?f4 / 99"/><draw:equation draw:name="f36" draw:formula="8952 * ?f4 / 99"/><draw:equation draw:name="f37" draw:formula="8959 * ?f4 / 99"/><draw:equation draw:name="f38" draw:formula="8969 * ?f4 / 99"/><draw:equation draw:name="f39" draw:formula="8974 * ?f4 / 99"/><draw:equation draw:name="f40" draw:formula="0 + 10166 - 10152"/><draw:equation draw:name="f41" draw:formula="?f40 * ?f5 / 82"/><draw:equation draw:name="f42" draw:formula="8978 * ?f4 / 99"/><draw:equation draw:name="f43" draw:formula="8981 * ?f4 / 99"/><draw:equation draw:name="f44" draw:formula="8983 * ?f4 / 99"/><draw:equation draw:name="f45" draw:formula="0 + 10183 - 10152"/><draw:equation draw:name="f46" draw:formula="?f45 * ?f5 / 82"/><draw:equation draw:name="f47" draw:formula="8986 * ?f4 / 99"/><draw:equation draw:name="f48" draw:formula="0 + 10207 - 10152"/><draw:equation draw:name="f49" draw:formula="?f48 * ?f5 / 82"/><draw:equation draw:name="f50" draw:formula="0 + 10212 - 10152"/><draw:equation draw:name="f51" draw:formula="?f50 * ?f5 / 82"/><draw:equation draw:name="f52" draw:formula="0 + 10217 - 10152"/><draw:equation draw:name="f53" draw:formula="?f52 * ?f5 / 82"/><draw:equation draw:name="f54" draw:formula="0 + 10222 - 10152"/><draw:equation draw:name="f55" draw:formula="?f54 * ?f5 / 82"/><draw:equation draw:name="f56" draw:formula="0 + 10224 - 10152"/><draw:equation draw:name="f57" draw:formula="?f56 * ?f5 / 82"/><draw:equation draw:name="f58" draw:formula="0 + 10226 - 10152"/><draw:equation draw:name="f59" draw:formula="?f58 * ?f5 / 82"/><draw:equation draw:name="f60" draw:formula="0 + 10229 - 10152"/><draw:equation draw:name="f61" draw:formula="?f60 * ?f5 / 82"/><draw:equation draw:name="f62" draw:formula="0 + 10186 - 10152"/><draw:equation draw:name="f63" draw:formula="?f62 * ?f5 / 82"/><draw:equation draw:name="f64" draw:formula="8971 * ?f4 / 99"/><draw:equation draw:name="f65" draw:formula="0 + 10181 - 10152"/><draw:equation draw:name="f66" draw:formula="?f65 * ?f5 / 82"/><draw:equation draw:name="f67" draw:formula="0 + 10176 - 10152"/><draw:equation draw:name="f68" draw:formula="?f67 * ?f5 / 82"/><draw:equation draw:name="f69" draw:formula="8964 * ?f4 / 99"/><draw:equation draw:name="f70" draw:formula="8954 * ?f4 / 99"/><draw:equation draw:name="f71" draw:formula="0 + 10169 - 10152"/><draw:equation draw:name="f72" draw:formula="?f71 * ?f5 / 82"/><draw:equation draw:name="f73" draw:formula="8950 * ?f4 / 99"/><draw:equation draw:name="f74" draw:formula="8940 * ?f4 / 99"/><draw:equation draw:name="f75" draw:formula="0 + 10231 - 10152"/><draw:equation draw:name="f76" draw:formula="?f75 * ?f5 / 82"/><draw:equation draw:name="f77" draw:formula="8938 * ?f4 / 99"/><draw:equation draw:name="f78" draw:formula="0 + 10234 - 10152"/><draw:equation draw:name="f79" draw:formula="?f78 * ?f5 / 82"/><draw:equation draw:name="f80" draw:formula="8928 * ?f4 / 99"/><draw:equation draw:name="f81" draw:formula="8926 * ?f4 / 99"/><draw:equation draw:name="f82" draw:formula="8921 * ?f4 / 99"/><draw:equation draw:name="f83" draw:formula="8914 * ?f4 / 99"/><draw:equation draw:name="f84" draw:formula="0 + 10190 - 10152"/><draw:equation draw:name="f85" draw:formula="?f84 * ?f5 / 82"/><draw:equation draw:name="f86" draw:formula="8899 * ?f4 / 99"/><draw:equation draw:name="f87" draw:formula="8897 * ?f4 / 99"/><draw:equation draw:name="f88" draw:formula="?f9 / ?f6"/><draw:equation draw:name="f89" draw:formula="?f10 / ?f7"/><draw:equation draw:name="f90" draw:formula="?f12 / ?f6"/><draw:equation draw:name="f91" draw:formula="?f14 / ?f6"/><draw:equation draw:name="f92" draw:formula="?f15 / ?f7"/><draw:equation draw:name="f93" draw:formula="?f17 / ?f6"/><draw:equation draw:name="f94" draw:formula="?f18 / ?f7"/><draw:equation draw:name="f95" draw:formula="?f20 / ?f6"/><draw:equation draw:name="f96" draw:formula="?f21 / ?f7"/><draw:equation draw:name="f97" draw:formula="?f23 / ?f6"/><draw:equation draw:name="f98" draw:formula="?f24 / ?f7"/><draw:equation draw:name="f99" draw:formula="?f26 / ?f6"/><draw:equation draw:name="f100" draw:formula="?f27 / ?f7"/><draw:equation draw:name="f101" draw:formula="?f29 / ?f6"/><draw:equation draw:name="f102" draw:formula="?f30 / ?f7"/><draw:equation draw:name="f103" draw:formula="?f31 / ?f7"/><draw:equation draw:name="f104" draw:formula="?f33 / ?f6"/><draw:equation draw:name="f105" draw:formula="?f34 / ?f7"/><draw:equation draw:name="f106" draw:formula="?f35 / ?f7"/><draw:equation draw:name="f107" draw:formula="?f36 / ?f7"/><draw:equation draw:name="f108" draw:formula="?f37 / ?f7"/><draw:equation draw:name="f109" draw:formula="?f38 / ?f7"/><draw:equation draw:name="f110" draw:formula="?f39 / ?f7"/><draw:equation draw:name="f111" draw:formula="?f41 / ?f6"/><draw:equation draw:name="f112" draw:formula="?f42 / ?f7"/><draw:equation draw:name="f113" draw:formula="?f43 / ?f7"/><draw:equation draw:name="f114" draw:formula="?f44 / ?f7"/><draw:equation draw:name="f115" draw:formula="?f46 / ?f6"/><draw:equation draw:name="f116" draw:formula="?f47 / ?f7"/><draw:equation draw:name="f117" draw:formula="?f49 / ?f6"/><draw:equation draw:name="f118" draw:formula="?f51 / ?f6"/><draw:equation draw:name="f119" draw:formula="?f53 / ?f6"/><draw:equation draw:name="f120" draw:formula="?f55 / ?f6"/><draw:equation draw:name="f121" draw:formula="?f57 / ?f6"/><draw:equation draw:name="f122" draw:formula="?f59 / ?f6"/><draw:equation draw:name="f123" draw:formula="?f61 / ?f6"/><draw:equation draw:name="f124" draw:formula="?f63 / ?f6"/><draw:equation draw:name="f125" draw:formula="?f64 / ?f7"/><draw:equation draw:name="f126" draw:formula="?f66 / ?f6"/><draw:equation draw:name="f127" draw:formula="?f68 / ?f6"/><draw:equation draw:name="f128" draw:formula="?f69 / ?f7"/><draw:equation draw:name="f129" draw:formula="?f70 / ?f7"/><draw:equation draw:name="f130" draw:formula="?f72 / ?f6"/><draw:equation draw:name="f131" draw:formula="?f73 / ?f7"/><draw:equation draw:name="f132" draw:formula="?f74 / ?f7"/><draw:equation draw:name="f133" draw:formula="?f76 / ?f6"/><draw:equation draw:name="f134" draw:formula="?f77 / ?f7"/><draw:equation draw:name="f135" draw:formula="?f79 / ?f6"/><draw:equation draw:name="f136" draw:formula="?f80 / ?f7"/><draw:equation draw:name="f137" draw:formula="?f81 / ?f7"/><draw:equation draw:name="f138" draw:formula="?f82 / ?f7"/><draw:equation draw:name="f139" draw:formula="?f83 / ?f7"/><draw:equation draw:name="f140" draw:formula="?f85 / ?f6"/><draw:equation draw:name="f141" draw:formula="?f86 / ?f7"/><draw:equation draw:name="f142" draw:formula="?f87 / ?f7"/><draw:equation draw:name="f143" draw:formula="0 / ?f6"/><draw:equation draw:name="f144" draw:formula="?f1 / ?f6"/><draw:equation draw:name="f145" draw:formula="0 / ?f7"/><draw:equation draw:name="f146" draw:formula="?f3 / ?f7"/></draw:enhanced-geometry></draw:custom-shape><draw:custom-shape svg:x="7.05in" svg:y="6.17153in" svg:width="0.05694in" svg:height="0.06875in" draw:z-index="0" draw:id="id525" draw:style-name="a525" draw:name="Freeform 178"><svg:title/><svg:desc/><draw:enhanced-geometry draw:type="non-primitive" svg:viewBox="0 0 82 99" draw:enhanced-path="M 77 79 L 72 79 72 82 67 82 65 84 60 84 58 87 77 87 77 79 Z N" draw:text-areas="?f34 ?f36 ?f35 ?f37" draw:glue-points="?f24 ?f25 ?f26 ?f25 ?f26 ?f27 ?f28 ?f27 ?f29 ?f30 ?f31 ?f30 ?f32 ?f33 ?f24 ?f33 ?f24 ?f25"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10229 - 10152"/><draw:equation draw:name="f9" draw:formula="?f8 * ?f5 / 82"/><draw:equation draw:name="f10" draw:formula="8966 * ?f4 / 99"/><draw:equation draw:name="f11" draw:formula="0 + 10224 - 10152"/><draw:equation draw:name="f12" draw:formula="?f11 * ?f5 / 82"/><draw:equation draw:name="f13" draw:formula="8969 * ?f4 / 99"/><draw:equation draw:name="f14" draw:formula="0 + 10219 - 10152"/><draw:equation draw:name="f15" draw:formula="?f14 * ?f5 / 82"/><draw:equation draw:name="f16" draw:formula="0 + 10217 - 10152"/><draw:equation draw:name="f17" draw:formula="?f16 * ?f5 / 82"/><draw:equation draw:name="f18" draw:formula="8971 * ?f4 / 99"/><draw:equation draw:name="f19" draw:formula="0 + 10212 - 10152"/><draw:equation draw:name="f20" draw:formula="?f19 * ?f5 / 82"/><draw:equation draw:name="f21" draw:formula="0 + 10210 - 10152"/><draw:equation draw:name="f22" draw:formula="?f21 * ?f5 / 82"/><draw:equation draw:name="f23" draw:formula="8974 * ?f4 / 99"/><draw:equation draw:name="f24" draw:formula="?f9 / ?f6"/><draw:equation draw:name="f25" draw:formula="?f10 / ?f7"/><draw:equation draw:name="f26" draw:formula="?f12 / ?f6"/><draw:equation draw:name="f27" draw:formula="?f13 / ?f7"/><draw:equation draw:name="f28" draw:formula="?f15 / ?f6"/><draw:equation draw:name="f29" draw:formula="?f17 / ?f6"/><draw:equation draw:name="f30" draw:formula="?f18 / ?f7"/><draw:equation draw:name="f31" draw:formula="?f20 / ?f6"/><draw:equation draw:name="f32" draw:formula="?f22 / ?f6"/><draw:equation draw:name="f33" draw:formula="?f23 / ?f7"/><draw:equation draw:name="f34" draw:formula="0 / ?f6"/><draw:equation draw:name="f35" draw:formula="?f1 / ?f6"/><draw:equation draw:name="f36" draw:formula="0 / ?f7"/><draw:equation draw:name="f37" draw:formula="?f3 / ?f7"/></draw:enhanced-geometry></draw:custom-shape><draw:custom-shape svg:x="7.05in" svg:y="6.17153in" svg:width="0.05694in" svg:height="0.06875in" draw:z-index="0" draw:id="id526" draw:style-name="a526" draw:name="Freeform 177"><svg:title/><svg:desc/><draw:enhanced-geometry draw:type="non-primitive" svg:viewBox="0 0 82 99" draw:enhanced-path="M 72 12 L 50 12 55 15 65 24 65 41 82 41 82 31 79 27 79 22 77 17 72 12 Z N" draw:text-areas="?f45 ?f47 ?f46 ?f48" draw:glue-points="?f30 ?f31 ?f32 ?f31 ?f33 ?f34 ?f35 ?f36 ?f35 ?f37 ?f38 ?f37 ?f38 ?f39 ?f40 ?f41 ?f40 ?f42 ?f43 ?f44 ?f30 ?f31"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10224 - 10152"/><draw:equation draw:name="f9" draw:formula="?f8 * ?f5 / 82"/><draw:equation draw:name="f10" draw:formula="8899 * ?f4 / 99"/><draw:equation draw:name="f11" draw:formula="0 + 10202 - 10152"/><draw:equation draw:name="f12" draw:formula="?f11 * ?f5 / 82"/><draw:equation draw:name="f13" draw:formula="0 + 10207 - 10152"/><draw:equation draw:name="f14" draw:formula="?f13 * ?f5 / 82"/><draw:equation draw:name="f15" draw:formula="8902 * ?f4 / 99"/><draw:equation draw:name="f16" draw:formula="0 + 10217 - 10152"/><draw:equation draw:name="f17" draw:formula="?f16 * ?f5 / 82"/><draw:equation draw:name="f18" draw:formula="8911 * ?f4 / 99"/><draw:equation draw:name="f19" draw:formula="8928 * ?f4 / 99"/><draw:equation draw:name="f20" draw:formula="0 + 10234 - 10152"/><draw:equation draw:name="f21" draw:formula="?f20 * ?f5 / 82"/><draw:equation draw:name="f22" draw:formula="8918 * ?f4 / 99"/><draw:equation draw:name="f23" draw:formula="0 + 10231 - 10152"/><draw:equation draw:name="f24" draw:formula="?f23 * ?f5 / 82"/><draw:equation draw:name="f25" draw:formula="8914 * ?f4 / 99"/><draw:equation draw:name="f26" draw:formula="8909 * ?f4 / 99"/><draw:equation draw:name="f27" draw:formula="0 + 10229 - 10152"/><draw:equation draw:name="f28" draw:formula="?f27 * ?f5 / 82"/><draw:equation draw:name="f29" draw:formula="8904 * ?f4 / 99"/><draw:equation draw:name="f30" draw:formula="?f9 / ?f6"/><draw:equation draw:name="f31" draw:formula="?f10 / ?f7"/><draw:equation draw:name="f32" draw:formula="?f12 / ?f6"/><draw:equation draw:name="f33" draw:formula="?f14 / ?f6"/><draw:equation draw:name="f34" draw:formula="?f15 / ?f7"/><draw:equation draw:name="f35" draw:formula="?f17 / ?f6"/><draw:equation draw:name="f36" draw:formula="?f18 / ?f7"/><draw:equation draw:name="f37" draw:formula="?f19 / ?f7"/><draw:equation draw:name="f38" draw:formula="?f21 / ?f6"/><draw:equation draw:name="f39" draw:formula="?f22 / ?f7"/><draw:equation draw:name="f40" draw:formula="?f24 / ?f6"/><draw:equation draw:name="f41" draw:formula="?f25 / ?f7"/><draw:equation draw:name="f42" draw:formula="?f26 / ?f7"/><draw:equation draw:name="f43" draw:formula="?f28 / ?f6"/><draw:equation draw:name="f44" draw:formula="?f29 / ?f7"/><draw:equation draw:name="f45" draw:formula="0 / ?f6"/><draw:equation draw:name="f46" draw:formula="?f1 / ?f6"/><draw:equation draw:name="f47" draw:formula="0 / ?f7"/><draw:equation draw:name="f48" draw:formula="?f3 / ?f7"/></draw:enhanced-geometry></draw:custom-shape></draw:g><draw:g draw:z-index="251800576" draw:name="Group 171" draw:id="id532" draw:style-name="a532"><svg:title/><svg:desc/><draw:custom-shape svg:x="7.12361in" svg:y="6.14514in" svg:width="0.01181in" svg:height="0.09375in" draw:z-index="0" draw:id="id528" draw:style-name="a528" draw:name="Freeform 175"><svg:title/><svg:desc/><draw:enhanced-geometry draw:type="non-primitive" svg:viewBox="0 0 17 135" draw:enhanced-path="M 14 0 L 0 0 0 134 14 134 16 132 16 2 14 2 14 0 Z N" draw:text-areas="?f25 ?f27 ?f26 ?f28" draw:glue-points="?f18 ?f19 ?f20 ?f19 ?f20 ?f21 ?f18 ?f21 ?f22 ?f23 ?f22 ?f24 ?f18 ?f24 ?f18 ?f19"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draw:equation draw:name="f7" draw:formula="?f4 / 135"/><draw:equation draw:name="f8" draw:formula="0 + 10272 - 10258"/><draw:equation draw:name="f9" draw:formula="?f8 * ?f5 / 17"/><draw:equation draw:name="f10" draw:formula="8849 * ?f4 / 135"/><draw:equation draw:name="f11" draw:formula="0 + 10258 - 10258"/><draw:equation draw:name="f12" draw:formula="?f11 * ?f5 / 17"/><draw:equation draw:name="f13" draw:formula="8983 * ?f4 / 135"/><draw:equation draw:name="f14" draw:formula="0 + 10274 - 10258"/><draw:equation draw:name="f15" draw:formula="?f14 * ?f5 / 17"/><draw:equation draw:name="f16" draw:formula="8981 * ?f4 / 135"/><draw:equation draw:name="f17" draw:formula="8851 * ?f4 / 135"/><draw:equation draw:name="f18" draw:formula="?f9 / ?f6"/><draw:equation draw:name="f19" draw:formula="?f10 / ?f7"/><draw:equation draw:name="f20" draw:formula="?f12 / ?f6"/><draw:equation draw:name="f21" draw:formula="?f13 / ?f7"/><draw:equation draw:name="f22" draw:formula="?f15 / ?f6"/><draw:equation draw:name="f23" draw:formula="?f16 / ?f7"/><draw:equation draw:name="f24" draw:formula="?f17 / ?f7"/><draw:equation draw:name="f25" draw:formula="0 / ?f6"/><draw:equation draw:name="f26" draw:formula="?f1 / ?f6"/><draw:equation draw:name="f27" draw:formula="0 / ?f7"/><draw:equation draw:name="f28" draw:formula="?f3 / ?f7"/></draw:enhanced-geometry></draw:custom-shape><draw:frame draw:id="id529" draw:style-name="a529" draw:name="Picture 174" svg:x="1.34028in" svg:y="6.33542in" svg:width="3.84653in" svg:height="0.125in" style:rel-width="scale" style:rel-height="scale"><draw:image xlink:href="media/image54.png" xlink:type="simple" xlink:show="embed" xlink:actuate="onLoad"/><svg:title/><svg:desc/></draw:frame><draw:frame draw:id="id530" draw:style-name="a530" draw:name="Picture 173" svg:x="1.33681in" svg:y="6.63472in" svg:width="5.8in" svg:height="0.12153in" style:rel-width="scale" style:rel-height="scale"><draw:image xlink:href="media/image55.png" xlink:type="simple" xlink:show="embed" xlink:actuate="onLoad"/><svg:title/><svg:desc/></draw:frame><draw:frame draw:id="id531" draw:style-name="a531" draw:name="Picture 172" svg:x="1.34028in" svg:y="6.82847in" svg:width="5.79653in" svg:height="0.12153in" style:rel-width="scale" style:rel-height="scale"><draw:image xlink:href="media/image56.png" xlink:type="simple" xlink:show="embed" xlink:actuate="onLoad"/><svg:title/><svg:desc/></draw:frame></draw:g><draw:g draw:z-index="251801600" draw:name="Group 167" draw:id="id536" draw:style-name="a536"><svg:title/><svg:desc/><draw:custom-shape svg:x="1.34028in" svg:y="7.02847in" svg:width="0.05694in" svg:height="0.09514in" draw:z-index="0" draw:id="id533" draw:style-name="a533" draw:name="Freeform 170"><svg:title/><svg:desc/><draw:enhanced-geometry draw:type="non-primitive" svg:viewBox="0 0 82 137" draw:enhanced-path="M 43 38 L 31 38 16 45 9 53 4 62 2 69 2 74 0 81 0 96 2 103 2 108 4 113 4 120 9 122 14 132 24 137 48 137 52 132 62 127 67 122 31 122 21 113 19 108 19 101 16 96 16 79 19 74 19 72 21 67 21 65 24 60 26 57 28 57 31 55 36 53 64 53 57 45 43 38 Z N" draw:text-areas="?f116 ?f118 ?f117 ?f119" draw:glue-points="?f72 ?f73 ?f74 ?f73 ?f75 ?f76 ?f77 ?f78 ?f79 ?f80 ?f81 ?f82 ?f81 ?f83 ?f84 ?f85 ?f84 ?f86 ?f81 ?f87 ?f81 ?f88 ?f79 ?f89 ?f79 ?f90 ?f77 ?f91 ?f92 ?f93 ?f94 ?f95 ?f96 ?f95 ?f97 ?f93 ?f98 ?f99 ?f100 ?f91 ?f74 ?f91 ?f101 ?f89 ?f102 ?f88 ?f102 ?f103 ?f75 ?f86 ?f75 ?f104 ?f102 ?f83 ?f102 ?f105 ?f101 ?f106 ?f101 ?f107 ?f94 ?f108 ?f109 ?f110 ?f111 ?f110 ?f74 ?f112 ?f113 ?f78 ?f114 ?f78 ?f115 ?f76 ?f72 ?f73" draw:glue-point-leaving-directions="-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1973 - 1930"/><draw:equation draw:name="f9" draw:formula="?f8 * ?f5 / 82"/><draw:equation draw:name="f10" draw:formula="10159 * ?f4 / 137"/><draw:equation draw:name="f11" draw:formula="0 + 1961 - 1930"/><draw:equation draw:name="f12" draw:formula="?f11 * ?f5 / 82"/><draw:equation draw:name="f13" draw:formula="0 + 1946 - 1930"/><draw:equation draw:name="f14" draw:formula="?f13 * ?f5 / 82"/><draw:equation draw:name="f15" draw:formula="10166 * ?f4 / 137"/><draw:equation draw:name="f16" draw:formula="0 + 1939 - 1930"/><draw:equation draw:name="f17" draw:formula="?f16 * ?f5 / 82"/><draw:equation draw:name="f18" draw:formula="10174 * ?f4 / 137"/><draw:equation draw:name="f19" draw:formula="0 + 1934 - 1930"/><draw:equation draw:name="f20" draw:formula="?f19 * ?f5 / 82"/><draw:equation draw:name="f21" draw:formula="10183 * ?f4 / 137"/><draw:equation draw:name="f22" draw:formula="0 + 1932 - 1930"/><draw:equation draw:name="f23" draw:formula="?f22 * ?f5 / 82"/><draw:equation draw:name="f24" draw:formula="10190 * ?f4 / 137"/><draw:equation draw:name="f25" draw:formula="10195 * ?f4 / 137"/><draw:equation draw:name="f26" draw:formula="0 + 1930 - 1930"/><draw:equation draw:name="f27" draw:formula="?f26 * ?f5 / 82"/><draw:equation draw:name="f28" draw:formula="10202 * ?f4 / 137"/><draw:equation draw:name="f29" draw:formula="10217 * ?f4 / 137"/><draw:equation draw:name="f30" draw:formula="10224 * ?f4 / 137"/><draw:equation draw:name="f31" draw:formula="10229 * ?f4 / 137"/><draw:equation draw:name="f32" draw:formula="10234 * ?f4 / 137"/><draw:equation draw:name="f33" draw:formula="10241 * ?f4 / 137"/><draw:equation draw:name="f34" draw:formula="10243 * ?f4 / 137"/><draw:equation draw:name="f35" draw:formula="0 + 1944 - 1930"/><draw:equation draw:name="f36" draw:formula="?f35 * ?f5 / 82"/><draw:equation draw:name="f37" draw:formula="10253 * ?f4 / 137"/><draw:equation draw:name="f38" draw:formula="0 + 1954 - 1930"/><draw:equation draw:name="f39" draw:formula="?f38 * ?f5 / 82"/><draw:equation draw:name="f40" draw:formula="10258 * ?f4 / 137"/><draw:equation draw:name="f41" draw:formula="0 + 1978 - 1930"/><draw:equation draw:name="f42" draw:formula="?f41 * ?f5 / 82"/><draw:equation draw:name="f43" draw:formula="0 + 1982 - 1930"/><draw:equation draw:name="f44" draw:formula="?f43 * ?f5 / 82"/><draw:equation draw:name="f45" draw:formula="0 + 1992 - 1930"/><draw:equation draw:name="f46" draw:formula="?f45 * ?f5 / 82"/><draw:equation draw:name="f47" draw:formula="10248 * ?f4 / 137"/><draw:equation draw:name="f48" draw:formula="0 + 1997 - 1930"/><draw:equation draw:name="f49" draw:formula="?f48 * ?f5 / 82"/><draw:equation draw:name="f50" draw:formula="0 + 1951 - 1930"/><draw:equation draw:name="f51" draw:formula="?f50 * ?f5 / 82"/><draw:equation draw:name="f52" draw:formula="0 + 1949 - 1930"/><draw:equation draw:name="f53" draw:formula="?f52 * ?f5 / 82"/><draw:equation draw:name="f54" draw:formula="10222 * ?f4 / 137"/><draw:equation draw:name="f55" draw:formula="10200 * ?f4 / 137"/><draw:equation draw:name="f56" draw:formula="10193 * ?f4 / 137"/><draw:equation draw:name="f57" draw:formula="10188 * ?f4 / 137"/><draw:equation draw:name="f58" draw:formula="10186 * ?f4 / 137"/><draw:equation draw:name="f59" draw:formula="10181 * ?f4 / 137"/><draw:equation draw:name="f60" draw:formula="0 + 1956 - 1930"/><draw:equation draw:name="f61" draw:formula="?f60 * ?f5 / 82"/><draw:equation draw:name="f62" draw:formula="10178 * ?f4 / 137"/><draw:equation draw:name="f63" draw:formula="0 + 1958 - 1930"/><draw:equation draw:name="f64" draw:formula="?f63 * ?f5 / 82"/><draw:equation draw:name="f65" draw:formula="10176 * ?f4 / 137"/><draw:equation draw:name="f66" draw:formula="0 + 1966 - 1930"/><draw:equation draw:name="f67" draw:formula="?f66 * ?f5 / 82"/><draw:equation draw:name="f68" draw:formula="0 + 1994 - 1930"/><draw:equation draw:name="f69" draw:formula="?f68 * ?f5 / 82"/><draw:equation draw:name="f70" draw:formula="0 + 1987 - 1930"/><draw:equation draw:name="f71" draw:formula="?f70 * ?f5 / 82"/><draw:equation draw:name="f72" draw:formula="?f9 / ?f6"/><draw:equation draw:name="f73" draw:formula="?f10 / ?f7"/><draw:equation draw:name="f74" draw:formula="?f12 / ?f6"/><draw:equation draw:name="f75" draw:formula="?f14 / ?f6"/><draw:equation draw:name="f76" draw:formula="?f15 / ?f7"/><draw:equation draw:name="f77" draw:formula="?f17 / ?f6"/><draw:equation draw:name="f78" draw:formula="?f18 / ?f7"/><draw:equation draw:name="f79" draw:formula="?f20 / ?f6"/><draw:equation draw:name="f80" draw:formula="?f21 / ?f7"/><draw:equation draw:name="f81" draw:formula="?f23 / ?f6"/><draw:equation draw:name="f82" draw:formula="?f24 / ?f7"/><draw:equation draw:name="f83" draw:formula="?f25 / ?f7"/><draw:equation draw:name="f84" draw:formula="?f27 / ?f6"/><draw:equation draw:name="f85" draw:formula="?f28 / ?f7"/><draw:equation draw:name="f86" draw:formula="?f29 / ?f7"/><draw:equation draw:name="f87" draw:formula="?f30 / ?f7"/><draw:equation draw:name="f88" draw:formula="?f31 / ?f7"/><draw:equation draw:name="f89" draw:formula="?f32 / ?f7"/><draw:equation draw:name="f90" draw:formula="?f33 / ?f7"/><draw:equation draw:name="f91" draw:formula="?f34 / ?f7"/><draw:equation draw:name="f92" draw:formula="?f36 / ?f6"/><draw:equation draw:name="f93" draw:formula="?f37 / ?f7"/><draw:equation draw:name="f94" draw:formula="?f39 / ?f6"/><draw:equation draw:name="f95" draw:formula="?f40 / ?f7"/><draw:equation draw:name="f96" draw:formula="?f42 / ?f6"/><draw:equation draw:name="f97" draw:formula="?f44 / ?f6"/><draw:equation draw:name="f98" draw:formula="?f46 / ?f6"/><draw:equation draw:name="f99" draw:formula="?f47 / ?f7"/><draw:equation draw:name="f100" draw:formula="?f49 / ?f6"/><draw:equation draw:name="f101" draw:formula="?f51 / ?f6"/><draw:equation draw:name="f102" draw:formula="?f53 / ?f6"/><draw:equation draw:name="f103" draw:formula="?f54 / ?f7"/><draw:equation draw:name="f104" draw:formula="?f55 / ?f7"/><draw:equation draw:name="f105" draw:formula="?f56 / ?f7"/><draw:equation draw:name="f106" draw:formula="?f57 / ?f7"/><draw:equation draw:name="f107" draw:formula="?f58 / ?f7"/><draw:equation draw:name="f108" draw:formula="?f59 / ?f7"/><draw:equation draw:name="f109" draw:formula="?f61 / ?f6"/><draw:equation draw:name="f110" draw:formula="?f62 / ?f7"/><draw:equation draw:name="f111" draw:formula="?f64 / ?f6"/><draw:equation draw:name="f112" draw:formula="?f65 / ?f7"/><draw:equation draw:name="f113" draw:formula="?f67 / ?f6"/><draw:equation draw:name="f114" draw:formula="?f69 / ?f6"/><draw:equation draw:name="f115" draw:formula="?f71 / ?f6"/><draw:equation draw:name="f116" draw:formula="0 / ?f6"/><draw:equation draw:name="f117" draw:formula="?f1 / ?f6"/><draw:equation draw:name="f118" draw:formula="0 / ?f7"/><draw:equation draw:name="f119" draw:formula="?f3 / ?f7"/></draw:enhanced-geometry></draw:custom-shape><draw:custom-shape svg:x="1.34028in" svg:y="7.02847in" svg:width="0.05694in" svg:height="0.09514in" draw:z-index="0" draw:id="id534" draw:style-name="a534" draw:name="Freeform 169"><svg:title/><svg:desc/><draw:enhanced-geometry draw:type="non-primitive" svg:viewBox="0 0 82 137" draw:enhanced-path="M 81 2 L 64 2 64 53 43 53 57 60 60 65 64 69 64 105 62 108 60 113 57 113 48 122 67 122 67 134 81 134 81 2 Z N" draw:text-areas="?f52 ?f54 ?f53 ?f55" draw:glue-points="?f34 ?f35 ?f36 ?f35 ?f36 ?f37 ?f38 ?f37 ?f39 ?f40 ?f41 ?f42 ?f36 ?f43 ?f36 ?f44 ?f45 ?f46 ?f41 ?f47 ?f39 ?f47 ?f48 ?f49 ?f50 ?f49 ?f50 ?f51 ?f34 ?f51 ?f34 ?f35"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2011 - 1930"/><draw:equation draw:name="f9" draw:formula="?f8 * ?f5 / 82"/><draw:equation draw:name="f10" draw:formula="10123 * ?f4 / 137"/><draw:equation draw:name="f11" draw:formula="0 + 1994 - 1930"/><draw:equation draw:name="f12" draw:formula="?f11 * ?f5 / 82"/><draw:equation draw:name="f13" draw:formula="10174 * ?f4 / 137"/><draw:equation draw:name="f14" draw:formula="0 + 1973 - 1930"/><draw:equation draw:name="f15" draw:formula="?f14 * ?f5 / 82"/><draw:equation draw:name="f16" draw:formula="0 + 1987 - 1930"/><draw:equation draw:name="f17" draw:formula="?f16 * ?f5 / 82"/><draw:equation draw:name="f18" draw:formula="10181 * ?f4 / 137"/><draw:equation draw:name="f19" draw:formula="0 + 1990 - 1930"/><draw:equation draw:name="f20" draw:formula="?f19 * ?f5 / 82"/><draw:equation draw:name="f21" draw:formula="10186 * ?f4 / 137"/><draw:equation draw:name="f22" draw:formula="10190 * ?f4 / 137"/><draw:equation draw:name="f23" draw:formula="10226 * ?f4 / 137"/><draw:equation draw:name="f24" draw:formula="0 + 1992 - 1930"/><draw:equation draw:name="f25" draw:formula="?f24 * ?f5 / 82"/><draw:equation draw:name="f26" draw:formula="10229 * ?f4 / 137"/><draw:equation draw:name="f27" draw:formula="10234 * ?f4 / 137"/><draw:equation draw:name="f28" draw:formula="0 + 1978 - 1930"/><draw:equation draw:name="f29" draw:formula="?f28 * ?f5 / 82"/><draw:equation draw:name="f30" draw:formula="10243 * ?f4 / 137"/><draw:equation draw:name="f31" draw:formula="0 + 1997 - 1930"/><draw:equation draw:name="f32" draw:formula="?f31 * ?f5 / 82"/><draw:equation draw:name="f33" draw:formula="10255 * ?f4 / 137"/><draw:equation draw:name="f34" draw:formula="?f9 / ?f6"/><draw:equation draw:name="f35" draw:formula="?f10 / ?f7"/><draw:equation draw:name="f36" draw:formula="?f12 / ?f6"/><draw:equation draw:name="f37" draw:formula="?f13 / ?f7"/><draw:equation draw:name="f38" draw:formula="?f15 / ?f6"/><draw:equation draw:name="f39" draw:formula="?f17 / ?f6"/><draw:equation draw:name="f40" draw:formula="?f18 / ?f7"/><draw:equation draw:name="f41" draw:formula="?f20 / ?f6"/><draw:equation draw:name="f42" draw:formula="?f21 / ?f7"/><draw:equation draw:name="f43" draw:formula="?f22 / ?f7"/><draw:equation draw:name="f44" draw:formula="?f23 / ?f7"/><draw:equation draw:name="f45" draw:formula="?f25 / ?f6"/><draw:equation draw:name="f46" draw:formula="?f26 / ?f7"/><draw:equation draw:name="f47" draw:formula="?f27 / ?f7"/><draw:equation draw:name="f48" draw:formula="?f29 / ?f6"/><draw:equation draw:name="f49" draw:formula="?f30 / ?f7"/><draw:equation draw:name="f50" draw:formula="?f32 / ?f6"/><draw:equation draw:name="f51" draw:formula="?f33 / ?f7"/><draw:equation draw:name="f52" draw:formula="0 / ?f6"/><draw:equation draw:name="f53" draw:formula="?f1 / ?f6"/><draw:equation draw:name="f54" draw:formula="0 / ?f7"/><draw:equation draw:name="f55" draw:formula="?f3 / ?f7"/></draw:enhanced-geometry></draw:custom-shape><draw:custom-shape svg:x="1.34028in" svg:y="7.02847in" svg:width="0.05694in" svg:height="0.09514in" draw:z-index="0" draw:id="id535" draw:style-name="a535" draw:name="Freeform 168"><svg:title/><svg:desc/><draw:enhanced-geometry draw:type="non-primitive" svg:viewBox="0 0 82 137" draw:enhanced-path="M 79 0 L 69 0 67 2 79 2 79 0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2009 - 1930"/><draw:equation draw:name="f9" draw:formula="?f8 * ?f5 / 82"/><draw:equation draw:name="f10" draw:formula="10121 * ?f4 / 137"/><draw:equation draw:name="f11" draw:formula="0 + 1999 - 1930"/><draw:equation draw:name="f12" draw:formula="?f11 * ?f5 / 82"/><draw:equation draw:name="f13" draw:formula="0 + 1997 - 1930"/><draw:equation draw:name="f14" draw:formula="?f13 * ?f5 / 82"/><draw:equation draw:name="f15" draw:formula="10123 * ?f4 / 137"/><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g><draw:g draw:z-index="251802624" draw:name="Group 161" draw:id="id542" draw:style-name="a542"><svg:title/><svg:desc/><draw:custom-shape svg:x="1.41319in" svg:y="7.05486in" svg:width="0.05694in" svg:height="0.06875in" draw:z-index="0" draw:id="id537" draw:style-name="a537" draw:name="Freeform 166"><svg:title/><svg:desc/><draw:enhanced-geometry draw:type="non-primitive" svg:viewBox="0 0 82 99" draw:enhanced-path="M 48 0 L 36 0 29 3 15 10 12 15 7 19 3 29 0 36 0 65 3 72 10 87 15 91 29 99 58 99 63 96 67 96 70 94 72 94 72 91 75 91 77 89 77 87 36 87 31 84 29 84 24 82 22 77 19 75 19 72 17 67 17 53 79 53 79 51 82 48 82 41 17 41 17 34 19 31 19 27 22 24 22 22 27 17 31 15 34 15 36 12 71 12 70 10 55 3 48 0 Z N" draw:text-areas="?f151 ?f153 ?f152 ?f154" draw:glue-points="?f93 ?f94 ?f95 ?f94 ?f96 ?f97 ?f98 ?f99 ?f100 ?f101 ?f102 ?f103 ?f104 ?f105 ?f106 ?f107 ?f106 ?f108 ?f104 ?f109 ?f110 ?f111 ?f98 ?f112 ?f96 ?f113 ?f114 ?f113 ?f115 ?f116 ?f117 ?f116 ?f118 ?f119 ?f120 ?f119 ?f120 ?f112 ?f121 ?f112 ?f122 ?f123 ?f122 ?f111 ?f95 ?f111 ?f124 ?f125 ?f96 ?f125 ?f126 ?f127 ?f128 ?f129 ?f130 ?f131 ?f130 ?f109 ?f132 ?f133 ?f132 ?f134 ?f135 ?f134 ?f135 ?f136 ?f137 ?f138 ?f137 ?f139 ?f132 ?f139 ?f132 ?f140 ?f130 ?f141 ?f130 ?f142 ?f128 ?f143 ?f128 ?f144 ?f145 ?f146 ?f124 ?f101 ?f147 ?f101 ?f95 ?f148 ?f149 ?f148 ?f118 ?f99 ?f150 ?f97 ?f93 ?f94" draw:glue-point-leaving-directions="-90, -90, -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2083 - 2035"/><draw:equation draw:name="f9" draw:formula="?f8 * ?f5 / 82"/><draw:equation draw:name="f10" draw:formula="10159 * ?f4 / 99"/><draw:equation draw:name="f11" draw:formula="0 + 2071 - 2035"/><draw:equation draw:name="f12" draw:formula="?f11 * ?f5 / 82"/><draw:equation draw:name="f13" draw:formula="0 + 2064 - 2035"/><draw:equation draw:name="f14" draw:formula="?f13 * ?f5 / 82"/><draw:equation draw:name="f15" draw:formula="10162 * ?f4 / 99"/><draw:equation draw:name="f16" draw:formula="0 + 2050 - 2035"/><draw:equation draw:name="f17" draw:formula="?f16 * ?f5 / 82"/><draw:equation draw:name="f18" draw:formula="10169 * ?f4 / 99"/><draw:equation draw:name="f19" draw:formula="0 + 2047 - 2035"/><draw:equation draw:name="f20" draw:formula="?f19 * ?f5 / 82"/><draw:equation draw:name="f21" draw:formula="10174 * ?f4 / 99"/><draw:equation draw:name="f22" draw:formula="0 + 2042 - 2035"/><draw:equation draw:name="f23" draw:formula="?f22 * ?f5 / 82"/><draw:equation draw:name="f24" draw:formula="10178 * ?f4 / 99"/><draw:equation draw:name="f25" draw:formula="0 + 2038 - 2035"/><draw:equation draw:name="f26" draw:formula="?f25 * ?f5 / 82"/><draw:equation draw:name="f27" draw:formula="10188 * ?f4 / 99"/><draw:equation draw:name="f28" draw:formula="0 + 2035 - 2035"/><draw:equation draw:name="f29" draw:formula="?f28 * ?f5 / 82"/><draw:equation draw:name="f30" draw:formula="10195 * ?f4 / 99"/><draw:equation draw:name="f31" draw:formula="10224 * ?f4 / 99"/><draw:equation draw:name="f32" draw:formula="10231 * ?f4 / 99"/><draw:equation draw:name="f33" draw:formula="0 + 2045 - 2035"/><draw:equation draw:name="f34" draw:formula="?f33 * ?f5 / 82"/><draw:equation draw:name="f35" draw:formula="10246 * ?f4 / 99"/><draw:equation draw:name="f36" draw:formula="10250 * ?f4 / 99"/><draw:equation draw:name="f37" draw:formula="10258 * ?f4 / 99"/><draw:equation draw:name="f38" draw:formula="0 + 2093 - 2035"/><draw:equation draw:name="f39" draw:formula="?f38 * ?f5 / 82"/><draw:equation draw:name="f40" draw:formula="0 + 2098 - 2035"/><draw:equation draw:name="f41" draw:formula="?f40 * ?f5 / 82"/><draw:equation draw:name="f42" draw:formula="10255 * ?f4 / 99"/><draw:equation draw:name="f43" draw:formula="0 + 2102 - 2035"/><draw:equation draw:name="f44" draw:formula="?f43 * ?f5 / 82"/><draw:equation draw:name="f45" draw:formula="0 + 2105 - 2035"/><draw:equation draw:name="f46" draw:formula="?f45 * ?f5 / 82"/><draw:equation draw:name="f47" draw:formula="10253 * ?f4 / 99"/><draw:equation draw:name="f48" draw:formula="0 + 2107 - 2035"/><draw:equation draw:name="f49" draw:formula="?f48 * ?f5 / 82"/><draw:equation draw:name="f50" draw:formula="0 + 2110 - 2035"/><draw:equation draw:name="f51" draw:formula="?f50 * ?f5 / 82"/><draw:equation draw:name="f52" draw:formula="0 + 2112 - 2035"/><draw:equation draw:name="f53" draw:formula="?f52 * ?f5 / 82"/><draw:equation draw:name="f54" draw:formula="10248 * ?f4 / 99"/><draw:equation draw:name="f55" draw:formula="0 + 2066 - 2035"/><draw:equation draw:name="f56" draw:formula="?f55 * ?f5 / 82"/><draw:equation draw:name="f57" draw:formula="10243 * ?f4 / 99"/><draw:equation draw:name="f58" draw:formula="0 + 2059 - 2035"/><draw:equation draw:name="f59" draw:formula="?f58 * ?f5 / 82"/><draw:equation draw:name="f60" draw:formula="10241 * ?f4 / 99"/><draw:equation draw:name="f61" draw:formula="0 + 2057 - 2035"/><draw:equation draw:name="f62" draw:formula="?f61 * ?f5 / 82"/><draw:equation draw:name="f63" draw:formula="10236 * ?f4 / 99"/><draw:equation draw:name="f64" draw:formula="0 + 2054 - 2035"/><draw:equation draw:name="f65" draw:formula="?f64 * ?f5 / 82"/><draw:equation draw:name="f66" draw:formula="10234 * ?f4 / 99"/><draw:equation draw:name="f67" draw:formula="0 + 2052 - 2035"/><draw:equation draw:name="f68" draw:formula="?f67 * ?f5 / 82"/><draw:equation draw:name="f69" draw:formula="10226 * ?f4 / 99"/><draw:equation draw:name="f70" draw:formula="10212 * ?f4 / 99"/><draw:equation draw:name="f71" draw:formula="0 + 2114 - 2035"/><draw:equation draw:name="f72" draw:formula="?f71 * ?f5 / 82"/><draw:equation draw:name="f73" draw:formula="10210 * ?f4 / 99"/><draw:equation draw:name="f74" draw:formula="0 + 2117 - 2035"/><draw:equation draw:name="f75" draw:formula="?f74 * ?f5 / 82"/><draw:equation draw:name="f76" draw:formula="10207 * ?f4 / 99"/><draw:equation draw:name="f77" draw:formula="10200 * ?f4 / 99"/><draw:equation draw:name="f78" draw:formula="10193 * ?f4 / 99"/><draw:equation draw:name="f79" draw:formula="10190 * ?f4 / 99"/><draw:equation draw:name="f80" draw:formula="10186 * ?f4 / 99"/><draw:equation draw:name="f81" draw:formula="10183 * ?f4 / 99"/><draw:equation draw:name="f82" draw:formula="10181 * ?f4 / 99"/><draw:equation draw:name="f83" draw:formula="0 + 2062 - 2035"/><draw:equation draw:name="f84" draw:formula="?f83 * ?f5 / 82"/><draw:equation draw:name="f85" draw:formula="10176 * ?f4 / 99"/><draw:equation draw:name="f86" draw:formula="0 + 2069 - 2035"/><draw:equation draw:name="f87" draw:formula="?f86 * ?f5 / 82"/><draw:equation draw:name="f88" draw:formula="10171 * ?f4 / 99"/><draw:equation draw:name="f89" draw:formula="0 + 2106 - 2035"/><draw:equation draw:name="f90" draw:formula="?f89 * ?f5 / 82"/><draw:equation draw:name="f91" draw:formula="0 + 2090 - 2035"/><draw:equation draw:name="f92" draw:formula="?f91 * ?f5 / 82"/><draw:equation draw:name="f93" draw:formula="?f9 / ?f6"/><draw:equation draw:name="f94" draw:formula="?f10 / ?f7"/><draw:equation draw:name="f95" draw:formula="?f12 / ?f6"/><draw:equation draw:name="f96" draw:formula="?f14 / ?f6"/><draw:equation draw:name="f97" draw:formula="?f15 / ?f7"/><draw:equation draw:name="f98" draw:formula="?f17 / ?f6"/><draw:equation draw:name="f99" draw:formula="?f18 / ?f7"/><draw:equation draw:name="f100" draw:formula="?f20 / ?f6"/><draw:equation draw:name="f101" draw:formula="?f21 / ?f7"/><draw:equation draw:name="f102" draw:formula="?f23 / ?f6"/><draw:equation draw:name="f103" draw:formula="?f24 / ?f7"/><draw:equation draw:name="f104" draw:formula="?f26 / ?f6"/><draw:equation draw:name="f105" draw:formula="?f27 / ?f7"/><draw:equation draw:name="f106" draw:formula="?f29 / ?f6"/><draw:equation draw:name="f107" draw:formula="?f30 / ?f7"/><draw:equation draw:name="f108" draw:formula="?f31 / ?f7"/><draw:equation draw:name="f109" draw:formula="?f32 / ?f7"/><draw:equation draw:name="f110" draw:formula="?f34 / ?f6"/><draw:equation draw:name="f111" draw:formula="?f35 / ?f7"/><draw:equation draw:name="f112" draw:formula="?f36 / ?f7"/><draw:equation draw:name="f113" draw:formula="?f37 / ?f7"/><draw:equation draw:name="f114" draw:formula="?f39 / ?f6"/><draw:equation draw:name="f115" draw:formula="?f41 / ?f6"/><draw:equation draw:name="f116" draw:formula="?f42 / ?f7"/><draw:equation draw:name="f117" draw:formula="?f44 / ?f6"/><draw:equation draw:name="f118" draw:formula="?f46 / ?f6"/><draw:equation draw:name="f119" draw:formula="?f47 / ?f7"/><draw:equation draw:name="f120" draw:formula="?f49 / ?f6"/><draw:equation draw:name="f121" draw:formula="?f51 / ?f6"/><draw:equation draw:name="f122" draw:formula="?f53 / ?f6"/><draw:equation draw:name="f123" draw:formula="?f54 / ?f7"/><draw:equation draw:name="f124" draw:formula="?f56 / ?f6"/><draw:equation draw:name="f125" draw:formula="?f57 / ?f7"/><draw:equation draw:name="f126" draw:formula="?f59 / ?f6"/><draw:equation draw:name="f127" draw:formula="?f60 / ?f7"/><draw:equation draw:name="f128" draw:formula="?f62 / ?f6"/><draw:equation draw:name="f129" draw:formula="?f63 / ?f7"/><draw:equation draw:name="f130" draw:formula="?f65 / ?f6"/><draw:equation draw:name="f131" draw:formula="?f66 / ?f7"/><draw:equation draw:name="f132" draw:formula="?f68 / ?f6"/><draw:equation draw:name="f133" draw:formula="?f69 / ?f7"/><draw:equation draw:name="f134" draw:formula="?f70 / ?f7"/><draw:equation draw:name="f135" draw:formula="?f72 / ?f6"/><draw:equation draw:name="f136" draw:formula="?f73 / ?f7"/><draw:equation draw:name="f137" draw:formula="?f75 / ?f6"/><draw:equation draw:name="f138" draw:formula="?f76 / ?f7"/><draw:equation draw:name="f139" draw:formula="?f77 / ?f7"/><draw:equation draw:name="f140" draw:formula="?f78 / ?f7"/><draw:equation draw:name="f141" draw:formula="?f79 / ?f7"/><draw:equation draw:name="f142" draw:formula="?f80 / ?f7"/><draw:equation draw:name="f143" draw:formula="?f81 / ?f7"/><draw:equation draw:name="f144" draw:formula="?f82 / ?f7"/><draw:equation draw:name="f145" draw:formula="?f84 / ?f6"/><draw:equation draw:name="f146" draw:formula="?f85 / ?f7"/><draw:equation draw:name="f147" draw:formula="?f87 / ?f6"/><draw:equation draw:name="f148" draw:formula="?f88 / ?f7"/><draw:equation draw:name="f149" draw:formula="?f90 / ?f6"/><draw:equation draw:name="f150" draw:formula="?f92 / ?f6"/><draw:equation draw:name="f151" draw:formula="0 / ?f6"/><draw:equation draw:name="f152" draw:formula="?f1 / ?f6"/><draw:equation draw:name="f153" draw:formula="0 / ?f7"/><draw:equation draw:name="f154" draw:formula="?f3 / ?f7"/></draw:enhanced-geometry></draw:custom-shape><draw:custom-shape svg:x="1.41319in" svg:y="7.05486in" svg:width="0.05694in" svg:height="0.06875in" draw:z-index="0" draw:id="id538" draw:style-name="a538" draw:name="Freeform 165"><svg:title/><svg:desc/><draw:enhanced-geometry draw:type="non-primitive" svg:viewBox="0 0 82 99" draw:enhanced-path="M 77 82 L 67 82 65 84 63 84 60 87 77 87 77 82 Z N" draw:text-areas="?f29 ?f31 ?f30 ?f32" draw:glue-points="?f21 ?f22 ?f23 ?f22 ?f24 ?f25 ?f26 ?f25 ?f27 ?f28 ?f21 ?f28 ?f21 ?f22"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2112 - 2035"/><draw:equation draw:name="f9" draw:formula="?f8 * ?f5 / 82"/><draw:equation draw:name="f10" draw:formula="10241 * ?f4 / 99"/><draw:equation draw:name="f11" draw:formula="0 + 2102 - 2035"/><draw:equation draw:name="f12" draw:formula="?f11 * ?f5 / 82"/><draw:equation draw:name="f13" draw:formula="0 + 2100 - 2035"/><draw:equation draw:name="f14" draw:formula="?f13 * ?f5 / 82"/><draw:equation draw:name="f15" draw:formula="10243 * ?f4 / 99"/><draw:equation draw:name="f16" draw:formula="0 + 2098 - 2035"/><draw:equation draw:name="f17" draw:formula="?f16 * ?f5 / 82"/><draw:equation draw:name="f18" draw:formula="0 + 2095 - 2035"/><draw:equation draw:name="f19" draw:formula="?f18 * ?f5 / 82"/><draw:equation draw:name="f20" draw:formula="10246 * ?f4 / 99"/><draw:equation draw:name="f21" draw:formula="?f9 / ?f6"/><draw:equation draw:name="f22" draw:formula="?f10 / ?f7"/><draw:equation draw:name="f23" draw:formula="?f12 / ?f6"/><draw:equation draw:name="f24" draw:formula="?f14 / ?f6"/><draw:equation draw:name="f25" draw:formula="?f15 / ?f7"/><draw:equation draw:name="f26" draw:formula="?f17 / ?f6"/><draw:equation draw:name="f27" draw:formula="?f19 / ?f6"/><draw:equation draw:name="f28" draw:formula="?f20 / ?f7"/><draw:equation draw:name="f29" draw:formula="0 / ?f6"/><draw:equation draw:name="f30" draw:formula="?f1 / ?f6"/><draw:equation draw:name="f31" draw:formula="0 / ?f7"/><draw:equation draw:name="f32" draw:formula="?f3 / ?f7"/></draw:enhanced-geometry></draw:custom-shape><draw:custom-shape svg:x="1.41319in" svg:y="7.05486in" svg:width="0.05694in" svg:height="0.06875in" draw:z-index="0" draw:id="id539" draw:style-name="a539" draw:name="Freeform 164"><svg:title/><svg:desc/><draw:enhanced-geometry draw:type="non-primitive" svg:viewBox="0 0 82 99" draw:enhanced-path="M 75 79 L 72 79 70 82 75 82 75 79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2110 - 2035"/><draw:equation draw:name="f9" draw:formula="?f8 * ?f5 / 82"/><draw:equation draw:name="f10" draw:formula="10238 * ?f4 / 99"/><draw:equation draw:name="f11" draw:formula="0 + 2107 - 2035"/><draw:equation draw:name="f12" draw:formula="?f11 * ?f5 / 82"/><draw:equation draw:name="f13" draw:formula="0 + 2105 - 2035"/><draw:equation draw:name="f14" draw:formula="?f13 * ?f5 / 82"/><draw:equation draw:name="f15" draw:formula="10241 * ?f4 / 99"/><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1.41319in" svg:y="7.05486in" svg:width="0.05694in" svg:height="0.06875in" draw:z-index="0" draw:id="id540" draw:style-name="a540" draw:name="Freeform 163"><svg:title/><svg:desc/><draw:enhanced-geometry draw:type="non-primitive" svg:viewBox="0 0 82 99" draw:enhanced-path="M 71 12 L 48 12 55 15 58 19 63 27 65 34 65 41 82 41 82 39 79 31 79 27 75 17 72 15 71 12 Z N" draw:text-areas="?f56 ?f58 ?f57 ?f59" draw:glue-points="?f37 ?f38 ?f39 ?f38 ?f40 ?f41 ?f42 ?f43 ?f44 ?f45 ?f46 ?f47 ?f46 ?f48 ?f49 ?f48 ?f49 ?f50 ?f51 ?f52 ?f51 ?f45 ?f53 ?f54 ?f55 ?f41 ?f37 ?f38"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2106 - 2035"/><draw:equation draw:name="f9" draw:formula="?f8 * ?f5 / 82"/><draw:equation draw:name="f10" draw:formula="10171 * ?f4 / 99"/><draw:equation draw:name="f11" draw:formula="0 + 2083 - 2035"/><draw:equation draw:name="f12" draw:formula="?f11 * ?f5 / 82"/><draw:equation draw:name="f13" draw:formula="0 + 2090 - 2035"/><draw:equation draw:name="f14" draw:formula="?f13 * ?f5 / 82"/><draw:equation draw:name="f15" draw:formula="10174 * ?f4 / 99"/><draw:equation draw:name="f16" draw:formula="0 + 2093 - 2035"/><draw:equation draw:name="f17" draw:formula="?f16 * ?f5 / 82"/><draw:equation draw:name="f18" draw:formula="10178 * ?f4 / 99"/><draw:equation draw:name="f19" draw:formula="0 + 2098 - 2035"/><draw:equation draw:name="f20" draw:formula="?f19 * ?f5 / 82"/><draw:equation draw:name="f21" draw:formula="10186 * ?f4 / 99"/><draw:equation draw:name="f22" draw:formula="0 + 2100 - 2035"/><draw:equation draw:name="f23" draw:formula="?f22 * ?f5 / 82"/><draw:equation draw:name="f24" draw:formula="10193 * ?f4 / 99"/><draw:equation draw:name="f25" draw:formula="10200 * ?f4 / 99"/><draw:equation draw:name="f26" draw:formula="0 + 2117 - 2035"/><draw:equation draw:name="f27" draw:formula="?f26 * ?f5 / 82"/><draw:equation draw:name="f28" draw:formula="10198 * ?f4 / 99"/><draw:equation draw:name="f29" draw:formula="0 + 2114 - 2035"/><draw:equation draw:name="f30" draw:formula="?f29 * ?f5 / 82"/><draw:equation draw:name="f31" draw:formula="10190 * ?f4 / 99"/><draw:equation draw:name="f32" draw:formula="0 + 2110 - 2035"/><draw:equation draw:name="f33" draw:formula="?f32 * ?f5 / 82"/><draw:equation draw:name="f34" draw:formula="10176 * ?f4 / 99"/><draw:equation draw:name="f35" draw:formula="0 + 2107 - 2035"/><draw:equation draw:name="f36" draw:formula="?f35 * ?f5 / 82"/><draw:equation draw:name="f37" draw:formula="?f9 / ?f6"/><draw:equation draw:name="f38" draw:formula="?f10 / ?f7"/><draw:equation draw:name="f39" draw:formula="?f12 / ?f6"/><draw:equation draw:name="f40" draw:formula="?f14 / ?f6"/><draw:equation draw:name="f41" draw:formula="?f15 / ?f7"/><draw:equation draw:name="f42" draw:formula="?f17 / ?f6"/><draw:equation draw:name="f43" draw:formula="?f18 / ?f7"/><draw:equation draw:name="f44" draw:formula="?f20 / ?f6"/><draw:equation draw:name="f45" draw:formula="?f21 / ?f7"/><draw:equation draw:name="f46" draw:formula="?f23 / ?f6"/><draw:equation draw:name="f47" draw:formula="?f24 / ?f7"/><draw:equation draw:name="f48" draw:formula="?f25 / ?f7"/><draw:equation draw:name="f49" draw:formula="?f27 / ?f6"/><draw:equation draw:name="f50" draw:formula="?f28 / ?f7"/><draw:equation draw:name="f51" draw:formula="?f30 / ?f6"/><draw:equation draw:name="f52" draw:formula="?f31 / ?f7"/><draw:equation draw:name="f53" draw:formula="?f33 / ?f6"/><draw:equation draw:name="f54" draw:formula="?f34 / ?f7"/><draw:equation draw:name="f55" draw:formula="?f36 / ?f6"/><draw:equation draw:name="f56" draw:formula="0 / ?f6"/><draw:equation draw:name="f57" draw:formula="?f1 / ?f6"/><draw:equation draw:name="f58" draw:formula="0 / ?f7"/><draw:equation draw:name="f59" draw:formula="?f3 / ?f7"/></draw:enhanced-geometry></draw:custom-shape><draw:frame draw:id="id541" draw:style-name="a541" draw:name="Picture 162" svg:x="1.54653in" svg:y="7.03194in" svg:width="0.42847in" svg:height="0.09167in" style:rel-width="scale" style:rel-height="scale"><draw:image xlink:href="media/image57.png" xlink:type="simple" xlink:show="embed" xlink:actuate="onLoad"/><svg:title/><svg:desc/></draw:frame></draw:g><draw:g draw:z-index="251803648" draw:name="Group 157" draw:id="id546" draw:style-name="a546"><svg:title/><svg:desc/><draw:custom-shape svg:x="2.05486in" svg:y="7.02847in" svg:width="0.05694in" svg:height="0.09514in" draw:z-index="0" draw:id="id543" draw:style-name="a543" draw:name="Freeform 160"><svg:title/><svg:desc/><draw:enhanced-geometry draw:type="non-primitive" svg:viewBox="0 0 82 137" draw:enhanced-path="M 43 38 L 34 38 27 41 17 45 10 53 5 62 3 69 3 74 0 81 0 96 3 103 3 108 5 113 7 120 10 122 12 127 19 134 24 137 48 137 53 132 63 127 67 122 31 122 22 113 22 108 19 105 19 96 17 91 17 84 19 79 19 72 22 67 24 65 24 60 27 57 29 57 34 55 36 53 65 53 63 48 43 38 Z N" draw:text-areas="?f129 ?f131 ?f130 ?f132" draw:glue-points="?f79 ?f80 ?f81 ?f80 ?f82 ?f83 ?f84 ?f85 ?f86 ?f87 ?f88 ?f89 ?f90 ?f91 ?f90 ?f92 ?f93 ?f94 ?f93 ?f95 ?f90 ?f96 ?f90 ?f97 ?f88 ?f98 ?f99 ?f100 ?f86 ?f101 ?f102 ?f103 ?f104 ?f105 ?f106 ?f107 ?f108 ?f107 ?f109 ?f110 ?f111 ?f103 ?f112 ?f101 ?f113 ?f101 ?f114 ?f98 ?f114 ?f97 ?f104 ?f115 ?f104 ?f95 ?f84 ?f116 ?f84 ?f117 ?f104 ?f118 ?f104 ?f119 ?f114 ?f120 ?f106 ?f121 ?f106 ?f122 ?f82 ?f123 ?f124 ?f123 ?f81 ?f125 ?f126 ?f87 ?f127 ?f87 ?f111 ?f128 ?f79 ?f80" draw:glue-point-leaving-directions="-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3002 - 2959"/><draw:equation draw:name="f9" draw:formula="?f8 * ?f5 / 82"/><draw:equation draw:name="f10" draw:formula="10159 * ?f4 / 137"/><draw:equation draw:name="f11" draw:formula="0 + 2993 - 2959"/><draw:equation draw:name="f12" draw:formula="?f11 * ?f5 / 82"/><draw:equation draw:name="f13" draw:formula="0 + 2986 - 2959"/><draw:equation draw:name="f14" draw:formula="?f13 * ?f5 / 82"/><draw:equation draw:name="f15" draw:formula="10162 * ?f4 / 137"/><draw:equation draw:name="f16" draw:formula="0 + 2976 - 2959"/><draw:equation draw:name="f17" draw:formula="?f16 * ?f5 / 82"/><draw:equation draw:name="f18" draw:formula="10166 * ?f4 / 137"/><draw:equation draw:name="f19" draw:formula="0 + 2969 - 2959"/><draw:equation draw:name="f20" draw:formula="?f19 * ?f5 / 82"/><draw:equation draw:name="f21" draw:formula="10174 * ?f4 / 137"/><draw:equation draw:name="f22" draw:formula="0 + 2964 - 2959"/><draw:equation draw:name="f23" draw:formula="?f22 * ?f5 / 82"/><draw:equation draw:name="f24" draw:formula="10183 * ?f4 / 137"/><draw:equation draw:name="f25" draw:formula="0 + 2962 - 2959"/><draw:equation draw:name="f26" draw:formula="?f25 * ?f5 / 82"/><draw:equation draw:name="f27" draw:formula="10190 * ?f4 / 137"/><draw:equation draw:name="f28" draw:formula="10195 * ?f4 / 137"/><draw:equation draw:name="f29" draw:formula="0 + 2959 - 2959"/><draw:equation draw:name="f30" draw:formula="?f29 * ?f5 / 82"/><draw:equation draw:name="f31" draw:formula="10202 * ?f4 / 137"/><draw:equation draw:name="f32" draw:formula="10217 * ?f4 / 137"/><draw:equation draw:name="f33" draw:formula="10224 * ?f4 / 137"/><draw:equation draw:name="f34" draw:formula="10229 * ?f4 / 137"/><draw:equation draw:name="f35" draw:formula="10234 * ?f4 / 137"/><draw:equation draw:name="f36" draw:formula="0 + 2966 - 2959"/><draw:equation draw:name="f37" draw:formula="?f36 * ?f5 / 82"/><draw:equation draw:name="f38" draw:formula="10241 * ?f4 / 137"/><draw:equation draw:name="f39" draw:formula="10243 * ?f4 / 137"/><draw:equation draw:name="f40" draw:formula="0 + 2971 - 2959"/><draw:equation draw:name="f41" draw:formula="?f40 * ?f5 / 82"/><draw:equation draw:name="f42" draw:formula="10248 * ?f4 / 137"/><draw:equation draw:name="f43" draw:formula="0 + 2978 - 2959"/><draw:equation draw:name="f44" draw:formula="?f43 * ?f5 / 82"/><draw:equation draw:name="f45" draw:formula="10255 * ?f4 / 137"/><draw:equation draw:name="f46" draw:formula="0 + 2983 - 2959"/><draw:equation draw:name="f47" draw:formula="?f46 * ?f5 / 82"/><draw:equation draw:name="f48" draw:formula="10258 * ?f4 / 137"/><draw:equation draw:name="f49" draw:formula="0 + 3007 - 2959"/><draw:equation draw:name="f50" draw:formula="?f49 * ?f5 / 82"/><draw:equation draw:name="f51" draw:formula="0 + 3012 - 2959"/><draw:equation draw:name="f52" draw:formula="?f51 * ?f5 / 82"/><draw:equation draw:name="f53" draw:formula="10253 * ?f4 / 137"/><draw:equation draw:name="f54" draw:formula="0 + 3022 - 2959"/><draw:equation draw:name="f55" draw:formula="?f54 * ?f5 / 82"/><draw:equation draw:name="f56" draw:formula="0 + 3026 - 2959"/><draw:equation draw:name="f57" draw:formula="?f56 * ?f5 / 82"/><draw:equation draw:name="f58" draw:formula="0 + 2990 - 2959"/><draw:equation draw:name="f59" draw:formula="?f58 * ?f5 / 82"/><draw:equation draw:name="f60" draw:formula="0 + 2981 - 2959"/><draw:equation draw:name="f61" draw:formula="?f60 * ?f5 / 82"/><draw:equation draw:name="f62" draw:formula="10226 * ?f4 / 137"/><draw:equation draw:name="f63" draw:formula="10212 * ?f4 / 137"/><draw:equation draw:name="f64" draw:formula="10205 * ?f4 / 137"/><draw:equation draw:name="f65" draw:formula="10200 * ?f4 / 137"/><draw:equation draw:name="f66" draw:formula="10193 * ?f4 / 137"/><draw:equation draw:name="f67" draw:formula="10188 * ?f4 / 137"/><draw:equation draw:name="f68" draw:formula="10186 * ?f4 / 137"/><draw:equation draw:name="f69" draw:formula="10181 * ?f4 / 137"/><draw:equation draw:name="f70" draw:formula="10178 * ?f4 / 137"/><draw:equation draw:name="f71" draw:formula="0 + 2988 - 2959"/><draw:equation draw:name="f72" draw:formula="?f71 * ?f5 / 82"/><draw:equation draw:name="f73" draw:formula="10176 * ?f4 / 137"/><draw:equation draw:name="f74" draw:formula="0 + 2995 - 2959"/><draw:equation draw:name="f75" draw:formula="?f74 * ?f5 / 82"/><draw:equation draw:name="f76" draw:formula="0 + 3024 - 2959"/><draw:equation draw:name="f77" draw:formula="?f76 * ?f5 / 82"/><draw:equation draw:name="f78" draw:formula="10169 * ?f4 / 137"/><draw:equation draw:name="f79" draw:formula="?f9 / ?f6"/><draw:equation draw:name="f80" draw:formula="?f10 / ?f7"/><draw:equation draw:name="f81" draw:formula="?f12 / ?f6"/><draw:equation draw:name="f82" draw:formula="?f14 / ?f6"/><draw:equation draw:name="f83" draw:formula="?f15 / ?f7"/><draw:equation draw:name="f84" draw:formula="?f17 / ?f6"/><draw:equation draw:name="f85" draw:formula="?f18 / ?f7"/><draw:equation draw:name="f86" draw:formula="?f20 / ?f6"/><draw:equation draw:name="f87" draw:formula="?f21 / ?f7"/><draw:equation draw:name="f88" draw:formula="?f23 / ?f6"/><draw:equation draw:name="f89" draw:formula="?f24 / ?f7"/><draw:equation draw:name="f90" draw:formula="?f26 / ?f6"/><draw:equation draw:name="f91" draw:formula="?f27 / ?f7"/><draw:equation draw:name="f92" draw:formula="?f28 / ?f7"/><draw:equation draw:name="f93" draw:formula="?f30 / ?f6"/><draw:equation draw:name="f94" draw:formula="?f31 / ?f7"/><draw:equation draw:name="f95" draw:formula="?f32 / ?f7"/><draw:equation draw:name="f96" draw:formula="?f33 / ?f7"/><draw:equation draw:name="f97" draw:formula="?f34 / ?f7"/><draw:equation draw:name="f98" draw:formula="?f35 / ?f7"/><draw:equation draw:name="f99" draw:formula="?f37 / ?f6"/><draw:equation draw:name="f100" draw:formula="?f38 / ?f7"/><draw:equation draw:name="f101" draw:formula="?f39 / ?f7"/><draw:equation draw:name="f102" draw:formula="?f41 / ?f6"/><draw:equation draw:name="f103" draw:formula="?f42 / ?f7"/><draw:equation draw:name="f104" draw:formula="?f44 / ?f6"/><draw:equation draw:name="f105" draw:formula="?f45 / ?f7"/><draw:equation draw:name="f106" draw:formula="?f47 / ?f6"/><draw:equation draw:name="f107" draw:formula="?f48 / ?f7"/><draw:equation draw:name="f108" draw:formula="?f50 / ?f6"/><draw:equation draw:name="f109" draw:formula="?f52 / ?f6"/><draw:equation draw:name="f110" draw:formula="?f53 / ?f7"/><draw:equation draw:name="f111" draw:formula="?f55 / ?f6"/><draw:equation draw:name="f112" draw:formula="?f57 / ?f6"/><draw:equation draw:name="f113" draw:formula="?f59 / ?f6"/><draw:equation draw:name="f114" draw:formula="?f61 / ?f6"/><draw:equation draw:name="f115" draw:formula="?f62 / ?f7"/><draw:equation draw:name="f116" draw:formula="?f63 / ?f7"/><draw:equation draw:name="f117" draw:formula="?f64 / ?f7"/><draw:equation draw:name="f118" draw:formula="?f65 / ?f7"/><draw:equation draw:name="f119" draw:formula="?f66 / ?f7"/><draw:equation draw:name="f120" draw:formula="?f67 / ?f7"/><draw:equation draw:name="f121" draw:formula="?f68 / ?f7"/><draw:equation draw:name="f122" draw:formula="?f69 / ?f7"/><draw:equation draw:name="f123" draw:formula="?f70 / ?f7"/><draw:equation draw:name="f124" draw:formula="?f72 / ?f6"/><draw:equation draw:name="f125" draw:formula="?f73 / ?f7"/><draw:equation draw:name="f126" draw:formula="?f75 / ?f6"/><draw:equation draw:name="f127" draw:formula="?f77 / ?f6"/><draw:equation draw:name="f128" draw:formula="?f78 / ?f7"/><draw:equation draw:name="f129" draw:formula="0 / ?f6"/><draw:equation draw:name="f130" draw:formula="?f1 / ?f6"/><draw:equation draw:name="f131" draw:formula="0 / ?f7"/><draw:equation draw:name="f132" draw:formula="?f3 / ?f7"/></draw:enhanced-geometry></draw:custom-shape><draw:custom-shape svg:x="2.05486in" svg:y="7.02847in" svg:width="0.05694in" svg:height="0.09514in" draw:z-index="0" draw:id="id544" draw:style-name="a544" draw:name="Freeform 159"><svg:title/><svg:desc/><draw:enhanced-geometry draw:type="non-primitive" svg:viewBox="0 0 82 137" draw:enhanced-path="M 82 2 L 65 2 65 53 46 53 48 55 58 60 63 65 65 69 65 105 63 108 60 113 58 113 55 115 55 117 53 120 51 120 48 122 67 122 67 134 82 134 82 2 Z N" draw:text-areas="?f69 ?f71 ?f70 ?f72" draw:glue-points="?f44 ?f45 ?f46 ?f45 ?f46 ?f47 ?f48 ?f47 ?f49 ?f50 ?f51 ?f52 ?f53 ?f54 ?f46 ?f55 ?f46 ?f56 ?f53 ?f57 ?f58 ?f59 ?f51 ?f59 ?f60 ?f61 ?f60 ?f62 ?f63 ?f64 ?f65 ?f64 ?f49 ?f66 ?f67 ?f66 ?f67 ?f68 ?f44 ?f68 ?f44 ?f45" draw:glue-point-leaving-directions="-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3041 - 2959"/><draw:equation draw:name="f9" draw:formula="?f8 * ?f5 / 82"/><draw:equation draw:name="f10" draw:formula="10123 * ?f4 / 137"/><draw:equation draw:name="f11" draw:formula="0 + 3024 - 2959"/><draw:equation draw:name="f12" draw:formula="?f11 * ?f5 / 82"/><draw:equation draw:name="f13" draw:formula="10174 * ?f4 / 137"/><draw:equation draw:name="f14" draw:formula="0 + 3005 - 2959"/><draw:equation draw:name="f15" draw:formula="?f14 * ?f5 / 82"/><draw:equation draw:name="f16" draw:formula="0 + 3007 - 2959"/><draw:equation draw:name="f17" draw:formula="?f16 * ?f5 / 82"/><draw:equation draw:name="f18" draw:formula="10176 * ?f4 / 137"/><draw:equation draw:name="f19" draw:formula="0 + 3017 - 2959"/><draw:equation draw:name="f20" draw:formula="?f19 * ?f5 / 82"/><draw:equation draw:name="f21" draw:formula="10181 * ?f4 / 137"/><draw:equation draw:name="f22" draw:formula="0 + 3022 - 2959"/><draw:equation draw:name="f23" draw:formula="?f22 * ?f5 / 82"/><draw:equation draw:name="f24" draw:formula="10186 * ?f4 / 137"/><draw:equation draw:name="f25" draw:formula="10190 * ?f4 / 137"/><draw:equation draw:name="f26" draw:formula="10226 * ?f4 / 137"/><draw:equation draw:name="f27" draw:formula="10229 * ?f4 / 137"/><draw:equation draw:name="f28" draw:formula="0 + 3019 - 2959"/><draw:equation draw:name="f29" draw:formula="?f28 * ?f5 / 82"/><draw:equation draw:name="f30" draw:formula="10234 * ?f4 / 137"/><draw:equation draw:name="f31" draw:formula="0 + 3014 - 2959"/><draw:equation draw:name="f32" draw:formula="?f31 * ?f5 / 82"/><draw:equation draw:name="f33" draw:formula="10236 * ?f4 / 137"/><draw:equation draw:name="f34" draw:formula="10238 * ?f4 / 137"/><draw:equation draw:name="f35" draw:formula="0 + 3012 - 2959"/><draw:equation draw:name="f36" draw:formula="?f35 * ?f5 / 82"/><draw:equation draw:name="f37" draw:formula="10241 * ?f4 / 137"/><draw:equation draw:name="f38" draw:formula="0 + 3010 - 2959"/><draw:equation draw:name="f39" draw:formula="?f38 * ?f5 / 82"/><draw:equation draw:name="f40" draw:formula="10243 * ?f4 / 137"/><draw:equation draw:name="f41" draw:formula="0 + 3026 - 2959"/><draw:equation draw:name="f42" draw:formula="?f41 * ?f5 / 82"/><draw:equation draw:name="f43" draw:formula="10255 * ?f4 / 137"/><draw:equation draw:name="f44" draw:formula="?f9 / ?f6"/><draw:equation draw:name="f45" draw:formula="?f10 / ?f7"/><draw:equation draw:name="f46" draw:formula="?f12 / ?f6"/><draw:equation draw:name="f47" draw:formula="?f13 / ?f7"/><draw:equation draw:name="f48" draw:formula="?f15 / ?f6"/><draw:equation draw:name="f49" draw:formula="?f17 / ?f6"/><draw:equation draw:name="f50" draw:formula="?f18 / ?f7"/><draw:equation draw:name="f51" draw:formula="?f20 / ?f6"/><draw:equation draw:name="f52" draw:formula="?f21 / ?f7"/><draw:equation draw:name="f53" draw:formula="?f23 / ?f6"/><draw:equation draw:name="f54" draw:formula="?f24 / ?f7"/><draw:equation draw:name="f55" draw:formula="?f25 / ?f7"/><draw:equation draw:name="f56" draw:formula="?f26 / ?f7"/><draw:equation draw:name="f57" draw:formula="?f27 / ?f7"/><draw:equation draw:name="f58" draw:formula="?f29 / ?f6"/><draw:equation draw:name="f59" draw:formula="?f30 / ?f7"/><draw:equation draw:name="f60" draw:formula="?f32 / ?f6"/><draw:equation draw:name="f61" draw:formula="?f33 / ?f7"/><draw:equation draw:name="f62" draw:formula="?f34 / ?f7"/><draw:equation draw:name="f63" draw:formula="?f36 / ?f6"/><draw:equation draw:name="f64" draw:formula="?f37 / ?f7"/><draw:equation draw:name="f65" draw:formula="?f39 / ?f6"/><draw:equation draw:name="f66" draw:formula="?f40 / ?f7"/><draw:equation draw:name="f67" draw:formula="?f42 / ?f6"/><draw:equation draw:name="f68" draw:formula="?f43 / ?f7"/><draw:equation draw:name="f69" draw:formula="0 / ?f6"/><draw:equation draw:name="f70" draw:formula="?f1 / ?f6"/><draw:equation draw:name="f71" draw:formula="0 / ?f7"/><draw:equation draw:name="f72" draw:formula="?f3 / ?f7"/></draw:enhanced-geometry></draw:custom-shape><draw:custom-shape svg:x="2.05486in" svg:y="7.02847in" svg:width="0.05694in" svg:height="0.09514in" draw:z-index="0" draw:id="id545" draw:style-name="a545" draw:name="Freeform 158"><svg:title/><svg:desc/><draw:enhanced-geometry draw:type="non-primitive" svg:viewBox="0 0 82 137" draw:enhanced-path="M 79 0 L 70 0 67 2 79 2 79 0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3038 - 2959"/><draw:equation draw:name="f9" draw:formula="?f8 * ?f5 / 82"/><draw:equation draw:name="f10" draw:formula="10121 * ?f4 / 137"/><draw:equation draw:name="f11" draw:formula="0 + 3029 - 2959"/><draw:equation draw:name="f12" draw:formula="?f11 * ?f5 / 82"/><draw:equation draw:name="f13" draw:formula="0 + 3026 - 2959"/><draw:equation draw:name="f14" draw:formula="?f13 * ?f5 / 82"/><draw:equation draw:name="f15" draw:formula="10123 * ?f4 / 137"/><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g><draw:g draw:z-index="251804672" draw:name="Group 151" draw:id="id552" draw:style-name="a552"><svg:title/><svg:desc/><draw:custom-shape svg:x="2.12847in" svg:y="7.05486in" svg:width="0.05694in" svg:height="0.06875in" draw:z-index="0" draw:id="id547" draw:style-name="a547" draw:name="Freeform 156"><svg:title/><svg:desc/><draw:enhanced-geometry draw:type="non-primitive" svg:viewBox="0 0 82 99" draw:enhanced-path="M 50 0 L 36 0 31 3 24 5 14 10 12 15 7 19 2 29 0 36 0 65 2 72 7 82 12 87 14 91 24 96 31 99 60 99 62 96 67 96 69 94 72 94 74 91 77 91 77 87 36 87 31 84 29 84 26 82 24 77 19 72 19 67 17 63 17 53 79 53 81 51 81 41 17 41 17 34 19 31 19 27 31 15 33 15 38 12 71 12 69 10 50 0 Z N" draw:text-areas="?f137 ?f139 ?f138 ?f140" draw:glue-points="?f85 ?f86 ?f87 ?f86 ?f88 ?f89 ?f90 ?f91 ?f92 ?f93 ?f94 ?f95 ?f96 ?f97 ?f98 ?f99 ?f100 ?f101 ?f100 ?f102 ?f98 ?f103 ?f96 ?f104 ?f94 ?f105 ?f92 ?f106 ?f90 ?f107 ?f88 ?f108 ?f109 ?f108 ?f110 ?f107 ?f111 ?f107 ?f112 ?f113 ?f114 ?f113 ?f115 ?f106 ?f116 ?f106 ?f116 ?f105 ?f87 ?f105 ?f88 ?f117 ?f118 ?f117 ?f119 ?f104 ?f90 ?f120 ?f121 ?f103 ?f121 ?f122 ?f123 ?f124 ?f123 ?f125 ?f126 ?f125 ?f127 ?f128 ?f127 ?f129 ?f123 ?f129 ?f123 ?f130 ?f121 ?f131 ?f121 ?f132 ?f88 ?f95 ?f133 ?f95 ?f134 ?f135 ?f136 ?f135 ?f112 ?f93 ?f85 ?f86" draw:glue-point-leaving-directions="-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3115 - 3065"/><draw:equation draw:name="f9" draw:formula="?f8 * ?f5 / 82"/><draw:equation draw:name="f10" draw:formula="10159 * ?f4 / 99"/><draw:equation draw:name="f11" draw:formula="0 + 3101 - 3065"/><draw:equation draw:name="f12" draw:formula="?f11 * ?f5 / 82"/><draw:equation draw:name="f13" draw:formula="0 + 3096 - 3065"/><draw:equation draw:name="f14" draw:formula="?f13 * ?f5 / 82"/><draw:equation draw:name="f15" draw:formula="10162 * ?f4 / 99"/><draw:equation draw:name="f16" draw:formula="0 + 3089 - 3065"/><draw:equation draw:name="f17" draw:formula="?f16 * ?f5 / 82"/><draw:equation draw:name="f18" draw:formula="10164 * ?f4 / 99"/><draw:equation draw:name="f19" draw:formula="0 + 3079 - 3065"/><draw:equation draw:name="f20" draw:formula="?f19 * ?f5 / 82"/><draw:equation draw:name="f21" draw:formula="10169 * ?f4 / 99"/><draw:equation draw:name="f22" draw:formula="0 + 3077 - 3065"/><draw:equation draw:name="f23" draw:formula="?f22 * ?f5 / 82"/><draw:equation draw:name="f24" draw:formula="10174 * ?f4 / 99"/><draw:equation draw:name="f25" draw:formula="0 + 3072 - 3065"/><draw:equation draw:name="f26" draw:formula="?f25 * ?f5 / 82"/><draw:equation draw:name="f27" draw:formula="10178 * ?f4 / 99"/><draw:equation draw:name="f28" draw:formula="0 + 3067 - 3065"/><draw:equation draw:name="f29" draw:formula="?f28 * ?f5 / 82"/><draw:equation draw:name="f30" draw:formula="10188 * ?f4 / 99"/><draw:equation draw:name="f31" draw:formula="0 + 3065 - 3065"/><draw:equation draw:name="f32" draw:formula="?f31 * ?f5 / 82"/><draw:equation draw:name="f33" draw:formula="10195 * ?f4 / 99"/><draw:equation draw:name="f34" draw:formula="10224 * ?f4 / 99"/><draw:equation draw:name="f35" draw:formula="10231 * ?f4 / 99"/><draw:equation draw:name="f36" draw:formula="10241 * ?f4 / 99"/><draw:equation draw:name="f37" draw:formula="10246 * ?f4 / 99"/><draw:equation draw:name="f38" draw:formula="10250 * ?f4 / 99"/><draw:equation draw:name="f39" draw:formula="10255 * ?f4 / 99"/><draw:equation draw:name="f40" draw:formula="10258 * ?f4 / 99"/><draw:equation draw:name="f41" draw:formula="0 + 3125 - 3065"/><draw:equation draw:name="f42" draw:formula="?f41 * ?f5 / 82"/><draw:equation draw:name="f43" draw:formula="0 + 3127 - 3065"/><draw:equation draw:name="f44" draw:formula="?f43 * ?f5 / 82"/><draw:equation draw:name="f45" draw:formula="0 + 3132 - 3065"/><draw:equation draw:name="f46" draw:formula="?f45 * ?f5 / 82"/><draw:equation draw:name="f47" draw:formula="0 + 3134 - 3065"/><draw:equation draw:name="f48" draw:formula="?f47 * ?f5 / 82"/><draw:equation draw:name="f49" draw:formula="10253 * ?f4 / 99"/><draw:equation draw:name="f50" draw:formula="0 + 3137 - 3065"/><draw:equation draw:name="f51" draw:formula="?f50 * ?f5 / 82"/><draw:equation draw:name="f52" draw:formula="0 + 3139 - 3065"/><draw:equation draw:name="f53" draw:formula="?f52 * ?f5 / 82"/><draw:equation draw:name="f54" draw:formula="0 + 3142 - 3065"/><draw:equation draw:name="f55" draw:formula="?f54 * ?f5 / 82"/><draw:equation draw:name="f56" draw:formula="10243 * ?f4 / 99"/><draw:equation draw:name="f57" draw:formula="0 + 3094 - 3065"/><draw:equation draw:name="f58" draw:formula="?f57 * ?f5 / 82"/><draw:equation draw:name="f59" draw:formula="0 + 3091 - 3065"/><draw:equation draw:name="f60" draw:formula="?f59 * ?f5 / 82"/><draw:equation draw:name="f61" draw:formula="10236 * ?f4 / 99"/><draw:equation draw:name="f62" draw:formula="0 + 3084 - 3065"/><draw:equation draw:name="f63" draw:formula="?f62 * ?f5 / 82"/><draw:equation draw:name="f64" draw:formula="10226 * ?f4 / 99"/><draw:equation draw:name="f65" draw:formula="0 + 3082 - 3065"/><draw:equation draw:name="f66" draw:formula="?f65 * ?f5 / 82"/><draw:equation draw:name="f67" draw:formula="10222 * ?f4 / 99"/><draw:equation draw:name="f68" draw:formula="10212 * ?f4 / 99"/><draw:equation draw:name="f69" draw:formula="0 + 3144 - 3065"/><draw:equation draw:name="f70" draw:formula="?f69 * ?f5 / 82"/><draw:equation draw:name="f71" draw:formula="0 + 3146 - 3065"/><draw:equation draw:name="f72" draw:formula="?f71 * ?f5 / 82"/><draw:equation draw:name="f73" draw:formula="10210 * ?f4 / 99"/><draw:equation draw:name="f74" draw:formula="10200 * ?f4 / 99"/><draw:equation draw:name="f75" draw:formula="10193 * ?f4 / 99"/><draw:equation draw:name="f76" draw:formula="10190 * ?f4 / 99"/><draw:equation draw:name="f77" draw:formula="10186 * ?f4 / 99"/><draw:equation draw:name="f78" draw:formula="0 + 3098 - 3065"/><draw:equation draw:name="f79" draw:formula="?f78 * ?f5 / 82"/><draw:equation draw:name="f80" draw:formula="0 + 3103 - 3065"/><draw:equation draw:name="f81" draw:formula="?f80 * ?f5 / 82"/><draw:equation draw:name="f82" draw:formula="10171 * ?f4 / 99"/><draw:equation draw:name="f83" draw:formula="0 + 3136 - 3065"/><draw:equation draw:name="f84" draw:formula="?f83 * ?f5 / 82"/><draw:equation draw:name="f85" draw:formula="?f9 / ?f6"/><draw:equation draw:name="f86" draw:formula="?f10 / ?f7"/><draw:equation draw:name="f87" draw:formula="?f12 / ?f6"/><draw:equation draw:name="f88" draw:formula="?f14 / ?f6"/><draw:equation draw:name="f89" draw:formula="?f15 / ?f7"/><draw:equation draw:name="f90" draw:formula="?f17 / ?f6"/><draw:equation draw:name="f91" draw:formula="?f18 / ?f7"/><draw:equation draw:name="f92" draw:formula="?f20 / ?f6"/><draw:equation draw:name="f93" draw:formula="?f21 / ?f7"/><draw:equation draw:name="f94" draw:formula="?f23 / ?f6"/><draw:equation draw:name="f95" draw:formula="?f24 / ?f7"/><draw:equation draw:name="f96" draw:formula="?f26 / ?f6"/><draw:equation draw:name="f97" draw:formula="?f27 / ?f7"/><draw:equation draw:name="f98" draw:formula="?f29 / ?f6"/><draw:equation draw:name="f99" draw:formula="?f30 / ?f7"/><draw:equation draw:name="f100" draw:formula="?f32 / ?f6"/><draw:equation draw:name="f101" draw:formula="?f33 / ?f7"/><draw:equation draw:name="f102" draw:formula="?f34 / ?f7"/><draw:equation draw:name="f103" draw:formula="?f35 / ?f7"/><draw:equation draw:name="f104" draw:formula="?f36 / ?f7"/><draw:equation draw:name="f105" draw:formula="?f37 / ?f7"/><draw:equation draw:name="f106" draw:formula="?f38 / ?f7"/><draw:equation draw:name="f107" draw:formula="?f39 / ?f7"/><draw:equation draw:name="f108" draw:formula="?f40 / ?f7"/><draw:equation draw:name="f109" draw:formula="?f42 / ?f6"/><draw:equation draw:name="f110" draw:formula="?f44 / ?f6"/><draw:equation draw:name="f111" draw:formula="?f46 / ?f6"/><draw:equation draw:name="f112" draw:formula="?f48 / ?f6"/><draw:equation draw:name="f113" draw:formula="?f49 / ?f7"/><draw:equation draw:name="f114" draw:formula="?f51 / ?f6"/><draw:equation draw:name="f115" draw:formula="?f53 / ?f6"/><draw:equation draw:name="f116" draw:formula="?f55 / ?f6"/><draw:equation draw:name="f117" draw:formula="?f56 / ?f7"/><draw:equation draw:name="f118" draw:formula="?f58 / ?f6"/><draw:equation draw:name="f119" draw:formula="?f60 / ?f6"/><draw:equation draw:name="f120" draw:formula="?f61 / ?f7"/><draw:equation draw:name="f121" draw:formula="?f63 / ?f6"/><draw:equation draw:name="f122" draw:formula="?f64 / ?f7"/><draw:equation draw:name="f123" draw:formula="?f66 / ?f6"/><draw:equation draw:name="f124" draw:formula="?f67 / ?f7"/><draw:equation draw:name="f125" draw:formula="?f68 / ?f7"/><draw:equation draw:name="f126" draw:formula="?f70 / ?f6"/><draw:equation draw:name="f127" draw:formula="?f72 / ?f6"/><draw:equation draw:name="f128" draw:formula="?f73 / ?f7"/><draw:equation draw:name="f129" draw:formula="?f74 / ?f7"/><draw:equation draw:name="f130" draw:formula="?f75 / ?f7"/><draw:equation draw:name="f131" draw:formula="?f76 / ?f7"/><draw:equation draw:name="f132" draw:formula="?f77 / ?f7"/><draw:equation draw:name="f133" draw:formula="?f79 / ?f6"/><draw:equation draw:name="f134" draw:formula="?f81 / ?f6"/><draw:equation draw:name="f135" draw:formula="?f82 / ?f7"/><draw:equation draw:name="f136" draw:formula="?f84 / ?f6"/><draw:equation draw:name="f137" draw:formula="0 / ?f6"/><draw:equation draw:name="f138" draw:formula="?f1 / ?f6"/><draw:equation draw:name="f139" draw:formula="0 / ?f7"/><draw:equation draw:name="f140" draw:formula="?f3 / ?f7"/></draw:enhanced-geometry></draw:custom-shape><draw:custom-shape svg:x="2.12847in" svg:y="7.05486in" svg:width="0.05694in" svg:height="0.06875in" draw:z-index="0" draw:id="id548" draw:style-name="a548" draw:name="Freeform 155"><svg:title/><svg:desc/><draw:enhanced-geometry draw:type="non-primitive" svg:viewBox="0 0 82 99" draw:enhanced-path="M 77 82 L 67 82 65 84 62 84 60 87 77 87 77 82 Z N" draw:text-areas="?f29 ?f31 ?f30 ?f32" draw:glue-points="?f21 ?f22 ?f23 ?f22 ?f24 ?f25 ?f26 ?f25 ?f27 ?f28 ?f21 ?f28 ?f21 ?f22"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3142 - 3065"/><draw:equation draw:name="f9" draw:formula="?f8 * ?f5 / 82"/><draw:equation draw:name="f10" draw:formula="10241 * ?f4 / 99"/><draw:equation draw:name="f11" draw:formula="0 + 3132 - 3065"/><draw:equation draw:name="f12" draw:formula="?f11 * ?f5 / 82"/><draw:equation draw:name="f13" draw:formula="0 + 3130 - 3065"/><draw:equation draw:name="f14" draw:formula="?f13 * ?f5 / 82"/><draw:equation draw:name="f15" draw:formula="10243 * ?f4 / 99"/><draw:equation draw:name="f16" draw:formula="0 + 3127 - 3065"/><draw:equation draw:name="f17" draw:formula="?f16 * ?f5 / 82"/><draw:equation draw:name="f18" draw:formula="0 + 3125 - 3065"/><draw:equation draw:name="f19" draw:formula="?f18 * ?f5 / 82"/><draw:equation draw:name="f20" draw:formula="10246 * ?f4 / 99"/><draw:equation draw:name="f21" draw:formula="?f9 / ?f6"/><draw:equation draw:name="f22" draw:formula="?f10 / ?f7"/><draw:equation draw:name="f23" draw:formula="?f12 / ?f6"/><draw:equation draw:name="f24" draw:formula="?f14 / ?f6"/><draw:equation draw:name="f25" draw:formula="?f15 / ?f7"/><draw:equation draw:name="f26" draw:formula="?f17 / ?f6"/><draw:equation draw:name="f27" draw:formula="?f19 / ?f6"/><draw:equation draw:name="f28" draw:formula="?f20 / ?f7"/><draw:equation draw:name="f29" draw:formula="0 / ?f6"/><draw:equation draw:name="f30" draw:formula="?f1 / ?f6"/><draw:equation draw:name="f31" draw:formula="0 / ?f7"/><draw:equation draw:name="f32" draw:formula="?f3 / ?f7"/></draw:enhanced-geometry></draw:custom-shape><draw:custom-shape svg:x="2.12847in" svg:y="7.05486in" svg:width="0.05694in" svg:height="0.06875in" draw:z-index="0" draw:id="id549" draw:style-name="a549" draw:name="Freeform 154"><svg:title/><svg:desc/><draw:enhanced-geometry draw:type="non-primitive" svg:viewBox="0 0 82 99" draw:enhanced-path="M 74 79 L 72 79 69 82 74 82 74 79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3139 - 3065"/><draw:equation draw:name="f9" draw:formula="?f8 * ?f5 / 82"/><draw:equation draw:name="f10" draw:formula="10238 * ?f4 / 99"/><draw:equation draw:name="f11" draw:formula="0 + 3137 - 3065"/><draw:equation draw:name="f12" draw:formula="?f11 * ?f5 / 82"/><draw:equation draw:name="f13" draw:formula="0 + 3134 - 3065"/><draw:equation draw:name="f14" draw:formula="?f13 * ?f5 / 82"/><draw:equation draw:name="f15" draw:formula="10241 * ?f4 / 99"/><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2.12847in" svg:y="7.05486in" svg:width="0.05694in" svg:height="0.06875in" draw:z-index="0" draw:id="id550" draw:style-name="a550" draw:name="Freeform 153"><svg:title/><svg:desc/><draw:enhanced-geometry draw:type="non-primitive" svg:viewBox="0 0 82 99" draw:enhanced-path="M 71 12 L 48 12 55 15 60 19 65 34 65 41 81 41 81 31 74 17 72 15 71 12 Z N" draw:text-areas="?f46 ?f48 ?f47 ?f49" draw:glue-points="?f31 ?f32 ?f33 ?f32 ?f34 ?f35 ?f36 ?f37 ?f38 ?f39 ?f38 ?f40 ?f41 ?f40 ?f41 ?f42 ?f43 ?f44 ?f45 ?f35 ?f31 ?f32"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3136 - 3065"/><draw:equation draw:name="f9" draw:formula="?f8 * ?f5 / 82"/><draw:equation draw:name="f10" draw:formula="10171 * ?f4 / 99"/><draw:equation draw:name="f11" draw:formula="0 + 3113 - 3065"/><draw:equation draw:name="f12" draw:formula="?f11 * ?f5 / 82"/><draw:equation draw:name="f13" draw:formula="0 + 3120 - 3065"/><draw:equation draw:name="f14" draw:formula="?f13 * ?f5 / 82"/><draw:equation draw:name="f15" draw:formula="10174 * ?f4 / 99"/><draw:equation draw:name="f16" draw:formula="0 + 3125 - 3065"/><draw:equation draw:name="f17" draw:formula="?f16 * ?f5 / 82"/><draw:equation draw:name="f18" draw:formula="10178 * ?f4 / 99"/><draw:equation draw:name="f19" draw:formula="0 + 3130 - 3065"/><draw:equation draw:name="f20" draw:formula="?f19 * ?f5 / 82"/><draw:equation draw:name="f21" draw:formula="10193 * ?f4 / 99"/><draw:equation draw:name="f22" draw:formula="10200 * ?f4 / 99"/><draw:equation draw:name="f23" draw:formula="0 + 3146 - 3065"/><draw:equation draw:name="f24" draw:formula="?f23 * ?f5 / 82"/><draw:equation draw:name="f25" draw:formula="10190 * ?f4 / 99"/><draw:equation draw:name="f26" draw:formula="0 + 3139 - 3065"/><draw:equation draw:name="f27" draw:formula="?f26 * ?f5 / 82"/><draw:equation draw:name="f28" draw:formula="10176 * ?f4 / 99"/><draw:equation draw:name="f29" draw:formula="0 + 3137 - 3065"/><draw:equation draw:name="f30" draw:formula="?f29 * ?f5 / 82"/><draw:equation draw:name="f31" draw:formula="?f9 / ?f6"/><draw:equation draw:name="f32" draw:formula="?f10 / ?f7"/><draw:equation draw:name="f33" draw:formula="?f12 / ?f6"/><draw:equation draw:name="f34" draw:formula="?f14 / ?f6"/><draw:equation draw:name="f35" draw:formula="?f15 / ?f7"/><draw:equation draw:name="f36" draw:formula="?f17 / ?f6"/><draw:equation draw:name="f37" draw:formula="?f18 / ?f7"/><draw:equation draw:name="f38" draw:formula="?f20 / ?f6"/><draw:equation draw:name="f39" draw:formula="?f21 / ?f7"/><draw:equation draw:name="f40" draw:formula="?f22 / ?f7"/><draw:equation draw:name="f41" draw:formula="?f24 / ?f6"/><draw:equation draw:name="f42" draw:formula="?f25 / ?f7"/><draw:equation draw:name="f43" draw:formula="?f27 / ?f6"/><draw:equation draw:name="f44" draw:formula="?f28 / ?f7"/><draw:equation draw:name="f45" draw:formula="?f30 / ?f6"/><draw:equation draw:name="f46" draw:formula="0 / ?f6"/><draw:equation draw:name="f47" draw:formula="?f1 / ?f6"/><draw:equation draw:name="f48" draw:formula="0 / ?f7"/><draw:equation draw:name="f49" draw:formula="?f3 / ?f7"/></draw:enhanced-geometry></draw:custom-shape><draw:frame draw:id="id551" draw:style-name="a551" draw:name="Picture 152" svg:x="2.26806in" svg:y="7.02847in" svg:width="0.81667in" svg:height="0.09514in" style:rel-width="scale" style:rel-height="scale"><draw:image xlink:href="media/image58.png" xlink:type="simple" xlink:show="embed" xlink:actuate="onLoad"/><svg:title/><svg:desc/></draw:frame></draw:g><draw:g draw:z-index="251805696" draw:name="Group 144" draw:id="id559" draw:style-name="a559"><svg:title/><svg:desc/><draw:custom-shape svg:x="3.15833in" svg:y="7.05694in" svg:width="0.05833in" svg:height="0.09028in" draw:z-index="0" draw:id="id553" draw:style-name="a553" draw:name="Freeform 150"><svg:title/><svg:desc/><draw:enhanced-geometry draw:type="non-primitive" svg:viewBox="0 0 84 130" draw:enhanced-path="M 14 0 L 2 0 0 2 0 7 31 91 31 93 34 93 22 124 22 129 38 129 38 127 50 93 57 74 43 74 17 4 17 2 14 2 14 0 Z N" draw:text-areas="?f61 ?f63 ?f62 ?f64" draw:glue-points="?f40 ?f41 ?f42 ?f41 ?f43 ?f44 ?f43 ?f45 ?f46 ?f47 ?f46 ?f48 ?f49 ?f48 ?f50 ?f51 ?f50 ?f52 ?f53 ?f52 ?f53 ?f54 ?f55 ?f48 ?f56 ?f57 ?f58 ?f57 ?f59 ?f60 ?f59 ?f44 ?f40 ?f44 ?f40 ?f41" draw:glue-point-leaving-directions="-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0"/><draw:equation draw:name="f8" draw:formula="0 + 4562 - 4548"/><draw:equation draw:name="f9" draw:formula="?f8 * ?f5 / 84"/><draw:equation draw:name="f10" draw:formula="10162 * ?f4 / 130"/><draw:equation draw:name="f11" draw:formula="0 + 4550 - 4548"/><draw:equation draw:name="f12" draw:formula="?f11 * ?f5 / 84"/><draw:equation draw:name="f13" draw:formula="0 + 4548 - 4548"/><draw:equation draw:name="f14" draw:formula="?f13 * ?f5 / 84"/><draw:equation draw:name="f15" draw:formula="10164 * ?f4 / 130"/><draw:equation draw:name="f16" draw:formula="10169 * ?f4 / 130"/><draw:equation draw:name="f17" draw:formula="0 + 4579 - 4548"/><draw:equation draw:name="f18" draw:formula="?f17 * ?f5 / 84"/><draw:equation draw:name="f19" draw:formula="10253 * ?f4 / 130"/><draw:equation draw:name="f20" draw:formula="10255 * ?f4 / 130"/><draw:equation draw:name="f21" draw:formula="0 + 4582 - 4548"/><draw:equation draw:name="f22" draw:formula="?f21 * ?f5 / 84"/><draw:equation draw:name="f23" draw:formula="0 + 4570 - 4548"/><draw:equation draw:name="f24" draw:formula="?f23 * ?f5 / 84"/><draw:equation draw:name="f25" draw:formula="10286 * ?f4 / 130"/><draw:equation draw:name="f26" draw:formula="10291 * ?f4 / 130"/><draw:equation draw:name="f27" draw:formula="0 + 4586 - 4548"/><draw:equation draw:name="f28" draw:formula="?f27 * ?f5 / 84"/><draw:equation draw:name="f29" draw:formula="10289 * ?f4 / 130"/><draw:equation draw:name="f30" draw:formula="0 + 4598 - 4548"/><draw:equation draw:name="f31" draw:formula="?f30 * ?f5 / 84"/><draw:equation draw:name="f32" draw:formula="0 + 4605 - 4548"/><draw:equation draw:name="f33" draw:formula="?f32 * ?f5 / 84"/><draw:equation draw:name="f34" draw:formula="10236 * ?f4 / 130"/><draw:equation draw:name="f35" draw:formula="0 + 4591 - 4548"/><draw:equation draw:name="f36" draw:formula="?f35 * ?f5 / 84"/><draw:equation draw:name="f37" draw:formula="0 + 4565 - 4548"/><draw:equation draw:name="f38" draw:formula="?f37 * ?f5 / 84"/><draw:equation draw:name="f39" draw:formula="10166 * ?f4 / 130"/><draw:equation draw:name="f40" draw:formula="?f9 / ?f6"/><draw:equation draw:name="f41" draw:formula="?f10 / ?f7"/><draw:equation draw:name="f42" draw:formula="?f12 / ?f6"/><draw:equation draw:name="f43" draw:formula="?f14 / ?f6"/><draw:equation draw:name="f44" draw:formula="?f15 / ?f7"/><draw:equation draw:name="f45" draw:formula="?f16 / ?f7"/><draw:equation draw:name="f46" draw:formula="?f18 / ?f6"/><draw:equation draw:name="f47" draw:formula="?f19 / ?f7"/><draw:equation draw:name="f48" draw:formula="?f20 / ?f7"/><draw:equation draw:name="f49" draw:formula="?f22 / ?f6"/><draw:equation draw:name="f50" draw:formula="?f24 / ?f6"/><draw:equation draw:name="f51" draw:formula="?f25 / ?f7"/><draw:equation draw:name="f52" draw:formula="?f26 / ?f7"/><draw:equation draw:name="f53" draw:formula="?f28 / ?f6"/><draw:equation draw:name="f54" draw:formula="?f29 / ?f7"/><draw:equation draw:name="f55" draw:formula="?f31 / ?f6"/><draw:equation draw:name="f56" draw:formula="?f33 / ?f6"/><draw:equation draw:name="f57" draw:formula="?f34 / ?f7"/><draw:equation draw:name="f58" draw:formula="?f36 / ?f6"/><draw:equation draw:name="f59" draw:formula="?f38 / ?f6"/><draw:equation draw:name="f60" draw:formula="?f39 / ?f7"/><draw:equation draw:name="f61" draw:formula="0 / ?f6"/><draw:equation draw:name="f62" draw:formula="?f1 / ?f6"/><draw:equation draw:name="f63" draw:formula="0 / ?f7"/><draw:equation draw:name="f64" draw:formula="?f3 / ?f7"/></draw:enhanced-geometry></draw:custom-shape><draw:custom-shape svg:x="3.15833in" svg:y="7.05694in" svg:width="0.05833in" svg:height="0.09028in" draw:z-index="0" draw:id="id554" draw:style-name="a554" draw:name="Freeform 149"><svg:title/><svg:desc/><draw:enhanced-geometry draw:type="non-primitive" svg:viewBox="0 0 84 130" draw:enhanced-path="M 84 2 L 67 2 67 4 43 74 57 74 82 7 84 4 84 2 Z N" draw:text-areas="?f31 ?f33 ?f32 ?f34" draw:glue-points="?f22 ?f23 ?f24 ?f23 ?f24 ?f25 ?f26 ?f27 ?f28 ?f27 ?f29 ?f30 ?f22 ?f25 ?f22 ?f23"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0"/><draw:equation draw:name="f8" draw:formula="0 + 4632 - 4548"/><draw:equation draw:name="f9" draw:formula="?f8 * ?f5 / 84"/><draw:equation draw:name="f10" draw:formula="10164 * ?f4 / 130"/><draw:equation draw:name="f11" draw:formula="0 + 4615 - 4548"/><draw:equation draw:name="f12" draw:formula="?f11 * ?f5 / 84"/><draw:equation draw:name="f13" draw:formula="10166 * ?f4 / 130"/><draw:equation draw:name="f14" draw:formula="0 + 4591 - 4548"/><draw:equation draw:name="f15" draw:formula="?f14 * ?f5 / 84"/><draw:equation draw:name="f16" draw:formula="10236 * ?f4 / 130"/><draw:equation draw:name="f17" draw:formula="0 + 4605 - 4548"/><draw:equation draw:name="f18" draw:formula="?f17 * ?f5 / 84"/><draw:equation draw:name="f19" draw:formula="0 + 4630 - 4548"/><draw:equation draw:name="f20" draw:formula="?f19 * ?f5 / 84"/><draw:equation draw:name="f21" draw:formula="10169 * ?f4 / 130"/><draw:equation draw:name="f22" draw:formula="?f9 / ?f6"/><draw:equation draw:name="f23" draw:formula="?f10 / ?f7"/><draw:equation draw:name="f24" draw:formula="?f12 / ?f6"/><draw:equation draw:name="f25" draw:formula="?f13 / ?f7"/><draw:equation draw:name="f26" draw:formula="?f15 / ?f6"/><draw:equation draw:name="f27" draw:formula="?f16 / ?f7"/><draw:equation draw:name="f28" draw:formula="?f18 / ?f6"/><draw:equation draw:name="f29" draw:formula="?f20 / ?f6"/><draw:equation draw:name="f30" draw:formula="?f21 / ?f7"/><draw:equation draw:name="f31" draw:formula="0 / ?f6"/><draw:equation draw:name="f32" draw:formula="?f1 / ?f6"/><draw:equation draw:name="f33" draw:formula="0 / ?f7"/><draw:equation draw:name="f34" draw:formula="?f3 / ?f7"/></draw:enhanced-geometry></draw:custom-shape><draw:custom-shape svg:x="3.15833in" svg:y="7.05694in" svg:width="0.05833in" svg:height="0.09028in" draw:z-index="0" draw:id="id555" draw:style-name="a555" draw:name="Freeform 148"><svg:title/><svg:desc/><draw:enhanced-geometry draw:type="non-primitive" svg:viewBox="0 0 84 130" draw:enhanced-path="M 82 0 L 70 0 70 2 82 2 82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0"/><draw:equation draw:name="f8" draw:formula="0 + 4630 - 4548"/><draw:equation draw:name="f9" draw:formula="?f8 * ?f5 / 84"/><draw:equation draw:name="f10" draw:formula="10162 * ?f4 / 130"/><draw:equation draw:name="f11" draw:formula="0 + 4618 - 4548"/><draw:equation draw:name="f12" draw:formula="?f11 * ?f5 / 84"/><draw:equation draw:name="f13" draw:formula="10164 * ?f4 / 13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frame draw:id="id556" draw:style-name="a556" draw:name="Picture 147" svg:x="3.28819in" svg:y="7.03472in" svg:width="0.44306in" svg:height="0.08819in" style:rel-width="scale" style:rel-height="scale"><draw:image xlink:href="media/image59.png" xlink:type="simple" xlink:show="embed" xlink:actuate="onLoad"/><svg:title/><svg:desc/></draw:frame><draw:frame draw:id="id557" draw:style-name="a557" draw:name="Picture 146" svg:x="3.80972in" svg:y="7.02847in" svg:width="0.58194in" svg:height="0.09514in" style:rel-width="scale" style:rel-height="scale"><draw:image xlink:href="media/image60.png" xlink:type="simple" xlink:show="embed" xlink:actuate="onLoad"/><svg:title/><svg:desc/></draw:frame><draw:frame draw:id="id558" draw:style-name="a558" draw:name="Picture 145" svg:x="4.475in" svg:y="7.02847in" svg:width="0.72014in" svg:height="0.09514in" style:rel-width="scale" style:rel-height="scale"><draw:image xlink:href="media/image61.png" xlink:type="simple" xlink:show="embed" xlink:actuate="onLoad"/><svg:title/><svg:desc/></draw:frame></draw:g><draw:g draw:z-index="251806720" draw:name="Group 140" draw:id="id563" draw:style-name="a563"><svg:title/><svg:desc/><draw:custom-shape svg:x="5.275in" svg:y="7.02847in" svg:width="0.05694in" svg:height="0.09514in" draw:z-index="0" draw:id="id560" draw:style-name="a560" draw:name="Freeform 143"><svg:title/><svg:desc/><draw:enhanced-geometry draw:type="non-primitive" svg:viewBox="0 0 82 137" draw:enhanced-path="M 43 38 L 31 38 12 48 10 53 5 57 2 62 2 69 0 74 0 103 2 108 2 113 5 120 7 122 10 127 14 132 24 137 46 137 50 132 58 129 62 127 67 122 31 122 26 120 22 115 22 113 19 108 17 105 17 74 19 72 19 67 22 65 24 60 26 57 29 57 34 53 65 53 60 48 50 43 48 41 43 38 Z N" draw:text-areas="?f128 ?f130 ?f129 ?f131" draw:glue-points="?f80 ?f81 ?f82 ?f81 ?f83 ?f84 ?f85 ?f86 ?f87 ?f88 ?f89 ?f90 ?f89 ?f91 ?f92 ?f93 ?f92 ?f94 ?f89 ?f95 ?f89 ?f96 ?f87 ?f97 ?f98 ?f99 ?f85 ?f100 ?f101 ?f102 ?f103 ?f104 ?f105 ?f104 ?f106 ?f102 ?f107 ?f108 ?f109 ?f100 ?f110 ?f99 ?f82 ?f99 ?f111 ?f97 ?f112 ?f113 ?f112 ?f96 ?f114 ?f95 ?f115 ?f116 ?f115 ?f93 ?f114 ?f117 ?f114 ?f118 ?f112 ?f119 ?f103 ?f120 ?f111 ?f88 ?f121 ?f88 ?f122 ?f86 ?f123 ?f86 ?f124 ?f84 ?f106 ?f125 ?f126 ?f127 ?f80 ?f81" draw:glue-point-leaving-directions="-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7639 - 7596"/><draw:equation draw:name="f9" draw:formula="?f8 * ?f5 / 82"/><draw:equation draw:name="f10" draw:formula="10159 * ?f4 / 137"/><draw:equation draw:name="f11" draw:formula="0 + 7627 - 7596"/><draw:equation draw:name="f12" draw:formula="?f11 * ?f5 / 82"/><draw:equation draw:name="f13" draw:formula="0 + 7608 - 7596"/><draw:equation draw:name="f14" draw:formula="?f13 * ?f5 / 82"/><draw:equation draw:name="f15" draw:formula="10169 * ?f4 / 137"/><draw:equation draw:name="f16" draw:formula="0 + 7606 - 7596"/><draw:equation draw:name="f17" draw:formula="?f16 * ?f5 / 82"/><draw:equation draw:name="f18" draw:formula="10174 * ?f4 / 137"/><draw:equation draw:name="f19" draw:formula="0 + 7601 - 7596"/><draw:equation draw:name="f20" draw:formula="?f19 * ?f5 / 82"/><draw:equation draw:name="f21" draw:formula="10178 * ?f4 / 137"/><draw:equation draw:name="f22" draw:formula="0 + 7598 - 7596"/><draw:equation draw:name="f23" draw:formula="?f22 * ?f5 / 82"/><draw:equation draw:name="f24" draw:formula="10183 * ?f4 / 137"/><draw:equation draw:name="f25" draw:formula="10190 * ?f4 / 137"/><draw:equation draw:name="f26" draw:formula="0 + 7596 - 7596"/><draw:equation draw:name="f27" draw:formula="?f26 * ?f5 / 82"/><draw:equation draw:name="f28" draw:formula="10195 * ?f4 / 137"/><draw:equation draw:name="f29" draw:formula="10224 * ?f4 / 137"/><draw:equation draw:name="f30" draw:formula="10229 * ?f4 / 137"/><draw:equation draw:name="f31" draw:formula="10234 * ?f4 / 137"/><draw:equation draw:name="f32" draw:formula="10241 * ?f4 / 137"/><draw:equation draw:name="f33" draw:formula="0 + 7603 - 7596"/><draw:equation draw:name="f34" draw:formula="?f33 * ?f5 / 82"/><draw:equation draw:name="f35" draw:formula="10243 * ?f4 / 137"/><draw:equation draw:name="f36" draw:formula="10248 * ?f4 / 137"/><draw:equation draw:name="f37" draw:formula="0 + 7610 - 7596"/><draw:equation draw:name="f38" draw:formula="?f37 * ?f5 / 82"/><draw:equation draw:name="f39" draw:formula="10253 * ?f4 / 137"/><draw:equation draw:name="f40" draw:formula="0 + 7620 - 7596"/><draw:equation draw:name="f41" draw:formula="?f40 * ?f5 / 82"/><draw:equation draw:name="f42" draw:formula="10258 * ?f4 / 137"/><draw:equation draw:name="f43" draw:formula="0 + 7642 - 7596"/><draw:equation draw:name="f44" draw:formula="?f43 * ?f5 / 82"/><draw:equation draw:name="f45" draw:formula="0 + 7646 - 7596"/><draw:equation draw:name="f46" draw:formula="?f45 * ?f5 / 82"/><draw:equation draw:name="f47" draw:formula="0 + 7654 - 7596"/><draw:equation draw:name="f48" draw:formula="?f47 * ?f5 / 82"/><draw:equation draw:name="f49" draw:formula="10250 * ?f4 / 137"/><draw:equation draw:name="f50" draw:formula="0 + 7658 - 7596"/><draw:equation draw:name="f51" draw:formula="?f50 * ?f5 / 82"/><draw:equation draw:name="f52" draw:formula="0 + 7663 - 7596"/><draw:equation draw:name="f53" draw:formula="?f52 * ?f5 / 82"/><draw:equation draw:name="f54" draw:formula="0 + 7622 - 7596"/><draw:equation draw:name="f55" draw:formula="?f54 * ?f5 / 82"/><draw:equation draw:name="f56" draw:formula="0 + 7618 - 7596"/><draw:equation draw:name="f57" draw:formula="?f56 * ?f5 / 82"/><draw:equation draw:name="f58" draw:formula="10236 * ?f4 / 137"/><draw:equation draw:name="f59" draw:formula="0 + 7615 - 7596"/><draw:equation draw:name="f60" draw:formula="?f59 * ?f5 / 82"/><draw:equation draw:name="f61" draw:formula="0 + 7613 - 7596"/><draw:equation draw:name="f62" draw:formula="?f61 * ?f5 / 82"/><draw:equation draw:name="f63" draw:formula="10226 * ?f4 / 137"/><draw:equation draw:name="f64" draw:formula="10193 * ?f4 / 137"/><draw:equation draw:name="f65" draw:formula="10188 * ?f4 / 137"/><draw:equation draw:name="f66" draw:formula="10186 * ?f4 / 137"/><draw:equation draw:name="f67" draw:formula="10181 * ?f4 / 137"/><draw:equation draw:name="f68" draw:formula="0 + 7625 - 7596"/><draw:equation draw:name="f69" draw:formula="?f68 * ?f5 / 82"/><draw:equation draw:name="f70" draw:formula="0 + 7630 - 7596"/><draw:equation draw:name="f71" draw:formula="?f70 * ?f5 / 82"/><draw:equation draw:name="f72" draw:formula="0 + 7661 - 7596"/><draw:equation draw:name="f73" draw:formula="?f72 * ?f5 / 82"/><draw:equation draw:name="f74" draw:formula="0 + 7656 - 7596"/><draw:equation draw:name="f75" draw:formula="?f74 * ?f5 / 82"/><draw:equation draw:name="f76" draw:formula="10164 * ?f4 / 137"/><draw:equation draw:name="f77" draw:formula="0 + 7644 - 7596"/><draw:equation draw:name="f78" draw:formula="?f77 * ?f5 / 82"/><draw:equation draw:name="f79" draw:formula="10162 * ?f4 / 137"/><draw:equation draw:name="f80" draw:formula="?f9 / ?f6"/><draw:equation draw:name="f81" draw:formula="?f10 / ?f7"/><draw:equation draw:name="f82" draw:formula="?f12 / ?f6"/><draw:equation draw:name="f83" draw:formula="?f14 / ?f6"/><draw:equation draw:name="f84" draw:formula="?f15 / ?f7"/><draw:equation draw:name="f85" draw:formula="?f17 / ?f6"/><draw:equation draw:name="f86" draw:formula="?f18 / ?f7"/><draw:equation draw:name="f87" draw:formula="?f20 / ?f6"/><draw:equation draw:name="f88" draw:formula="?f21 / ?f7"/><draw:equation draw:name="f89" draw:formula="?f23 / ?f6"/><draw:equation draw:name="f90" draw:formula="?f24 / ?f7"/><draw:equation draw:name="f91" draw:formula="?f25 / ?f7"/><draw:equation draw:name="f92" draw:formula="?f27 / ?f6"/><draw:equation draw:name="f93" draw:formula="?f28 / ?f7"/><draw:equation draw:name="f94" draw:formula="?f29 / ?f7"/><draw:equation draw:name="f95" draw:formula="?f30 / ?f7"/><draw:equation draw:name="f96" draw:formula="?f31 / ?f7"/><draw:equation draw:name="f97" draw:formula="?f32 / ?f7"/><draw:equation draw:name="f98" draw:formula="?f34 / ?f6"/><draw:equation draw:name="f99" draw:formula="?f35 / ?f7"/><draw:equation draw:name="f100" draw:formula="?f36 / ?f7"/><draw:equation draw:name="f101" draw:formula="?f38 / ?f6"/><draw:equation draw:name="f102" draw:formula="?f39 / ?f7"/><draw:equation draw:name="f103" draw:formula="?f41 / ?f6"/><draw:equation draw:name="f104" draw:formula="?f42 / ?f7"/><draw:equation draw:name="f105" draw:formula="?f44 / ?f6"/><draw:equation draw:name="f106" draw:formula="?f46 / ?f6"/><draw:equation draw:name="f107" draw:formula="?f48 / ?f6"/><draw:equation draw:name="f108" draw:formula="?f49 / ?f7"/><draw:equation draw:name="f109" draw:formula="?f51 / ?f6"/><draw:equation draw:name="f110" draw:formula="?f53 / ?f6"/><draw:equation draw:name="f111" draw:formula="?f55 / ?f6"/><draw:equation draw:name="f112" draw:formula="?f57 / ?f6"/><draw:equation draw:name="f113" draw:formula="?f58 / ?f7"/><draw:equation draw:name="f114" draw:formula="?f60 / ?f6"/><draw:equation draw:name="f115" draw:formula="?f62 / ?f6"/><draw:equation draw:name="f116" draw:formula="?f63 / ?f7"/><draw:equation draw:name="f117" draw:formula="?f64 / ?f7"/><draw:equation draw:name="f118" draw:formula="?f65 / ?f7"/><draw:equation draw:name="f119" draw:formula="?f66 / ?f7"/><draw:equation draw:name="f120" draw:formula="?f67 / ?f7"/><draw:equation draw:name="f121" draw:formula="?f69 / ?f6"/><draw:equation draw:name="f122" draw:formula="?f71 / ?f6"/><draw:equation draw:name="f123" draw:formula="?f73 / ?f6"/><draw:equation draw:name="f124" draw:formula="?f75 / ?f6"/><draw:equation draw:name="f125" draw:formula="?f76 / ?f7"/><draw:equation draw:name="f126" draw:formula="?f78 / ?f6"/><draw:equation draw:name="f127" draw:formula="?f79 / ?f7"/><draw:equation draw:name="f128" draw:formula="0 / ?f6"/><draw:equation draw:name="f129" draw:formula="?f1 / ?f6"/><draw:equation draw:name="f130" draw:formula="0 / ?f7"/><draw:equation draw:name="f131" draw:formula="?f3 / ?f7"/></draw:enhanced-geometry></draw:custom-shape><draw:custom-shape svg:x="5.275in" svg:y="7.02847in" svg:width="0.05694in" svg:height="0.09514in" draw:z-index="0" draw:id="id561" draw:style-name="a561" draw:name="Freeform 142"><svg:title/><svg:desc/><draw:enhanced-geometry draw:type="non-primitive" svg:viewBox="0 0 82 137" draw:enhanced-path="M 82 2 L 65 2 65 53 43 53 48 55 50 57 55 60 65 69 65 105 62 108 60 113 58 113 50 120 48 120 46 122 67 122 67 134 82 134 82 2 Z N" draw:text-areas="?f65 ?f67 ?f66 ?f68" draw:glue-points="?f42 ?f43 ?f44 ?f43 ?f44 ?f45 ?f46 ?f45 ?f47 ?f48 ?f49 ?f50 ?f51 ?f52 ?f44 ?f53 ?f44 ?f54 ?f55 ?f56 ?f57 ?f58 ?f59 ?f58 ?f49 ?f60 ?f47 ?f60 ?f61 ?f62 ?f63 ?f62 ?f63 ?f64 ?f42 ?f64 ?f42 ?f43"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7678 - 7596"/><draw:equation draw:name="f9" draw:formula="?f8 * ?f5 / 82"/><draw:equation draw:name="f10" draw:formula="10123 * ?f4 / 137"/><draw:equation draw:name="f11" draw:formula="0 + 7661 - 7596"/><draw:equation draw:name="f12" draw:formula="?f11 * ?f5 / 82"/><draw:equation draw:name="f13" draw:formula="10174 * ?f4 / 137"/><draw:equation draw:name="f14" draw:formula="0 + 7639 - 7596"/><draw:equation draw:name="f15" draw:formula="?f14 * ?f5 / 82"/><draw:equation draw:name="f16" draw:formula="0 + 7644 - 7596"/><draw:equation draw:name="f17" draw:formula="?f16 * ?f5 / 82"/><draw:equation draw:name="f18" draw:formula="10176 * ?f4 / 137"/><draw:equation draw:name="f19" draw:formula="0 + 7646 - 7596"/><draw:equation draw:name="f20" draw:formula="?f19 * ?f5 / 82"/><draw:equation draw:name="f21" draw:formula="10178 * ?f4 / 137"/><draw:equation draw:name="f22" draw:formula="0 + 7651 - 7596"/><draw:equation draw:name="f23" draw:formula="?f22 * ?f5 / 82"/><draw:equation draw:name="f24" draw:formula="10181 * ?f4 / 137"/><draw:equation draw:name="f25" draw:formula="10190 * ?f4 / 137"/><draw:equation draw:name="f26" draw:formula="10226 * ?f4 / 137"/><draw:equation draw:name="f27" draw:formula="0 + 7658 - 7596"/><draw:equation draw:name="f28" draw:formula="?f27 * ?f5 / 82"/><draw:equation draw:name="f29" draw:formula="10229 * ?f4 / 137"/><draw:equation draw:name="f30" draw:formula="0 + 7656 - 7596"/><draw:equation draw:name="f31" draw:formula="?f30 * ?f5 / 82"/><draw:equation draw:name="f32" draw:formula="10234 * ?f4 / 137"/><draw:equation draw:name="f33" draw:formula="0 + 7654 - 7596"/><draw:equation draw:name="f34" draw:formula="?f33 * ?f5 / 82"/><draw:equation draw:name="f35" draw:formula="10241 * ?f4 / 137"/><draw:equation draw:name="f36" draw:formula="0 + 7642 - 7596"/><draw:equation draw:name="f37" draw:formula="?f36 * ?f5 / 82"/><draw:equation draw:name="f38" draw:formula="10243 * ?f4 / 137"/><draw:equation draw:name="f39" draw:formula="0 + 7663 - 7596"/><draw:equation draw:name="f40" draw:formula="?f39 * ?f5 / 82"/><draw:equation draw:name="f41" draw:formula="10255 * ?f4 / 137"/><draw:equation draw:name="f42" draw:formula="?f9 / ?f6"/><draw:equation draw:name="f43" draw:formula="?f10 / ?f7"/><draw:equation draw:name="f44" draw:formula="?f12 / ?f6"/><draw:equation draw:name="f45" draw:formula="?f13 / ?f7"/><draw:equation draw:name="f46" draw:formula="?f15 / ?f6"/><draw:equation draw:name="f47" draw:formula="?f17 / ?f6"/><draw:equation draw:name="f48" draw:formula="?f18 / ?f7"/><draw:equation draw:name="f49" draw:formula="?f20 / ?f6"/><draw:equation draw:name="f50" draw:formula="?f21 / ?f7"/><draw:equation draw:name="f51" draw:formula="?f23 / ?f6"/><draw:equation draw:name="f52" draw:formula="?f24 / ?f7"/><draw:equation draw:name="f53" draw:formula="?f25 / ?f7"/><draw:equation draw:name="f54" draw:formula="?f26 / ?f7"/><draw:equation draw:name="f55" draw:formula="?f28 / ?f6"/><draw:equation draw:name="f56" draw:formula="?f29 / ?f7"/><draw:equation draw:name="f57" draw:formula="?f31 / ?f6"/><draw:equation draw:name="f58" draw:formula="?f32 / ?f7"/><draw:equation draw:name="f59" draw:formula="?f34 / ?f6"/><draw:equation draw:name="f60" draw:formula="?f35 / ?f7"/><draw:equation draw:name="f61" draw:formula="?f37 / ?f6"/><draw:equation draw:name="f62" draw:formula="?f38 / ?f7"/><draw:equation draw:name="f63" draw:formula="?f40 / ?f6"/><draw:equation draw:name="f64" draw:formula="?f41 / ?f7"/><draw:equation draw:name="f65" draw:formula="0 / ?f6"/><draw:equation draw:name="f66" draw:formula="?f1 / ?f6"/><draw:equation draw:name="f67" draw:formula="0 / ?f7"/><draw:equation draw:name="f68" draw:formula="?f3 / ?f7"/></draw:enhanced-geometry></draw:custom-shape><draw:custom-shape svg:x="5.275in" svg:y="7.02847in" svg:width="0.05694in" svg:height="0.09514in" draw:z-index="0" draw:id="id562" draw:style-name="a562" draw:name="Freeform 141"><svg:title/><svg:desc/><draw:enhanced-geometry draw:type="non-primitive" svg:viewBox="0 0 82 137" draw:enhanced-path="M 77 0 L 67 0 67 2 79 2 77 0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7673 - 7596"/><draw:equation draw:name="f9" draw:formula="?f8 * ?f5 / 82"/><draw:equation draw:name="f10" draw:formula="10121 * ?f4 / 137"/><draw:equation draw:name="f11" draw:formula="0 + 7663 - 7596"/><draw:equation draw:name="f12" draw:formula="?f11 * ?f5 / 82"/><draw:equation draw:name="f13" draw:formula="10123 * ?f4 / 137"/><draw:equation draw:name="f14" draw:formula="0 + 7675 - 7596"/><draw:equation draw:name="f15" draw:formula="?f14 * ?f5 / 82"/><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g><draw:g draw:z-index="251807744" draw:name="Group 135" draw:id="id568" draw:style-name="a568"><svg:title/><svg:desc/><draw:custom-shape svg:x="5.34653in" svg:y="7.05486in" svg:width="0.05694in" svg:height="0.06875in" draw:z-index="0" draw:id="id564" draw:style-name="a564" draw:name="Freeform 139"><svg:title/><svg:desc/><draw:enhanced-geometry draw:type="non-primitive" svg:viewBox="0 0 82 99" draw:enhanced-path="M 51 0 L 36 0 27 5 19 7 7 19 3 29 3 36 0 43 0 58 3 65 3 72 7 82 12 87 15 91 19 94 27 96 31 99 60 99 63 96 70 96 70 94 72 94 75 91 77 91 77 87 36 87 34 84 29 84 27 82 24 77 19 72 19 67 17 63 17 53 79 53 82 51 82 41 17 41 17 39 19 34 19 27 31 15 34 15 39 12 71 12 70 10 51 0 Z N" draw:text-areas="?f138 ?f140 ?f139 ?f141" draw:glue-points="?f85 ?f86 ?f87 ?f86 ?f88 ?f89 ?f90 ?f91 ?f92 ?f93 ?f94 ?f95 ?f94 ?f96 ?f97 ?f98 ?f97 ?f99 ?f94 ?f100 ?f94 ?f101 ?f92 ?f102 ?f103 ?f104 ?f105 ?f106 ?f90 ?f107 ?f88 ?f108 ?f109 ?f110 ?f111 ?f110 ?f112 ?f108 ?f113 ?f108 ?f113 ?f107 ?f114 ?f107 ?f115 ?f106 ?f116 ?f106 ?f116 ?f104 ?f87 ?f104 ?f117 ?f118 ?f119 ?f118 ?f88 ?f102 ?f120 ?f121 ?f90 ?f101 ?f90 ?f122 ?f123 ?f124 ?f123 ?f125 ?f126 ?f125 ?f127 ?f128 ?f127 ?f129 ?f123 ?f129 ?f123 ?f130 ?f90 ?f131 ?f90 ?f132 ?f109 ?f133 ?f117 ?f133 ?f134 ?f135 ?f136 ?f135 ?f113 ?f137 ?f85 ?f86" draw:glue-point-leaving-directions="-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7750 - 7699"/><draw:equation draw:name="f9" draw:formula="?f8 * ?f5 / 82"/><draw:equation draw:name="f10" draw:formula="10159 * ?f4 / 99"/><draw:equation draw:name="f11" draw:formula="0 + 7735 - 7699"/><draw:equation draw:name="f12" draw:formula="?f11 * ?f5 / 82"/><draw:equation draw:name="f13" draw:formula="0 + 7726 - 7699"/><draw:equation draw:name="f14" draw:formula="?f13 * ?f5 / 82"/><draw:equation draw:name="f15" draw:formula="10164 * ?f4 / 99"/><draw:equation draw:name="f16" draw:formula="0 + 7718 - 7699"/><draw:equation draw:name="f17" draw:formula="?f16 * ?f5 / 82"/><draw:equation draw:name="f18" draw:formula="10166 * ?f4 / 99"/><draw:equation draw:name="f19" draw:formula="0 + 7706 - 7699"/><draw:equation draw:name="f20" draw:formula="?f19 * ?f5 / 82"/><draw:equation draw:name="f21" draw:formula="10178 * ?f4 / 99"/><draw:equation draw:name="f22" draw:formula="0 + 7702 - 7699"/><draw:equation draw:name="f23" draw:formula="?f22 * ?f5 / 82"/><draw:equation draw:name="f24" draw:formula="10188 * ?f4 / 99"/><draw:equation draw:name="f25" draw:formula="10195 * ?f4 / 99"/><draw:equation draw:name="f26" draw:formula="0 + 7699 - 7699"/><draw:equation draw:name="f27" draw:formula="?f26 * ?f5 / 82"/><draw:equation draw:name="f28" draw:formula="10202 * ?f4 / 99"/><draw:equation draw:name="f29" draw:formula="10217 * ?f4 / 99"/><draw:equation draw:name="f30" draw:formula="10224 * ?f4 / 99"/><draw:equation draw:name="f31" draw:formula="10231 * ?f4 / 99"/><draw:equation draw:name="f32" draw:formula="10241 * ?f4 / 99"/><draw:equation draw:name="f33" draw:formula="0 + 7711 - 7699"/><draw:equation draw:name="f34" draw:formula="?f33 * ?f5 / 82"/><draw:equation draw:name="f35" draw:formula="10246 * ?f4 / 99"/><draw:equation draw:name="f36" draw:formula="0 + 7714 - 7699"/><draw:equation draw:name="f37" draw:formula="?f36 * ?f5 / 82"/><draw:equation draw:name="f38" draw:formula="10250 * ?f4 / 99"/><draw:equation draw:name="f39" draw:formula="10253 * ?f4 / 99"/><draw:equation draw:name="f40" draw:formula="10255 * ?f4 / 99"/><draw:equation draw:name="f41" draw:formula="0 + 7730 - 7699"/><draw:equation draw:name="f42" draw:formula="?f41 * ?f5 / 82"/><draw:equation draw:name="f43" draw:formula="10258 * ?f4 / 99"/><draw:equation draw:name="f44" draw:formula="0 + 7759 - 7699"/><draw:equation draw:name="f45" draw:formula="?f44 * ?f5 / 82"/><draw:equation draw:name="f46" draw:formula="0 + 7762 - 7699"/><draw:equation draw:name="f47" draw:formula="?f46 * ?f5 / 82"/><draw:equation draw:name="f48" draw:formula="0 + 7769 - 7699"/><draw:equation draw:name="f49" draw:formula="?f48 * ?f5 / 82"/><draw:equation draw:name="f50" draw:formula="0 + 7771 - 7699"/><draw:equation draw:name="f51" draw:formula="?f50 * ?f5 / 82"/><draw:equation draw:name="f52" draw:formula="0 + 7774 - 7699"/><draw:equation draw:name="f53" draw:formula="?f52 * ?f5 / 82"/><draw:equation draw:name="f54" draw:formula="0 + 7776 - 7699"/><draw:equation draw:name="f55" draw:formula="?f54 * ?f5 / 82"/><draw:equation draw:name="f56" draw:formula="0 + 7733 - 7699"/><draw:equation draw:name="f57" draw:formula="?f56 * ?f5 / 82"/><draw:equation draw:name="f58" draw:formula="10243 * ?f4 / 99"/><draw:equation draw:name="f59" draw:formula="0 + 7728 - 7699"/><draw:equation draw:name="f60" draw:formula="?f59 * ?f5 / 82"/><draw:equation draw:name="f61" draw:formula="0 + 7723 - 7699"/><draw:equation draw:name="f62" draw:formula="?f61 * ?f5 / 82"/><draw:equation draw:name="f63" draw:formula="10236 * ?f4 / 99"/><draw:equation draw:name="f64" draw:formula="10226 * ?f4 / 99"/><draw:equation draw:name="f65" draw:formula="0 + 7716 - 7699"/><draw:equation draw:name="f66" draw:formula="?f65 * ?f5 / 82"/><draw:equation draw:name="f67" draw:formula="10222 * ?f4 / 99"/><draw:equation draw:name="f68" draw:formula="10212 * ?f4 / 99"/><draw:equation draw:name="f69" draw:formula="0 + 7778 - 7699"/><draw:equation draw:name="f70" draw:formula="?f69 * ?f5 / 82"/><draw:equation draw:name="f71" draw:formula="0 + 7781 - 7699"/><draw:equation draw:name="f72" draw:formula="?f71 * ?f5 / 82"/><draw:equation draw:name="f73" draw:formula="10210 * ?f4 / 99"/><draw:equation draw:name="f74" draw:formula="10200 * ?f4 / 99"/><draw:equation draw:name="f75" draw:formula="10198 * ?f4 / 99"/><draw:equation draw:name="f76" draw:formula="10193 * ?f4 / 99"/><draw:equation draw:name="f77" draw:formula="10186 * ?f4 / 99"/><draw:equation draw:name="f78" draw:formula="10174 * ?f4 / 99"/><draw:equation draw:name="f79" draw:formula="0 + 7738 - 7699"/><draw:equation draw:name="f80" draw:formula="?f79 * ?f5 / 82"/><draw:equation draw:name="f81" draw:formula="10171 * ?f4 / 99"/><draw:equation draw:name="f82" draw:formula="0 + 7770 - 7699"/><draw:equation draw:name="f83" draw:formula="?f82 * ?f5 / 82"/><draw:equation draw:name="f84" draw:formula="10169 * ?f4 / 99"/><draw:equation draw:name="f85" draw:formula="?f9 / ?f6"/><draw:equation draw:name="f86" draw:formula="?f10 / ?f7"/><draw:equation draw:name="f87" draw:formula="?f12 / ?f6"/><draw:equation draw:name="f88" draw:formula="?f14 / ?f6"/><draw:equation draw:name="f89" draw:formula="?f15 / ?f7"/><draw:equation draw:name="f90" draw:formula="?f17 / ?f6"/><draw:equation draw:name="f91" draw:formula="?f18 / ?f7"/><draw:equation draw:name="f92" draw:formula="?f20 / ?f6"/><draw:equation draw:name="f93" draw:formula="?f21 / ?f7"/><draw:equation draw:name="f94" draw:formula="?f23 / ?f6"/><draw:equation draw:name="f95" draw:formula="?f24 / ?f7"/><draw:equation draw:name="f96" draw:formula="?f25 / ?f7"/><draw:equation draw:name="f97" draw:formula="?f27 / ?f6"/><draw:equation draw:name="f98" draw:formula="?f28 / ?f7"/><draw:equation draw:name="f99" draw:formula="?f29 / ?f7"/><draw:equation draw:name="f100" draw:formula="?f30 / ?f7"/><draw:equation draw:name="f101" draw:formula="?f31 / ?f7"/><draw:equation draw:name="f102" draw:formula="?f32 / ?f7"/><draw:equation draw:name="f103" draw:formula="?f34 / ?f6"/><draw:equation draw:name="f104" draw:formula="?f35 / ?f7"/><draw:equation draw:name="f105" draw:formula="?f37 / ?f6"/><draw:equation draw:name="f106" draw:formula="?f38 / ?f7"/><draw:equation draw:name="f107" draw:formula="?f39 / ?f7"/><draw:equation draw:name="f108" draw:formula="?f40 / ?f7"/><draw:equation draw:name="f109" draw:formula="?f42 / ?f6"/><draw:equation draw:name="f110" draw:formula="?f43 / ?f7"/><draw:equation draw:name="f111" draw:formula="?f45 / ?f6"/><draw:equation draw:name="f112" draw:formula="?f47 / ?f6"/><draw:equation draw:name="f113" draw:formula="?f49 / ?f6"/><draw:equation draw:name="f114" draw:formula="?f51 / ?f6"/><draw:equation draw:name="f115" draw:formula="?f53 / ?f6"/><draw:equation draw:name="f116" draw:formula="?f55 / ?f6"/><draw:equation draw:name="f117" draw:formula="?f57 / ?f6"/><draw:equation draw:name="f118" draw:formula="?f58 / ?f7"/><draw:equation draw:name="f119" draw:formula="?f60 / ?f6"/><draw:equation draw:name="f120" draw:formula="?f62 / ?f6"/><draw:equation draw:name="f121" draw:formula="?f63 / ?f7"/><draw:equation draw:name="f122" draw:formula="?f64 / ?f7"/><draw:equation draw:name="f123" draw:formula="?f66 / ?f6"/><draw:equation draw:name="f124" draw:formula="?f67 / ?f7"/><draw:equation draw:name="f125" draw:formula="?f68 / ?f7"/><draw:equation draw:name="f126" draw:formula="?f70 / ?f6"/><draw:equation draw:name="f127" draw:formula="?f72 / ?f6"/><draw:equation draw:name="f128" draw:formula="?f73 / ?f7"/><draw:equation draw:name="f129" draw:formula="?f74 / ?f7"/><draw:equation draw:name="f130" draw:formula="?f75 / ?f7"/><draw:equation draw:name="f131" draw:formula="?f76 / ?f7"/><draw:equation draw:name="f132" draw:formula="?f77 / ?f7"/><draw:equation draw:name="f133" draw:formula="?f78 / ?f7"/><draw:equation draw:name="f134" draw:formula="?f80 / ?f6"/><draw:equation draw:name="f135" draw:formula="?f81 / ?f7"/><draw:equation draw:name="f136" draw:formula="?f83 / ?f6"/><draw:equation draw:name="f137" draw:formula="?f84 / ?f7"/><draw:equation draw:name="f138" draw:formula="0 / ?f6"/><draw:equation draw:name="f139" draw:formula="?f1 / ?f6"/><draw:equation draw:name="f140" draw:formula="0 / ?f7"/><draw:equation draw:name="f141" draw:formula="?f3 / ?f7"/></draw:enhanced-geometry></draw:custom-shape><draw:custom-shape svg:x="5.34653in" svg:y="7.05486in" svg:width="0.05694in" svg:height="0.06875in" draw:z-index="0" draw:id="id565" draw:style-name="a565" draw:name="Freeform 138"><svg:title/><svg:desc/><draw:enhanced-geometry draw:type="non-primitive" svg:viewBox="0 0 82 99" draw:enhanced-path="M 77 79 L 72 79 72 82 67 82 65 84 63 84 60 87 77 87 77 79 Z N" draw:text-areas="?f34 ?f36 ?f35 ?f37" draw:glue-points="?f24 ?f25 ?f26 ?f25 ?f26 ?f27 ?f28 ?f27 ?f29 ?f30 ?f31 ?f30 ?f32 ?f33 ?f24 ?f33 ?f24 ?f25"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7776 - 7699"/><draw:equation draw:name="f9" draw:formula="?f8 * ?f5 / 82"/><draw:equation draw:name="f10" draw:formula="10238 * ?f4 / 99"/><draw:equation draw:name="f11" draw:formula="0 + 7771 - 7699"/><draw:equation draw:name="f12" draw:formula="?f11 * ?f5 / 82"/><draw:equation draw:name="f13" draw:formula="10241 * ?f4 / 99"/><draw:equation draw:name="f14" draw:formula="0 + 7766 - 7699"/><draw:equation draw:name="f15" draw:formula="?f14 * ?f5 / 82"/><draw:equation draw:name="f16" draw:formula="0 + 7764 - 7699"/><draw:equation draw:name="f17" draw:formula="?f16 * ?f5 / 82"/><draw:equation draw:name="f18" draw:formula="10243 * ?f4 / 99"/><draw:equation draw:name="f19" draw:formula="0 + 7762 - 7699"/><draw:equation draw:name="f20" draw:formula="?f19 * ?f5 / 82"/><draw:equation draw:name="f21" draw:formula="0 + 7759 - 7699"/><draw:equation draw:name="f22" draw:formula="?f21 * ?f5 / 82"/><draw:equation draw:name="f23" draw:formula="10246 * ?f4 / 99"/><draw:equation draw:name="f24" draw:formula="?f9 / ?f6"/><draw:equation draw:name="f25" draw:formula="?f10 / ?f7"/><draw:equation draw:name="f26" draw:formula="?f12 / ?f6"/><draw:equation draw:name="f27" draw:formula="?f13 / ?f7"/><draw:equation draw:name="f28" draw:formula="?f15 / ?f6"/><draw:equation draw:name="f29" draw:formula="?f17 / ?f6"/><draw:equation draw:name="f30" draw:formula="?f18 / ?f7"/><draw:equation draw:name="f31" draw:formula="?f20 / ?f6"/><draw:equation draw:name="f32" draw:formula="?f22 / ?f6"/><draw:equation draw:name="f33" draw:formula="?f23 / ?f7"/><draw:equation draw:name="f34" draw:formula="0 / ?f6"/><draw:equation draw:name="f35" draw:formula="?f1 / ?f6"/><draw:equation draw:name="f36" draw:formula="0 / ?f7"/><draw:equation draw:name="f37" draw:formula="?f3 / ?f7"/></draw:enhanced-geometry></draw:custom-shape><draw:custom-shape svg:x="5.34653in" svg:y="7.05486in" svg:width="0.05694in" svg:height="0.06875in" draw:z-index="0" draw:id="id566" draw:style-name="a566" draw:name="Freeform 137"><svg:title/><svg:desc/><draw:enhanced-geometry draw:type="non-primitive" svg:viewBox="0 0 82 99" draw:enhanced-path="M 71 12 L 51 12 55 15 60 19 65 27 65 41 82 41 82 31 79 27 79 22 77 17 72 15 71 12 Z N" draw:text-areas="?f51 ?f53 ?f52 ?f54" draw:glue-points="?f34 ?f35 ?f36 ?f35 ?f37 ?f38 ?f39 ?f40 ?f41 ?f42 ?f41 ?f43 ?f44 ?f43 ?f44 ?f45 ?f46 ?f42 ?f46 ?f47 ?f48 ?f49 ?f50 ?f38 ?f34 ?f35"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7770 - 7699"/><draw:equation draw:name="f9" draw:formula="?f8 * ?f5 / 82"/><draw:equation draw:name="f10" draw:formula="10171 * ?f4 / 99"/><draw:equation draw:name="f11" draw:formula="0 + 7750 - 7699"/><draw:equation draw:name="f12" draw:formula="?f11 * ?f5 / 82"/><draw:equation draw:name="f13" draw:formula="0 + 7754 - 7699"/><draw:equation draw:name="f14" draw:formula="?f13 * ?f5 / 82"/><draw:equation draw:name="f15" draw:formula="10174 * ?f4 / 99"/><draw:equation draw:name="f16" draw:formula="0 + 7759 - 7699"/><draw:equation draw:name="f17" draw:formula="?f16 * ?f5 / 82"/><draw:equation draw:name="f18" draw:formula="10178 * ?f4 / 99"/><draw:equation draw:name="f19" draw:formula="0 + 7764 - 7699"/><draw:equation draw:name="f20" draw:formula="?f19 * ?f5 / 82"/><draw:equation draw:name="f21" draw:formula="10186 * ?f4 / 99"/><draw:equation draw:name="f22" draw:formula="10200 * ?f4 / 99"/><draw:equation draw:name="f23" draw:formula="0 + 7781 - 7699"/><draw:equation draw:name="f24" draw:formula="?f23 * ?f5 / 82"/><draw:equation draw:name="f25" draw:formula="10190 * ?f4 / 99"/><draw:equation draw:name="f26" draw:formula="0 + 7778 - 7699"/><draw:equation draw:name="f27" draw:formula="?f26 * ?f5 / 82"/><draw:equation draw:name="f28" draw:formula="10181 * ?f4 / 99"/><draw:equation draw:name="f29" draw:formula="0 + 7776 - 7699"/><draw:equation draw:name="f30" draw:formula="?f29 * ?f5 / 82"/><draw:equation draw:name="f31" draw:formula="10176 * ?f4 / 99"/><draw:equation draw:name="f32" draw:formula="0 + 7771 - 7699"/><draw:equation draw:name="f33" draw:formula="?f32 * ?f5 / 82"/><draw:equation draw:name="f34" draw:formula="?f9 / ?f6"/><draw:equation draw:name="f35" draw:formula="?f10 / ?f7"/><draw:equation draw:name="f36" draw:formula="?f12 / ?f6"/><draw:equation draw:name="f37" draw:formula="?f14 / ?f6"/><draw:equation draw:name="f38" draw:formula="?f15 / ?f7"/><draw:equation draw:name="f39" draw:formula="?f17 / ?f6"/><draw:equation draw:name="f40" draw:formula="?f18 / ?f7"/><draw:equation draw:name="f41" draw:formula="?f20 / ?f6"/><draw:equation draw:name="f42" draw:formula="?f21 / ?f7"/><draw:equation draw:name="f43" draw:formula="?f22 / ?f7"/><draw:equation draw:name="f44" draw:formula="?f24 / ?f6"/><draw:equation draw:name="f45" draw:formula="?f25 / ?f7"/><draw:equation draw:name="f46" draw:formula="?f27 / ?f6"/><draw:equation draw:name="f47" draw:formula="?f28 / ?f7"/><draw:equation draw:name="f48" draw:formula="?f30 / ?f6"/><draw:equation draw:name="f49" draw:formula="?f31 / ?f7"/><draw:equation draw:name="f50" draw:formula="?f33 / ?f6"/><draw:equation draw:name="f51" draw:formula="0 / ?f6"/><draw:equation draw:name="f52" draw:formula="?f1 / ?f6"/><draw:equation draw:name="f53" draw:formula="0 / ?f7"/><draw:equation draw:name="f54" draw:formula="?f3 / ?f7"/></draw:enhanced-geometry></draw:custom-shape><draw:frame draw:id="id567" draw:style-name="a567" draw:name="Picture 136" svg:x="5.47847in" svg:y="7.03194in" svg:width="0.76806in" svg:height="0.11528in" style:rel-width="scale" style:rel-height="scale"><draw:image xlink:href="media/image62.png" xlink:type="simple" xlink:show="embed" xlink:actuate="onLoad"/><svg:title/><svg:desc/></draw:frame></draw:g><draw:g draw:z-index="251808768" draw:name="Group 129" draw:id="id574" draw:style-name="a574"><svg:title/><svg:desc/><draw:custom-shape svg:x="6.32847in" svg:y="7.05694in" svg:width="0.05833in" svg:height="0.09028in" draw:z-index="0" draw:id="id569" draw:style-name="a569" draw:name="Freeform 134"><svg:title/><svg:desc/><draw:enhanced-geometry draw:type="non-primitive" svg:viewBox="0 0 84 130" draw:enhanced-path="M 17 2 L 0 2 0 7 31 91 33 91 33 93 36 93 24 124 21 127 21 129 38 129 41 127 53 93 60 74 43 74 17 4 17 2 Z N" draw:text-areas="?f62 ?f64 ?f63 ?f65" draw:glue-points="?f41 ?f42 ?f43 ?f42 ?f43 ?f44 ?f45 ?f46 ?f47 ?f46 ?f47 ?f48 ?f49 ?f48 ?f50 ?f51 ?f52 ?f53 ?f52 ?f54 ?f55 ?f54 ?f56 ?f53 ?f57 ?f48 ?f58 ?f59 ?f60 ?f59 ?f41 ?f61 ?f41 ?f42"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0"/><draw:equation draw:name="f8" draw:formula="0 + 9130 - 9113"/><draw:equation draw:name="f9" draw:formula="?f8 * ?f5 / 84"/><draw:equation draw:name="f10" draw:formula="10164 * ?f4 / 130"/><draw:equation draw:name="f11" draw:formula="0 + 9113 - 9113"/><draw:equation draw:name="f12" draw:formula="?f11 * ?f5 / 84"/><draw:equation draw:name="f13" draw:formula="10169 * ?f4 / 130"/><draw:equation draw:name="f14" draw:formula="0 + 9144 - 9113"/><draw:equation draw:name="f15" draw:formula="?f14 * ?f5 / 84"/><draw:equation draw:name="f16" draw:formula="10253 * ?f4 / 130"/><draw:equation draw:name="f17" draw:formula="0 + 9146 - 9113"/><draw:equation draw:name="f18" draw:formula="?f17 * ?f5 / 84"/><draw:equation draw:name="f19" draw:formula="10255 * ?f4 / 130"/><draw:equation draw:name="f20" draw:formula="0 + 9149 - 9113"/><draw:equation draw:name="f21" draw:formula="?f20 * ?f5 / 84"/><draw:equation draw:name="f22" draw:formula="0 + 9137 - 9113"/><draw:equation draw:name="f23" draw:formula="?f22 * ?f5 / 84"/><draw:equation draw:name="f24" draw:formula="10286 * ?f4 / 130"/><draw:equation draw:name="f25" draw:formula="0 + 9134 - 9113"/><draw:equation draw:name="f26" draw:formula="?f25 * ?f5 / 84"/><draw:equation draw:name="f27" draw:formula="10289 * ?f4 / 130"/><draw:equation draw:name="f28" draw:formula="10291 * ?f4 / 130"/><draw:equation draw:name="f29" draw:formula="0 + 9151 - 9113"/><draw:equation draw:name="f30" draw:formula="?f29 * ?f5 / 84"/><draw:equation draw:name="f31" draw:formula="0 + 9154 - 9113"/><draw:equation draw:name="f32" draw:formula="?f31 * ?f5 / 84"/><draw:equation draw:name="f33" draw:formula="0 + 9166 - 9113"/><draw:equation draw:name="f34" draw:formula="?f33 * ?f5 / 84"/><draw:equation draw:name="f35" draw:formula="0 + 9173 - 9113"/><draw:equation draw:name="f36" draw:formula="?f35 * ?f5 / 84"/><draw:equation draw:name="f37" draw:formula="10236 * ?f4 / 130"/><draw:equation draw:name="f38" draw:formula="0 + 9156 - 9113"/><draw:equation draw:name="f39" draw:formula="?f38 * ?f5 / 84"/><draw:equation draw:name="f40" draw:formula="10166 * ?f4 / 130"/><draw:equation draw:name="f41" draw:formula="?f9 / ?f6"/><draw:equation draw:name="f42" draw:formula="?f10 / ?f7"/><draw:equation draw:name="f43" draw:formula="?f12 / ?f6"/><draw:equation draw:name="f44" draw:formula="?f13 / ?f7"/><draw:equation draw:name="f45" draw:formula="?f15 / ?f6"/><draw:equation draw:name="f46" draw:formula="?f16 / ?f7"/><draw:equation draw:name="f47" draw:formula="?f18 / ?f6"/><draw:equation draw:name="f48" draw:formula="?f19 / ?f7"/><draw:equation draw:name="f49" draw:formula="?f21 / ?f6"/><draw:equation draw:name="f50" draw:formula="?f23 / ?f6"/><draw:equation draw:name="f51" draw:formula="?f24 / ?f7"/><draw:equation draw:name="f52" draw:formula="?f26 / ?f6"/><draw:equation draw:name="f53" draw:formula="?f27 / ?f7"/><draw:equation draw:name="f54" draw:formula="?f28 / ?f7"/><draw:equation draw:name="f55" draw:formula="?f30 / ?f6"/><draw:equation draw:name="f56" draw:formula="?f32 / ?f6"/><draw:equation draw:name="f57" draw:formula="?f34 / ?f6"/><draw:equation draw:name="f58" draw:formula="?f36 / ?f6"/><draw:equation draw:name="f59" draw:formula="?f37 / ?f7"/><draw:equation draw:name="f60" draw:formula="?f39 / ?f6"/><draw:equation draw:name="f61" draw:formula="?f40 / ?f7"/><draw:equation draw:name="f62" draw:formula="0 / ?f6"/><draw:equation draw:name="f63" draw:formula="?f1 / ?f6"/><draw:equation draw:name="f64" draw:formula="0 / ?f7"/><draw:equation draw:name="f65" draw:formula="?f3 / ?f7"/></draw:enhanced-geometry></draw:custom-shape><draw:custom-shape svg:x="6.32847in" svg:y="7.05694in" svg:width="0.05833in" svg:height="0.09028in" draw:z-index="0" draw:id="id570" draw:style-name="a570" draw:name="Freeform 133"><svg:title/><svg:desc/><draw:enhanced-geometry draw:type="non-primitive" svg:viewBox="0 0 84 130" draw:enhanced-path="M 84 2 L 67 2 67 4 43 74 60 74 84 7 84 2 Z N" draw:text-areas="?f28 ?f30 ?f29 ?f31" draw:glue-points="?f20 ?f21 ?f22 ?f21 ?f22 ?f23 ?f24 ?f25 ?f26 ?f25 ?f20 ?f27 ?f20 ?f21"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0"/><draw:equation draw:name="f8" draw:formula="0 + 9197 - 9113"/><draw:equation draw:name="f9" draw:formula="?f8 * ?f5 / 84"/><draw:equation draw:name="f10" draw:formula="10164 * ?f4 / 130"/><draw:equation draw:name="f11" draw:formula="0 + 9180 - 9113"/><draw:equation draw:name="f12" draw:formula="?f11 * ?f5 / 84"/><draw:equation draw:name="f13" draw:formula="10166 * ?f4 / 130"/><draw:equation draw:name="f14" draw:formula="0 + 9156 - 9113"/><draw:equation draw:name="f15" draw:formula="?f14 * ?f5 / 84"/><draw:equation draw:name="f16" draw:formula="10236 * ?f4 / 130"/><draw:equation draw:name="f17" draw:formula="0 + 9173 - 9113"/><draw:equation draw:name="f18" draw:formula="?f17 * ?f5 / 84"/><draw:equation draw:name="f19" draw:formula="10169 * ?f4 / 130"/><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6.32847in" svg:y="7.05694in" svg:width="0.05833in" svg:height="0.09028in" draw:z-index="0" draw:id="id571" draw:style-name="a571" draw:name="Freeform 132"><svg:title/><svg:desc/><draw:enhanced-geometry draw:type="non-primitive" svg:viewBox="0 0 84 130" draw:enhanced-path="M 14 0 L 2 0 2 2 14 2 14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0"/><draw:equation draw:name="f8" draw:formula="0 + 9127 - 9113"/><draw:equation draw:name="f9" draw:formula="?f8 * ?f5 / 84"/><draw:equation draw:name="f10" draw:formula="10162 * ?f4 / 130"/><draw:equation draw:name="f11" draw:formula="0 + 9115 - 9113"/><draw:equation draw:name="f12" draw:formula="?f11 * ?f5 / 84"/><draw:equation draw:name="f13" draw:formula="10164 * ?f4 / 13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6.32847in" svg:y="7.05694in" svg:width="0.05833in" svg:height="0.09028in" draw:z-index="0" draw:id="id572" draw:style-name="a572" draw:name="Freeform 131"><svg:title/><svg:desc/><draw:enhanced-geometry draw:type="non-primitive" svg:viewBox="0 0 84 130" draw:enhanced-path="M 81 0 L 69 0 69 2 81 2 81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0"/><draw:equation draw:name="f8" draw:formula="0 + 9194 - 9113"/><draw:equation draw:name="f9" draw:formula="?f8 * ?f5 / 84"/><draw:equation draw:name="f10" draw:formula="10162 * ?f4 / 130"/><draw:equation draw:name="f11" draw:formula="0 + 9182 - 9113"/><draw:equation draw:name="f12" draw:formula="?f11 * ?f5 / 84"/><draw:equation draw:name="f13" draw:formula="10164 * ?f4 / 13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frame draw:id="id573" draw:style-name="a573" draw:name="Picture 130" svg:x="6.45833in" svg:y="7.03472in" svg:width="0.38333in" svg:height="0.08819in" style:rel-width="scale" style:rel-height="scale"><draw:image xlink:href="media/image63.png" xlink:type="simple" xlink:show="embed" xlink:actuate="onLoad"/><svg:title/><svg:desc/></draw:frame></draw:g><draw:g draw:z-index="251809792" draw:name="Group 123" draw:id="id580" draw:style-name="a580"><svg:title/><svg:desc/><draw:custom-shape svg:x="6.92153in" svg:y="7.05486in" svg:width="0.05in" svg:height="0.06875in" draw:z-index="0" draw:id="id575" draw:style-name="a575" draw:name="Freeform 128"><svg:title/><svg:desc/><draw:enhanced-geometry draw:type="non-primitive" svg:viewBox="0 0 72 99" draw:enhanced-path="M 67 12 L 41 12 43 15 46 15 51 19 53 19 53 24 55 29 55 41 36 41 31 43 24 43 19 46 15 46 12 48 7 51 5 55 3 58 0 63 0 79 3 84 3 87 10 94 15 96 17 99 41 99 43 96 48 94 55 87 24 87 22 82 17 79 17 65 19 63 19 60 22 58 24 58 27 55 31 55 34 53 72 53 72 24 70 19 70 15 67 12 Z N" draw:text-areas="?f129 ?f131 ?f130 ?f132" draw:glue-points="?f81 ?f82 ?f83 ?f82 ?f84 ?f85 ?f86 ?f85 ?f87 ?f88 ?f89 ?f88 ?f89 ?f90 ?f91 ?f92 ?f91 ?f93 ?f94 ?f93 ?f95 ?f96 ?f97 ?f96 ?f98 ?f99 ?f100 ?f99 ?f101 ?f102 ?f103 ?f104 ?f105 ?f106 ?f107 ?f108 ?f109 ?f110 ?f109 ?f111 ?f107 ?f112 ?f107 ?f113 ?f114 ?f115 ?f100 ?f116 ?f117 ?f118 ?f83 ?f118 ?f84 ?f116 ?f119 ?f115 ?f91 ?f113 ?f97 ?f113 ?f120 ?f121 ?f117 ?f111 ?f117 ?f122 ?f98 ?f110 ?f98 ?f123 ?f120 ?f108 ?f97 ?f108 ?f124 ?f106 ?f95 ?f106 ?f125 ?f126 ?f127 ?f126 ?f127 ?f90 ?f128 ?f88 ?f128 ?f85 ?f81 ?f82" draw:glue-point-leaving-directions="-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034 - 9967"/><draw:equation draw:name="f9" draw:formula="?f8 * ?f5 / 72"/><draw:equation draw:name="f10" draw:formula="10171 * ?f4 / 99"/><draw:equation draw:name="f11" draw:formula="0 + 10008 - 9967"/><draw:equation draw:name="f12" draw:formula="?f11 * ?f5 / 72"/><draw:equation draw:name="f13" draw:formula="0 + 10010 - 9967"/><draw:equation draw:name="f14" draw:formula="?f13 * ?f5 / 72"/><draw:equation draw:name="f15" draw:formula="10174 * ?f4 / 99"/><draw:equation draw:name="f16" draw:formula="0 + 10013 - 9967"/><draw:equation draw:name="f17" draw:formula="?f16 * ?f5 / 72"/><draw:equation draw:name="f18" draw:formula="0 + 10018 - 9967"/><draw:equation draw:name="f19" draw:formula="?f18 * ?f5 / 72"/><draw:equation draw:name="f20" draw:formula="10178 * ?f4 / 99"/><draw:equation draw:name="f21" draw:formula="0 + 10020 - 9967"/><draw:equation draw:name="f22" draw:formula="?f21 * ?f5 / 72"/><draw:equation draw:name="f23" draw:formula="10183 * ?f4 / 99"/><draw:equation draw:name="f24" draw:formula="0 + 10022 - 9967"/><draw:equation draw:name="f25" draw:formula="?f24 * ?f5 / 72"/><draw:equation draw:name="f26" draw:formula="10188 * ?f4 / 99"/><draw:equation draw:name="f27" draw:formula="10200 * ?f4 / 99"/><draw:equation draw:name="f28" draw:formula="0 + 10003 - 9967"/><draw:equation draw:name="f29" draw:formula="?f28 * ?f5 / 72"/><draw:equation draw:name="f30" draw:formula="0 + 9998 - 9967"/><draw:equation draw:name="f31" draw:formula="?f30 * ?f5 / 72"/><draw:equation draw:name="f32" draw:formula="10202 * ?f4 / 99"/><draw:equation draw:name="f33" draw:formula="0 + 9991 - 9967"/><draw:equation draw:name="f34" draw:formula="?f33 * ?f5 / 72"/><draw:equation draw:name="f35" draw:formula="0 + 9986 - 9967"/><draw:equation draw:name="f36" draw:formula="?f35 * ?f5 / 72"/><draw:equation draw:name="f37" draw:formula="10205 * ?f4 / 99"/><draw:equation draw:name="f38" draw:formula="0 + 9982 - 9967"/><draw:equation draw:name="f39" draw:formula="?f38 * ?f5 / 72"/><draw:equation draw:name="f40" draw:formula="0 + 9979 - 9967"/><draw:equation draw:name="f41" draw:formula="?f40 * ?f5 / 72"/><draw:equation draw:name="f42" draw:formula="10207 * ?f4 / 99"/><draw:equation draw:name="f43" draw:formula="0 + 9974 - 9967"/><draw:equation draw:name="f44" draw:formula="?f43 * ?f5 / 72"/><draw:equation draw:name="f45" draw:formula="10210 * ?f4 / 99"/><draw:equation draw:name="f46" draw:formula="0 + 9972 - 9967"/><draw:equation draw:name="f47" draw:formula="?f46 * ?f5 / 72"/><draw:equation draw:name="f48" draw:formula="10214 * ?f4 / 99"/><draw:equation draw:name="f49" draw:formula="0 + 9970 - 9967"/><draw:equation draw:name="f50" draw:formula="?f49 * ?f5 / 72"/><draw:equation draw:name="f51" draw:formula="10217 * ?f4 / 99"/><draw:equation draw:name="f52" draw:formula="0 + 9967 - 9967"/><draw:equation draw:name="f53" draw:formula="?f52 * ?f5 / 72"/><draw:equation draw:name="f54" draw:formula="10222 * ?f4 / 99"/><draw:equation draw:name="f55" draw:formula="10238 * ?f4 / 99"/><draw:equation draw:name="f56" draw:formula="10243 * ?f4 / 99"/><draw:equation draw:name="f57" draw:formula="10246 * ?f4 / 99"/><draw:equation draw:name="f58" draw:formula="0 + 9977 - 9967"/><draw:equation draw:name="f59" draw:formula="?f58 * ?f5 / 72"/><draw:equation draw:name="f60" draw:formula="10253 * ?f4 / 99"/><draw:equation draw:name="f61" draw:formula="10255 * ?f4 / 99"/><draw:equation draw:name="f62" draw:formula="0 + 9984 - 9967"/><draw:equation draw:name="f63" draw:formula="?f62 * ?f5 / 72"/><draw:equation draw:name="f64" draw:formula="10258 * ?f4 / 99"/><draw:equation draw:name="f65" draw:formula="0 + 10015 - 9967"/><draw:equation draw:name="f66" draw:formula="?f65 * ?f5 / 72"/><draw:equation draw:name="f67" draw:formula="0 + 9989 - 9967"/><draw:equation draw:name="f68" draw:formula="?f67 * ?f5 / 72"/><draw:equation draw:name="f69" draw:formula="10241 * ?f4 / 99"/><draw:equation draw:name="f70" draw:formula="10224 * ?f4 / 99"/><draw:equation draw:name="f71" draw:formula="10219 * ?f4 / 99"/><draw:equation draw:name="f72" draw:formula="0 + 9994 - 9967"/><draw:equation draw:name="f73" draw:formula="?f72 * ?f5 / 72"/><draw:equation draw:name="f74" draw:formula="0 + 10001 - 9967"/><draw:equation draw:name="f75" draw:formula="?f74 * ?f5 / 72"/><draw:equation draw:name="f76" draw:formula="10212 * ?f4 / 99"/><draw:equation draw:name="f77" draw:formula="0 + 10039 - 9967"/><draw:equation draw:name="f78" draw:formula="?f77 * ?f5 / 72"/><draw:equation draw:name="f79" draw:formula="0 + 10037 - 9967"/><draw:equation draw:name="f80" draw:formula="?f79 * ?f5 / 72"/><draw:equation draw:name="f81" draw:formula="?f9 / ?f6"/><draw:equation draw:name="f82" draw:formula="?f10 / ?f7"/><draw:equation draw:name="f83" draw:formula="?f12 / ?f6"/><draw:equation draw:name="f84" draw:formula="?f14 / ?f6"/><draw:equation draw:name="f85" draw:formula="?f15 / ?f7"/><draw:equation draw:name="f86" draw:formula="?f17 / ?f6"/><draw:equation draw:name="f87" draw:formula="?f19 / ?f6"/><draw:equation draw:name="f88" draw:formula="?f20 / ?f7"/><draw:equation draw:name="f89" draw:formula="?f22 / ?f6"/><draw:equation draw:name="f90" draw:formula="?f23 / ?f7"/><draw:equation draw:name="f91" draw:formula="?f25 / ?f6"/><draw:equation draw:name="f92" draw:formula="?f26 / ?f7"/><draw:equation draw:name="f93" draw:formula="?f27 / ?f7"/><draw:equation draw:name="f94" draw:formula="?f29 / ?f6"/><draw:equation draw:name="f95" draw:formula="?f31 / ?f6"/><draw:equation draw:name="f96" draw:formula="?f32 / ?f7"/><draw:equation draw:name="f97" draw:formula="?f34 / ?f6"/><draw:equation draw:name="f98" draw:formula="?f36 / ?f6"/><draw:equation draw:name="f99" draw:formula="?f37 / ?f7"/><draw:equation draw:name="f100" draw:formula="?f39 / ?f6"/><draw:equation draw:name="f101" draw:formula="?f41 / ?f6"/><draw:equation draw:name="f102" draw:formula="?f42 / ?f7"/><draw:equation draw:name="f103" draw:formula="?f44 / ?f6"/><draw:equation draw:name="f104" draw:formula="?f45 / ?f7"/><draw:equation draw:name="f105" draw:formula="?f47 / ?f6"/><draw:equation draw:name="f106" draw:formula="?f48 / ?f7"/><draw:equation draw:name="f107" draw:formula="?f50 / ?f6"/><draw:equation draw:name="f108" draw:formula="?f51 / ?f7"/><draw:equation draw:name="f109" draw:formula="?f53 / ?f6"/><draw:equation draw:name="f110" draw:formula="?f54 / ?f7"/><draw:equation draw:name="f111" draw:formula="?f55 / ?f7"/><draw:equation draw:name="f112" draw:formula="?f56 / ?f7"/><draw:equation draw:name="f113" draw:formula="?f57 / ?f7"/><draw:equation draw:name="f114" draw:formula="?f59 / ?f6"/><draw:equation draw:name="f115" draw:formula="?f60 / ?f7"/><draw:equation draw:name="f116" draw:formula="?f61 / ?f7"/><draw:equation draw:name="f117" draw:formula="?f63 / ?f6"/><draw:equation draw:name="f118" draw:formula="?f64 / ?f7"/><draw:equation draw:name="f119" draw:formula="?f66 / ?f6"/><draw:equation draw:name="f120" draw:formula="?f68 / ?f6"/><draw:equation draw:name="f121" draw:formula="?f69 / ?f7"/><draw:equation draw:name="f122" draw:formula="?f70 / ?f7"/><draw:equation draw:name="f123" draw:formula="?f71 / ?f7"/><draw:equation draw:name="f124" draw:formula="?f73 / ?f6"/><draw:equation draw:name="f125" draw:formula="?f75 / ?f6"/><draw:equation draw:name="f126" draw:formula="?f76 / ?f7"/><draw:equation draw:name="f127" draw:formula="?f78 / ?f6"/><draw:equation draw:name="f128" draw:formula="?f80 / ?f6"/><draw:equation draw:name="f129" draw:formula="0 / ?f6"/><draw:equation draw:name="f130" draw:formula="?f1 / ?f6"/><draw:equation draw:name="f131" draw:formula="0 / ?f7"/><draw:equation draw:name="f132" draw:formula="?f3 / ?f7"/></draw:enhanced-geometry></draw:custom-shape><draw:custom-shape svg:x="6.92153in" svg:y="7.05486in" svg:width="0.05in" svg:height="0.06875in" draw:z-index="0" draw:id="id576" draw:style-name="a576" draw:name="Freeform 127"><svg:title/><svg:desc/><draw:enhanced-geometry draw:type="non-primitive" svg:viewBox="0 0 72 99" draw:enhanced-path="M 72 84 L 58 84 58 96 72 96 72 8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039 - 9967"/><draw:equation draw:name="f9" draw:formula="?f8 * ?f5 / 72"/><draw:equation draw:name="f10" draw:formula="10243 * ?f4 / 99"/><draw:equation draw:name="f11" draw:formula="0 + 10025 - 9967"/><draw:equation draw:name="f12" draw:formula="?f11 * ?f5 / 72"/><draw:equation draw:name="f13" draw:formula="10255 * ?f4 / 9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6.92153in" svg:y="7.05486in" svg:width="0.05in" svg:height="0.06875in" draw:z-index="0" draw:id="id577" draw:style-name="a577" draw:name="Freeform 126"><svg:title/><svg:desc/><draw:enhanced-geometry draw:type="non-primitive" svg:viewBox="0 0 72 99" draw:enhanced-path="M 72 53 L 55 53 55 75 51 77 48 82 43 84 41 87 55 87 58 84 72 84 72 53 Z N" draw:text-areas="?f41 ?f43 ?f42 ?f44" draw:glue-points="?f28 ?f29 ?f30 ?f29 ?f30 ?f31 ?f32 ?f33 ?f34 ?f35 ?f36 ?f37 ?f38 ?f39 ?f30 ?f39 ?f40 ?f37 ?f28 ?f37 ?f28 ?f2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039 - 9967"/><draw:equation draw:name="f9" draw:formula="?f8 * ?f5 / 72"/><draw:equation draw:name="f10" draw:formula="10212 * ?f4 / 99"/><draw:equation draw:name="f11" draw:formula="0 + 10022 - 9967"/><draw:equation draw:name="f12" draw:formula="?f11 * ?f5 / 72"/><draw:equation draw:name="f13" draw:formula="10234 * ?f4 / 99"/><draw:equation draw:name="f14" draw:formula="0 + 10018 - 9967"/><draw:equation draw:name="f15" draw:formula="?f14 * ?f5 / 72"/><draw:equation draw:name="f16" draw:formula="10236 * ?f4 / 99"/><draw:equation draw:name="f17" draw:formula="0 + 10015 - 9967"/><draw:equation draw:name="f18" draw:formula="?f17 * ?f5 / 72"/><draw:equation draw:name="f19" draw:formula="10241 * ?f4 / 99"/><draw:equation draw:name="f20" draw:formula="0 + 10010 - 9967"/><draw:equation draw:name="f21" draw:formula="?f20 * ?f5 / 72"/><draw:equation draw:name="f22" draw:formula="10243 * ?f4 / 99"/><draw:equation draw:name="f23" draw:formula="0 + 10008 - 9967"/><draw:equation draw:name="f24" draw:formula="?f23 * ?f5 / 72"/><draw:equation draw:name="f25" draw:formula="10246 * ?f4 / 99"/><draw:equation draw:name="f26" draw:formula="0 + 10025 - 9967"/><draw:equation draw:name="f27" draw:formula="?f26 * ?f5 / 72"/><draw:equation draw:name="f28" draw:formula="?f9 / ?f6"/><draw:equation draw:name="f29" draw:formula="?f10 / ?f7"/><draw:equation draw:name="f30" draw:formula="?f12 / ?f6"/><draw:equation draw:name="f31" draw:formula="?f13 / ?f7"/><draw:equation draw:name="f32" draw:formula="?f15 / ?f6"/><draw:equation draw:name="f33" draw:formula="?f16 / ?f7"/><draw:equation draw:name="f34" draw:formula="?f18 / ?f6"/><draw:equation draw:name="f35" draw:formula="?f19 / ?f7"/><draw:equation draw:name="f36" draw:formula="?f21 / ?f6"/><draw:equation draw:name="f37" draw:formula="?f22 / ?f7"/><draw:equation draw:name="f38" draw:formula="?f24 / ?f6"/><draw:equation draw:name="f39" draw:formula="?f25 / ?f7"/><draw:equation draw:name="f40" draw:formula="?f27 / ?f6"/><draw:equation draw:name="f41" draw:formula="0 / ?f6"/><draw:equation draw:name="f42" draw:formula="?f1 / ?f6"/><draw:equation draw:name="f43" draw:formula="0 / ?f7"/><draw:equation draw:name="f44" draw:formula="?f3 / ?f7"/></draw:enhanced-geometry></draw:custom-shape><draw:custom-shape svg:x="6.92153in" svg:y="7.05486in" svg:width="0.05in" svg:height="0.06875in" draw:z-index="0" draw:id="id578" draw:style-name="a578" draw:name="Freeform 125"><svg:title/><svg:desc/><draw:enhanced-geometry draw:type="non-primitive" svg:viewBox="0 0 72 99" draw:enhanced-path="M 53 3 L 19 3 15 5 12 5 10 7 7 7 7 10 5 10 5 22 12 22 12 19 15 19 17 17 19 17 22 15 24 15 29 12 67 12 65 10 60 7 58 5 53 3 Z N" draw:text-areas="?f71 ?f73 ?f72 ?f74" draw:glue-points="?f47 ?f48 ?f49 ?f48 ?f50 ?f51 ?f52 ?f51 ?f53 ?f54 ?f55 ?f54 ?f55 ?f56 ?f57 ?f56 ?f57 ?f58 ?f52 ?f58 ?f52 ?f59 ?f50 ?f59 ?f60 ?f61 ?f49 ?f61 ?f62 ?f63 ?f64 ?f63 ?f65 ?f66 ?f67 ?f66 ?f68 ?f56 ?f69 ?f54 ?f70 ?f51 ?f47 ?f48" draw:glue-point-leaving-directions="-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020 - 9967"/><draw:equation draw:name="f9" draw:formula="?f8 * ?f5 / 72"/><draw:equation draw:name="f10" draw:formula="10162 * ?f4 / 99"/><draw:equation draw:name="f11" draw:formula="0 + 9986 - 9967"/><draw:equation draw:name="f12" draw:formula="?f11 * ?f5 / 72"/><draw:equation draw:name="f13" draw:formula="0 + 9982 - 9967"/><draw:equation draw:name="f14" draw:formula="?f13 * ?f5 / 72"/><draw:equation draw:name="f15" draw:formula="10164 * ?f4 / 99"/><draw:equation draw:name="f16" draw:formula="0 + 9979 - 9967"/><draw:equation draw:name="f17" draw:formula="?f16 * ?f5 / 72"/><draw:equation draw:name="f18" draw:formula="0 + 9977 - 9967"/><draw:equation draw:name="f19" draw:formula="?f18 * ?f5 / 72"/><draw:equation draw:name="f20" draw:formula="10166 * ?f4 / 99"/><draw:equation draw:name="f21" draw:formula="0 + 9974 - 9967"/><draw:equation draw:name="f22" draw:formula="?f21 * ?f5 / 72"/><draw:equation draw:name="f23" draw:formula="10169 * ?f4 / 99"/><draw:equation draw:name="f24" draw:formula="0 + 9972 - 9967"/><draw:equation draw:name="f25" draw:formula="?f24 * ?f5 / 72"/><draw:equation draw:name="f26" draw:formula="10181 * ?f4 / 99"/><draw:equation draw:name="f27" draw:formula="10178 * ?f4 / 99"/><draw:equation draw:name="f28" draw:formula="0 + 9984 - 9967"/><draw:equation draw:name="f29" draw:formula="?f28 * ?f5 / 72"/><draw:equation draw:name="f30" draw:formula="10176 * ?f4 / 99"/><draw:equation draw:name="f31" draw:formula="0 + 9989 - 9967"/><draw:equation draw:name="f32" draw:formula="?f31 * ?f5 / 72"/><draw:equation draw:name="f33" draw:formula="10174 * ?f4 / 99"/><draw:equation draw:name="f34" draw:formula="0 + 9991 - 9967"/><draw:equation draw:name="f35" draw:formula="?f34 * ?f5 / 72"/><draw:equation draw:name="f36" draw:formula="0 + 9996 - 9967"/><draw:equation draw:name="f37" draw:formula="?f36 * ?f5 / 72"/><draw:equation draw:name="f38" draw:formula="10171 * ?f4 / 99"/><draw:equation draw:name="f39" draw:formula="0 + 10034 - 9967"/><draw:equation draw:name="f40" draw:formula="?f39 * ?f5 / 72"/><draw:equation draw:name="f41" draw:formula="0 + 10032 - 9967"/><draw:equation draw:name="f42" draw:formula="?f41 * ?f5 / 72"/><draw:equation draw:name="f43" draw:formula="0 + 10027 - 9967"/><draw:equation draw:name="f44" draw:formula="?f43 * ?f5 / 72"/><draw:equation draw:name="f45" draw:formula="0 + 10025 - 9967"/><draw:equation draw:name="f46" draw:formula="?f45 * ?f5 / 72"/><draw:equation draw:name="f47" draw:formula="?f9 / ?f6"/><draw:equation draw:name="f48" draw:formula="?f10 / ?f7"/><draw:equation draw:name="f49" draw:formula="?f12 / ?f6"/><draw:equation draw:name="f50" draw:formula="?f14 / ?f6"/><draw:equation draw:name="f51" draw:formula="?f15 / ?f7"/><draw:equation draw:name="f52" draw:formula="?f17 / ?f6"/><draw:equation draw:name="f53" draw:formula="?f19 / ?f6"/><draw:equation draw:name="f54" draw:formula="?f20 / ?f7"/><draw:equation draw:name="f55" draw:formula="?f22 / ?f6"/><draw:equation draw:name="f56" draw:formula="?f23 / ?f7"/><draw:equation draw:name="f57" draw:formula="?f25 / ?f6"/><draw:equation draw:name="f58" draw:formula="?f26 / ?f7"/><draw:equation draw:name="f59" draw:formula="?f27 / ?f7"/><draw:equation draw:name="f60" draw:formula="?f29 / ?f6"/><draw:equation draw:name="f61" draw:formula="?f30 / ?f7"/><draw:equation draw:name="f62" draw:formula="?f32 / ?f6"/><draw:equation draw:name="f63" draw:formula="?f33 / ?f7"/><draw:equation draw:name="f64" draw:formula="?f35 / ?f6"/><draw:equation draw:name="f65" draw:formula="?f37 / ?f6"/><draw:equation draw:name="f66" draw:formula="?f38 / ?f7"/><draw:equation draw:name="f67" draw:formula="?f40 / ?f6"/><draw:equation draw:name="f68" draw:formula="?f42 / ?f6"/><draw:equation draw:name="f69" draw:formula="?f44 / ?f6"/><draw:equation draw:name="f70" draw:formula="?f46 / ?f6"/><draw:equation draw:name="f71" draw:formula="0 / ?f6"/><draw:equation draw:name="f72" draw:formula="?f1 / ?f6"/><draw:equation draw:name="f73" draw:formula="0 / ?f7"/><draw:equation draw:name="f74" draw:formula="?f3 / ?f7"/></draw:enhanced-geometry></draw:custom-shape><draw:custom-shape svg:x="6.92153in" svg:y="7.05486in" svg:width="0.05in" svg:height="0.06875in" draw:z-index="0" draw:id="id579" draw:style-name="a579" draw:name="Freeform 124"><svg:title/><svg:desc/><draw:enhanced-geometry draw:type="non-primitive" svg:viewBox="0 0 72 99" draw:enhanced-path="M 43 0 L 31 0 27 3 48 3 43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010 - 9967"/><draw:equation draw:name="f9" draw:formula="?f8 * ?f5 / 72"/><draw:equation draw:name="f10" draw:formula="10159 * ?f4 / 99"/><draw:equation draw:name="f11" draw:formula="0 + 9998 - 9967"/><draw:equation draw:name="f12" draw:formula="?f11 * ?f5 / 72"/><draw:equation draw:name="f13" draw:formula="0 + 9994 - 9967"/><draw:equation draw:name="f14" draw:formula="?f13 * ?f5 / 72"/><draw:equation draw:name="f15" draw:formula="10162 * ?f4 / 99"/><draw:equation draw:name="f16" draw:formula="0 + 10015 - 9967"/><draw:equation draw:name="f17" draw:formula="?f16 * ?f5 / 7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g><draw:custom-shape svg:x="7.05694in" svg:y="7.02847in" svg:width="0.01181in" svg:height="0.09375in" draw:z-index="0" draw:id="id581" draw:style-name="a581" draw:name="Freeform 122"><svg:title/><svg:desc/><draw:enhanced-geometry draw:type="non-primitive" svg:viewBox="0 0 17 135" draw:enhanced-path="M 16 0 L 2 0 2 2 0 2 0 132 2 132 2 134 16 134 16 0 Z N" draw:text-areas="?f25 ?f27 ?f26 ?f28" draw:glue-points="?f18 ?f19 ?f20 ?f19 ?f20 ?f21 ?f22 ?f21 ?f22 ?f23 ?f20 ?f23 ?f20 ?f24 ?f18 ?f24 ?f18 ?f19"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draw:equation draw:name="f7" draw:formula="?f4 / 135"/><draw:equation draw:name="f8" draw:formula="0 + 10178 - 10162"/><draw:equation draw:name="f9" draw:formula="?f8 * ?f5 / 17"/><draw:equation draw:name="f10" draw:formula="10121 * ?f4 / 135"/><draw:equation draw:name="f11" draw:formula="0 + 10164 - 10162"/><draw:equation draw:name="f12" draw:formula="?f11 * ?f5 / 17"/><draw:equation draw:name="f13" draw:formula="10123 * ?f4 / 135"/><draw:equation draw:name="f14" draw:formula="0 + 10162 - 10162"/><draw:equation draw:name="f15" draw:formula="?f14 * ?f5 / 17"/><draw:equation draw:name="f16" draw:formula="10253 * ?f4 / 135"/><draw:equation draw:name="f17" draw:formula="10255 * ?f4 / 135"/><draw:equation draw:name="f18" draw:formula="?f9 / ?f6"/><draw:equation draw:name="f19" draw:formula="?f10 / ?f7"/><draw:equation draw:name="f20" draw:formula="?f12 / ?f6"/><draw:equation draw:name="f21" draw:formula="?f13 / ?f7"/><draw:equation draw:name="f22" draw:formula="?f15 / ?f6"/><draw:equation draw:name="f23" draw:formula="?f16 / ?f7"/><draw:equation draw:name="f24" draw:formula="?f17 / ?f7"/><draw:equation draw:name="f25" draw:formula="0 / ?f6"/><draw:equation draw:name="f26" draw:formula="?f1 / ?f6"/><draw:equation draw:name="f27" draw:formula="0 / ?f7"/><draw:equation draw:name="f28" draw:formula="?f3 / ?f7"/></draw:enhanced-geometry></draw:custom-shape><draw:g draw:z-index="251811840" draw:name="Group 109" draw:id="id593" draw:style-name="a593"><svg:title/><svg:desc/><draw:custom-shape svg:x="7.08681in" svg:y="7.05486in" svg:width="0.05in" svg:height="0.06875in" draw:z-index="0" draw:id="id582" draw:style-name="a582" draw:name="Freeform 120"><svg:title/><svg:desc/><draw:enhanced-geometry draw:type="non-primitive" svg:viewBox="0 0 72 99" draw:enhanced-path="M 67 12 L 41 12 43 15 45 15 53 22 53 24 55 29 55 41 36 41 29 43 24 43 19 46 14 46 9 48 7 51 5 55 2 58 0 63 0 79 2 84 2 87 12 96 17 99 38 99 48 94 55 87 24 87 17 79 17 65 19 63 19 60 21 58 24 58 26 55 29 55 33 53 72 53 72 29 69 24 69 19 67 15 67 12 Z N" draw:text-areas="?f129 ?f131 ?f130 ?f132" draw:glue-points="?f81 ?f82 ?f83 ?f82 ?f84 ?f85 ?f86 ?f85 ?f87 ?f88 ?f87 ?f89 ?f90 ?f91 ?f90 ?f92 ?f93 ?f92 ?f94 ?f95 ?f96 ?f95 ?f97 ?f98 ?f99 ?f98 ?f100 ?f101 ?f102 ?f103 ?f104 ?f105 ?f106 ?f107 ?f108 ?f109 ?f108 ?f110 ?f106 ?f111 ?f106 ?f112 ?f113 ?f114 ?f115 ?f116 ?f117 ?f116 ?f118 ?f119 ?f90 ?f112 ?f96 ?f112 ?f115 ?f110 ?f115 ?f120 ?f97 ?f109 ?f97 ?f121 ?f122 ?f107 ?f96 ?f107 ?f123 ?f105 ?f94 ?f105 ?f124 ?f125 ?f126 ?f125 ?f126 ?f91 ?f127 ?f89 ?f127 ?f128 ?f81 ?f85 ?f81 ?f82" draw:glue-point-leaving-directions="-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272 - 10205"/><draw:equation draw:name="f9" draw:formula="?f8 * ?f5 / 72"/><draw:equation draw:name="f10" draw:formula="10171 * ?f4 / 99"/><draw:equation draw:name="f11" draw:formula="0 + 10246 - 10205"/><draw:equation draw:name="f12" draw:formula="?f11 * ?f5 / 72"/><draw:equation draw:name="f13" draw:formula="0 + 10248 - 10205"/><draw:equation draw:name="f14" draw:formula="?f13 * ?f5 / 72"/><draw:equation draw:name="f15" draw:formula="10174 * ?f4 / 99"/><draw:equation draw:name="f16" draw:formula="0 + 10250 - 10205"/><draw:equation draw:name="f17" draw:formula="?f16 * ?f5 / 72"/><draw:equation draw:name="f18" draw:formula="0 + 10258 - 10205"/><draw:equation draw:name="f19" draw:formula="?f18 * ?f5 / 72"/><draw:equation draw:name="f20" draw:formula="10181 * ?f4 / 99"/><draw:equation draw:name="f21" draw:formula="10183 * ?f4 / 99"/><draw:equation draw:name="f22" draw:formula="0 + 10260 - 10205"/><draw:equation draw:name="f23" draw:formula="?f22 * ?f5 / 72"/><draw:equation draw:name="f24" draw:formula="10188 * ?f4 / 99"/><draw:equation draw:name="f25" draw:formula="10200 * ?f4 / 99"/><draw:equation draw:name="f26" draw:formula="0 + 10241 - 10205"/><draw:equation draw:name="f27" draw:formula="?f26 * ?f5 / 72"/><draw:equation draw:name="f28" draw:formula="0 + 10234 - 10205"/><draw:equation draw:name="f29" draw:formula="?f28 * ?f5 / 72"/><draw:equation draw:name="f30" draw:formula="10202 * ?f4 / 99"/><draw:equation draw:name="f31" draw:formula="0 + 10229 - 10205"/><draw:equation draw:name="f32" draw:formula="?f31 * ?f5 / 72"/><draw:equation draw:name="f33" draw:formula="0 + 10224 - 10205"/><draw:equation draw:name="f34" draw:formula="?f33 * ?f5 / 72"/><draw:equation draw:name="f35" draw:formula="10205 * ?f4 / 99"/><draw:equation draw:name="f36" draw:formula="0 + 10219 - 10205"/><draw:equation draw:name="f37" draw:formula="?f36 * ?f5 / 72"/><draw:equation draw:name="f38" draw:formula="0 + 10214 - 10205"/><draw:equation draw:name="f39" draw:formula="?f38 * ?f5 / 72"/><draw:equation draw:name="f40" draw:formula="10207 * ?f4 / 99"/><draw:equation draw:name="f41" draw:formula="0 + 10212 - 10205"/><draw:equation draw:name="f42" draw:formula="?f41 * ?f5 / 72"/><draw:equation draw:name="f43" draw:formula="10210 * ?f4 / 99"/><draw:equation draw:name="f44" draw:formula="0 + 10210 - 10205"/><draw:equation draw:name="f45" draw:formula="?f44 * ?f5 / 72"/><draw:equation draw:name="f46" draw:formula="10214 * ?f4 / 99"/><draw:equation draw:name="f47" draw:formula="0 + 10207 - 10205"/><draw:equation draw:name="f48" draw:formula="?f47 * ?f5 / 72"/><draw:equation draw:name="f49" draw:formula="10217 * ?f4 / 99"/><draw:equation draw:name="f50" draw:formula="0 + 10205 - 10205"/><draw:equation draw:name="f51" draw:formula="?f50 * ?f5 / 72"/><draw:equation draw:name="f52" draw:formula="10222 * ?f4 / 99"/><draw:equation draw:name="f53" draw:formula="10238 * ?f4 / 99"/><draw:equation draw:name="f54" draw:formula="10243 * ?f4 / 99"/><draw:equation draw:name="f55" draw:formula="10246 * ?f4 / 99"/><draw:equation draw:name="f56" draw:formula="0 + 10217 - 10205"/><draw:equation draw:name="f57" draw:formula="?f56 * ?f5 / 72"/><draw:equation draw:name="f58" draw:formula="10255 * ?f4 / 99"/><draw:equation draw:name="f59" draw:formula="0 + 10222 - 10205"/><draw:equation draw:name="f60" draw:formula="?f59 * ?f5 / 72"/><draw:equation draw:name="f61" draw:formula="10258 * ?f4 / 99"/><draw:equation draw:name="f62" draw:formula="0 + 10243 - 10205"/><draw:equation draw:name="f63" draw:formula="?f62 * ?f5 / 72"/><draw:equation draw:name="f64" draw:formula="0 + 10253 - 10205"/><draw:equation draw:name="f65" draw:formula="?f64 * ?f5 / 72"/><draw:equation draw:name="f66" draw:formula="10253 * ?f4 / 99"/><draw:equation draw:name="f67" draw:formula="10224 * ?f4 / 99"/><draw:equation draw:name="f68" draw:formula="10219 * ?f4 / 99"/><draw:equation draw:name="f69" draw:formula="0 + 10226 - 10205"/><draw:equation draw:name="f70" draw:formula="?f69 * ?f5 / 72"/><draw:equation draw:name="f71" draw:formula="0 + 10231 - 10205"/><draw:equation draw:name="f72" draw:formula="?f71 * ?f5 / 72"/><draw:equation draw:name="f73" draw:formula="0 + 10238 - 10205"/><draw:equation draw:name="f74" draw:formula="?f73 * ?f5 / 72"/><draw:equation draw:name="f75" draw:formula="10212 * ?f4 / 99"/><draw:equation draw:name="f76" draw:formula="0 + 10277 - 10205"/><draw:equation draw:name="f77" draw:formula="?f76 * ?f5 / 72"/><draw:equation draw:name="f78" draw:formula="0 + 10274 - 10205"/><draw:equation draw:name="f79" draw:formula="?f78 * ?f5 / 72"/><draw:equation draw:name="f80" draw:formula="10178 * ?f4 / 99"/><draw:equation draw:name="f81" draw:formula="?f9 / ?f6"/><draw:equation draw:name="f82" draw:formula="?f10 / ?f7"/><draw:equation draw:name="f83" draw:formula="?f12 / ?f6"/><draw:equation draw:name="f84" draw:formula="?f14 / ?f6"/><draw:equation draw:name="f85" draw:formula="?f15 / ?f7"/><draw:equation draw:name="f86" draw:formula="?f17 / ?f6"/><draw:equation draw:name="f87" draw:formula="?f19 / ?f6"/><draw:equation draw:name="f88" draw:formula="?f20 / ?f7"/><draw:equation draw:name="f89" draw:formula="?f21 / ?f7"/><draw:equation draw:name="f90" draw:formula="?f23 / ?f6"/><draw:equation draw:name="f91" draw:formula="?f24 / ?f7"/><draw:equation draw:name="f92" draw:formula="?f25 / ?f7"/><draw:equation draw:name="f93" draw:formula="?f27 / ?f6"/><draw:equation draw:name="f94" draw:formula="?f29 / ?f6"/><draw:equation draw:name="f95" draw:formula="?f30 / ?f7"/><draw:equation draw:name="f96" draw:formula="?f32 / ?f6"/><draw:equation draw:name="f97" draw:formula="?f34 / ?f6"/><draw:equation draw:name="f98" draw:formula="?f35 / ?f7"/><draw:equation draw:name="f99" draw:formula="?f37 / ?f6"/><draw:equation draw:name="f100" draw:formula="?f39 / ?f6"/><draw:equation draw:name="f101" draw:formula="?f40 / ?f7"/><draw:equation draw:name="f102" draw:formula="?f42 / ?f6"/><draw:equation draw:name="f103" draw:formula="?f43 / ?f7"/><draw:equation draw:name="f104" draw:formula="?f45 / ?f6"/><draw:equation draw:name="f105" draw:formula="?f46 / ?f7"/><draw:equation draw:name="f106" draw:formula="?f48 / ?f6"/><draw:equation draw:name="f107" draw:formula="?f49 / ?f7"/><draw:equation draw:name="f108" draw:formula="?f51 / ?f6"/><draw:equation draw:name="f109" draw:formula="?f52 / ?f7"/><draw:equation draw:name="f110" draw:formula="?f53 / ?f7"/><draw:equation draw:name="f111" draw:formula="?f54 / ?f7"/><draw:equation draw:name="f112" draw:formula="?f55 / ?f7"/><draw:equation draw:name="f113" draw:formula="?f57 / ?f6"/><draw:equation draw:name="f114" draw:formula="?f58 / ?f7"/><draw:equation draw:name="f115" draw:formula="?f60 / ?f6"/><draw:equation draw:name="f116" draw:formula="?f61 / ?f7"/><draw:equation draw:name="f117" draw:formula="?f63 / ?f6"/><draw:equation draw:name="f118" draw:formula="?f65 / ?f6"/><draw:equation draw:name="f119" draw:formula="?f66 / ?f7"/><draw:equation draw:name="f120" draw:formula="?f67 / ?f7"/><draw:equation draw:name="f121" draw:formula="?f68 / ?f7"/><draw:equation draw:name="f122" draw:formula="?f70 / ?f6"/><draw:equation draw:name="f123" draw:formula="?f72 / ?f6"/><draw:equation draw:name="f124" draw:formula="?f74 / ?f6"/><draw:equation draw:name="f125" draw:formula="?f75 / ?f7"/><draw:equation draw:name="f126" draw:formula="?f77 / ?f6"/><draw:equation draw:name="f127" draw:formula="?f79 / ?f6"/><draw:equation draw:name="f128" draw:formula="?f80 / ?f7"/><draw:equation draw:name="f129" draw:formula="0 / ?f6"/><draw:equation draw:name="f130" draw:formula="?f1 / ?f6"/><draw:equation draw:name="f131" draw:formula="0 / ?f7"/><draw:equation draw:name="f132" draw:formula="?f3 / ?f7"/></draw:enhanced-geometry></draw:custom-shape><draw:custom-shape svg:x="7.08681in" svg:y="7.05486in" svg:width="0.05in" svg:height="0.06875in" draw:z-index="0" draw:id="id583" draw:style-name="a583" draw:name="Freeform 119"><svg:title/><svg:desc/><draw:enhanced-geometry draw:type="non-primitive" svg:viewBox="0 0 72 99" draw:enhanced-path="M 72 84 L 57 84 57 96 72 96 72 8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277 - 10205"/><draw:equation draw:name="f9" draw:formula="?f8 * ?f5 / 72"/><draw:equation draw:name="f10" draw:formula="10243 * ?f4 / 99"/><draw:equation draw:name="f11" draw:formula="0 + 10262 - 10205"/><draw:equation draw:name="f12" draw:formula="?f11 * ?f5 / 72"/><draw:equation draw:name="f13" draw:formula="10255 * ?f4 / 9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7.08681in" svg:y="7.05486in" svg:width="0.05in" svg:height="0.06875in" draw:z-index="0" draw:id="id584" draw:style-name="a584" draw:name="Freeform 118"><svg:title/><svg:desc/><draw:enhanced-geometry draw:type="non-primitive" svg:viewBox="0 0 72 99" draw:enhanced-path="M 72 53 L 55 53 55 75 50 77 48 82 43 84 41 87 55 87 57 84 72 84 72 53 Z N" draw:text-areas="?f41 ?f43 ?f42 ?f44" draw:glue-points="?f28 ?f29 ?f30 ?f29 ?f30 ?f31 ?f32 ?f33 ?f34 ?f35 ?f36 ?f37 ?f38 ?f39 ?f30 ?f39 ?f40 ?f37 ?f28 ?f37 ?f28 ?f2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277 - 10205"/><draw:equation draw:name="f9" draw:formula="?f8 * ?f5 / 72"/><draw:equation draw:name="f10" draw:formula="10212 * ?f4 / 99"/><draw:equation draw:name="f11" draw:formula="0 + 10260 - 10205"/><draw:equation draw:name="f12" draw:formula="?f11 * ?f5 / 72"/><draw:equation draw:name="f13" draw:formula="10234 * ?f4 / 99"/><draw:equation draw:name="f14" draw:formula="0 + 10255 - 10205"/><draw:equation draw:name="f15" draw:formula="?f14 * ?f5 / 72"/><draw:equation draw:name="f16" draw:formula="10236 * ?f4 / 99"/><draw:equation draw:name="f17" draw:formula="0 + 10253 - 10205"/><draw:equation draw:name="f18" draw:formula="?f17 * ?f5 / 72"/><draw:equation draw:name="f19" draw:formula="10241 * ?f4 / 99"/><draw:equation draw:name="f20" draw:formula="0 + 10248 - 10205"/><draw:equation draw:name="f21" draw:formula="?f20 * ?f5 / 72"/><draw:equation draw:name="f22" draw:formula="10243 * ?f4 / 99"/><draw:equation draw:name="f23" draw:formula="0 + 10246 - 10205"/><draw:equation draw:name="f24" draw:formula="?f23 * ?f5 / 72"/><draw:equation draw:name="f25" draw:formula="10246 * ?f4 / 99"/><draw:equation draw:name="f26" draw:formula="0 + 10262 - 10205"/><draw:equation draw:name="f27" draw:formula="?f26 * ?f5 / 72"/><draw:equation draw:name="f28" draw:formula="?f9 / ?f6"/><draw:equation draw:name="f29" draw:formula="?f10 / ?f7"/><draw:equation draw:name="f30" draw:formula="?f12 / ?f6"/><draw:equation draw:name="f31" draw:formula="?f13 / ?f7"/><draw:equation draw:name="f32" draw:formula="?f15 / ?f6"/><draw:equation draw:name="f33" draw:formula="?f16 / ?f7"/><draw:equation draw:name="f34" draw:formula="?f18 / ?f6"/><draw:equation draw:name="f35" draw:formula="?f19 / ?f7"/><draw:equation draw:name="f36" draw:formula="?f21 / ?f6"/><draw:equation draw:name="f37" draw:formula="?f22 / ?f7"/><draw:equation draw:name="f38" draw:formula="?f24 / ?f6"/><draw:equation draw:name="f39" draw:formula="?f25 / ?f7"/><draw:equation draw:name="f40" draw:formula="?f27 / ?f6"/><draw:equation draw:name="f41" draw:formula="0 / ?f6"/><draw:equation draw:name="f42" draw:formula="?f1 / ?f6"/><draw:equation draw:name="f43" draw:formula="0 / ?f7"/><draw:equation draw:name="f44" draw:formula="?f3 / ?f7"/></draw:enhanced-geometry></draw:custom-shape><draw:custom-shape svg:x="7.08681in" svg:y="7.05486in" svg:width="0.05in" svg:height="0.06875in" draw:z-index="0" draw:id="id585" draw:style-name="a585" draw:name="Freeform 117"><svg:title/><svg:desc/><draw:enhanced-geometry draw:type="non-primitive" svg:viewBox="0 0 72 99" draw:enhanced-path="M 53 3 L 17 3 14 5 12 5 9 7 7 7 5 10 5 22 9 22 12 19 14 19 17 17 19 17 21 15 24 15 26 12 67 12 62 10 57 5 53 3 Z N" draw:text-areas="?f68 ?f70 ?f69 ?f71" draw:glue-points="?f45 ?f46 ?f47 ?f46 ?f48 ?f49 ?f50 ?f49 ?f51 ?f52 ?f53 ?f52 ?f54 ?f55 ?f54 ?f56 ?f51 ?f56 ?f50 ?f57 ?f48 ?f57 ?f47 ?f58 ?f59 ?f58 ?f60 ?f61 ?f62 ?f61 ?f63 ?f64 ?f65 ?f64 ?f66 ?f55 ?f67 ?f49 ?f45 ?f46" draw:glue-point-leaving-directions="-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258 - 10205"/><draw:equation draw:name="f9" draw:formula="?f8 * ?f5 / 72"/><draw:equation draw:name="f10" draw:formula="10162 * ?f4 / 99"/><draw:equation draw:name="f11" draw:formula="0 + 10222 - 10205"/><draw:equation draw:name="f12" draw:formula="?f11 * ?f5 / 72"/><draw:equation draw:name="f13" draw:formula="0 + 10219 - 10205"/><draw:equation draw:name="f14" draw:formula="?f13 * ?f5 / 72"/><draw:equation draw:name="f15" draw:formula="10164 * ?f4 / 99"/><draw:equation draw:name="f16" draw:formula="0 + 10217 - 10205"/><draw:equation draw:name="f17" draw:formula="?f16 * ?f5 / 72"/><draw:equation draw:name="f18" draw:formula="0 + 10214 - 10205"/><draw:equation draw:name="f19" draw:formula="?f18 * ?f5 / 72"/><draw:equation draw:name="f20" draw:formula="10166 * ?f4 / 99"/><draw:equation draw:name="f21" draw:formula="0 + 10212 - 10205"/><draw:equation draw:name="f22" draw:formula="?f21 * ?f5 / 72"/><draw:equation draw:name="f23" draw:formula="0 + 10210 - 10205"/><draw:equation draw:name="f24" draw:formula="?f23 * ?f5 / 72"/><draw:equation draw:name="f25" draw:formula="10169 * ?f4 / 99"/><draw:equation draw:name="f26" draw:formula="10181 * ?f4 / 99"/><draw:equation draw:name="f27" draw:formula="10178 * ?f4 / 99"/><draw:equation draw:name="f28" draw:formula="10176 * ?f4 / 99"/><draw:equation draw:name="f29" draw:formula="0 + 10224 - 10205"/><draw:equation draw:name="f30" draw:formula="?f29 * ?f5 / 72"/><draw:equation draw:name="f31" draw:formula="0 + 10226 - 10205"/><draw:equation draw:name="f32" draw:formula="?f31 * ?f5 / 72"/><draw:equation draw:name="f33" draw:formula="10174 * ?f4 / 99"/><draw:equation draw:name="f34" draw:formula="0 + 10229 - 10205"/><draw:equation draw:name="f35" draw:formula="?f34 * ?f5 / 72"/><draw:equation draw:name="f36" draw:formula="0 + 10231 - 10205"/><draw:equation draw:name="f37" draw:formula="?f36 * ?f5 / 72"/><draw:equation draw:name="f38" draw:formula="10171 * ?f4 / 99"/><draw:equation draw:name="f39" draw:formula="0 + 10272 - 10205"/><draw:equation draw:name="f40" draw:formula="?f39 * ?f5 / 72"/><draw:equation draw:name="f41" draw:formula="0 + 10267 - 10205"/><draw:equation draw:name="f42" draw:formula="?f41 * ?f5 / 72"/><draw:equation draw:name="f43" draw:formula="0 + 10262 - 10205"/><draw:equation draw:name="f44" draw:formula="?f43 * ?f5 / 72"/><draw:equation draw:name="f45" draw:formula="?f9 / ?f6"/><draw:equation draw:name="f46" draw:formula="?f10 / ?f7"/><draw:equation draw:name="f47" draw:formula="?f12 / ?f6"/><draw:equation draw:name="f48" draw:formula="?f14 / ?f6"/><draw:equation draw:name="f49" draw:formula="?f15 / ?f7"/><draw:equation draw:name="f50" draw:formula="?f17 / ?f6"/><draw:equation draw:name="f51" draw:formula="?f19 / ?f6"/><draw:equation draw:name="f52" draw:formula="?f20 / ?f7"/><draw:equation draw:name="f53" draw:formula="?f22 / ?f6"/><draw:equation draw:name="f54" draw:formula="?f24 / ?f6"/><draw:equation draw:name="f55" draw:formula="?f25 / ?f7"/><draw:equation draw:name="f56" draw:formula="?f26 / ?f7"/><draw:equation draw:name="f57" draw:formula="?f27 / ?f7"/><draw:equation draw:name="f58" draw:formula="?f28 / ?f7"/><draw:equation draw:name="f59" draw:formula="?f30 / ?f6"/><draw:equation draw:name="f60" draw:formula="?f32 / ?f6"/><draw:equation draw:name="f61" draw:formula="?f33 / ?f7"/><draw:equation draw:name="f62" draw:formula="?f35 / ?f6"/><draw:equation draw:name="f63" draw:formula="?f37 / ?f6"/><draw:equation draw:name="f64" draw:formula="?f38 / ?f7"/><draw:equation draw:name="f65" draw:formula="?f40 / ?f6"/><draw:equation draw:name="f66" draw:formula="?f42 / ?f6"/><draw:equation draw:name="f67" draw:formula="?f44 / ?f6"/><draw:equation draw:name="f68" draw:formula="0 / ?f6"/><draw:equation draw:name="f69" draw:formula="?f1 / ?f6"/><draw:equation draw:name="f70" draw:formula="0 / ?f7"/><draw:equation draw:name="f71" draw:formula="?f3 / ?f7"/></draw:enhanced-geometry></draw:custom-shape><draw:custom-shape svg:x="7.08681in" svg:y="7.05486in" svg:width="0.05in" svg:height="0.06875in" draw:z-index="0" draw:id="id586" draw:style-name="a586" draw:name="Freeform 116"><svg:title/><svg:desc/><draw:enhanced-geometry draw:type="non-primitive" svg:viewBox="0 0 72 99" draw:enhanced-path="M 43 0 L 31 0 26 3 48 3 43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248 - 10205"/><draw:equation draw:name="f9" draw:formula="?f8 * ?f5 / 72"/><draw:equation draw:name="f10" draw:formula="10159 * ?f4 / 99"/><draw:equation draw:name="f11" draw:formula="0 + 10236 - 10205"/><draw:equation draw:name="f12" draw:formula="?f11 * ?f5 / 72"/><draw:equation draw:name="f13" draw:formula="0 + 10231 - 10205"/><draw:equation draw:name="f14" draw:formula="?f13 * ?f5 / 72"/><draw:equation draw:name="f15" draw:formula="10162 * ?f4 / 99"/><draw:equation draw:name="f16" draw:formula="0 + 10253 - 10205"/><draw:equation draw:name="f17" draw:formula="?f16 * ?f5 / 7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frame draw:id="id587" draw:style-name="a587" draw:name="Picture 115" svg:x="1.34514in" svg:y="7.22153in" svg:width="1.12986in" svg:height="0.09861in" style:rel-width="scale" style:rel-height="scale"><draw:image xlink:href="media/image64.png" xlink:type="simple" xlink:show="embed" xlink:actuate="onLoad"/><svg:title/><svg:desc/></draw:frame><draw:frame draw:id="id588" draw:style-name="a588" draw:name="Picture 114" svg:x="1.33681in" svg:y="7.50139in" svg:width="5.79653in" svg:height="0.13819in" style:rel-width="scale" style:rel-height="scale"><draw:image xlink:href="media/image65.png" xlink:type="simple" xlink:show="embed" xlink:actuate="onLoad"/><svg:title/><svg:desc/></draw:frame><draw:frame draw:id="id589" draw:style-name="a589" draw:name="Picture 113" svg:x="1.33333in" svg:y="7.71319in" svg:width="5.80486in" svg:height="0.12153in" style:rel-width="scale" style:rel-height="scale"><draw:image xlink:href="media/image66.png" xlink:type="simple" xlink:show="embed" xlink:actuate="onLoad"/><svg:title/><svg:desc/></draw:frame><draw:frame draw:id="id590" draw:style-name="a590" draw:name="Picture 112" svg:x="1.34514in" svg:y="7.90972in" svg:width="1.13194in" svg:height="0.09861in" style:rel-width="scale" style:rel-height="scale"><draw:image xlink:href="media/image67.png" xlink:type="simple" xlink:show="embed" xlink:actuate="onLoad"/><svg:title/><svg:desc/></draw:frame><draw:frame draw:id="id591" draw:style-name="a591" draw:name="Picture 111" svg:x="1.33681in" svg:y="8.18819in" svg:width="5.80139in" svg:height="0.13819in" style:rel-width="scale" style:rel-height="scale"><draw:image xlink:href="media/image68.png" xlink:type="simple" xlink:show="embed" xlink:actuate="onLoad"/><svg:title/><svg:desc/></draw:frame><draw:frame draw:id="id592" draw:style-name="a592" draw:name="Picture 110" svg:x="1.34028in" svg:y="8.40139in" svg:width="5.79861in" svg:height="0.31806in" style:rel-width="scale" style:rel-height="scale"><draw:image xlink:href="media/image69.png" xlink:type="simple" xlink:show="embed" xlink:actuate="onLoad"/><svg:title/><svg:desc/></draw:frame></draw:g><draw:g draw:z-index="251812864" draw:name="Group 104" draw:id="id598" draw:style-name="a598"><svg:title/><svg:desc/><draw:custom-shape svg:x="1.34028in" svg:y="8.79653in" svg:width="0.05694in" svg:height="0.09514in" draw:z-index="0" draw:id="id594" draw:style-name="a594" draw:name="Freeform 108"><svg:title/><svg:desc/><draw:enhanced-geometry draw:type="non-primitive" svg:viewBox="0 0 82 137" draw:enhanced-path="M 48 39 L 26 39 16 43 14 48 9 51 4 60 2 67 2 75 0 82 0 94 2 101 2 106 4 113 4 118 9 123 12 127 14 130 28 137 43 137 57 130 64 123 36 123 31 120 28 118 26 118 24 115 21 111 19 108 19 99 16 96 16 77 19 75 19 70 21 67 21 63 31 53 81 53 81 51 64 51 60 48 57 43 48 39 Z N" draw:text-areas="?f122 ?f124 ?f123 ?f125" draw:glue-points="?f75 ?f76 ?f77 ?f76 ?f78 ?f79 ?f80 ?f81 ?f82 ?f83 ?f84 ?f85 ?f86 ?f87 ?f86 ?f88 ?f89 ?f90 ?f89 ?f91 ?f86 ?f92 ?f86 ?f93 ?f84 ?f94 ?f84 ?f95 ?f82 ?f96 ?f97 ?f98 ?f80 ?f99 ?f100 ?f101 ?f102 ?f101 ?f103 ?f99 ?f104 ?f96 ?f105 ?f96 ?f106 ?f107 ?f100 ?f95 ?f77 ?f95 ?f108 ?f109 ?f110 ?f111 ?f112 ?f113 ?f112 ?f114 ?f78 ?f115 ?f78 ?f116 ?f112 ?f88 ?f112 ?f117 ?f110 ?f87 ?f110 ?f118 ?f106 ?f119 ?f120 ?f119 ?f120 ?f83 ?f104 ?f83 ?f121 ?f81 ?f103 ?f79 ?f75 ?f76" draw:glue-point-leaving-directions="-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1978 - 1930"/><draw:equation draw:name="f9" draw:formula="?f8 * ?f5 / 82"/><draw:equation draw:name="f10" draw:formula="12706 * ?f4 / 137"/><draw:equation draw:name="f11" draw:formula="0 + 1956 - 1930"/><draw:equation draw:name="f12" draw:formula="?f11 * ?f5 / 82"/><draw:equation draw:name="f13" draw:formula="0 + 1946 - 1930"/><draw:equation draw:name="f14" draw:formula="?f13 * ?f5 / 82"/><draw:equation draw:name="f15" draw:formula="12710 * ?f4 / 137"/><draw:equation draw:name="f16" draw:formula="0 + 1944 - 1930"/><draw:equation draw:name="f17" draw:formula="?f16 * ?f5 / 82"/><draw:equation draw:name="f18" draw:formula="12715 * ?f4 / 137"/><draw:equation draw:name="f19" draw:formula="0 + 1939 - 1930"/><draw:equation draw:name="f20" draw:formula="?f19 * ?f5 / 82"/><draw:equation draw:name="f21" draw:formula="12718 * ?f4 / 137"/><draw:equation draw:name="f22" draw:formula="0 + 1934 - 1930"/><draw:equation draw:name="f23" draw:formula="?f22 * ?f5 / 82"/><draw:equation draw:name="f24" draw:formula="12727 * ?f4 / 137"/><draw:equation draw:name="f25" draw:formula="0 + 1932 - 1930"/><draw:equation draw:name="f26" draw:formula="?f25 * ?f5 / 82"/><draw:equation draw:name="f27" draw:formula="12734 * ?f4 / 137"/><draw:equation draw:name="f28" draw:formula="12742 * ?f4 / 137"/><draw:equation draw:name="f29" draw:formula="0 + 1930 - 1930"/><draw:equation draw:name="f30" draw:formula="?f29 * ?f5 / 82"/><draw:equation draw:name="f31" draw:formula="12749 * ?f4 / 137"/><draw:equation draw:name="f32" draw:formula="12761 * ?f4 / 137"/><draw:equation draw:name="f33" draw:formula="12768 * ?f4 / 137"/><draw:equation draw:name="f34" draw:formula="12773 * ?f4 / 137"/><draw:equation draw:name="f35" draw:formula="12780 * ?f4 / 137"/><draw:equation draw:name="f36" draw:formula="12785 * ?f4 / 137"/><draw:equation draw:name="f37" draw:formula="12790 * ?f4 / 137"/><draw:equation draw:name="f38" draw:formula="0 + 1942 - 1930"/><draw:equation draw:name="f39" draw:formula="?f38 * ?f5 / 82"/><draw:equation draw:name="f40" draw:formula="12794 * ?f4 / 137"/><draw:equation draw:name="f41" draw:formula="12797 * ?f4 / 137"/><draw:equation draw:name="f42" draw:formula="0 + 1958 - 1930"/><draw:equation draw:name="f43" draw:formula="?f42 * ?f5 / 82"/><draw:equation draw:name="f44" draw:formula="12804 * ?f4 / 137"/><draw:equation draw:name="f45" draw:formula="0 + 1973 - 1930"/><draw:equation draw:name="f46" draw:formula="?f45 * ?f5 / 82"/><draw:equation draw:name="f47" draw:formula="0 + 1987 - 1930"/><draw:equation draw:name="f48" draw:formula="?f47 * ?f5 / 82"/><draw:equation draw:name="f49" draw:formula="0 + 1994 - 1930"/><draw:equation draw:name="f50" draw:formula="?f49 * ?f5 / 82"/><draw:equation draw:name="f51" draw:formula="0 + 1966 - 1930"/><draw:equation draw:name="f52" draw:formula="?f51 * ?f5 / 82"/><draw:equation draw:name="f53" draw:formula="0 + 1961 - 1930"/><draw:equation draw:name="f54" draw:formula="?f53 * ?f5 / 82"/><draw:equation draw:name="f55" draw:formula="12787 * ?f4 / 137"/><draw:equation draw:name="f56" draw:formula="0 + 1954 - 1930"/><draw:equation draw:name="f57" draw:formula="?f56 * ?f5 / 82"/><draw:equation draw:name="f58" draw:formula="12782 * ?f4 / 137"/><draw:equation draw:name="f59" draw:formula="0 + 1951 - 1930"/><draw:equation draw:name="f60" draw:formula="?f59 * ?f5 / 82"/><draw:equation draw:name="f61" draw:formula="12778 * ?f4 / 137"/><draw:equation draw:name="f62" draw:formula="0 + 1949 - 1930"/><draw:equation draw:name="f63" draw:formula="?f62 * ?f5 / 82"/><draw:equation draw:name="f64" draw:formula="12775 * ?f4 / 137"/><draw:equation draw:name="f65" draw:formula="12766 * ?f4 / 137"/><draw:equation draw:name="f66" draw:formula="12763 * ?f4 / 137"/><draw:equation draw:name="f67" draw:formula="12744 * ?f4 / 137"/><draw:equation draw:name="f68" draw:formula="12737 * ?f4 / 137"/><draw:equation draw:name="f69" draw:formula="12730 * ?f4 / 137"/><draw:equation draw:name="f70" draw:formula="12720 * ?f4 / 137"/><draw:equation draw:name="f71" draw:formula="0 + 2011 - 1930"/><draw:equation draw:name="f72" draw:formula="?f71 * ?f5 / 82"/><draw:equation draw:name="f73" draw:formula="0 + 1990 - 1930"/><draw:equation draw:name="f74" draw:formula="?f73 * ?f5 / 82"/><draw:equation draw:name="f75" draw:formula="?f9 / ?f6"/><draw:equation draw:name="f76" draw:formula="?f10 / ?f7"/><draw:equation draw:name="f77" draw:formula="?f12 / ?f6"/><draw:equation draw:name="f78" draw:formula="?f14 / ?f6"/><draw:equation draw:name="f79" draw:formula="?f15 / ?f7"/><draw:equation draw:name="f80" draw:formula="?f17 / ?f6"/><draw:equation draw:name="f81" draw:formula="?f18 / ?f7"/><draw:equation draw:name="f82" draw:formula="?f20 / ?f6"/><draw:equation draw:name="f83" draw:formula="?f21 / ?f7"/><draw:equation draw:name="f84" draw:formula="?f23 / ?f6"/><draw:equation draw:name="f85" draw:formula="?f24 / ?f7"/><draw:equation draw:name="f86" draw:formula="?f26 / ?f6"/><draw:equation draw:name="f87" draw:formula="?f27 / ?f7"/><draw:equation draw:name="f88" draw:formula="?f28 / ?f7"/><draw:equation draw:name="f89" draw:formula="?f30 / ?f6"/><draw:equation draw:name="f90" draw:formula="?f31 / ?f7"/><draw:equation draw:name="f91" draw:formula="?f32 / ?f7"/><draw:equation draw:name="f92" draw:formula="?f33 / ?f7"/><draw:equation draw:name="f93" draw:formula="?f34 / ?f7"/><draw:equation draw:name="f94" draw:formula="?f35 / ?f7"/><draw:equation draw:name="f95" draw:formula="?f36 / ?f7"/><draw:equation draw:name="f96" draw:formula="?f37 / ?f7"/><draw:equation draw:name="f97" draw:formula="?f39 / ?f6"/><draw:equation draw:name="f98" draw:formula="?f40 / ?f7"/><draw:equation draw:name="f99" draw:formula="?f41 / ?f7"/><draw:equation draw:name="f100" draw:formula="?f43 / ?f6"/><draw:equation draw:name="f101" draw:formula="?f44 / ?f7"/><draw:equation draw:name="f102" draw:formula="?f46 / ?f6"/><draw:equation draw:name="f103" draw:formula="?f48 / ?f6"/><draw:equation draw:name="f104" draw:formula="?f50 / ?f6"/><draw:equation draw:name="f105" draw:formula="?f52 / ?f6"/><draw:equation draw:name="f106" draw:formula="?f54 / ?f6"/><draw:equation draw:name="f107" draw:formula="?f55 / ?f7"/><draw:equation draw:name="f108" draw:formula="?f57 / ?f6"/><draw:equation draw:name="f109" draw:formula="?f58 / ?f7"/><draw:equation draw:name="f110" draw:formula="?f60 / ?f6"/><draw:equation draw:name="f111" draw:formula="?f61 / ?f7"/><draw:equation draw:name="f112" draw:formula="?f63 / ?f6"/><draw:equation draw:name="f113" draw:formula="?f64 / ?f7"/><draw:equation draw:name="f114" draw:formula="?f65 / ?f7"/><draw:equation draw:name="f115" draw:formula="?f66 / ?f7"/><draw:equation draw:name="f116" draw:formula="?f67 / ?f7"/><draw:equation draw:name="f117" draw:formula="?f68 / ?f7"/><draw:equation draw:name="f118" draw:formula="?f69 / ?f7"/><draw:equation draw:name="f119" draw:formula="?f70 / ?f7"/><draw:equation draw:name="f120" draw:formula="?f72 / ?f6"/><draw:equation draw:name="f121" draw:formula="?f74 / ?f6"/><draw:equation draw:name="f122" draw:formula="0 / ?f6"/><draw:equation draw:name="f123" draw:formula="?f1 / ?f6"/><draw:equation draw:name="f124" draw:formula="0 / ?f7"/><draw:equation draw:name="f125" draw:formula="?f3 / ?f7"/></draw:enhanced-geometry></draw:custom-shape><draw:custom-shape svg:x="1.34028in" svg:y="8.79653in" svg:width="0.05694in" svg:height="0.09514in" draw:z-index="0" draw:id="id595" draw:style-name="a595" draw:name="Freeform 107"><svg:title/><svg:desc/><draw:enhanced-geometry draw:type="non-primitive" svg:viewBox="0 0 82 137" draw:enhanced-path="M 81 53 L 48 53 52 58 57 60 60 63 64 70 64 106 52 118 50 118 50 120 67 120 67 132 69 132 69 135 79 135 81 132 81 53 Z N" draw:text-areas="?f58 ?f60 ?f59 ?f61" draw:glue-points="?f38 ?f39 ?f40 ?f39 ?f41 ?f42 ?f43 ?f44 ?f45 ?f46 ?f47 ?f48 ?f47 ?f49 ?f41 ?f50 ?f51 ?f50 ?f51 ?f52 ?f53 ?f52 ?f53 ?f54 ?f55 ?f54 ?f55 ?f56 ?f57 ?f56 ?f38 ?f54 ?f38 ?f39"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2011 - 1930"/><draw:equation draw:name="f9" draw:formula="?f8 * ?f5 / 82"/><draw:equation draw:name="f10" draw:formula="12720 * ?f4 / 137"/><draw:equation draw:name="f11" draw:formula="0 + 1978 - 1930"/><draw:equation draw:name="f12" draw:formula="?f11 * ?f5 / 82"/><draw:equation draw:name="f13" draw:formula="0 + 1982 - 1930"/><draw:equation draw:name="f14" draw:formula="?f13 * ?f5 / 82"/><draw:equation draw:name="f15" draw:formula="12725 * ?f4 / 137"/><draw:equation draw:name="f16" draw:formula="0 + 1987 - 1930"/><draw:equation draw:name="f17" draw:formula="?f16 * ?f5 / 82"/><draw:equation draw:name="f18" draw:formula="12727 * ?f4 / 137"/><draw:equation draw:name="f19" draw:formula="0 + 1990 - 1930"/><draw:equation draw:name="f20" draw:formula="?f19 * ?f5 / 82"/><draw:equation draw:name="f21" draw:formula="12730 * ?f4 / 137"/><draw:equation draw:name="f22" draw:formula="0 + 1994 - 1930"/><draw:equation draw:name="f23" draw:formula="?f22 * ?f5 / 82"/><draw:equation draw:name="f24" draw:formula="12737 * ?f4 / 137"/><draw:equation draw:name="f25" draw:formula="12773 * ?f4 / 137"/><draw:equation draw:name="f26" draw:formula="12785 * ?f4 / 137"/><draw:equation draw:name="f27" draw:formula="0 + 1980 - 1930"/><draw:equation draw:name="f28" draw:formula="?f27 * ?f5 / 82"/><draw:equation draw:name="f29" draw:formula="12787 * ?f4 / 137"/><draw:equation draw:name="f30" draw:formula="0 + 1997 - 1930"/><draw:equation draw:name="f31" draw:formula="?f30 * ?f5 / 82"/><draw:equation draw:name="f32" draw:formula="12799 * ?f4 / 137"/><draw:equation draw:name="f33" draw:formula="0 + 1999 - 1930"/><draw:equation draw:name="f34" draw:formula="?f33 * ?f5 / 82"/><draw:equation draw:name="f35" draw:formula="12802 * ?f4 / 137"/><draw:equation draw:name="f36" draw:formula="0 + 2009 - 1930"/><draw:equation draw:name="f37" draw:formula="?f36 * ?f5 / 8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3 / ?f6"/><draw:equation draw:name="f48" draw:formula="?f24 / ?f7"/><draw:equation draw:name="f49" draw:formula="?f25 / ?f7"/><draw:equation draw:name="f50" draw:formula="?f26 / ?f7"/><draw:equation draw:name="f51" draw:formula="?f28 / ?f6"/><draw:equation draw:name="f52" draw:formula="?f29 / ?f7"/><draw:equation draw:name="f53" draw:formula="?f31 / ?f6"/><draw:equation draw:name="f54" draw:formula="?f32 / ?f7"/><draw:equation draw:name="f55" draw:formula="?f34 / ?f6"/><draw:equation draw:name="f56" draw:formula="?f35 / ?f7"/><draw:equation draw:name="f57" draw:formula="?f37 / ?f6"/><draw:equation draw:name="f58" draw:formula="0 / ?f6"/><draw:equation draw:name="f59" draw:formula="?f1 / ?f6"/><draw:equation draw:name="f60" draw:formula="0 / ?f7"/><draw:equation draw:name="f61" draw:formula="?f3 / ?f7"/></draw:enhanced-geometry></draw:custom-shape><draw:custom-shape svg:x="1.34028in" svg:y="8.79653in" svg:width="0.05694in" svg:height="0.09514in" draw:z-index="0" draw:id="id596" draw:style-name="a596" draw:name="Freeform 106"><svg:title/><svg:desc/><draw:enhanced-geometry draw:type="non-primitive" svg:viewBox="0 0 82 137" draw:enhanced-path="M 67 120 L 45 120 43 123 64 123 67 12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1997 - 1930"/><draw:equation draw:name="f9" draw:formula="?f8 * ?f5 / 82"/><draw:equation draw:name="f10" draw:formula="12787 * ?f4 / 137"/><draw:equation draw:name="f11" draw:formula="0 + 1975 - 1930"/><draw:equation draw:name="f12" draw:formula="?f11 * ?f5 / 82"/><draw:equation draw:name="f13" draw:formula="0 + 1973 - 1930"/><draw:equation draw:name="f14" draw:formula="?f13 * ?f5 / 82"/><draw:equation draw:name="f15" draw:formula="12790 * ?f4 / 137"/><draw:equation draw:name="f16" draw:formula="0 + 1994 - 1930"/><draw:equation draw:name="f17" draw:formula="?f16 * ?f5 / 8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1.34028in" svg:y="8.79653in" svg:width="0.05694in" svg:height="0.09514in" draw:z-index="0" draw:id="id597" draw:style-name="a597" draw:name="Freeform 105"><svg:title/><svg:desc/><draw:enhanced-geometry draw:type="non-primitive" svg:viewBox="0 0 82 137" draw:enhanced-path="M 81 0 L 64 0 64 51 81 51 81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2011 - 1930"/><draw:equation draw:name="f9" draw:formula="?f8 * ?f5 / 82"/><draw:equation draw:name="f10" draw:formula="12667 * ?f4 / 137"/><draw:equation draw:name="f11" draw:formula="0 + 1994 - 1930"/><draw:equation draw:name="f12" draw:formula="?f11 * ?f5 / 82"/><draw:equation draw:name="f13" draw:formula="12718 * ?f4 / 13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draw:g draw:z-index="251813888" draw:name="Group 99" draw:id="id603" draw:style-name="a603"><svg:title/><svg:desc/><draw:custom-shape svg:x="1.41319in" svg:y="8.82361in" svg:width="0.05694in" svg:height="0.06875in" draw:z-index="0" draw:id="id599" draw:style-name="a599" draw:name="Freeform 103"><svg:title/><svg:desc/><draw:enhanced-geometry draw:type="non-primitive" svg:viewBox="0 0 82 99" draw:enhanced-path="M 65 93 L 24 93 29 96 36 98 51 98 55 96 63 96 65 93 Z N" draw:text-areas="?f35 ?f37 ?f36 ?f38" draw:glue-points="?f25 ?f26 ?f27 ?f26 ?f28 ?f29 ?f30 ?f31 ?f32 ?f31 ?f33 ?f29 ?f34 ?f29 ?f25 ?f26"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2100 - 2035"/><draw:equation draw:name="f9" draw:formula="?f8 * ?f5 / 82"/><draw:equation draw:name="f10" draw:formula="12799 * ?f4 / 99"/><draw:equation draw:name="f11" draw:formula="0 + 2059 - 2035"/><draw:equation draw:name="f12" draw:formula="?f11 * ?f5 / 82"/><draw:equation draw:name="f13" draw:formula="0 + 2064 - 2035"/><draw:equation draw:name="f14" draw:formula="?f13 * ?f5 / 82"/><draw:equation draw:name="f15" draw:formula="12802 * ?f4 / 99"/><draw:equation draw:name="f16" draw:formula="0 + 2071 - 2035"/><draw:equation draw:name="f17" draw:formula="?f16 * ?f5 / 82"/><draw:equation draw:name="f18" draw:formula="12804 * ?f4 / 99"/><draw:equation draw:name="f19" draw:formula="0 + 2086 - 2035"/><draw:equation draw:name="f20" draw:formula="?f19 * ?f5 / 82"/><draw:equation draw:name="f21" draw:formula="0 + 2090 - 2035"/><draw:equation draw:name="f22" draw:formula="?f21 * ?f5 / 82"/><draw:equation draw:name="f23" draw:formula="0 + 2098 - 2035"/><draw:equation draw:name="f24" draw:formula="?f23 * ?f5 / 82"/><draw:equation draw:name="f25" draw:formula="?f9 / ?f6"/><draw:equation draw:name="f26" draw:formula="?f10 / ?f7"/><draw:equation draw:name="f27" draw:formula="?f12 / ?f6"/><draw:equation draw:name="f28" draw:formula="?f14 / ?f6"/><draw:equation draw:name="f29" draw:formula="?f15 / ?f7"/><draw:equation draw:name="f30" draw:formula="?f17 / ?f6"/><draw:equation draw:name="f31" draw:formula="?f18 / ?f7"/><draw:equation draw:name="f32" draw:formula="?f20 / ?f6"/><draw:equation draw:name="f33" draw:formula="?f22 / ?f6"/><draw:equation draw:name="f34" draw:formula="?f24 / ?f6"/><draw:equation draw:name="f35" draw:formula="0 / ?f6"/><draw:equation draw:name="f36" draw:formula="?f1 / ?f6"/><draw:equation draw:name="f37" draw:formula="0 / ?f7"/><draw:equation draw:name="f38" draw:formula="?f3 / ?f7"/></draw:enhanced-geometry></draw:custom-shape><draw:custom-shape svg:x="1.41319in" svg:y="8.82361in" svg:width="0.05694in" svg:height="0.06875in" draw:z-index="0" draw:id="id600" draw:style-name="a600" draw:name="Freeform 102"><svg:title/><svg:desc/><draw:enhanced-geometry draw:type="non-primitive" svg:viewBox="0 0 82 99" draw:enhanced-path="M 55 0 L 29 0 15 7 12 12 7 16 5 21 3 28 0 33 0 64 3 69 5 76 10 86 15 88 19 93 70 93 72 91 75 91 75 88 77 88 77 86 39 86 36 84 31 84 29 81 24 79 19 74 19 69 17 67 17 52 77 52 82 48 82 40 17 40 17 33 19 28 19 26 22 21 22 19 27 14 31 14 34 12 72 12 70 7 55 0 Z N" draw:text-areas="?f127 ?f129 ?f128 ?f130" draw:glue-points="?f79 ?f80 ?f81 ?f80 ?f82 ?f83 ?f84 ?f85 ?f86 ?f87 ?f88 ?f89 ?f90 ?f91 ?f92 ?f93 ?f92 ?f94 ?f90 ?f95 ?f88 ?f96 ?f97 ?f98 ?f82 ?f99 ?f100 ?f101 ?f102 ?f101 ?f103 ?f104 ?f105 ?f104 ?f105 ?f99 ?f106 ?f99 ?f106 ?f98 ?f107 ?f98 ?f108 ?f109 ?f110 ?f109 ?f81 ?f111 ?f112 ?f113 ?f100 ?f114 ?f100 ?f95 ?f115 ?f116 ?f115 ?f117 ?f106 ?f117 ?f118 ?f119 ?f118 ?f120 ?f115 ?f120 ?f115 ?f93 ?f100 ?f91 ?f100 ?f121 ?f122 ?f89 ?f122 ?f123 ?f124 ?f125 ?f110 ?f125 ?f126 ?f85 ?f103 ?f85 ?f102 ?f83 ?f79 ?f80" draw:glue-point-leaving-directions="-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2090 - 2035"/><draw:equation draw:name="f9" draw:formula="?f8 * ?f5 / 82"/><draw:equation draw:name="f10" draw:formula="12706 * ?f4 / 99"/><draw:equation draw:name="f11" draw:formula="0 + 2064 - 2035"/><draw:equation draw:name="f12" draw:formula="?f11 * ?f5 / 82"/><draw:equation draw:name="f13" draw:formula="0 + 2050 - 2035"/><draw:equation draw:name="f14" draw:formula="?f13 * ?f5 / 82"/><draw:equation draw:name="f15" draw:formula="12713 * ?f4 / 99"/><draw:equation draw:name="f16" draw:formula="0 + 2047 - 2035"/><draw:equation draw:name="f17" draw:formula="?f16 * ?f5 / 82"/><draw:equation draw:name="f18" draw:formula="12718 * ?f4 / 99"/><draw:equation draw:name="f19" draw:formula="0 + 2042 - 2035"/><draw:equation draw:name="f20" draw:formula="?f19 * ?f5 / 82"/><draw:equation draw:name="f21" draw:formula="12722 * ?f4 / 99"/><draw:equation draw:name="f22" draw:formula="0 + 2040 - 2035"/><draw:equation draw:name="f23" draw:formula="?f22 * ?f5 / 82"/><draw:equation draw:name="f24" draw:formula="12727 * ?f4 / 99"/><draw:equation draw:name="f25" draw:formula="0 + 2038 - 2035"/><draw:equation draw:name="f26" draw:formula="?f25 * ?f5 / 82"/><draw:equation draw:name="f27" draw:formula="12734 * ?f4 / 99"/><draw:equation draw:name="f28" draw:formula="0 + 2035 - 2035"/><draw:equation draw:name="f29" draw:formula="?f28 * ?f5 / 82"/><draw:equation draw:name="f30" draw:formula="12739 * ?f4 / 99"/><draw:equation draw:name="f31" draw:formula="12770 * ?f4 / 99"/><draw:equation draw:name="f32" draw:formula="12775 * ?f4 / 99"/><draw:equation draw:name="f33" draw:formula="12782 * ?f4 / 99"/><draw:equation draw:name="f34" draw:formula="0 + 2045 - 2035"/><draw:equation draw:name="f35" draw:formula="?f34 * ?f5 / 82"/><draw:equation draw:name="f36" draw:formula="12792 * ?f4 / 99"/><draw:equation draw:name="f37" draw:formula="12794 * ?f4 / 99"/><draw:equation draw:name="f38" draw:formula="0 + 2054 - 2035"/><draw:equation draw:name="f39" draw:formula="?f38 * ?f5 / 82"/><draw:equation draw:name="f40" draw:formula="12799 * ?f4 / 99"/><draw:equation draw:name="f41" draw:formula="0 + 2105 - 2035"/><draw:equation draw:name="f42" draw:formula="?f41 * ?f5 / 82"/><draw:equation draw:name="f43" draw:formula="0 + 2107 - 2035"/><draw:equation draw:name="f44" draw:formula="?f43 * ?f5 / 82"/><draw:equation draw:name="f45" draw:formula="12797 * ?f4 / 99"/><draw:equation draw:name="f46" draw:formula="0 + 2110 - 2035"/><draw:equation draw:name="f47" draw:formula="?f46 * ?f5 / 82"/><draw:equation draw:name="f48" draw:formula="0 + 2112 - 2035"/><draw:equation draw:name="f49" draw:formula="?f48 * ?f5 / 82"/><draw:equation draw:name="f50" draw:formula="0 + 2074 - 2035"/><draw:equation draw:name="f51" draw:formula="?f50 * ?f5 / 82"/><draw:equation draw:name="f52" draw:formula="0 + 2071 - 2035"/><draw:equation draw:name="f53" draw:formula="?f52 * ?f5 / 82"/><draw:equation draw:name="f54" draw:formula="12790 * ?f4 / 99"/><draw:equation draw:name="f55" draw:formula="0 + 2066 - 2035"/><draw:equation draw:name="f56" draw:formula="?f55 * ?f5 / 82"/><draw:equation draw:name="f57" draw:formula="12787 * ?f4 / 99"/><draw:equation draw:name="f58" draw:formula="0 + 2059 - 2035"/><draw:equation draw:name="f59" draw:formula="?f58 * ?f5 / 82"/><draw:equation draw:name="f60" draw:formula="12785 * ?f4 / 99"/><draw:equation draw:name="f61" draw:formula="12780 * ?f4 / 99"/><draw:equation draw:name="f62" draw:formula="0 + 2052 - 2035"/><draw:equation draw:name="f63" draw:formula="?f62 * ?f5 / 82"/><draw:equation draw:name="f64" draw:formula="12773 * ?f4 / 99"/><draw:equation draw:name="f65" draw:formula="12758 * ?f4 / 99"/><draw:equation draw:name="f66" draw:formula="0 + 2117 - 2035"/><draw:equation draw:name="f67" draw:formula="?f66 * ?f5 / 82"/><draw:equation draw:name="f68" draw:formula="12754 * ?f4 / 99"/><draw:equation draw:name="f69" draw:formula="12746 * ?f4 / 99"/><draw:equation draw:name="f70" draw:formula="12732 * ?f4 / 99"/><draw:equation draw:name="f71" draw:formula="0 + 2057 - 2035"/><draw:equation draw:name="f72" draw:formula="?f71 * ?f5 / 82"/><draw:equation draw:name="f73" draw:formula="12725 * ?f4 / 99"/><draw:equation draw:name="f74" draw:formula="0 + 2062 - 2035"/><draw:equation draw:name="f75" draw:formula="?f74 * ?f5 / 82"/><draw:equation draw:name="f76" draw:formula="12720 * ?f4 / 99"/><draw:equation draw:name="f77" draw:formula="0 + 2069 - 2035"/><draw:equation draw:name="f78" draw:formula="?f77 * ?f5 / 82"/><draw:equation draw:name="f79" draw:formula="?f9 / ?f6"/><draw:equation draw:name="f80" draw:formula="?f10 / ?f7"/><draw:equation draw:name="f81" draw:formula="?f12 / ?f6"/><draw:equation draw:name="f82" draw:formula="?f14 / ?f6"/><draw:equation draw:name="f83" draw:formula="?f15 / ?f7"/><draw:equation draw:name="f84" draw:formula="?f17 / ?f6"/><draw:equation draw:name="f85" draw:formula="?f18 / ?f7"/><draw:equation draw:name="f86" draw:formula="?f20 / ?f6"/><draw:equation draw:name="f87" draw:formula="?f21 / ?f7"/><draw:equation draw:name="f88" draw:formula="?f23 / ?f6"/><draw:equation draw:name="f89" draw:formula="?f24 / ?f7"/><draw:equation draw:name="f90" draw:formula="?f26 / ?f6"/><draw:equation draw:name="f91" draw:formula="?f27 / ?f7"/><draw:equation draw:name="f92" draw:formula="?f29 / ?f6"/><draw:equation draw:name="f93" draw:formula="?f30 / ?f7"/><draw:equation draw:name="f94" draw:formula="?f31 / ?f7"/><draw:equation draw:name="f95" draw:formula="?f32 / ?f7"/><draw:equation draw:name="f96" draw:formula="?f33 / ?f7"/><draw:equation draw:name="f97" draw:formula="?f35 / ?f6"/><draw:equation draw:name="f98" draw:formula="?f36 / ?f7"/><draw:equation draw:name="f99" draw:formula="?f37 / ?f7"/><draw:equation draw:name="f100" draw:formula="?f39 / ?f6"/><draw:equation draw:name="f101" draw:formula="?f40 / ?f7"/><draw:equation draw:name="f102" draw:formula="?f42 / ?f6"/><draw:equation draw:name="f103" draw:formula="?f44 / ?f6"/><draw:equation draw:name="f104" draw:formula="?f45 / ?f7"/><draw:equation draw:name="f105" draw:formula="?f47 / ?f6"/><draw:equation draw:name="f106" draw:formula="?f49 / ?f6"/><draw:equation draw:name="f107" draw:formula="?f51 / ?f6"/><draw:equation draw:name="f108" draw:formula="?f53 / ?f6"/><draw:equation draw:name="f109" draw:formula="?f54 / ?f7"/><draw:equation draw:name="f110" draw:formula="?f56 / ?f6"/><draw:equation draw:name="f111" draw:formula="?f57 / ?f7"/><draw:equation draw:name="f112" draw:formula="?f59 / ?f6"/><draw:equation draw:name="f113" draw:formula="?f60 / ?f7"/><draw:equation draw:name="f114" draw:formula="?f61 / ?f7"/><draw:equation draw:name="f115" draw:formula="?f63 / ?f6"/><draw:equation draw:name="f116" draw:formula="?f64 / ?f7"/><draw:equation draw:name="f117" draw:formula="?f65 / ?f7"/><draw:equation draw:name="f118" draw:formula="?f67 / ?f6"/><draw:equation draw:name="f119" draw:formula="?f68 / ?f7"/><draw:equation draw:name="f120" draw:formula="?f69 / ?f7"/><draw:equation draw:name="f121" draw:formula="?f70 / ?f7"/><draw:equation draw:name="f122" draw:formula="?f72 / ?f6"/><draw:equation draw:name="f123" draw:formula="?f73 / ?f7"/><draw:equation draw:name="f124" draw:formula="?f75 / ?f6"/><draw:equation draw:name="f125" draw:formula="?f76 / ?f7"/><draw:equation draw:name="f126" draw:formula="?f78 / ?f6"/><draw:equation draw:name="f127" draw:formula="0 / ?f6"/><draw:equation draw:name="f128" draw:formula="?f1 / ?f6"/><draw:equation draw:name="f129" draw:formula="0 / ?f7"/><draw:equation draw:name="f130" draw:formula="?f3 / ?f7"/></draw:enhanced-geometry></draw:custom-shape><draw:custom-shape svg:x="1.41319in" svg:y="8.82361in" svg:width="0.05694in" svg:height="0.06875in" draw:z-index="0" draw:id="id601" draw:style-name="a601" draw:name="Freeform 101"><svg:title/><svg:desc/><draw:enhanced-geometry draw:type="non-primitive" svg:viewBox="0 0 82 99" draw:enhanced-path="M 77 79 L 70 79 70 81 65 81 63 84 55 84 53 86 77 86 77 79 Z N" draw:text-areas="?f34 ?f36 ?f35 ?f37" draw:glue-points="?f24 ?f25 ?f26 ?f25 ?f26 ?f27 ?f28 ?f27 ?f29 ?f30 ?f31 ?f30 ?f32 ?f33 ?f24 ?f33 ?f24 ?f25"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2112 - 2035"/><draw:equation draw:name="f9" draw:formula="?f8 * ?f5 / 82"/><draw:equation draw:name="f10" draw:formula="12785 * ?f4 / 99"/><draw:equation draw:name="f11" draw:formula="0 + 2105 - 2035"/><draw:equation draw:name="f12" draw:formula="?f11 * ?f5 / 82"/><draw:equation draw:name="f13" draw:formula="12787 * ?f4 / 99"/><draw:equation draw:name="f14" draw:formula="0 + 2100 - 2035"/><draw:equation draw:name="f15" draw:formula="?f14 * ?f5 / 82"/><draw:equation draw:name="f16" draw:formula="0 + 2098 - 2035"/><draw:equation draw:name="f17" draw:formula="?f16 * ?f5 / 82"/><draw:equation draw:name="f18" draw:formula="12790 * ?f4 / 99"/><draw:equation draw:name="f19" draw:formula="0 + 2090 - 2035"/><draw:equation draw:name="f20" draw:formula="?f19 * ?f5 / 82"/><draw:equation draw:name="f21" draw:formula="0 + 2088 - 2035"/><draw:equation draw:name="f22" draw:formula="?f21 * ?f5 / 82"/><draw:equation draw:name="f23" draw:formula="12792 * ?f4 / 99"/><draw:equation draw:name="f24" draw:formula="?f9 / ?f6"/><draw:equation draw:name="f25" draw:formula="?f10 / ?f7"/><draw:equation draw:name="f26" draw:formula="?f12 / ?f6"/><draw:equation draw:name="f27" draw:formula="?f13 / ?f7"/><draw:equation draw:name="f28" draw:formula="?f15 / ?f6"/><draw:equation draw:name="f29" draw:formula="?f17 / ?f6"/><draw:equation draw:name="f30" draw:formula="?f18 / ?f7"/><draw:equation draw:name="f31" draw:formula="?f20 / ?f6"/><draw:equation draw:name="f32" draw:formula="?f22 / ?f6"/><draw:equation draw:name="f33" draw:formula="?f23 / ?f7"/><draw:equation draw:name="f34" draw:formula="0 / ?f6"/><draw:equation draw:name="f35" draw:formula="?f1 / ?f6"/><draw:equation draw:name="f36" draw:formula="0 / ?f7"/><draw:equation draw:name="f37" draw:formula="?f3 / ?f7"/></draw:enhanced-geometry></draw:custom-shape><draw:custom-shape svg:x="1.41319in" svg:y="8.82361in" svg:width="0.05694in" svg:height="0.06875in" draw:z-index="0" draw:id="id602" draw:style-name="a602" draw:name="Freeform 100"><svg:title/><svg:desc/><draw:enhanced-geometry draw:type="non-primitive" svg:viewBox="0 0 82 99" draw:enhanced-path="M 72 12 L 48 12 55 14 58 19 63 24 65 31 65 40 82 40 82 36 79 31 79 26 77 19 75 16 72 12 Z N" draw:text-areas="?f56 ?f58 ?f57 ?f59" draw:glue-points="?f37 ?f38 ?f39 ?f38 ?f40 ?f41 ?f42 ?f43 ?f44 ?f45 ?f46 ?f47 ?f46 ?f48 ?f49 ?f48 ?f49 ?f50 ?f51 ?f47 ?f51 ?f52 ?f53 ?f43 ?f54 ?f55 ?f37 ?f38"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2107 - 2035"/><draw:equation draw:name="f9" draw:formula="?f8 * ?f5 / 82"/><draw:equation draw:name="f10" draw:formula="12718 * ?f4 / 99"/><draw:equation draw:name="f11" draw:formula="0 + 2083 - 2035"/><draw:equation draw:name="f12" draw:formula="?f11 * ?f5 / 82"/><draw:equation draw:name="f13" draw:formula="0 + 2090 - 2035"/><draw:equation draw:name="f14" draw:formula="?f13 * ?f5 / 82"/><draw:equation draw:name="f15" draw:formula="12720 * ?f4 / 99"/><draw:equation draw:name="f16" draw:formula="0 + 2093 - 2035"/><draw:equation draw:name="f17" draw:formula="?f16 * ?f5 / 82"/><draw:equation draw:name="f18" draw:formula="12725 * ?f4 / 99"/><draw:equation draw:name="f19" draw:formula="0 + 2098 - 2035"/><draw:equation draw:name="f20" draw:formula="?f19 * ?f5 / 82"/><draw:equation draw:name="f21" draw:formula="12730 * ?f4 / 99"/><draw:equation draw:name="f22" draw:formula="0 + 2100 - 2035"/><draw:equation draw:name="f23" draw:formula="?f22 * ?f5 / 82"/><draw:equation draw:name="f24" draw:formula="12737 * ?f4 / 99"/><draw:equation draw:name="f25" draw:formula="12746 * ?f4 / 99"/><draw:equation draw:name="f26" draw:formula="0 + 2117 - 2035"/><draw:equation draw:name="f27" draw:formula="?f26 * ?f5 / 82"/><draw:equation draw:name="f28" draw:formula="12742 * ?f4 / 99"/><draw:equation draw:name="f29" draw:formula="0 + 2114 - 2035"/><draw:equation draw:name="f30" draw:formula="?f29 * ?f5 / 82"/><draw:equation draw:name="f31" draw:formula="12732 * ?f4 / 99"/><draw:equation draw:name="f32" draw:formula="0 + 2112 - 2035"/><draw:equation draw:name="f33" draw:formula="?f32 * ?f5 / 82"/><draw:equation draw:name="f34" draw:formula="0 + 2110 - 2035"/><draw:equation draw:name="f35" draw:formula="?f34 * ?f5 / 82"/><draw:equation draw:name="f36" draw:formula="12722 * ?f4 / 99"/><draw:equation draw:name="f37" draw:formula="?f9 / ?f6"/><draw:equation draw:name="f38" draw:formula="?f10 / ?f7"/><draw:equation draw:name="f39" draw:formula="?f12 / ?f6"/><draw:equation draw:name="f40" draw:formula="?f14 / ?f6"/><draw:equation draw:name="f41" draw:formula="?f15 / ?f7"/><draw:equation draw:name="f42" draw:formula="?f17 / ?f6"/><draw:equation draw:name="f43" draw:formula="?f18 / ?f7"/><draw:equation draw:name="f44" draw:formula="?f20 / ?f6"/><draw:equation draw:name="f45" draw:formula="?f21 / ?f7"/><draw:equation draw:name="f46" draw:formula="?f23 / ?f6"/><draw:equation draw:name="f47" draw:formula="?f24 / ?f7"/><draw:equation draw:name="f48" draw:formula="?f25 / ?f7"/><draw:equation draw:name="f49" draw:formula="?f27 / ?f6"/><draw:equation draw:name="f50" draw:formula="?f28 / ?f7"/><draw:equation draw:name="f51" draw:formula="?f30 / ?f6"/><draw:equation draw:name="f52" draw:formula="?f31 / ?f7"/><draw:equation draw:name="f53" draw:formula="?f33 / ?f6"/><draw:equation draw:name="f54" draw:formula="?f35 / ?f6"/><draw:equation draw:name="f55" draw:formula="?f36 / ?f7"/><draw:equation draw:name="f56" draw:formula="0 / ?f6"/><draw:equation draw:name="f57" draw:formula="?f1 / ?f6"/><draw:equation draw:name="f58" draw:formula="0 / ?f7"/><draw:equation draw:name="f59" draw:formula="?f3 / ?f7"/></draw:enhanced-geometry></draw:custom-shape></draw:g><draw:custom-shape svg:x="1.56806in" svg:y="8.80347in" svg:width="0.04861in" svg:height="0.08681in" draw:z-index="0" draw:id="id604" draw:style-name="a604" draw:name="Freeform 98"><svg:title/><svg:desc/><draw:enhanced-geometry draw:type="non-primitive" svg:viewBox="0 0 70 125" draw:enhanced-path="M 70 0 L 3 0 3 2 0 5 0 120 5 125 68 125 70 122 70 110 17 110 17 67 63 67 63 53 17 53 17 14 70 14 70 0 Z N" draw:text-areas="?f49 ?f51 ?f50 ?f52" draw:glue-points="?f32 ?f33 ?f34 ?f33 ?f34 ?f35 ?f36 ?f37 ?f36 ?f38 ?f39 ?f40 ?f41 ?f40 ?f32 ?f42 ?f32 ?f43 ?f44 ?f43 ?f44 ?f45 ?f46 ?f45 ?f46 ?f47 ?f44 ?f47 ?f44 ?f48 ?f32 ?f48 ?f32 ?f33"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draw:equation draw:name="f7" draw:formula="?f4 / 125"/><draw:equation draw:name="f8" draw:formula="0 + 2328 - 2258"/><draw:equation draw:name="f9" draw:formula="?f8 * ?f5 / 70"/><draw:equation draw:name="f10" draw:formula="12677 * ?f4 / 125"/><draw:equation draw:name="f11" draw:formula="0 + 2261 - 2258"/><draw:equation draw:name="f12" draw:formula="?f11 * ?f5 / 70"/><draw:equation draw:name="f13" draw:formula="12679 * ?f4 / 125"/><draw:equation draw:name="f14" draw:formula="0 + 2258 - 2258"/><draw:equation draw:name="f15" draw:formula="?f14 * ?f5 / 70"/><draw:equation draw:name="f16" draw:formula="12682 * ?f4 / 125"/><draw:equation draw:name="f17" draw:formula="12797 * ?f4 / 125"/><draw:equation draw:name="f18" draw:formula="0 + 2263 - 2258"/><draw:equation draw:name="f19" draw:formula="?f18 * ?f5 / 70"/><draw:equation draw:name="f20" draw:formula="12802 * ?f4 / 125"/><draw:equation draw:name="f21" draw:formula="0 + 2326 - 2258"/><draw:equation draw:name="f22" draw:formula="?f21 * ?f5 / 70"/><draw:equation draw:name="f23" draw:formula="12799 * ?f4 / 125"/><draw:equation draw:name="f24" draw:formula="12787 * ?f4 / 125"/><draw:equation draw:name="f25" draw:formula="0 + 2275 - 2258"/><draw:equation draw:name="f26" draw:formula="?f25 * ?f5 / 70"/><draw:equation draw:name="f27" draw:formula="12744 * ?f4 / 125"/><draw:equation draw:name="f28" draw:formula="0 + 2321 - 2258"/><draw:equation draw:name="f29" draw:formula="?f28 * ?f5 / 70"/><draw:equation draw:name="f30" draw:formula="12730 * ?f4 / 125"/><draw:equation draw:name="f31" draw:formula="12691 * ?f4 / 125"/><draw:equation draw:name="f32" draw:formula="?f9 / ?f6"/><draw:equation draw:name="f33" draw:formula="?f10 / ?f7"/><draw:equation draw:name="f34" draw:formula="?f12 / ?f6"/><draw:equation draw:name="f35" draw:formula="?f13 / ?f7"/><draw:equation draw:name="f36" draw:formula="?f15 / ?f6"/><draw:equation draw:name="f37" draw:formula="?f16 / ?f7"/><draw:equation draw:name="f38" draw:formula="?f17 / ?f7"/><draw:equation draw:name="f39" draw:formula="?f19 / ?f6"/><draw:equation draw:name="f40" draw:formula="?f20 / ?f7"/><draw:equation draw:name="f41" draw:formula="?f22 / ?f6"/><draw:equation draw:name="f42" draw:formula="?f23 / ?f7"/><draw:equation draw:name="f43" draw:formula="?f24 / ?f7"/><draw:equation draw:name="f44" draw:formula="?f26 / ?f6"/><draw:equation draw:name="f45" draw:formula="?f27 / ?f7"/><draw:equation draw:name="f46" draw:formula="?f29 / ?f6"/><draw:equation draw:name="f47" draw:formula="?f30 / ?f7"/><draw:equation draw:name="f48" draw:formula="?f31 / ?f7"/><draw:equation draw:name="f49" draw:formula="0 / ?f6"/><draw:equation draw:name="f50" draw:formula="?f1 / ?f6"/><draw:equation draw:name="f51" draw:formula="0 / ?f7"/><draw:equation draw:name="f52" draw:formula="?f3 / ?f7"/></draw:enhanced-geometry></draw:custom-shape><draw:g draw:z-index="251815936" draw:name="Group 93" draw:id="id608" draw:style-name="a608"><svg:title/><svg:desc/><draw:custom-shape svg:x="1.63472in" svg:y="8.79653in" svg:width="0.01181in" svg:height="0.09375in" draw:z-index="0" draw:id="id605" draw:style-name="a605" draw:name="Freeform 96"><svg:title/><svg:desc/><draw:enhanced-geometry draw:type="non-primitive" svg:viewBox="0 0 17 135" draw:enhanced-path="M 15 132 L 3 132 3 135 15 135 15 132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draw:equation draw:name="f7" draw:formula="?f4 / 135"/><draw:equation draw:name="f8" draw:formula="0 + 2369 - 2354"/><draw:equation draw:name="f9" draw:formula="?f8 * ?f5 / 17"/><draw:equation draw:name="f10" draw:formula="12799 * ?f4 / 135"/><draw:equation draw:name="f11" draw:formula="0 + 2357 - 2354"/><draw:equation draw:name="f12" draw:formula="?f11 * ?f5 / 17"/><draw:equation draw:name="f13" draw:formula="12802 * ?f4 / 13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63472in" svg:y="8.79653in" svg:width="0.01181in" svg:height="0.09375in" draw:z-index="0" draw:id="id606" draw:style-name="a606" draw:name="Freeform 95"><svg:title/><svg:desc/><draw:enhanced-geometry draw:type="non-primitive" svg:viewBox="0 0 17 135" draw:enhanced-path="M 17 0 L 0 0 0 132 17 132 17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draw:equation draw:name="f7" draw:formula="?f4 / 135"/><draw:equation draw:name="f8" draw:formula="0 + 2371 - 2354"/><draw:equation draw:name="f9" draw:formula="?f8 * ?f5 / 17"/><draw:equation draw:name="f10" draw:formula="12667 * ?f4 / 135"/><draw:equation draw:name="f11" draw:formula="0 + 2354 - 2354"/><draw:equation draw:name="f12" draw:formula="?f11 * ?f5 / 17"/><draw:equation draw:name="f13" draw:formula="12799 * ?f4 / 13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frame draw:id="id607" draw:style-name="a607" draw:name="Picture 94" svg:x="1.75in" svg:y="8.8in" svg:width="0.4in" svg:height="0.09167in" style:rel-width="scale" style:rel-height="scale"><draw:image xlink:href="media/image70.png" xlink:type="simple" xlink:show="embed" xlink:actuate="onLoad"/><svg:title/><svg:desc/></draw:frame></draw:g><draw:g draw:z-index="251816960" draw:name="Group 88" draw:id="id613" draw:style-name="a613"><svg:title/><svg:desc/><draw:custom-shape svg:x="2.24167in" svg:y="8.825in" svg:width="0.05833in" svg:height="0.09028in" draw:z-index="0" draw:id="id609" draw:style-name="a609" draw:name="Freeform 92"><svg:title/><svg:desc/><draw:enhanced-geometry draw:type="non-primitive" svg:viewBox="0 0 84 130" draw:enhanced-path="M 36 127 L 24 127 24 130 36 130 36 127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0"/><draw:equation draw:name="f8" draw:formula="0 + 3264 - 3228"/><draw:equation draw:name="f9" draw:formula="?f8 * ?f5 / 84"/><draw:equation draw:name="f10" draw:formula="12835 * ?f4 / 130"/><draw:equation draw:name="f11" draw:formula="0 + 3252 - 3228"/><draw:equation draw:name="f12" draw:formula="?f11 * ?f5 / 84"/><draw:equation draw:name="f13" draw:formula="12838 * ?f4 / 13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2.24167in" svg:y="8.825in" svg:width="0.05833in" svg:height="0.09028in" draw:z-index="0" draw:id="id610" draw:style-name="a610" draw:name="Freeform 91"><svg:title/><svg:desc/><draw:enhanced-geometry draw:type="non-primitive" svg:viewBox="0 0 84 130" draw:enhanced-path="M 17 0 L 0 0 0 5 31 89 31 91 34 91 34 94 22 125 22 127 38 127 41 125 50 94 58 74 43 74 17 2 17 0 Z N" draw:text-areas="?f56 ?f58 ?f57 ?f59" draw:glue-points="?f37 ?f38 ?f39 ?f38 ?f39 ?f40 ?f41 ?f42 ?f41 ?f43 ?f44 ?f43 ?f44 ?f45 ?f46 ?f47 ?f46 ?f48 ?f49 ?f48 ?f50 ?f47 ?f51 ?f45 ?f52 ?f53 ?f54 ?f53 ?f37 ?f55 ?f37 ?f38" draw:glue-point-leaving-directions="-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0"/><draw:equation draw:name="f8" draw:formula="0 + 3245 - 3228"/><draw:equation draw:name="f9" draw:formula="?f8 * ?f5 / 84"/><draw:equation draw:name="f10" draw:formula="12708 * ?f4 / 130"/><draw:equation draw:name="f11" draw:formula="0 + 3228 - 3228"/><draw:equation draw:name="f12" draw:formula="?f11 * ?f5 / 84"/><draw:equation draw:name="f13" draw:formula="12713 * ?f4 / 130"/><draw:equation draw:name="f14" draw:formula="0 + 3259 - 3228"/><draw:equation draw:name="f15" draw:formula="?f14 * ?f5 / 84"/><draw:equation draw:name="f16" draw:formula="12797 * ?f4 / 130"/><draw:equation draw:name="f17" draw:formula="12799 * ?f4 / 130"/><draw:equation draw:name="f18" draw:formula="0 + 3262 - 3228"/><draw:equation draw:name="f19" draw:formula="?f18 * ?f5 / 84"/><draw:equation draw:name="f20" draw:formula="12802 * ?f4 / 130"/><draw:equation draw:name="f21" draw:formula="0 + 3250 - 3228"/><draw:equation draw:name="f22" draw:formula="?f21 * ?f5 / 84"/><draw:equation draw:name="f23" draw:formula="12833 * ?f4 / 130"/><draw:equation draw:name="f24" draw:formula="12835 * ?f4 / 130"/><draw:equation draw:name="f25" draw:formula="0 + 3266 - 3228"/><draw:equation draw:name="f26" draw:formula="?f25 * ?f5 / 84"/><draw:equation draw:name="f27" draw:formula="0 + 3269 - 3228"/><draw:equation draw:name="f28" draw:formula="?f27 * ?f5 / 84"/><draw:equation draw:name="f29" draw:formula="0 + 3278 - 3228"/><draw:equation draw:name="f30" draw:formula="?f29 * ?f5 / 84"/><draw:equation draw:name="f31" draw:formula="0 + 3286 - 3228"/><draw:equation draw:name="f32" draw:formula="?f31 * ?f5 / 84"/><draw:equation draw:name="f33" draw:formula="12782 * ?f4 / 130"/><draw:equation draw:name="f34" draw:formula="0 + 3271 - 3228"/><draw:equation draw:name="f35" draw:formula="?f34 * ?f5 / 84"/><draw:equation draw:name="f36" draw:formula="12710 * ?f4 / 130"/><draw:equation draw:name="f37" draw:formula="?f9 / ?f6"/><draw:equation draw:name="f38" draw:formula="?f10 / ?f7"/><draw:equation draw:name="f39" draw:formula="?f12 / ?f6"/><draw:equation draw:name="f40" draw:formula="?f13 / ?f7"/><draw:equation draw:name="f41" draw:formula="?f15 / ?f6"/><draw:equation draw:name="f42" draw:formula="?f16 / ?f7"/><draw:equation draw:name="f43" draw:formula="?f17 / ?f7"/><draw:equation draw:name="f44" draw:formula="?f19 / ?f6"/><draw:equation draw:name="f45" draw:formula="?f20 / ?f7"/><draw:equation draw:name="f46" draw:formula="?f22 / ?f6"/><draw:equation draw:name="f47" draw:formula="?f23 / ?f7"/><draw:equation draw:name="f48" draw:formula="?f24 / ?f7"/><draw:equation draw:name="f49" draw:formula="?f26 / ?f6"/><draw:equation draw:name="f50" draw:formula="?f28 / ?f6"/><draw:equation draw:name="f51" draw:formula="?f30 / ?f6"/><draw:equation draw:name="f52" draw:formula="?f32 / ?f6"/><draw:equation draw:name="f53" draw:formula="?f33 / ?f7"/><draw:equation draw:name="f54" draw:formula="?f35 / ?f6"/><draw:equation draw:name="f55" draw:formula="?f36 / ?f7"/><draw:equation draw:name="f56" draw:formula="0 / ?f6"/><draw:equation draw:name="f57" draw:formula="?f1 / ?f6"/><draw:equation draw:name="f58" draw:formula="0 / ?f7"/><draw:equation draw:name="f59" draw:formula="?f3 / ?f7"/></draw:enhanced-geometry></draw:custom-shape><draw:custom-shape svg:x="2.24167in" svg:y="8.825in" svg:width="0.05833in" svg:height="0.09028in" draw:z-index="0" draw:id="id611" draw:style-name="a611" draw:name="Freeform 90"><svg:title/><svg:desc/><draw:enhanced-geometry draw:type="non-primitive" svg:viewBox="0 0 84 130" draw:enhanced-path="M 84 0 L 67 0 67 2 43 74 58 74 84 5 84 0 Z N" draw:text-areas="?f28 ?f30 ?f29 ?f31" draw:glue-points="?f20 ?f21 ?f22 ?f21 ?f22 ?f23 ?f24 ?f25 ?f26 ?f25 ?f20 ?f27 ?f20 ?f21"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4"/><draw:equation draw:name="f7" draw:formula="?f4 / 130"/><draw:equation draw:name="f8" draw:formula="0 + 3312 - 3228"/><draw:equation draw:name="f9" draw:formula="?f8 * ?f5 / 84"/><draw:equation draw:name="f10" draw:formula="12708 * ?f4 / 130"/><draw:equation draw:name="f11" draw:formula="0 + 3295 - 3228"/><draw:equation draw:name="f12" draw:formula="?f11 * ?f5 / 84"/><draw:equation draw:name="f13" draw:formula="12710 * ?f4 / 130"/><draw:equation draw:name="f14" draw:formula="0 + 3271 - 3228"/><draw:equation draw:name="f15" draw:formula="?f14 * ?f5 / 84"/><draw:equation draw:name="f16" draw:formula="12782 * ?f4 / 130"/><draw:equation draw:name="f17" draw:formula="0 + 3286 - 3228"/><draw:equation draw:name="f18" draw:formula="?f17 * ?f5 / 84"/><draw:equation draw:name="f19" draw:formula="12713 * ?f4 / 130"/><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frame draw:id="id612" draw:style-name="a612" draw:name="Picture 89" svg:x="2.39514in" svg:y="8.79653in" svg:width="0.58194in" svg:height="0.09514in" style:rel-width="scale" style:rel-height="scale"><draw:image xlink:href="media/image71.png" xlink:type="simple" xlink:show="embed" xlink:actuate="onLoad"/><svg:title/><svg:desc/></draw:frame></draw:g><draw:g draw:z-index="251817984" draw:name="Group 82" draw:id="id619" draw:style-name="a619"><svg:title/><svg:desc/><draw:custom-shape svg:x="3.07014in" svg:y="8.79653in" svg:width="0.05694in" svg:height="0.09514in" draw:z-index="0" draw:id="id614" draw:style-name="a614" draw:name="Freeform 87"><svg:title/><svg:desc/><draw:enhanced-geometry draw:type="non-primitive" svg:viewBox="0 0 82 137" draw:enhanced-path="M 48 39 L 26 39 17 43 9 51 5 60 0 75 0 101 2 106 2 113 7 123 14 130 29 137 41 137 48 135 57 130 65 123 33 123 29 118 26 118 24 115 21 111 19 108 19 99 17 96 17 77 19 75 19 67 21 63 31 53 81 53 81 51 65 51 60 48 57 43 48 39 Z N" draw:text-areas="?f114 ?f116 ?f115 ?f117" draw:glue-points="?f71 ?f72 ?f73 ?f72 ?f74 ?f75 ?f76 ?f77 ?f78 ?f79 ?f80 ?f81 ?f80 ?f82 ?f83 ?f84 ?f83 ?f85 ?f86 ?f87 ?f88 ?f89 ?f90 ?f91 ?f92 ?f91 ?f71 ?f93 ?f94 ?f89 ?f95 ?f87 ?f96 ?f87 ?f90 ?f97 ?f73 ?f97 ?f98 ?f99 ?f100 ?f101 ?f102 ?f103 ?f102 ?f104 ?f74 ?f105 ?f74 ?f106 ?f102 ?f81 ?f102 ?f107 ?f100 ?f108 ?f109 ?f110 ?f111 ?f110 ?f111 ?f77 ?f95 ?f77 ?f112 ?f113 ?f94 ?f75 ?f71 ?f72" draw:glue-point-leaving-directions="-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4469 - 4421"/><draw:equation draw:name="f9" draw:formula="?f8 * ?f5 / 82"/><draw:equation draw:name="f10" draw:formula="12706 * ?f4 / 137"/><draw:equation draw:name="f11" draw:formula="0 + 4447 - 4421"/><draw:equation draw:name="f12" draw:formula="?f11 * ?f5 / 82"/><draw:equation draw:name="f13" draw:formula="0 + 4438 - 4421"/><draw:equation draw:name="f14" draw:formula="?f13 * ?f5 / 82"/><draw:equation draw:name="f15" draw:formula="12710 * ?f4 / 137"/><draw:equation draw:name="f16" draw:formula="0 + 4430 - 4421"/><draw:equation draw:name="f17" draw:formula="?f16 * ?f5 / 82"/><draw:equation draw:name="f18" draw:formula="12718 * ?f4 / 137"/><draw:equation draw:name="f19" draw:formula="0 + 4426 - 4421"/><draw:equation draw:name="f20" draw:formula="?f19 * ?f5 / 82"/><draw:equation draw:name="f21" draw:formula="12727 * ?f4 / 137"/><draw:equation draw:name="f22" draw:formula="0 + 4421 - 4421"/><draw:equation draw:name="f23" draw:formula="?f22 * ?f5 / 82"/><draw:equation draw:name="f24" draw:formula="12742 * ?f4 / 137"/><draw:equation draw:name="f25" draw:formula="12768 * ?f4 / 137"/><draw:equation draw:name="f26" draw:formula="0 + 4423 - 4421"/><draw:equation draw:name="f27" draw:formula="?f26 * ?f5 / 82"/><draw:equation draw:name="f28" draw:formula="12773 * ?f4 / 137"/><draw:equation draw:name="f29" draw:formula="12780 * ?f4 / 137"/><draw:equation draw:name="f30" draw:formula="0 + 4428 - 4421"/><draw:equation draw:name="f31" draw:formula="?f30 * ?f5 / 82"/><draw:equation draw:name="f32" draw:formula="12790 * ?f4 / 137"/><draw:equation draw:name="f33" draw:formula="0 + 4435 - 4421"/><draw:equation draw:name="f34" draw:formula="?f33 * ?f5 / 82"/><draw:equation draw:name="f35" draw:formula="12797 * ?f4 / 137"/><draw:equation draw:name="f36" draw:formula="0 + 4450 - 4421"/><draw:equation draw:name="f37" draw:formula="?f36 * ?f5 / 82"/><draw:equation draw:name="f38" draw:formula="12804 * ?f4 / 137"/><draw:equation draw:name="f39" draw:formula="0 + 4462 - 4421"/><draw:equation draw:name="f40" draw:formula="?f39 * ?f5 / 82"/><draw:equation draw:name="f41" draw:formula="12802 * ?f4 / 137"/><draw:equation draw:name="f42" draw:formula="0 + 4478 - 4421"/><draw:equation draw:name="f43" draw:formula="?f42 * ?f5 / 82"/><draw:equation draw:name="f44" draw:formula="0 + 4486 - 4421"/><draw:equation draw:name="f45" draw:formula="?f44 * ?f5 / 82"/><draw:equation draw:name="f46" draw:formula="0 + 4454 - 4421"/><draw:equation draw:name="f47" draw:formula="?f46 * ?f5 / 82"/><draw:equation draw:name="f48" draw:formula="12785 * ?f4 / 137"/><draw:equation draw:name="f49" draw:formula="0 + 4445 - 4421"/><draw:equation draw:name="f50" draw:formula="?f49 * ?f5 / 82"/><draw:equation draw:name="f51" draw:formula="12782 * ?f4 / 137"/><draw:equation draw:name="f52" draw:formula="0 + 4442 - 4421"/><draw:equation draw:name="f53" draw:formula="?f52 * ?f5 / 82"/><draw:equation draw:name="f54" draw:formula="12778 * ?f4 / 137"/><draw:equation draw:name="f55" draw:formula="0 + 4440 - 4421"/><draw:equation draw:name="f56" draw:formula="?f55 * ?f5 / 82"/><draw:equation draw:name="f57" draw:formula="12775 * ?f4 / 137"/><draw:equation draw:name="f58" draw:formula="12766 * ?f4 / 137"/><draw:equation draw:name="f59" draw:formula="12763 * ?f4 / 137"/><draw:equation draw:name="f60" draw:formula="12744 * ?f4 / 137"/><draw:equation draw:name="f61" draw:formula="12734 * ?f4 / 137"/><draw:equation draw:name="f62" draw:formula="12730 * ?f4 / 137"/><draw:equation draw:name="f63" draw:formula="0 + 4452 - 4421"/><draw:equation draw:name="f64" draw:formula="?f63 * ?f5 / 82"/><draw:equation draw:name="f65" draw:formula="12720 * ?f4 / 137"/><draw:equation draw:name="f66" draw:formula="0 + 4502 - 4421"/><draw:equation draw:name="f67" draw:formula="?f66 * ?f5 / 82"/><draw:equation draw:name="f68" draw:formula="0 + 4481 - 4421"/><draw:equation draw:name="f69" draw:formula="?f68 * ?f5 / 82"/><draw:equation draw:name="f70" draw:formula="12715 * ?f4 / 137"/><draw:equation draw:name="f71" draw:formula="?f9 / ?f6"/><draw:equation draw:name="f72" draw:formula="?f10 / ?f7"/><draw:equation draw:name="f73" draw:formula="?f12 / ?f6"/><draw:equation draw:name="f74" draw:formula="?f14 / ?f6"/><draw:equation draw:name="f75" draw:formula="?f15 / ?f7"/><draw:equation draw:name="f76" draw:formula="?f17 / ?f6"/><draw:equation draw:name="f77" draw:formula="?f18 / ?f7"/><draw:equation draw:name="f78" draw:formula="?f20 / ?f6"/><draw:equation draw:name="f79" draw:formula="?f21 / ?f7"/><draw:equation draw:name="f80" draw:formula="?f23 / ?f6"/><draw:equation draw:name="f81" draw:formula="?f24 / ?f7"/><draw:equation draw:name="f82" draw:formula="?f25 / ?f7"/><draw:equation draw:name="f83" draw:formula="?f27 / ?f6"/><draw:equation draw:name="f84" draw:formula="?f28 / ?f7"/><draw:equation draw:name="f85" draw:formula="?f29 / ?f7"/><draw:equation draw:name="f86" draw:formula="?f31 / ?f6"/><draw:equation draw:name="f87" draw:formula="?f32 / ?f7"/><draw:equation draw:name="f88" draw:formula="?f34 / ?f6"/><draw:equation draw:name="f89" draw:formula="?f35 / ?f7"/><draw:equation draw:name="f90" draw:formula="?f37 / ?f6"/><draw:equation draw:name="f91" draw:formula="?f38 / ?f7"/><draw:equation draw:name="f92" draw:formula="?f40 / ?f6"/><draw:equation draw:name="f93" draw:formula="?f41 / ?f7"/><draw:equation draw:name="f94" draw:formula="?f43 / ?f6"/><draw:equation draw:name="f95" draw:formula="?f45 / ?f6"/><draw:equation draw:name="f96" draw:formula="?f47 / ?f6"/><draw:equation draw:name="f97" draw:formula="?f48 / ?f7"/><draw:equation draw:name="f98" draw:formula="?f50 / ?f6"/><draw:equation draw:name="f99" draw:formula="?f51 / ?f7"/><draw:equation draw:name="f100" draw:formula="?f53 / ?f6"/><draw:equation draw:name="f101" draw:formula="?f54 / ?f7"/><draw:equation draw:name="f102" draw:formula="?f56 / ?f6"/><draw:equation draw:name="f103" draw:formula="?f57 / ?f7"/><draw:equation draw:name="f104" draw:formula="?f58 / ?f7"/><draw:equation draw:name="f105" draw:formula="?f59 / ?f7"/><draw:equation draw:name="f106" draw:formula="?f60 / ?f7"/><draw:equation draw:name="f107" draw:formula="?f61 / ?f7"/><draw:equation draw:name="f108" draw:formula="?f62 / ?f7"/><draw:equation draw:name="f109" draw:formula="?f64 / ?f6"/><draw:equation draw:name="f110" draw:formula="?f65 / ?f7"/><draw:equation draw:name="f111" draw:formula="?f67 / ?f6"/><draw:equation draw:name="f112" draw:formula="?f69 / ?f6"/><draw:equation draw:name="f113" draw:formula="?f70 / ?f7"/><draw:equation draw:name="f114" draw:formula="0 / ?f6"/><draw:equation draw:name="f115" draw:formula="?f1 / ?f6"/><draw:equation draw:name="f116" draw:formula="0 / ?f7"/><draw:equation draw:name="f117" draw:formula="?f3 / ?f7"/></draw:enhanced-geometry></draw:custom-shape><draw:custom-shape svg:x="3.07014in" svg:y="8.79653in" svg:width="0.05694in" svg:height="0.09514in" draw:z-index="0" draw:id="id615" draw:style-name="a615" draw:name="Freeform 86"><svg:title/><svg:desc/><draw:enhanced-geometry draw:type="non-primitive" svg:viewBox="0 0 82 137" draw:enhanced-path="M 79 132 L 69 132 69 135 79 135 79 132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4500 - 4421"/><draw:equation draw:name="f9" draw:formula="?f8 * ?f5 / 82"/><draw:equation draw:name="f10" draw:formula="12799 * ?f4 / 137"/><draw:equation draw:name="f11" draw:formula="0 + 4490 - 4421"/><draw:equation draw:name="f12" draw:formula="?f11 * ?f5 / 82"/><draw:equation draw:name="f13" draw:formula="12802 * ?f4 / 13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3.07014in" svg:y="8.79653in" svg:width="0.05694in" svg:height="0.09514in" draw:z-index="0" draw:id="id616" draw:style-name="a616" draw:name="Freeform 85"><svg:title/><svg:desc/><draw:enhanced-geometry draw:type="non-primitive" svg:viewBox="0 0 82 137" draw:enhanced-path="M 81 53 L 48 53 55 60 60 63 65 70 65 106 53 118 50 118 48 120 67 120 67 132 81 132 81 53 Z N" draw:text-areas="?f48 ?f50 ?f49 ?f51" draw:glue-points="?f32 ?f33 ?f34 ?f33 ?f35 ?f36 ?f37 ?f38 ?f39 ?f40 ?f39 ?f41 ?f42 ?f43 ?f44 ?f43 ?f34 ?f45 ?f46 ?f45 ?f46 ?f47 ?f32 ?f47 ?f32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4502 - 4421"/><draw:equation draw:name="f9" draw:formula="?f8 * ?f5 / 82"/><draw:equation draw:name="f10" draw:formula="12720 * ?f4 / 137"/><draw:equation draw:name="f11" draw:formula="0 + 4469 - 4421"/><draw:equation draw:name="f12" draw:formula="?f11 * ?f5 / 82"/><draw:equation draw:name="f13" draw:formula="0 + 4476 - 4421"/><draw:equation draw:name="f14" draw:formula="?f13 * ?f5 / 82"/><draw:equation draw:name="f15" draw:formula="12727 * ?f4 / 137"/><draw:equation draw:name="f16" draw:formula="0 + 4481 - 4421"/><draw:equation draw:name="f17" draw:formula="?f16 * ?f5 / 82"/><draw:equation draw:name="f18" draw:formula="12730 * ?f4 / 137"/><draw:equation draw:name="f19" draw:formula="0 + 4486 - 4421"/><draw:equation draw:name="f20" draw:formula="?f19 * ?f5 / 82"/><draw:equation draw:name="f21" draw:formula="12737 * ?f4 / 137"/><draw:equation draw:name="f22" draw:formula="12773 * ?f4 / 137"/><draw:equation draw:name="f23" draw:formula="0 + 4474 - 4421"/><draw:equation draw:name="f24" draw:formula="?f23 * ?f5 / 82"/><draw:equation draw:name="f25" draw:formula="12785 * ?f4 / 137"/><draw:equation draw:name="f26" draw:formula="0 + 4471 - 4421"/><draw:equation draw:name="f27" draw:formula="?f26 * ?f5 / 82"/><draw:equation draw:name="f28" draw:formula="12787 * ?f4 / 137"/><draw:equation draw:name="f29" draw:formula="0 + 4488 - 4421"/><draw:equation draw:name="f30" draw:formula="?f29 * ?f5 / 82"/><draw:equation draw:name="f31" draw:formula="12799 * ?f4 / 137"/><draw:equation draw:name="f32" draw:formula="?f9 / ?f6"/><draw:equation draw:name="f33" draw:formula="?f10 / ?f7"/><draw:equation draw:name="f34" draw:formula="?f12 / ?f6"/><draw:equation draw:name="f35" draw:formula="?f14 / ?f6"/><draw:equation draw:name="f36" draw:formula="?f15 / ?f7"/><draw:equation draw:name="f37" draw:formula="?f17 / ?f6"/><draw:equation draw:name="f38" draw:formula="?f18 / ?f7"/><draw:equation draw:name="f39" draw:formula="?f20 / ?f6"/><draw:equation draw:name="f40" draw:formula="?f21 / ?f7"/><draw:equation draw:name="f41" draw:formula="?f22 / ?f7"/><draw:equation draw:name="f42" draw:formula="?f24 / ?f6"/><draw:equation draw:name="f43" draw:formula="?f25 / ?f7"/><draw:equation draw:name="f44" draw:formula="?f27 / ?f6"/><draw:equation draw:name="f45" draw:formula="?f28 / ?f7"/><draw:equation draw:name="f46" draw:formula="?f30 / ?f6"/><draw:equation draw:name="f47" draw:formula="?f31 / ?f7"/><draw:equation draw:name="f48" draw:formula="0 / ?f6"/><draw:equation draw:name="f49" draw:formula="?f1 / ?f6"/><draw:equation draw:name="f50" draw:formula="0 / ?f7"/><draw:equation draw:name="f51" draw:formula="?f3 / ?f7"/></draw:enhanced-geometry></draw:custom-shape><draw:custom-shape svg:x="3.07014in" svg:y="8.79653in" svg:width="0.05694in" svg:height="0.09514in" draw:z-index="0" draw:id="id617" draw:style-name="a617" draw:name="Freeform 84"><svg:title/><svg:desc/><draw:enhanced-geometry draw:type="non-primitive" svg:viewBox="0 0 82 137" draw:enhanced-path="M 67 120 L 45 120 43 123 65 123 67 12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4488 - 4421"/><draw:equation draw:name="f9" draw:formula="?f8 * ?f5 / 82"/><draw:equation draw:name="f10" draw:formula="12787 * ?f4 / 137"/><draw:equation draw:name="f11" draw:formula="0 + 4466 - 4421"/><draw:equation draw:name="f12" draw:formula="?f11 * ?f5 / 82"/><draw:equation draw:name="f13" draw:formula="0 + 4464 - 4421"/><draw:equation draw:name="f14" draw:formula="?f13 * ?f5 / 82"/><draw:equation draw:name="f15" draw:formula="12790 * ?f4 / 137"/><draw:equation draw:name="f16" draw:formula="0 + 4486 - 4421"/><draw:equation draw:name="f17" draw:formula="?f16 * ?f5 / 8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3.07014in" svg:y="8.79653in" svg:width="0.05694in" svg:height="0.09514in" draw:z-index="0" draw:id="id618" draw:style-name="a618" draw:name="Freeform 83"><svg:title/><svg:desc/><draw:enhanced-geometry draw:type="non-primitive" svg:viewBox="0 0 82 137" draw:enhanced-path="M 81 0 L 65 0 65 51 81 51 81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4502 - 4421"/><draw:equation draw:name="f9" draw:formula="?f8 * ?f5 / 82"/><draw:equation draw:name="f10" draw:formula="12667 * ?f4 / 137"/><draw:equation draw:name="f11" draw:formula="0 + 4486 - 4421"/><draw:equation draw:name="f12" draw:formula="?f11 * ?f5 / 82"/><draw:equation draw:name="f13" draw:formula="12718 * ?f4 / 13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draw:g draw:z-index="251819008" draw:name="Group 76" draw:id="id625" draw:style-name="a625"><svg:title/><svg:desc/><draw:custom-shape svg:x="3.14306in" svg:y="8.82361in" svg:width="0.05694in" svg:height="0.06875in" draw:z-index="0" draw:id="id620" draw:style-name="a620" draw:name="Freeform 81"><svg:title/><svg:desc/><draw:enhanced-geometry draw:type="non-primitive" svg:viewBox="0 0 82 99" draw:enhanced-path="M 65 93 L 24 93 29 96 36 98 51 98 56 96 63 96 65 93 Z N" draw:text-areas="?f35 ?f37 ?f36 ?f38" draw:glue-points="?f25 ?f26 ?f27 ?f26 ?f28 ?f29 ?f30 ?f31 ?f32 ?f31 ?f33 ?f29 ?f34 ?f29 ?f25 ?f26"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4591 - 4526"/><draw:equation draw:name="f9" draw:formula="?f8 * ?f5 / 82"/><draw:equation draw:name="f10" draw:formula="12799 * ?f4 / 99"/><draw:equation draw:name="f11" draw:formula="0 + 4550 - 4526"/><draw:equation draw:name="f12" draw:formula="?f11 * ?f5 / 82"/><draw:equation draw:name="f13" draw:formula="0 + 4555 - 4526"/><draw:equation draw:name="f14" draw:formula="?f13 * ?f5 / 82"/><draw:equation draw:name="f15" draw:formula="12802 * ?f4 / 99"/><draw:equation draw:name="f16" draw:formula="0 + 4562 - 4526"/><draw:equation draw:name="f17" draw:formula="?f16 * ?f5 / 82"/><draw:equation draw:name="f18" draw:formula="12804 * ?f4 / 99"/><draw:equation draw:name="f19" draw:formula="0 + 4577 - 4526"/><draw:equation draw:name="f20" draw:formula="?f19 * ?f5 / 82"/><draw:equation draw:name="f21" draw:formula="0 + 4582 - 4526"/><draw:equation draw:name="f22" draw:formula="?f21 * ?f5 / 82"/><draw:equation draw:name="f23" draw:formula="0 + 4589 - 4526"/><draw:equation draw:name="f24" draw:formula="?f23 * ?f5 / 82"/><draw:equation draw:name="f25" draw:formula="?f9 / ?f6"/><draw:equation draw:name="f26" draw:formula="?f10 / ?f7"/><draw:equation draw:name="f27" draw:formula="?f12 / ?f6"/><draw:equation draw:name="f28" draw:formula="?f14 / ?f6"/><draw:equation draw:name="f29" draw:formula="?f15 / ?f7"/><draw:equation draw:name="f30" draw:formula="?f17 / ?f6"/><draw:equation draw:name="f31" draw:formula="?f18 / ?f7"/><draw:equation draw:name="f32" draw:formula="?f20 / ?f6"/><draw:equation draw:name="f33" draw:formula="?f22 / ?f6"/><draw:equation draw:name="f34" draw:formula="?f24 / ?f6"/><draw:equation draw:name="f35" draw:formula="0 / ?f6"/><draw:equation draw:name="f36" draw:formula="?f1 / ?f6"/><draw:equation draw:name="f37" draw:formula="0 / ?f7"/><draw:equation draw:name="f38" draw:formula="?f3 / ?f7"/></draw:enhanced-geometry></draw:custom-shape><draw:custom-shape svg:x="3.14306in" svg:y="8.82361in" svg:width="0.05694in" svg:height="0.06875in" draw:z-index="0" draw:id="id621" draw:style-name="a621" draw:name="Freeform 80"><svg:title/><svg:desc/><draw:enhanced-geometry draw:type="non-primitive" svg:viewBox="0 0 82 99" draw:enhanced-path="M 56 0 L 29 0 15 7 10 12 5 21 3 28 0 33 0 64 3 69 5 76 10 86 15 88 20 93 70 93 72 91 75 91 75 86 39 86 34 84 32 84 27 81 20 74 20 69 17 67 17 52 77 52 82 48 82 40 17 40 17 28 20 26 20 21 27 14 29 14 34 12 72 12 65 4 56 0 Z N" draw:text-areas="?f111 ?f113 ?f112 ?f114" draw:glue-points="?f69 ?f70 ?f71 ?f70 ?f72 ?f73 ?f74 ?f75 ?f76 ?f77 ?f78 ?f79 ?f80 ?f81 ?f80 ?f82 ?f78 ?f83 ?f76 ?f84 ?f74 ?f85 ?f72 ?f86 ?f87 ?f88 ?f89 ?f88 ?f90 ?f91 ?f92 ?f91 ?f92 ?f85 ?f93 ?f85 ?f94 ?f95 ?f96 ?f95 ?f97 ?f98 ?f87 ?f99 ?f87 ?f83 ?f100 ?f101 ?f100 ?f102 ?f103 ?f102 ?f104 ?f105 ?f104 ?f106 ?f100 ?f106 ?f100 ?f79 ?f87 ?f107 ?f87 ?f77 ?f97 ?f108 ?f71 ?f108 ?f94 ?f75 ?f90 ?f75 ?f109 ?f110 ?f69 ?f70" draw:glue-point-leaving-directions="-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4582 - 4526"/><draw:equation draw:name="f9" draw:formula="?f8 * ?f5 / 82"/><draw:equation draw:name="f10" draw:formula="12706 * ?f4 / 99"/><draw:equation draw:name="f11" draw:formula="0 + 4555 - 4526"/><draw:equation draw:name="f12" draw:formula="?f11 * ?f5 / 82"/><draw:equation draw:name="f13" draw:formula="0 + 4541 - 4526"/><draw:equation draw:name="f14" draw:formula="?f13 * ?f5 / 82"/><draw:equation draw:name="f15" draw:formula="12713 * ?f4 / 99"/><draw:equation draw:name="f16" draw:formula="0 + 4536 - 4526"/><draw:equation draw:name="f17" draw:formula="?f16 * ?f5 / 82"/><draw:equation draw:name="f18" draw:formula="12718 * ?f4 / 99"/><draw:equation draw:name="f19" draw:formula="0 + 4531 - 4526"/><draw:equation draw:name="f20" draw:formula="?f19 * ?f5 / 82"/><draw:equation draw:name="f21" draw:formula="12727 * ?f4 / 99"/><draw:equation draw:name="f22" draw:formula="0 + 4529 - 4526"/><draw:equation draw:name="f23" draw:formula="?f22 * ?f5 / 82"/><draw:equation draw:name="f24" draw:formula="12734 * ?f4 / 99"/><draw:equation draw:name="f25" draw:formula="0 + 4526 - 4526"/><draw:equation draw:name="f26" draw:formula="?f25 * ?f5 / 82"/><draw:equation draw:name="f27" draw:formula="12739 * ?f4 / 99"/><draw:equation draw:name="f28" draw:formula="12770 * ?f4 / 99"/><draw:equation draw:name="f29" draw:formula="12775 * ?f4 / 99"/><draw:equation draw:name="f30" draw:formula="12782 * ?f4 / 99"/><draw:equation draw:name="f31" draw:formula="12792 * ?f4 / 99"/><draw:equation draw:name="f32" draw:formula="12794 * ?f4 / 99"/><draw:equation draw:name="f33" draw:formula="0 + 4546 - 4526"/><draw:equation draw:name="f34" draw:formula="?f33 * ?f5 / 82"/><draw:equation draw:name="f35" draw:formula="12799 * ?f4 / 99"/><draw:equation draw:name="f36" draw:formula="0 + 4596 - 4526"/><draw:equation draw:name="f37" draw:formula="?f36 * ?f5 / 82"/><draw:equation draw:name="f38" draw:formula="0 + 4598 - 4526"/><draw:equation draw:name="f39" draw:formula="?f38 * ?f5 / 82"/><draw:equation draw:name="f40" draw:formula="12797 * ?f4 / 99"/><draw:equation draw:name="f41" draw:formula="0 + 4601 - 4526"/><draw:equation draw:name="f42" draw:formula="?f41 * ?f5 / 82"/><draw:equation draw:name="f43" draw:formula="0 + 4565 - 4526"/><draw:equation draw:name="f44" draw:formula="?f43 * ?f5 / 82"/><draw:equation draw:name="f45" draw:formula="0 + 4560 - 4526"/><draw:equation draw:name="f46" draw:formula="?f45 * ?f5 / 82"/><draw:equation draw:name="f47" draw:formula="12790 * ?f4 / 99"/><draw:equation draw:name="f48" draw:formula="0 + 4558 - 4526"/><draw:equation draw:name="f49" draw:formula="?f48 * ?f5 / 82"/><draw:equation draw:name="f50" draw:formula="0 + 4553 - 4526"/><draw:equation draw:name="f51" draw:formula="?f50 * ?f5 / 82"/><draw:equation draw:name="f52" draw:formula="12787 * ?f4 / 99"/><draw:equation draw:name="f53" draw:formula="12780 * ?f4 / 99"/><draw:equation draw:name="f54" draw:formula="0 + 4543 - 4526"/><draw:equation draw:name="f55" draw:formula="?f54 * ?f5 / 82"/><draw:equation draw:name="f56" draw:formula="12773 * ?f4 / 99"/><draw:equation draw:name="f57" draw:formula="12758 * ?f4 / 99"/><draw:equation draw:name="f58" draw:formula="0 + 4603 - 4526"/><draw:equation draw:name="f59" draw:formula="?f58 * ?f5 / 82"/><draw:equation draw:name="f60" draw:formula="0 + 4608 - 4526"/><draw:equation draw:name="f61" draw:formula="?f60 * ?f5 / 82"/><draw:equation draw:name="f62" draw:formula="12754 * ?f4 / 99"/><draw:equation draw:name="f63" draw:formula="12746 * ?f4 / 99"/><draw:equation draw:name="f64" draw:formula="12732 * ?f4 / 99"/><draw:equation draw:name="f65" draw:formula="12720 * ?f4 / 99"/><draw:equation draw:name="f66" draw:formula="0 + 4591 - 4526"/><draw:equation draw:name="f67" draw:formula="?f66 * ?f5 / 82"/><draw:equation draw:name="f68" draw:formula="12710 * ?f4 / 99"/><draw:equation draw:name="f69" draw:formula="?f9 / ?f6"/><draw:equation draw:name="f70" draw:formula="?f10 / ?f7"/><draw:equation draw:name="f71" draw:formula="?f12 / ?f6"/><draw:equation draw:name="f72" draw:formula="?f14 / ?f6"/><draw:equation draw:name="f73" draw:formula="?f15 / ?f7"/><draw:equation draw:name="f74" draw:formula="?f17 / ?f6"/><draw:equation draw:name="f75" draw:formula="?f18 / ?f7"/><draw:equation draw:name="f76" draw:formula="?f20 / ?f6"/><draw:equation draw:name="f77" draw:formula="?f21 / ?f7"/><draw:equation draw:name="f78" draw:formula="?f23 / ?f6"/><draw:equation draw:name="f79" draw:formula="?f24 / ?f7"/><draw:equation draw:name="f80" draw:formula="?f26 / ?f6"/><draw:equation draw:name="f81" draw:formula="?f27 / ?f7"/><draw:equation draw:name="f82" draw:formula="?f28 / ?f7"/><draw:equation draw:name="f83" draw:formula="?f29 / ?f7"/><draw:equation draw:name="f84" draw:formula="?f30 / ?f7"/><draw:equation draw:name="f85" draw:formula="?f31 / ?f7"/><draw:equation draw:name="f86" draw:formula="?f32 / ?f7"/><draw:equation draw:name="f87" draw:formula="?f34 / ?f6"/><draw:equation draw:name="f88" draw:formula="?f35 / ?f7"/><draw:equation draw:name="f89" draw:formula="?f37 / ?f6"/><draw:equation draw:name="f90" draw:formula="?f39 / ?f6"/><draw:equation draw:name="f91" draw:formula="?f40 / ?f7"/><draw:equation draw:name="f92" draw:formula="?f42 / ?f6"/><draw:equation draw:name="f93" draw:formula="?f44 / ?f6"/><draw:equation draw:name="f94" draw:formula="?f46 / ?f6"/><draw:equation draw:name="f95" draw:formula="?f47 / ?f7"/><draw:equation draw:name="f96" draw:formula="?f49 / ?f6"/><draw:equation draw:name="f97" draw:formula="?f51 / ?f6"/><draw:equation draw:name="f98" draw:formula="?f52 / ?f7"/><draw:equation draw:name="f99" draw:formula="?f53 / ?f7"/><draw:equation draw:name="f100" draw:formula="?f55 / ?f6"/><draw:equation draw:name="f101" draw:formula="?f56 / ?f7"/><draw:equation draw:name="f102" draw:formula="?f57 / ?f7"/><draw:equation draw:name="f103" draw:formula="?f59 / ?f6"/><draw:equation draw:name="f104" draw:formula="?f61 / ?f6"/><draw:equation draw:name="f105" draw:formula="?f62 / ?f7"/><draw:equation draw:name="f106" draw:formula="?f63 / ?f7"/><draw:equation draw:name="f107" draw:formula="?f64 / ?f7"/><draw:equation draw:name="f108" draw:formula="?f65 / ?f7"/><draw:equation draw:name="f109" draw:formula="?f67 / ?f6"/><draw:equation draw:name="f110" draw:formula="?f68 / ?f7"/><draw:equation draw:name="f111" draw:formula="0 / ?f6"/><draw:equation draw:name="f112" draw:formula="?f1 / ?f6"/><draw:equation draw:name="f113" draw:formula="0 / ?f7"/><draw:equation draw:name="f114" draw:formula="?f3 / ?f7"/></draw:enhanced-geometry></draw:custom-shape><draw:custom-shape svg:x="3.14306in" svg:y="8.82361in" svg:width="0.05694in" svg:height="0.06875in" draw:z-index="0" draw:id="id622" draw:style-name="a622" draw:name="Freeform 79"><svg:title/><svg:desc/><draw:enhanced-geometry draw:type="non-primitive" svg:viewBox="0 0 82 99" draw:enhanced-path="M 77 81 L 65 81 63 84 56 84 53 86 77 86 77 81 Z N" draw:text-areas="?f29 ?f31 ?f30 ?f32" draw:glue-points="?f21 ?f22 ?f23 ?f22 ?f24 ?f25 ?f26 ?f25 ?f27 ?f28 ?f21 ?f28 ?f21 ?f22"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4603 - 4526"/><draw:equation draw:name="f9" draw:formula="?f8 * ?f5 / 82"/><draw:equation draw:name="f10" draw:formula="12787 * ?f4 / 99"/><draw:equation draw:name="f11" draw:formula="0 + 4591 - 4526"/><draw:equation draw:name="f12" draw:formula="?f11 * ?f5 / 82"/><draw:equation draw:name="f13" draw:formula="0 + 4589 - 4526"/><draw:equation draw:name="f14" draw:formula="?f13 * ?f5 / 82"/><draw:equation draw:name="f15" draw:formula="12790 * ?f4 / 99"/><draw:equation draw:name="f16" draw:formula="0 + 4582 - 4526"/><draw:equation draw:name="f17" draw:formula="?f16 * ?f5 / 82"/><draw:equation draw:name="f18" draw:formula="0 + 4579 - 4526"/><draw:equation draw:name="f19" draw:formula="?f18 * ?f5 / 82"/><draw:equation draw:name="f20" draw:formula="12792 * ?f4 / 99"/><draw:equation draw:name="f21" draw:formula="?f9 / ?f6"/><draw:equation draw:name="f22" draw:formula="?f10 / ?f7"/><draw:equation draw:name="f23" draw:formula="?f12 / ?f6"/><draw:equation draw:name="f24" draw:formula="?f14 / ?f6"/><draw:equation draw:name="f25" draw:formula="?f15 / ?f7"/><draw:equation draw:name="f26" draw:formula="?f17 / ?f6"/><draw:equation draw:name="f27" draw:formula="?f19 / ?f6"/><draw:equation draw:name="f28" draw:formula="?f20 / ?f7"/><draw:equation draw:name="f29" draw:formula="0 / ?f6"/><draw:equation draw:name="f30" draw:formula="?f1 / ?f6"/><draw:equation draw:name="f31" draw:formula="0 / ?f7"/><draw:equation draw:name="f32" draw:formula="?f3 / ?f7"/></draw:enhanced-geometry></draw:custom-shape><draw:custom-shape svg:x="3.14306in" svg:y="8.82361in" svg:width="0.05694in" svg:height="0.06875in" draw:z-index="0" draw:id="id623" draw:style-name="a623" draw:name="Freeform 78"><svg:title/><svg:desc/><draw:enhanced-geometry draw:type="non-primitive" svg:viewBox="0 0 82 99" draw:enhanced-path="M 75 79 L 70 79 68 81 75 81 75 79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4601 - 4526"/><draw:equation draw:name="f9" draw:formula="?f8 * ?f5 / 82"/><draw:equation draw:name="f10" draw:formula="12785 * ?f4 / 99"/><draw:equation draw:name="f11" draw:formula="0 + 4596 - 4526"/><draw:equation draw:name="f12" draw:formula="?f11 * ?f5 / 82"/><draw:equation draw:name="f13" draw:formula="0 + 4594 - 4526"/><draw:equation draw:name="f14" draw:formula="?f13 * ?f5 / 82"/><draw:equation draw:name="f15" draw:formula="12787 * ?f4 / 99"/><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3.14306in" svg:y="8.82361in" svg:width="0.05694in" svg:height="0.06875in" draw:z-index="0" draw:id="id624" draw:style-name="a624" draw:name="Freeform 77"><svg:title/><svg:desc/><draw:enhanced-geometry draw:type="non-primitive" svg:viewBox="0 0 82 99" draw:enhanced-path="M 72 12 L 48 12 56 14 58 19 63 24 65 31 65 40 82 40 82 36 80 31 80 26 77 19 75 16 72 12 Z N" draw:text-areas="?f56 ?f58 ?f57 ?f59" draw:glue-points="?f37 ?f38 ?f39 ?f38 ?f40 ?f41 ?f42 ?f43 ?f44 ?f45 ?f46 ?f47 ?f46 ?f48 ?f49 ?f48 ?f49 ?f50 ?f51 ?f47 ?f51 ?f52 ?f53 ?f43 ?f54 ?f55 ?f37 ?f38" draw:glue-point-leaving-directions="-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4598 - 4526"/><draw:equation draw:name="f9" draw:formula="?f8 * ?f5 / 82"/><draw:equation draw:name="f10" draw:formula="12718 * ?f4 / 99"/><draw:equation draw:name="f11" draw:formula="0 + 4574 - 4526"/><draw:equation draw:name="f12" draw:formula="?f11 * ?f5 / 82"/><draw:equation draw:name="f13" draw:formula="0 + 4582 - 4526"/><draw:equation draw:name="f14" draw:formula="?f13 * ?f5 / 82"/><draw:equation draw:name="f15" draw:formula="12720 * ?f4 / 99"/><draw:equation draw:name="f16" draw:formula="0 + 4584 - 4526"/><draw:equation draw:name="f17" draw:formula="?f16 * ?f5 / 82"/><draw:equation draw:name="f18" draw:formula="12725 * ?f4 / 99"/><draw:equation draw:name="f19" draw:formula="0 + 4589 - 4526"/><draw:equation draw:name="f20" draw:formula="?f19 * ?f5 / 82"/><draw:equation draw:name="f21" draw:formula="12730 * ?f4 / 99"/><draw:equation draw:name="f22" draw:formula="0 + 4591 - 4526"/><draw:equation draw:name="f23" draw:formula="?f22 * ?f5 / 82"/><draw:equation draw:name="f24" draw:formula="12737 * ?f4 / 99"/><draw:equation draw:name="f25" draw:formula="12746 * ?f4 / 99"/><draw:equation draw:name="f26" draw:formula="0 + 4608 - 4526"/><draw:equation draw:name="f27" draw:formula="?f26 * ?f5 / 82"/><draw:equation draw:name="f28" draw:formula="12742 * ?f4 / 99"/><draw:equation draw:name="f29" draw:formula="0 + 4606 - 4526"/><draw:equation draw:name="f30" draw:formula="?f29 * ?f5 / 82"/><draw:equation draw:name="f31" draw:formula="12732 * ?f4 / 99"/><draw:equation draw:name="f32" draw:formula="0 + 4603 - 4526"/><draw:equation draw:name="f33" draw:formula="?f32 * ?f5 / 82"/><draw:equation draw:name="f34" draw:formula="0 + 4601 - 4526"/><draw:equation draw:name="f35" draw:formula="?f34 * ?f5 / 82"/><draw:equation draw:name="f36" draw:formula="12722 * ?f4 / 99"/><draw:equation draw:name="f37" draw:formula="?f9 / ?f6"/><draw:equation draw:name="f38" draw:formula="?f10 / ?f7"/><draw:equation draw:name="f39" draw:formula="?f12 / ?f6"/><draw:equation draw:name="f40" draw:formula="?f14 / ?f6"/><draw:equation draw:name="f41" draw:formula="?f15 / ?f7"/><draw:equation draw:name="f42" draw:formula="?f17 / ?f6"/><draw:equation draw:name="f43" draw:formula="?f18 / ?f7"/><draw:equation draw:name="f44" draw:formula="?f20 / ?f6"/><draw:equation draw:name="f45" draw:formula="?f21 / ?f7"/><draw:equation draw:name="f46" draw:formula="?f23 / ?f6"/><draw:equation draw:name="f47" draw:formula="?f24 / ?f7"/><draw:equation draw:name="f48" draw:formula="?f25 / ?f7"/><draw:equation draw:name="f49" draw:formula="?f27 / ?f6"/><draw:equation draw:name="f50" draw:formula="?f28 / ?f7"/><draw:equation draw:name="f51" draw:formula="?f30 / ?f6"/><draw:equation draw:name="f52" draw:formula="?f31 / ?f7"/><draw:equation draw:name="f53" draw:formula="?f33 / ?f6"/><draw:equation draw:name="f54" draw:formula="?f35 / ?f6"/><draw:equation draw:name="f55" draw:formula="?f36 / ?f7"/><draw:equation draw:name="f56" draw:formula="0 / ?f6"/><draw:equation draw:name="f57" draw:formula="?f1 / ?f6"/><draw:equation draw:name="f58" draw:formula="0 / ?f7"/><draw:equation draw:name="f59" draw:formula="?f3 / ?f7"/></draw:enhanced-geometry></draw:custom-shape></draw:g><draw:g draw:z-index="251820032" draw:name="Group 72" draw:id="id629" draw:style-name="a629"><svg:title/><svg:desc/><draw:custom-shape svg:x="3.21528in" svg:y="8.79653in" svg:width="0.01181in" svg:height="0.09375in" draw:z-index="0" draw:id="id626" draw:style-name="a626" draw:name="Freeform 75"><svg:title/><svg:desc/><draw:enhanced-geometry draw:type="non-primitive" svg:viewBox="0 0 17 135" draw:enhanced-path="M 14 132 L 2 132 2 135 14 135 14 132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draw:equation draw:name="f7" draw:formula="?f4 / 135"/><draw:equation draw:name="f8" draw:formula="0 + 4644 - 4630"/><draw:equation draw:name="f9" draw:formula="?f8 * ?f5 / 17"/><draw:equation draw:name="f10" draw:formula="12799 * ?f4 / 135"/><draw:equation draw:name="f11" draw:formula="0 + 4632 - 4630"/><draw:equation draw:name="f12" draw:formula="?f11 * ?f5 / 17"/><draw:equation draw:name="f13" draw:formula="12802 * ?f4 / 13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3.21528in" svg:y="8.79653in" svg:width="0.01181in" svg:height="0.09375in" draw:z-index="0" draw:id="id627" draw:style-name="a627" draw:name="Freeform 74"><svg:title/><svg:desc/><draw:enhanced-geometry draw:type="non-primitive" svg:viewBox="0 0 17 135" draw:enhanced-path="M 16 0 L 0 0 0 132 16 132 16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draw:equation draw:name="f7" draw:formula="?f4 / 135"/><draw:equation draw:name="f8" draw:formula="0 + 4646 - 4630"/><draw:equation draw:name="f9" draw:formula="?f8 * ?f5 / 17"/><draw:equation draw:name="f10" draw:formula="12667 * ?f4 / 135"/><draw:equation draw:name="f11" draw:formula="0 + 4630 - 4630"/><draw:equation draw:name="f12" draw:formula="?f11 * ?f5 / 17"/><draw:equation draw:name="f13" draw:formula="12799 * ?f4 / 13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frame draw:id="id628" draw:style-name="a628" draw:name="Picture 73" svg:x="3.325in" svg:y="8.79653in" svg:width="0.40486in" svg:height="0.11806in" style:rel-width="scale" style:rel-height="scale"><draw:image xlink:href="media/image72.png" xlink:type="simple" xlink:show="embed" xlink:actuate="onLoad"/><svg:title/><svg:desc/></draw:frame></draw:g><draw:g draw:z-index="251821056" draw:name="Group 69" draw:id="id632" draw:style-name="a632"><svg:title/><svg:desc/><draw:custom-shape svg:x="3.82361in" svg:y="8.80139in" svg:width="0.07847in" svg:height="0.09028in" draw:z-index="0" draw:id="id630" draw:style-name="a630" draw:name="Freeform 71"><svg:title/><svg:desc/><draw:enhanced-geometry draw:type="non-primitive" svg:viewBox="0 0 113 130" draw:enhanced-path="M 74 0 L 38 0 31 5 24 8 14 17 9 24 4 29 2 39 0 46 0 84 2 92 4 101 9 108 14 113 16 118 24 123 45 130 64 130 86 123 93 118 95 116 48 116 40 113 31 108 24 101 19 92 19 84 16 77 16 51 19 46 19 39 21 34 26 29 28 24 33 22 38 17 43 15 96 15 93 10 88 8 81 3 74 0 Z N" draw:text-areas="?f134 ?f136 ?f135 ?f137" draw:glue-points="?f84 ?f85 ?f86 ?f85 ?f87 ?f88 ?f89 ?f90 ?f91 ?f92 ?f93 ?f94 ?f95 ?f96 ?f97 ?f98 ?f99 ?f100 ?f99 ?f101 ?f97 ?f102 ?f95 ?f103 ?f93 ?f104 ?f91 ?f105 ?f106 ?f107 ?f89 ?f108 ?f109 ?f110 ?f111 ?f110 ?f112 ?f108 ?f113 ?f107 ?f114 ?f115 ?f116 ?f115 ?f117 ?f105 ?f87 ?f104 ?f89 ?f103 ?f118 ?f102 ?f118 ?f101 ?f106 ?f119 ?f106 ?f120 ?f118 ?f100 ?f118 ?f98 ?f121 ?f122 ?f123 ?f96 ?f124 ?f94 ?f125 ?f126 ?f86 ?f92 ?f127 ?f128 ?f129 ?f128 ?f113 ?f130 ?f131 ?f90 ?f132 ?f133 ?f84 ?f85" draw:glue-point-leaving-directions="-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3"/><draw:equation draw:name="f7" draw:formula="?f4 / 130"/><draw:equation draw:name="f8" draw:formula="0 + 5580 - 5506"/><draw:equation draw:name="f9" draw:formula="?f8 * ?f5 / 113"/><draw:equation draw:name="f10" draw:formula="12674 * ?f4 / 130"/><draw:equation draw:name="f11" draw:formula="0 + 5544 - 5506"/><draw:equation draw:name="f12" draw:formula="?f11 * ?f5 / 113"/><draw:equation draw:name="f13" draw:formula="0 + 5537 - 5506"/><draw:equation draw:name="f14" draw:formula="?f13 * ?f5 / 113"/><draw:equation draw:name="f15" draw:formula="12679 * ?f4 / 130"/><draw:equation draw:name="f16" draw:formula="0 + 5530 - 5506"/><draw:equation draw:name="f17" draw:formula="?f16 * ?f5 / 113"/><draw:equation draw:name="f18" draw:formula="12682 * ?f4 / 130"/><draw:equation draw:name="f19" draw:formula="0 + 5520 - 5506"/><draw:equation draw:name="f20" draw:formula="?f19 * ?f5 / 113"/><draw:equation draw:name="f21" draw:formula="12691 * ?f4 / 130"/><draw:equation draw:name="f22" draw:formula="0 + 5515 - 5506"/><draw:equation draw:name="f23" draw:formula="?f22 * ?f5 / 113"/><draw:equation draw:name="f24" draw:formula="12698 * ?f4 / 130"/><draw:equation draw:name="f25" draw:formula="0 + 5510 - 5506"/><draw:equation draw:name="f26" draw:formula="?f25 * ?f5 / 113"/><draw:equation draw:name="f27" draw:formula="12703 * ?f4 / 130"/><draw:equation draw:name="f28" draw:formula="0 + 5508 - 5506"/><draw:equation draw:name="f29" draw:formula="?f28 * ?f5 / 113"/><draw:equation draw:name="f30" draw:formula="12713 * ?f4 / 130"/><draw:equation draw:name="f31" draw:formula="0 + 5506 - 5506"/><draw:equation draw:name="f32" draw:formula="?f31 * ?f5 / 113"/><draw:equation draw:name="f33" draw:formula="12720 * ?f4 / 130"/><draw:equation draw:name="f34" draw:formula="12758 * ?f4 / 130"/><draw:equation draw:name="f35" draw:formula="12766 * ?f4 / 130"/><draw:equation draw:name="f36" draw:formula="12775 * ?f4 / 130"/><draw:equation draw:name="f37" draw:formula="12782 * ?f4 / 130"/><draw:equation draw:name="f38" draw:formula="12787 * ?f4 / 130"/><draw:equation draw:name="f39" draw:formula="0 + 5522 - 5506"/><draw:equation draw:name="f40" draw:formula="?f39 * ?f5 / 113"/><draw:equation draw:name="f41" draw:formula="12792 * ?f4 / 130"/><draw:equation draw:name="f42" draw:formula="12797 * ?f4 / 130"/><draw:equation draw:name="f43" draw:formula="0 + 5551 - 5506"/><draw:equation draw:name="f44" draw:formula="?f43 * ?f5 / 113"/><draw:equation draw:name="f45" draw:formula="12804 * ?f4 / 130"/><draw:equation draw:name="f46" draw:formula="0 + 5570 - 5506"/><draw:equation draw:name="f47" draw:formula="?f46 * ?f5 / 113"/><draw:equation draw:name="f48" draw:formula="0 + 5592 - 5506"/><draw:equation draw:name="f49" draw:formula="?f48 * ?f5 / 113"/><draw:equation draw:name="f50" draw:formula="0 + 5599 - 5506"/><draw:equation draw:name="f51" draw:formula="?f50 * ?f5 / 113"/><draw:equation draw:name="f52" draw:formula="0 + 5601 - 5506"/><draw:equation draw:name="f53" draw:formula="?f52 * ?f5 / 113"/><draw:equation draw:name="f54" draw:formula="12790 * ?f4 / 130"/><draw:equation draw:name="f55" draw:formula="0 + 5554 - 5506"/><draw:equation draw:name="f56" draw:formula="?f55 * ?f5 / 113"/><draw:equation draw:name="f57" draw:formula="0 + 5546 - 5506"/><draw:equation draw:name="f58" draw:formula="?f57 * ?f5 / 113"/><draw:equation draw:name="f59" draw:formula="0 + 5525 - 5506"/><draw:equation draw:name="f60" draw:formula="?f59 * ?f5 / 113"/><draw:equation draw:name="f61" draw:formula="12751 * ?f4 / 130"/><draw:equation draw:name="f62" draw:formula="12725 * ?f4 / 130"/><draw:equation draw:name="f63" draw:formula="0 + 5527 - 5506"/><draw:equation draw:name="f64" draw:formula="?f63 * ?f5 / 113"/><draw:equation draw:name="f65" draw:formula="12708 * ?f4 / 130"/><draw:equation draw:name="f66" draw:formula="0 + 5532 - 5506"/><draw:equation draw:name="f67" draw:formula="?f66 * ?f5 / 113"/><draw:equation draw:name="f68" draw:formula="0 + 5534 - 5506"/><draw:equation draw:name="f69" draw:formula="?f68 * ?f5 / 113"/><draw:equation draw:name="f70" draw:formula="0 + 5539 - 5506"/><draw:equation draw:name="f71" draw:formula="?f70 * ?f5 / 113"/><draw:equation draw:name="f72" draw:formula="12696 * ?f4 / 130"/><draw:equation draw:name="f73" draw:formula="0 + 5549 - 5506"/><draw:equation draw:name="f74" draw:formula="?f73 * ?f5 / 113"/><draw:equation draw:name="f75" draw:formula="12689 * ?f4 / 130"/><draw:equation draw:name="f76" draw:formula="0 + 5602 - 5506"/><draw:equation draw:name="f77" draw:formula="?f76 * ?f5 / 113"/><draw:equation draw:name="f78" draw:formula="12684 * ?f4 / 130"/><draw:equation draw:name="f79" draw:formula="0 + 5594 - 5506"/><draw:equation draw:name="f80" draw:formula="?f79 * ?f5 / 113"/><draw:equation draw:name="f81" draw:formula="0 + 5587 - 5506"/><draw:equation draw:name="f82" draw:formula="?f81 * ?f5 / 113"/><draw:equation draw:name="f83" draw:formula="12677 * ?f4 / 130"/><draw:equation draw:name="f84" draw:formula="?f9 / ?f6"/><draw:equation draw:name="f85" draw:formula="?f10 / ?f7"/><draw:equation draw:name="f86" draw:formula="?f12 / ?f6"/><draw:equation draw:name="f87" draw:formula="?f14 / ?f6"/><draw:equation draw:name="f88" draw:formula="?f15 / ?f7"/><draw:equation draw:name="f89" draw:formula="?f17 / ?f6"/><draw:equation draw:name="f90" draw:formula="?f18 / ?f7"/><draw:equation draw:name="f91" draw:formula="?f20 / ?f6"/><draw:equation draw:name="f92" draw:formula="?f21 / ?f7"/><draw:equation draw:name="f93" draw:formula="?f23 / ?f6"/><draw:equation draw:name="f94" draw:formula="?f24 / ?f7"/><draw:equation draw:name="f95" draw:formula="?f26 / ?f6"/><draw:equation draw:name="f96" draw:formula="?f27 / ?f7"/><draw:equation draw:name="f97" draw:formula="?f29 / ?f6"/><draw:equation draw:name="f98" draw:formula="?f30 / ?f7"/><draw:equation draw:name="f99" draw:formula="?f32 / ?f6"/><draw:equation draw:name="f100" draw:formula="?f33 / ?f7"/><draw:equation draw:name="f101" draw:formula="?f34 / ?f7"/><draw:equation draw:name="f102" draw:formula="?f35 / ?f7"/><draw:equation draw:name="f103" draw:formula="?f36 / ?f7"/><draw:equation draw:name="f104" draw:formula="?f37 / ?f7"/><draw:equation draw:name="f105" draw:formula="?f38 / ?f7"/><draw:equation draw:name="f106" draw:formula="?f40 / ?f6"/><draw:equation draw:name="f107" draw:formula="?f41 / ?f7"/><draw:equation draw:name="f108" draw:formula="?f42 / ?f7"/><draw:equation draw:name="f109" draw:formula="?f44 / ?f6"/><draw:equation draw:name="f110" draw:formula="?f45 / ?f7"/><draw:equation draw:name="f111" draw:formula="?f47 / ?f6"/><draw:equation draw:name="f112" draw:formula="?f49 / ?f6"/><draw:equation draw:name="f113" draw:formula="?f51 / ?f6"/><draw:equation draw:name="f114" draw:formula="?f53 / ?f6"/><draw:equation draw:name="f115" draw:formula="?f54 / ?f7"/><draw:equation draw:name="f116" draw:formula="?f56 / ?f6"/><draw:equation draw:name="f117" draw:formula="?f58 / ?f6"/><draw:equation draw:name="f118" draw:formula="?f60 / ?f6"/><draw:equation draw:name="f119" draw:formula="?f61 / ?f7"/><draw:equation draw:name="f120" draw:formula="?f62 / ?f7"/><draw:equation draw:name="f121" draw:formula="?f64 / ?f6"/><draw:equation draw:name="f122" draw:formula="?f65 / ?f7"/><draw:equation draw:name="f123" draw:formula="?f67 / ?f6"/><draw:equation draw:name="f124" draw:formula="?f69 / ?f6"/><draw:equation draw:name="f125" draw:formula="?f71 / ?f6"/><draw:equation draw:name="f126" draw:formula="?f72 / ?f7"/><draw:equation draw:name="f127" draw:formula="?f74 / ?f6"/><draw:equation draw:name="f128" draw:formula="?f75 / ?f7"/><draw:equation draw:name="f129" draw:formula="?f77 / ?f6"/><draw:equation draw:name="f130" draw:formula="?f78 / ?f7"/><draw:equation draw:name="f131" draw:formula="?f80 / ?f6"/><draw:equation draw:name="f132" draw:formula="?f82 / ?f6"/><draw:equation draw:name="f133" draw:formula="?f83 / ?f7"/><draw:equation draw:name="f134" draw:formula="0 / ?f6"/><draw:equation draw:name="f135" draw:formula="?f1 / ?f6"/><draw:equation draw:name="f136" draw:formula="0 / ?f7"/><draw:equation draw:name="f137" draw:formula="?f3 / ?f7"/></draw:enhanced-geometry></draw:custom-shape><draw:custom-shape svg:x="3.82361in" svg:y="8.80139in" svg:width="0.07847in" svg:height="0.09028in" draw:z-index="0" draw:id="id631" draw:style-name="a631" draw:name="Freeform 70"><svg:title/><svg:desc/><draw:enhanced-geometry draw:type="non-primitive" svg:viewBox="0 0 113 130" draw:enhanced-path="M 96 15 L 69 15 79 20 84 24 86 29 91 34 93 39 93 44 96 51 96 77 93 84 93 89 91 94 86 99 84 104 79 108 69 113 62 116 95 116 98 111 103 106 108 92 112 72 112 53 110 44 110 36 108 29 103 22 98 17 96 15 Z N" draw:text-areas="?f100 ?f102 ?f101 ?f103" draw:glue-points="?f61 ?f62 ?f63 ?f62 ?f64 ?f65 ?f66 ?f67 ?f68 ?f69 ?f70 ?f71 ?f72 ?f73 ?f72 ?f74 ?f61 ?f75 ?f61 ?f76 ?f72 ?f77 ?f72 ?f78 ?f70 ?f79 ?f68 ?f80 ?f66 ?f81 ?f64 ?f82 ?f63 ?f83 ?f84 ?f85 ?f86 ?f85 ?f87 ?f88 ?f89 ?f90 ?f91 ?f92 ?f93 ?f94 ?f93 ?f95 ?f96 ?f74 ?f96 ?f97 ?f91 ?f69 ?f89 ?f98 ?f87 ?f99 ?f61 ?f62" draw:glue-point-leaving-directions="-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3"/><draw:equation draw:name="f7" draw:formula="?f4 / 130"/><draw:equation draw:name="f8" draw:formula="0 + 5602 - 5506"/><draw:equation draw:name="f9" draw:formula="?f8 * ?f5 / 113"/><draw:equation draw:name="f10" draw:formula="12689 * ?f4 / 130"/><draw:equation draw:name="f11" draw:formula="0 + 5575 - 5506"/><draw:equation draw:name="f12" draw:formula="?f11 * ?f5 / 113"/><draw:equation draw:name="f13" draw:formula="0 + 5585 - 5506"/><draw:equation draw:name="f14" draw:formula="?f13 * ?f5 / 113"/><draw:equation draw:name="f15" draw:formula="12694 * ?f4 / 130"/><draw:equation draw:name="f16" draw:formula="0 + 5590 - 5506"/><draw:equation draw:name="f17" draw:formula="?f16 * ?f5 / 113"/><draw:equation draw:name="f18" draw:formula="12698 * ?f4 / 130"/><draw:equation draw:name="f19" draw:formula="0 + 5592 - 5506"/><draw:equation draw:name="f20" draw:formula="?f19 * ?f5 / 113"/><draw:equation draw:name="f21" draw:formula="12703 * ?f4 / 130"/><draw:equation draw:name="f22" draw:formula="0 + 5597 - 5506"/><draw:equation draw:name="f23" draw:formula="?f22 * ?f5 / 113"/><draw:equation draw:name="f24" draw:formula="12708 * ?f4 / 130"/><draw:equation draw:name="f25" draw:formula="0 + 5599 - 5506"/><draw:equation draw:name="f26" draw:formula="?f25 * ?f5 / 113"/><draw:equation draw:name="f27" draw:formula="12713 * ?f4 / 130"/><draw:equation draw:name="f28" draw:formula="12718 * ?f4 / 130"/><draw:equation draw:name="f29" draw:formula="12725 * ?f4 / 130"/><draw:equation draw:name="f30" draw:formula="12751 * ?f4 / 130"/><draw:equation draw:name="f31" draw:formula="12758 * ?f4 / 130"/><draw:equation draw:name="f32" draw:formula="12763 * ?f4 / 130"/><draw:equation draw:name="f33" draw:formula="12768 * ?f4 / 130"/><draw:equation draw:name="f34" draw:formula="12773 * ?f4 / 130"/><draw:equation draw:name="f35" draw:formula="12778 * ?f4 / 130"/><draw:equation draw:name="f36" draw:formula="12782 * ?f4 / 130"/><draw:equation draw:name="f37" draw:formula="12787 * ?f4 / 130"/><draw:equation draw:name="f38" draw:formula="0 + 5568 - 5506"/><draw:equation draw:name="f39" draw:formula="?f38 * ?f5 / 113"/><draw:equation draw:name="f40" draw:formula="12790 * ?f4 / 130"/><draw:equation draw:name="f41" draw:formula="0 + 5601 - 5506"/><draw:equation draw:name="f42" draw:formula="?f41 * ?f5 / 113"/><draw:equation draw:name="f43" draw:formula="0 + 5604 - 5506"/><draw:equation draw:name="f44" draw:formula="?f43 * ?f5 / 113"/><draw:equation draw:name="f45" draw:formula="12785 * ?f4 / 130"/><draw:equation draw:name="f46" draw:formula="0 + 5609 - 5506"/><draw:equation draw:name="f47" draw:formula="?f46 * ?f5 / 113"/><draw:equation draw:name="f48" draw:formula="12780 * ?f4 / 130"/><draw:equation draw:name="f49" draw:formula="0 + 5614 - 5506"/><draw:equation draw:name="f50" draw:formula="?f49 * ?f5 / 113"/><draw:equation draw:name="f51" draw:formula="12766 * ?f4 / 130"/><draw:equation draw:name="f52" draw:formula="0 + 5618 - 5506"/><draw:equation draw:name="f53" draw:formula="?f52 * ?f5 / 113"/><draw:equation draw:name="f54" draw:formula="12746 * ?f4 / 130"/><draw:equation draw:name="f55" draw:formula="12727 * ?f4 / 130"/><draw:equation draw:name="f56" draw:formula="0 + 5616 - 5506"/><draw:equation draw:name="f57" draw:formula="?f56 * ?f5 / 113"/><draw:equation draw:name="f58" draw:formula="12710 * ?f4 / 130"/><draw:equation draw:name="f59" draw:formula="12696 * ?f4 / 130"/><draw:equation draw:name="f60" draw:formula="12691 * ?f4 / 130"/><draw:equation draw:name="f61" draw:formula="?f9 / ?f6"/><draw:equation draw:name="f62" draw:formula="?f10 / ?f7"/><draw:equation draw:name="f63" draw:formula="?f12 / ?f6"/><draw:equation draw:name="f64" draw:formula="?f14 / ?f6"/><draw:equation draw:name="f65" draw:formula="?f15 / ?f7"/><draw:equation draw:name="f66" draw:formula="?f17 / ?f6"/><draw:equation draw:name="f67" draw:formula="?f18 / ?f7"/><draw:equation draw:name="f68" draw:formula="?f20 / ?f6"/><draw:equation draw:name="f69" draw:formula="?f21 / ?f7"/><draw:equation draw:name="f70" draw:formula="?f23 / ?f6"/><draw:equation draw:name="f71" draw:formula="?f24 / ?f7"/><draw:equation draw:name="f72" draw:formula="?f26 / ?f6"/><draw:equation draw:name="f73" draw:formula="?f27 / ?f7"/><draw:equation draw:name="f74" draw:formula="?f28 / ?f7"/><draw:equation draw:name="f75" draw:formula="?f29 / ?f7"/><draw:equation draw:name="f76" draw:formula="?f30 / ?f7"/><draw:equation draw:name="f77" draw:formula="?f31 / ?f7"/><draw:equation draw:name="f78" draw:formula="?f32 / ?f7"/><draw:equation draw:name="f79" draw:formula="?f33 / ?f7"/><draw:equation draw:name="f80" draw:formula="?f34 / ?f7"/><draw:equation draw:name="f81" draw:formula="?f35 / ?f7"/><draw:equation draw:name="f82" draw:formula="?f36 / ?f7"/><draw:equation draw:name="f83" draw:formula="?f37 / ?f7"/><draw:equation draw:name="f84" draw:formula="?f39 / ?f6"/><draw:equation draw:name="f85" draw:formula="?f40 / ?f7"/><draw:equation draw:name="f86" draw:formula="?f42 / ?f6"/><draw:equation draw:name="f87" draw:formula="?f44 / ?f6"/><draw:equation draw:name="f88" draw:formula="?f45 / ?f7"/><draw:equation draw:name="f89" draw:formula="?f47 / ?f6"/><draw:equation draw:name="f90" draw:formula="?f48 / ?f7"/><draw:equation draw:name="f91" draw:formula="?f50 / ?f6"/><draw:equation draw:name="f92" draw:formula="?f51 / ?f7"/><draw:equation draw:name="f93" draw:formula="?f53 / ?f6"/><draw:equation draw:name="f94" draw:formula="?f54 / ?f7"/><draw:equation draw:name="f95" draw:formula="?f55 / ?f7"/><draw:equation draw:name="f96" draw:formula="?f57 / ?f6"/><draw:equation draw:name="f97" draw:formula="?f58 / ?f7"/><draw:equation draw:name="f98" draw:formula="?f59 / ?f7"/><draw:equation draw:name="f99" draw:formula="?f60 / ?f7"/><draw:equation draw:name="f100" draw:formula="0 / ?f6"/><draw:equation draw:name="f101" draw:formula="?f1 / ?f6"/><draw:equation draw:name="f102" draw:formula="0 / ?f7"/><draw:equation draw:name="f103" draw:formula="?f3 / ?f7"/></draw:enhanced-geometry></draw:custom-shape></draw:g><draw:g draw:z-index="251822080" draw:name="Group 58" draw:id="id643" draw:style-name="a643"><svg:title/><svg:desc/><draw:custom-shape svg:x="3.91181in" svg:y="8.79514in" svg:width="0.06042in" svg:height="0.09514in" draw:z-index="0" draw:id="id633" draw:style-name="a633" draw:name="Freeform 68"><svg:title/><svg:desc/><draw:enhanced-geometry draw:type="non-primitive" svg:viewBox="0 0 87 137" draw:enhanced-path="M 29 134 L 17 134 17 137 29 137 29 13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137"/><draw:equation draw:name="f8" draw:formula="0 + 5662 - 5633"/><draw:equation draw:name="f9" draw:formula="?f8 * ?f5 / 87"/><draw:equation draw:name="f10" draw:formula="12799 * ?f4 / 137"/><draw:equation draw:name="f11" draw:formula="0 + 5650 - 5633"/><draw:equation draw:name="f12" draw:formula="?f11 * ?f5 / 87"/><draw:equation draw:name="f13" draw:formula="12802 * ?f4 / 13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3.91181in" svg:y="8.79514in" svg:width="0.06042in" svg:height="0.09514in" draw:z-index="0" draw:id="id634" draw:style-name="a634" draw:name="Freeform 67"><svg:title/><svg:desc/><draw:enhanced-geometry draw:type="non-primitive" svg:viewBox="0 0 87 137" draw:enhanced-path="M 84 134 L 72 134 72 137 84 137 84 13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137"/><draw:equation draw:name="f8" draw:formula="0 + 5717 - 5633"/><draw:equation draw:name="f9" draw:formula="?f8 * ?f5 / 87"/><draw:equation draw:name="f10" draw:formula="12799 * ?f4 / 137"/><draw:equation draw:name="f11" draw:formula="0 + 5705 - 5633"/><draw:equation draw:name="f12" draw:formula="?f11 * ?f5 / 87"/><draw:equation draw:name="f13" draw:formula="12802 * ?f4 / 13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3.91181in" svg:y="8.79514in" svg:width="0.06042in" svg:height="0.09514in" draw:z-index="0" draw:id="id635" draw:style-name="a635" draw:name="Freeform 66"><svg:title/><svg:desc/><draw:enhanced-geometry draw:type="non-primitive" svg:viewBox="0 0 87 137" draw:enhanced-path="M 31 55 L 14 55 14 134 31 134 31 55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137"/><draw:equation draw:name="f8" draw:formula="0 + 5664 - 5633"/><draw:equation draw:name="f9" draw:formula="?f8 * ?f5 / 87"/><draw:equation draw:name="f10" draw:formula="12720 * ?f4 / 137"/><draw:equation draw:name="f11" draw:formula="0 + 5647 - 5633"/><draw:equation draw:name="f12" draw:formula="?f11 * ?f5 / 87"/><draw:equation draw:name="f13" draw:formula="12799 * ?f4 / 13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3.91181in" svg:y="8.79514in" svg:width="0.06042in" svg:height="0.09514in" draw:z-index="0" draw:id="id636" draw:style-name="a636" draw:name="Freeform 65"><svg:title/><svg:desc/><draw:enhanced-geometry draw:type="non-primitive" svg:viewBox="0 0 87 137" draw:enhanced-path="M 86 43 L 0 43 0 53 2 55 69 55 69 134 86 134 86 43 Z N" draw:text-areas="?f28 ?f30 ?f29 ?f31" draw:glue-points="?f20 ?f21 ?f22 ?f21 ?f22 ?f23 ?f24 ?f25 ?f26 ?f25 ?f26 ?f27 ?f20 ?f27 ?f20 ?f21"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137"/><draw:equation draw:name="f8" draw:formula="0 + 5719 - 5633"/><draw:equation draw:name="f9" draw:formula="?f8 * ?f5 / 87"/><draw:equation draw:name="f10" draw:formula="12708 * ?f4 / 137"/><draw:equation draw:name="f11" draw:formula="0 + 5633 - 5633"/><draw:equation draw:name="f12" draw:formula="?f11 * ?f5 / 87"/><draw:equation draw:name="f13" draw:formula="12718 * ?f4 / 137"/><draw:equation draw:name="f14" draw:formula="0 + 5635 - 5633"/><draw:equation draw:name="f15" draw:formula="?f14 * ?f5 / 87"/><draw:equation draw:name="f16" draw:formula="12720 * ?f4 / 137"/><draw:equation draw:name="f17" draw:formula="0 + 5702 - 5633"/><draw:equation draw:name="f18" draw:formula="?f17 * ?f5 / 87"/><draw:equation draw:name="f19" draw:formula="12799 * ?f4 / 137"/><draw:equation draw:name="f20" draw:formula="?f9 / ?f6"/><draw:equation draw:name="f21" draw:formula="?f10 / ?f7"/><draw:equation draw:name="f22" draw:formula="?f12 / ?f6"/><draw:equation draw:name="f23" draw:formula="?f13 / ?f7"/><draw:equation draw:name="f24" draw:formula="?f15 / ?f6"/><draw:equation draw:name="f25" draw:formula="?f16 / ?f7"/><draw:equation draw:name="f26" draw:formula="?f18 / ?f6"/><draw:equation draw:name="f27" draw:formula="?f19 / ?f7"/><draw:equation draw:name="f28" draw:formula="0 / ?f6"/><draw:equation draw:name="f29" draw:formula="?f1 / ?f6"/><draw:equation draw:name="f30" draw:formula="0 / ?f7"/><draw:equation draw:name="f31" draw:formula="?f3 / ?f7"/></draw:enhanced-geometry></draw:custom-shape><draw:custom-shape svg:x="3.91181in" svg:y="8.79514in" svg:width="0.06042in" svg:height="0.09514in" draw:z-index="0" draw:id="id637" draw:style-name="a637" draw:name="Freeform 64"><svg:title/><svg:desc/><draw:enhanced-geometry draw:type="non-primitive" svg:viewBox="0 0 87 137" draw:enhanced-path="M 55 2 L 26 2 19 9 17 14 17 17 14 21 14 43 31 43 31 19 33 17 36 12 55 12 55 2 Z N" draw:text-areas="?f48 ?f50 ?f49 ?f51" draw:glue-points="?f32 ?f33 ?f34 ?f33 ?f35 ?f36 ?f37 ?f38 ?f37 ?f39 ?f40 ?f41 ?f40 ?f42 ?f43 ?f42 ?f43 ?f44 ?f45 ?f39 ?f46 ?f47 ?f32 ?f47 ?f32 ?f33"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137"/><draw:equation draw:name="f8" draw:formula="0 + 5688 - 5633"/><draw:equation draw:name="f9" draw:formula="?f8 * ?f5 / 87"/><draw:equation draw:name="f10" draw:formula="12667 * ?f4 / 137"/><draw:equation draw:name="f11" draw:formula="0 + 5659 - 5633"/><draw:equation draw:name="f12" draw:formula="?f11 * ?f5 / 87"/><draw:equation draw:name="f13" draw:formula="0 + 5652 - 5633"/><draw:equation draw:name="f14" draw:formula="?f13 * ?f5 / 87"/><draw:equation draw:name="f15" draw:formula="12674 * ?f4 / 137"/><draw:equation draw:name="f16" draw:formula="0 + 5650 - 5633"/><draw:equation draw:name="f17" draw:formula="?f16 * ?f5 / 87"/><draw:equation draw:name="f18" draw:formula="12679 * ?f4 / 137"/><draw:equation draw:name="f19" draw:formula="12682 * ?f4 / 137"/><draw:equation draw:name="f20" draw:formula="0 + 5647 - 5633"/><draw:equation draw:name="f21" draw:formula="?f20 * ?f5 / 87"/><draw:equation draw:name="f22" draw:formula="12686 * ?f4 / 137"/><draw:equation draw:name="f23" draw:formula="12708 * ?f4 / 137"/><draw:equation draw:name="f24" draw:formula="0 + 5664 - 5633"/><draw:equation draw:name="f25" draw:formula="?f24 * ?f5 / 87"/><draw:equation draw:name="f26" draw:formula="12684 * ?f4 / 137"/><draw:equation draw:name="f27" draw:formula="0 + 5666 - 5633"/><draw:equation draw:name="f28" draw:formula="?f27 * ?f5 / 87"/><draw:equation draw:name="f29" draw:formula="0 + 5669 - 5633"/><draw:equation draw:name="f30" draw:formula="?f29 * ?f5 / 87"/><draw:equation draw:name="f31" draw:formula="12677 * ?f4 / 137"/><draw:equation draw:name="f32" draw:formula="?f9 / ?f6"/><draw:equation draw:name="f33" draw:formula="?f10 / ?f7"/><draw:equation draw:name="f34" draw:formula="?f12 / ?f6"/><draw:equation draw:name="f35" draw:formula="?f14 / ?f6"/><draw:equation draw:name="f36" draw:formula="?f15 / ?f7"/><draw:equation draw:name="f37" draw:formula="?f17 / ?f6"/><draw:equation draw:name="f38" draw:formula="?f18 / ?f7"/><draw:equation draw:name="f39" draw:formula="?f19 / ?f7"/><draw:equation draw:name="f40" draw:formula="?f21 / ?f6"/><draw:equation draw:name="f41" draw:formula="?f22 / ?f7"/><draw:equation draw:name="f42" draw:formula="?f23 / ?f7"/><draw:equation draw:name="f43" draw:formula="?f25 / ?f6"/><draw:equation draw:name="f44" draw:formula="?f26 / ?f7"/><draw:equation draw:name="f45" draw:formula="?f28 / ?f6"/><draw:equation draw:name="f46" draw:formula="?f30 / ?f6"/><draw:equation draw:name="f47" draw:formula="?f31 / ?f7"/><draw:equation draw:name="f48" draw:formula="0 / ?f6"/><draw:equation draw:name="f49" draw:formula="?f1 / ?f6"/><draw:equation draw:name="f50" draw:formula="0 / ?f7"/><draw:equation draw:name="f51" draw:formula="?f3 / ?f7"/></draw:enhanced-geometry></draw:custom-shape><draw:custom-shape svg:x="3.91181in" svg:y="8.79514in" svg:width="0.06042in" svg:height="0.09514in" draw:z-index="0" draw:id="id638" draw:style-name="a638" draw:name="Freeform 63"><svg:title/><svg:desc/><draw:enhanced-geometry draw:type="non-primitive" svg:viewBox="0 0 87 137" draw:enhanced-path="M 84 24 L 72 24 72 26 81 26 84 24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137"/><draw:equation draw:name="f8" draw:formula="0 + 5717 - 5633"/><draw:equation draw:name="f9" draw:formula="?f8 * ?f5 / 87"/><draw:equation draw:name="f10" draw:formula="12689 * ?f4 / 137"/><draw:equation draw:name="f11" draw:formula="0 + 5705 - 5633"/><draw:equation draw:name="f12" draw:formula="?f11 * ?f5 / 87"/><draw:equation draw:name="f13" draw:formula="12691 * ?f4 / 137"/><draw:equation draw:name="f14" draw:formula="0 + 5714 - 5633"/><draw:equation draw:name="f15" draw:formula="?f14 * ?f5 / 87"/><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3.91181in" svg:y="8.79514in" svg:width="0.06042in" svg:height="0.09514in" draw:z-index="0" draw:id="id639" draw:style-name="a639" draw:name="Freeform 62"><svg:title/><svg:desc/><draw:enhanced-geometry draw:type="non-primitive" svg:viewBox="0 0 87 137" draw:enhanced-path="M 86 9 L 67 9 67 21 69 24 86 24 86 9 Z N" draw:text-areas="?f23 ?f25 ?f24 ?f26" draw:glue-points="?f17 ?f18 ?f19 ?f18 ?f19 ?f20 ?f21 ?f22 ?f17 ?f22 ?f17 ?f18"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137"/><draw:equation draw:name="f8" draw:formula="0 + 5719 - 5633"/><draw:equation draw:name="f9" draw:formula="?f8 * ?f5 / 87"/><draw:equation draw:name="f10" draw:formula="12674 * ?f4 / 137"/><draw:equation draw:name="f11" draw:formula="0 + 5700 - 5633"/><draw:equation draw:name="f12" draw:formula="?f11 * ?f5 / 87"/><draw:equation draw:name="f13" draw:formula="12686 * ?f4 / 137"/><draw:equation draw:name="f14" draw:formula="0 + 5702 - 5633"/><draw:equation draw:name="f15" draw:formula="?f14 * ?f5 / 87"/><draw:equation draw:name="f16" draw:formula="12689 * ?f4 / 137"/><draw:equation draw:name="f17" draw:formula="?f9 / ?f6"/><draw:equation draw:name="f18" draw:formula="?f10 / ?f7"/><draw:equation draw:name="f19" draw:formula="?f12 / ?f6"/><draw:equation draw:name="f20" draw:formula="?f13 / ?f7"/><draw:equation draw:name="f21" draw:formula="?f15 / ?f6"/><draw:equation draw:name="f22" draw:formula="?f16 / ?f7"/><draw:equation draw:name="f23" draw:formula="0 / ?f6"/><draw:equation draw:name="f24" draw:formula="?f1 / ?f6"/><draw:equation draw:name="f25" draw:formula="0 / ?f7"/><draw:equation draw:name="f26" draw:formula="?f3 / ?f7"/></draw:enhanced-geometry></draw:custom-shape><draw:custom-shape svg:x="3.91181in" svg:y="8.79514in" svg:width="0.06042in" svg:height="0.09514in" draw:z-index="0" draw:id="id640" draw:style-name="a640" draw:name="Freeform 61"><svg:title/><svg:desc/><draw:enhanced-geometry draw:type="non-primitive" svg:viewBox="0 0 87 137" draw:enhanced-path="M 55 12 L 53 12 53 14 55 14 55 12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137"/><draw:equation draw:name="f8" draw:formula="0 + 5688 - 5633"/><draw:equation draw:name="f9" draw:formula="?f8 * ?f5 / 87"/><draw:equation draw:name="f10" draw:formula="12677 * ?f4 / 137"/><draw:equation draw:name="f11" draw:formula="0 + 5686 - 5633"/><draw:equation draw:name="f12" draw:formula="?f11 * ?f5 / 87"/><draw:equation draw:name="f13" draw:formula="12679 * ?f4 / 13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3.91181in" svg:y="8.79514in" svg:width="0.06042in" svg:height="0.09514in" draw:z-index="0" draw:id="id641" draw:style-name="a641" draw:name="Freeform 60"><svg:title/><svg:desc/><draw:enhanced-geometry draw:type="non-primitive" svg:viewBox="0 0 87 137" draw:enhanced-path="M 84 7 L 69 7 69 9 84 9 84 7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137"/><draw:equation draw:name="f8" draw:formula="0 + 5717 - 5633"/><draw:equation draw:name="f9" draw:formula="?f8 * ?f5 / 87"/><draw:equation draw:name="f10" draw:formula="12672 * ?f4 / 137"/><draw:equation draw:name="f11" draw:formula="0 + 5702 - 5633"/><draw:equation draw:name="f12" draw:formula="?f11 * ?f5 / 87"/><draw:equation draw:name="f13" draw:formula="12674 * ?f4 / 13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3.91181in" svg:y="8.79514in" svg:width="0.06042in" svg:height="0.09514in" draw:z-index="0" draw:id="id642" draw:style-name="a642" draw:name="Freeform 59"><svg:title/><svg:desc/><draw:enhanced-geometry draw:type="non-primitive" svg:viewBox="0 0 87 137" draw:enhanced-path="M 53 0 L 33 0 29 2 53 2 53 0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7"/><draw:equation draw:name="f7" draw:formula="?f4 / 137"/><draw:equation draw:name="f8" draw:formula="0 + 5686 - 5633"/><draw:equation draw:name="f9" draw:formula="?f8 * ?f5 / 87"/><draw:equation draw:name="f10" draw:formula="12665 * ?f4 / 137"/><draw:equation draw:name="f11" draw:formula="0 + 5666 - 5633"/><draw:equation draw:name="f12" draw:formula="?f11 * ?f5 / 87"/><draw:equation draw:name="f13" draw:formula="0 + 5662 - 5633"/><draw:equation draw:name="f14" draw:formula="?f13 * ?f5 / 87"/><draw:equation draw:name="f15" draw:formula="12667 * ?f4 / 137"/><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g><draw:g draw:z-index="251823104" draw:name="Group 52" draw:id="id649" draw:style-name="a649"><svg:title/><svg:desc/><draw:custom-shape svg:x="3.99028in" svg:y="8.82361in" svg:width="0.04861in" svg:height="0.06875in" draw:z-index="0" draw:id="id644" draw:style-name="a644" draw:name="Freeform 57"><svg:title/><svg:desc/><draw:enhanced-geometry draw:type="non-primitive" svg:viewBox="0 0 70 99" draw:enhanced-path="M 55 93 L 21 93 31 98 43 98 48 96 52 96 55 93 Z N" draw:text-areas="?f32 ?f34 ?f33 ?f35" draw:glue-points="?f23 ?f24 ?f25 ?f24 ?f26 ?f27 ?f28 ?f27 ?f29 ?f30 ?f31 ?f30 ?f23 ?f24"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draw:equation draw:name="f7" draw:formula="?f4 / 99"/><draw:equation draw:name="f8" draw:formula="0 + 5801 - 5746"/><draw:equation draw:name="f9" draw:formula="?f8 * ?f5 / 70"/><draw:equation draw:name="f10" draw:formula="12799 * ?f4 / 99"/><draw:equation draw:name="f11" draw:formula="0 + 5767 - 5746"/><draw:equation draw:name="f12" draw:formula="?f11 * ?f5 / 70"/><draw:equation draw:name="f13" draw:formula="0 + 5777 - 5746"/><draw:equation draw:name="f14" draw:formula="?f13 * ?f5 / 70"/><draw:equation draw:name="f15" draw:formula="12804 * ?f4 / 99"/><draw:equation draw:name="f16" draw:formula="0 + 5789 - 5746"/><draw:equation draw:name="f17" draw:formula="?f16 * ?f5 / 70"/><draw:equation draw:name="f18" draw:formula="0 + 5794 - 5746"/><draw:equation draw:name="f19" draw:formula="?f18 * ?f5 / 70"/><draw:equation draw:name="f20" draw:formula="12802 * ?f4 / 99"/><draw:equation draw:name="f21" draw:formula="0 + 5798 - 5746"/><draw:equation draw:name="f22" draw:formula="?f21 * ?f5 / 70"/><draw:equation draw:name="f23" draw:formula="?f9 / ?f6"/><draw:equation draw:name="f24" draw:formula="?f10 / ?f7"/><draw:equation draw:name="f25" draw:formula="?f12 / ?f6"/><draw:equation draw:name="f26" draw:formula="?f14 / ?f6"/><draw:equation draw:name="f27" draw:formula="?f15 / ?f7"/><draw:equation draw:name="f28" draw:formula="?f17 / ?f6"/><draw:equation draw:name="f29" draw:formula="?f19 / ?f6"/><draw:equation draw:name="f30" draw:formula="?f20 / ?f7"/><draw:equation draw:name="f31" draw:formula="?f22 / ?f6"/><draw:equation draw:name="f32" draw:formula="0 / ?f6"/><draw:equation draw:name="f33" draw:formula="?f1 / ?f6"/><draw:equation draw:name="f34" draw:formula="0 / ?f7"/><draw:equation draw:name="f35" draw:formula="?f3 / ?f7"/></draw:enhanced-geometry></draw:custom-shape><draw:custom-shape svg:x="3.99028in" svg:y="8.82361in" svg:width="0.04861in" svg:height="0.06875in" draw:z-index="0" draw:id="id645" draw:style-name="a645" draw:name="Freeform 56"><svg:title/><svg:desc/><draw:enhanced-geometry draw:type="non-primitive" svg:viewBox="0 0 70 99" draw:enhanced-path="M 50 0 L 28 0 14 7 12 12 7 14 4 21 2 26 0 33 0 64 2 69 2 76 4 81 16 93 57 93 60 91 62 91 64 88 64 86 67 86 67 84 36 84 33 81 28 81 19 72 19 67 16 64 16 28 21 21 26 16 31 14 67 14 67 9 64 9 64 7 62 7 62 4 60 4 57 2 52 2 50 0 Z N" draw:text-areas="?f117 ?f119 ?f118 ?f120" draw:glue-points="?f73 ?f74 ?f75 ?f74 ?f76 ?f77 ?f78 ?f79 ?f80 ?f81 ?f82 ?f83 ?f84 ?f85 ?f86 ?f87 ?f86 ?f88 ?f84 ?f89 ?f84 ?f90 ?f82 ?f91 ?f92 ?f93 ?f94 ?f93 ?f95 ?f96 ?f97 ?f96 ?f98 ?f99 ?f98 ?f100 ?f101 ?f100 ?f101 ?f102 ?f103 ?f102 ?f104 ?f91 ?f75 ?f91 ?f105 ?f106 ?f105 ?f107 ?f92 ?f88 ?f92 ?f108 ?f109 ?f83 ?f110 ?f111 ?f112 ?f81 ?f101 ?f81 ?f101 ?f113 ?f98 ?f113 ?f98 ?f77 ?f97 ?f77 ?f97 ?f114 ?f95 ?f114 ?f94 ?f115 ?f116 ?f115 ?f73 ?f74" draw:glue-point-leaving-directions="-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draw:equation draw:name="f7" draw:formula="?f4 / 99"/><draw:equation draw:name="f8" draw:formula="0 + 5796 - 5746"/><draw:equation draw:name="f9" draw:formula="?f8 * ?f5 / 70"/><draw:equation draw:name="f10" draw:formula="12706 * ?f4 / 99"/><draw:equation draw:name="f11" draw:formula="0 + 5774 - 5746"/><draw:equation draw:name="f12" draw:formula="?f11 * ?f5 / 70"/><draw:equation draw:name="f13" draw:formula="0 + 5760 - 5746"/><draw:equation draw:name="f14" draw:formula="?f13 * ?f5 / 70"/><draw:equation draw:name="f15" draw:formula="12713 * ?f4 / 99"/><draw:equation draw:name="f16" draw:formula="0 + 5758 - 5746"/><draw:equation draw:name="f17" draw:formula="?f16 * ?f5 / 70"/><draw:equation draw:name="f18" draw:formula="12718 * ?f4 / 99"/><draw:equation draw:name="f19" draw:formula="0 + 5753 - 5746"/><draw:equation draw:name="f20" draw:formula="?f19 * ?f5 / 70"/><draw:equation draw:name="f21" draw:formula="12720 * ?f4 / 99"/><draw:equation draw:name="f22" draw:formula="0 + 5750 - 5746"/><draw:equation draw:name="f23" draw:formula="?f22 * ?f5 / 70"/><draw:equation draw:name="f24" draw:formula="12727 * ?f4 / 99"/><draw:equation draw:name="f25" draw:formula="0 + 5748 - 5746"/><draw:equation draw:name="f26" draw:formula="?f25 * ?f5 / 70"/><draw:equation draw:name="f27" draw:formula="12732 * ?f4 / 99"/><draw:equation draw:name="f28" draw:formula="0 + 5746 - 5746"/><draw:equation draw:name="f29" draw:formula="?f28 * ?f5 / 70"/><draw:equation draw:name="f30" draw:formula="12739 * ?f4 / 99"/><draw:equation draw:name="f31" draw:formula="12770 * ?f4 / 99"/><draw:equation draw:name="f32" draw:formula="12775 * ?f4 / 99"/><draw:equation draw:name="f33" draw:formula="12782 * ?f4 / 99"/><draw:equation draw:name="f34" draw:formula="12787 * ?f4 / 99"/><draw:equation draw:name="f35" draw:formula="0 + 5762 - 5746"/><draw:equation draw:name="f36" draw:formula="?f35 * ?f5 / 70"/><draw:equation draw:name="f37" draw:formula="12799 * ?f4 / 99"/><draw:equation draw:name="f38" draw:formula="0 + 5803 - 5746"/><draw:equation draw:name="f39" draw:formula="?f38 * ?f5 / 70"/><draw:equation draw:name="f40" draw:formula="0 + 5806 - 5746"/><draw:equation draw:name="f41" draw:formula="?f40 * ?f5 / 70"/><draw:equation draw:name="f42" draw:formula="12797 * ?f4 / 99"/><draw:equation draw:name="f43" draw:formula="0 + 5808 - 5746"/><draw:equation draw:name="f44" draw:formula="?f43 * ?f5 / 70"/><draw:equation draw:name="f45" draw:formula="0 + 5810 - 5746"/><draw:equation draw:name="f46" draw:formula="?f45 * ?f5 / 70"/><draw:equation draw:name="f47" draw:formula="12794 * ?f4 / 99"/><draw:equation draw:name="f48" draw:formula="12792 * ?f4 / 99"/><draw:equation draw:name="f49" draw:formula="0 + 5813 - 5746"/><draw:equation draw:name="f50" draw:formula="?f49 * ?f5 / 70"/><draw:equation draw:name="f51" draw:formula="12790 * ?f4 / 99"/><draw:equation draw:name="f52" draw:formula="0 + 5782 - 5746"/><draw:equation draw:name="f53" draw:formula="?f52 * ?f5 / 70"/><draw:equation draw:name="f54" draw:formula="0 + 5779 - 5746"/><draw:equation draw:name="f55" draw:formula="?f54 * ?f5 / 70"/><draw:equation draw:name="f56" draw:formula="0 + 5765 - 5746"/><draw:equation draw:name="f57" draw:formula="?f56 * ?f5 / 70"/><draw:equation draw:name="f58" draw:formula="12778 * ?f4 / 99"/><draw:equation draw:name="f59" draw:formula="12773 * ?f4 / 99"/><draw:equation draw:name="f60" draw:formula="12734 * ?f4 / 99"/><draw:equation draw:name="f61" draw:formula="0 + 5767 - 5746"/><draw:equation draw:name="f62" draw:formula="?f61 * ?f5 / 70"/><draw:equation draw:name="f63" draw:formula="0 + 5772 - 5746"/><draw:equation draw:name="f64" draw:formula="?f63 * ?f5 / 70"/><draw:equation draw:name="f65" draw:formula="12722 * ?f4 / 99"/><draw:equation draw:name="f66" draw:formula="0 + 5777 - 5746"/><draw:equation draw:name="f67" draw:formula="?f66 * ?f5 / 70"/><draw:equation draw:name="f68" draw:formula="12715 * ?f4 / 99"/><draw:equation draw:name="f69" draw:formula="12710 * ?f4 / 99"/><draw:equation draw:name="f70" draw:formula="12708 * ?f4 / 99"/><draw:equation draw:name="f71" draw:formula="0 + 5798 - 5746"/><draw:equation draw:name="f72" draw:formula="?f71 * ?f5 / 70"/><draw:equation draw:name="f73" draw:formula="?f9 / ?f6"/><draw:equation draw:name="f74" draw:formula="?f10 / ?f7"/><draw:equation draw:name="f75" draw:formula="?f12 / ?f6"/><draw:equation draw:name="f76" draw:formula="?f14 / ?f6"/><draw:equation draw:name="f77" draw:formula="?f15 / ?f7"/><draw:equation draw:name="f78" draw:formula="?f17 / ?f6"/><draw:equation draw:name="f79" draw:formula="?f18 / ?f7"/><draw:equation draw:name="f80" draw:formula="?f20 / ?f6"/><draw:equation draw:name="f81" draw:formula="?f21 / ?f7"/><draw:equation draw:name="f82" draw:formula="?f23 / ?f6"/><draw:equation draw:name="f83" draw:formula="?f24 / ?f7"/><draw:equation draw:name="f84" draw:formula="?f26 / ?f6"/><draw:equation draw:name="f85" draw:formula="?f27 / ?f7"/><draw:equation draw:name="f86" draw:formula="?f29 / ?f6"/><draw:equation draw:name="f87" draw:formula="?f30 / ?f7"/><draw:equation draw:name="f88" draw:formula="?f31 / ?f7"/><draw:equation draw:name="f89" draw:formula="?f32 / ?f7"/><draw:equation draw:name="f90" draw:formula="?f33 / ?f7"/><draw:equation draw:name="f91" draw:formula="?f34 / ?f7"/><draw:equation draw:name="f92" draw:formula="?f36 / ?f6"/><draw:equation draw:name="f93" draw:formula="?f37 / ?f7"/><draw:equation draw:name="f94" draw:formula="?f39 / ?f6"/><draw:equation draw:name="f95" draw:formula="?f41 / ?f6"/><draw:equation draw:name="f96" draw:formula="?f42 / ?f7"/><draw:equation draw:name="f97" draw:formula="?f44 / ?f6"/><draw:equation draw:name="f98" draw:formula="?f46 / ?f6"/><draw:equation draw:name="f99" draw:formula="?f47 / ?f7"/><draw:equation draw:name="f100" draw:formula="?f48 / ?f7"/><draw:equation draw:name="f101" draw:formula="?f50 / ?f6"/><draw:equation draw:name="f102" draw:formula="?f51 / ?f7"/><draw:equation draw:name="f103" draw:formula="?f53 / ?f6"/><draw:equation draw:name="f104" draw:formula="?f55 / ?f6"/><draw:equation draw:name="f105" draw:formula="?f57 / ?f6"/><draw:equation draw:name="f106" draw:formula="?f58 / ?f7"/><draw:equation draw:name="f107" draw:formula="?f59 / ?f7"/><draw:equation draw:name="f108" draw:formula="?f60 / ?f7"/><draw:equation draw:name="f109" draw:formula="?f62 / ?f6"/><draw:equation draw:name="f110" draw:formula="?f64 / ?f6"/><draw:equation draw:name="f111" draw:formula="?f65 / ?f7"/><draw:equation draw:name="f112" draw:formula="?f67 / ?f6"/><draw:equation draw:name="f113" draw:formula="?f68 / ?f7"/><draw:equation draw:name="f114" draw:formula="?f69 / ?f7"/><draw:equation draw:name="f115" draw:formula="?f70 / ?f7"/><draw:equation draw:name="f116" draw:formula="?f72 / ?f6"/><draw:equation draw:name="f117" draw:formula="0 / ?f6"/><draw:equation draw:name="f118" draw:formula="?f1 / ?f6"/><draw:equation draw:name="f119" draw:formula="0 / ?f7"/><draw:equation draw:name="f120" draw:formula="?f3 / ?f7"/></draw:enhanced-geometry></draw:custom-shape><draw:custom-shape svg:x="3.99028in" svg:y="8.82361in" svg:width="0.04861in" svg:height="0.06875in" draw:z-index="0" draw:id="id646" draw:style-name="a646" draw:name="Freeform 55"><svg:title/><svg:desc/><draw:enhanced-geometry draw:type="non-primitive" svg:viewBox="0 0 70 99" draw:enhanced-path="M 67 81 L 48 81 43 84 67 84 67 81 Z N" draw:text-areas="?f21 ?f23 ?f22 ?f24" draw:glue-points="?f16 ?f17 ?f18 ?f17 ?f19 ?f20 ?f16 ?f20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draw:equation draw:name="f7" draw:formula="?f4 / 99"/><draw:equation draw:name="f8" draw:formula="0 + 5813 - 5746"/><draw:equation draw:name="f9" draw:formula="?f8 * ?f5 / 70"/><draw:equation draw:name="f10" draw:formula="12787 * ?f4 / 99"/><draw:equation draw:name="f11" draw:formula="0 + 5794 - 5746"/><draw:equation draw:name="f12" draw:formula="?f11 * ?f5 / 70"/><draw:equation draw:name="f13" draw:formula="0 + 5789 - 5746"/><draw:equation draw:name="f14" draw:formula="?f13 * ?f5 / 70"/><draw:equation draw:name="f15" draw:formula="12790 * ?f4 / 99"/><draw:equation draw:name="f16" draw:formula="?f9 / ?f6"/><draw:equation draw:name="f17" draw:formula="?f10 / ?f7"/><draw:equation draw:name="f18" draw:formula="?f12 / ?f6"/><draw:equation draw:name="f19" draw:formula="?f14 / ?f6"/><draw:equation draw:name="f20" draw:formula="?f15 / ?f7"/><draw:equation draw:name="f21" draw:formula="0 / ?f6"/><draw:equation draw:name="f22" draw:formula="?f1 / ?f6"/><draw:equation draw:name="f23" draw:formula="0 / ?f7"/><draw:equation draw:name="f24" draw:formula="?f3 / ?f7"/></draw:enhanced-geometry></draw:custom-shape><draw:custom-shape svg:x="3.99028in" svg:y="8.82361in" svg:width="0.04861in" svg:height="0.06875in" draw:z-index="0" draw:id="id647" draw:style-name="a647" draw:name="Freeform 54"><svg:title/><svg:desc/><draw:enhanced-geometry draw:type="non-primitive" svg:viewBox="0 0 70 99" draw:enhanced-path="M 67 72 L 62 72 60 74 60 76 57 76 55 79 52 79 50 81 69 81 69 74 67 74 67 72 Z N" draw:text-areas="?f42 ?f44 ?f43 ?f45" draw:glue-points="?f29 ?f30 ?f31 ?f30 ?f32 ?f33 ?f32 ?f34 ?f35 ?f34 ?f36 ?f37 ?f38 ?f37 ?f39 ?f40 ?f41 ?f40 ?f41 ?f33 ?f29 ?f33 ?f29 ?f30" draw:glue-point-leaving-directions="-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draw:equation draw:name="f7" draw:formula="?f4 / 99"/><draw:equation draw:name="f8" draw:formula="0 + 5813 - 5746"/><draw:equation draw:name="f9" draw:formula="?f8 * ?f5 / 70"/><draw:equation draw:name="f10" draw:formula="12778 * ?f4 / 99"/><draw:equation draw:name="f11" draw:formula="0 + 5808 - 5746"/><draw:equation draw:name="f12" draw:formula="?f11 * ?f5 / 70"/><draw:equation draw:name="f13" draw:formula="0 + 5806 - 5746"/><draw:equation draw:name="f14" draw:formula="?f13 * ?f5 / 70"/><draw:equation draw:name="f15" draw:formula="12780 * ?f4 / 99"/><draw:equation draw:name="f16" draw:formula="12782 * ?f4 / 99"/><draw:equation draw:name="f17" draw:formula="0 + 5803 - 5746"/><draw:equation draw:name="f18" draw:formula="?f17 * ?f5 / 70"/><draw:equation draw:name="f19" draw:formula="0 + 5801 - 5746"/><draw:equation draw:name="f20" draw:formula="?f19 * ?f5 / 70"/><draw:equation draw:name="f21" draw:formula="12785 * ?f4 / 99"/><draw:equation draw:name="f22" draw:formula="0 + 5798 - 5746"/><draw:equation draw:name="f23" draw:formula="?f22 * ?f5 / 70"/><draw:equation draw:name="f24" draw:formula="0 + 5796 - 5746"/><draw:equation draw:name="f25" draw:formula="?f24 * ?f5 / 70"/><draw:equation draw:name="f26" draw:formula="12787 * ?f4 / 99"/><draw:equation draw:name="f27" draw:formula="0 + 5815 - 5746"/><draw:equation draw:name="f28" draw:formula="?f27 * ?f5 / 70"/><draw:equation draw:name="f29" draw:formula="?f9 / ?f6"/><draw:equation draw:name="f30" draw:formula="?f10 / ?f7"/><draw:equation draw:name="f31" draw:formula="?f12 / ?f6"/><draw:equation draw:name="f32" draw:formula="?f14 / ?f6"/><draw:equation draw:name="f33" draw:formula="?f15 / ?f7"/><draw:equation draw:name="f34" draw:formula="?f16 / ?f7"/><draw:equation draw:name="f35" draw:formula="?f18 / ?f6"/><draw:equation draw:name="f36" draw:formula="?f20 / ?f6"/><draw:equation draw:name="f37" draw:formula="?f21 / ?f7"/><draw:equation draw:name="f38" draw:formula="?f23 / ?f6"/><draw:equation draw:name="f39" draw:formula="?f25 / ?f6"/><draw:equation draw:name="f40" draw:formula="?f26 / ?f7"/><draw:equation draw:name="f41" draw:formula="?f28 / ?f6"/><draw:equation draw:name="f42" draw:formula="0 / ?f6"/><draw:equation draw:name="f43" draw:formula="?f1 / ?f6"/><draw:equation draw:name="f44" draw:formula="0 / ?f7"/><draw:equation draw:name="f45" draw:formula="?f3 / ?f7"/></draw:enhanced-geometry></draw:custom-shape><draw:custom-shape svg:x="3.99028in" svg:y="8.82361in" svg:width="0.04861in" svg:height="0.06875in" draw:z-index="0" draw:id="id648" draw:style-name="a648" draw:name="Freeform 53"><svg:title/><svg:desc/><draw:enhanced-geometry draw:type="non-primitive" svg:viewBox="0 0 70 99" draw:enhanced-path="M 67 14 L 50 14 52 16 55 16 57 19 60 19 60 21 62 21 62 24 67 24 67 14 Z N" draw:text-areas="?f39 ?f41 ?f40 ?f42" draw:glue-points="?f27 ?f28 ?f29 ?f28 ?f30 ?f31 ?f32 ?f31 ?f33 ?f34 ?f35 ?f34 ?f35 ?f36 ?f37 ?f36 ?f37 ?f38 ?f27 ?f38 ?f27 ?f28"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draw:equation draw:name="f7" draw:formula="?f4 / 99"/><draw:equation draw:name="f8" draw:formula="0 + 5813 - 5746"/><draw:equation draw:name="f9" draw:formula="?f8 * ?f5 / 70"/><draw:equation draw:name="f10" draw:formula="12720 * ?f4 / 99"/><draw:equation draw:name="f11" draw:formula="0 + 5796 - 5746"/><draw:equation draw:name="f12" draw:formula="?f11 * ?f5 / 70"/><draw:equation draw:name="f13" draw:formula="0 + 5798 - 5746"/><draw:equation draw:name="f14" draw:formula="?f13 * ?f5 / 70"/><draw:equation draw:name="f15" draw:formula="12722 * ?f4 / 99"/><draw:equation draw:name="f16" draw:formula="0 + 5801 - 5746"/><draw:equation draw:name="f17" draw:formula="?f16 * ?f5 / 70"/><draw:equation draw:name="f18" draw:formula="0 + 5803 - 5746"/><draw:equation draw:name="f19" draw:formula="?f18 * ?f5 / 70"/><draw:equation draw:name="f20" draw:formula="12725 * ?f4 / 99"/><draw:equation draw:name="f21" draw:formula="0 + 5806 - 5746"/><draw:equation draw:name="f22" draw:formula="?f21 * ?f5 / 70"/><draw:equation draw:name="f23" draw:formula="12727 * ?f4 / 99"/><draw:equation draw:name="f24" draw:formula="0 + 5808 - 5746"/><draw:equation draw:name="f25" draw:formula="?f24 * ?f5 / 70"/><draw:equation draw:name="f26" draw:formula="12730 * ?f4 / 99"/><draw:equation draw:name="f27" draw:formula="?f9 / ?f6"/><draw:equation draw:name="f28" draw:formula="?f10 / ?f7"/><draw:equation draw:name="f29" draw:formula="?f12 / ?f6"/><draw:equation draw:name="f30" draw:formula="?f14 / ?f6"/><draw:equation draw:name="f31" draw:formula="?f15 / ?f7"/><draw:equation draw:name="f32" draw:formula="?f17 / ?f6"/><draw:equation draw:name="f33" draw:formula="?f19 / ?f6"/><draw:equation draw:name="f34" draw:formula="?f20 / ?f7"/><draw:equation draw:name="f35" draw:formula="?f22 / ?f6"/><draw:equation draw:name="f36" draw:formula="?f23 / ?f7"/><draw:equation draw:name="f37" draw:formula="?f25 / ?f6"/><draw:equation draw:name="f38" draw:formula="?f26 / ?f7"/><draw:equation draw:name="f39" draw:formula="0 / ?f6"/><draw:equation draw:name="f40" draw:formula="?f1 / ?f6"/><draw:equation draw:name="f41" draw:formula="0 / ?f7"/><draw:equation draw:name="f42" draw:formula="?f3 / ?f7"/></draw:enhanced-geometry></draw:custom-shape></draw:g><draw:g draw:z-index="251824128" draw:name="Group 47" draw:id="id654" draw:style-name="a654"><svg:title/><svg:desc/><draw:custom-shape svg:x="4.05in" svg:y="8.8in" svg:width="0.01389in" svg:height="0.09028in" draw:z-index="0" draw:id="id650" draw:style-name="a650" draw:name="Freeform 51"><svg:title/><svg:desc/><draw:enhanced-geometry draw:type="non-primitive" svg:viewBox="0 0 20 130" draw:enhanced-path="M 17 127 L 5 127 5 130 17 130 17 127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draw:equation draw:name="f7" draw:formula="?f4 / 130"/><draw:equation draw:name="f8" draw:formula="0 + 5849 - 5832"/><draw:equation draw:name="f9" draw:formula="?f8 * ?f5 / 20"/><draw:equation draw:name="f10" draw:formula="12799 * ?f4 / 130"/><draw:equation draw:name="f11" draw:formula="0 + 5837 - 5832"/><draw:equation draw:name="f12" draw:formula="?f11 * ?f5 / 20"/><draw:equation draw:name="f13" draw:formula="12802 * ?f4 / 13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4.05in" svg:y="8.8in" svg:width="0.01389in" svg:height="0.09028in" draw:z-index="0" draw:id="id651" draw:style-name="a651" draw:name="Freeform 50"><svg:title/><svg:desc/><draw:enhanced-geometry draw:type="non-primitive" svg:viewBox="0 0 20 130" draw:enhanced-path="M 19 36 L 2 36 2 127 19 127 19 36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draw:equation draw:name="f7" draw:formula="?f4 / 130"/><draw:equation draw:name="f8" draw:formula="0 + 5851 - 5832"/><draw:equation draw:name="f9" draw:formula="?f8 * ?f5 / 20"/><draw:equation draw:name="f10" draw:formula="12708 * ?f4 / 130"/><draw:equation draw:name="f11" draw:formula="0 + 5834 - 5832"/><draw:equation draw:name="f12" draw:formula="?f11 * ?f5 / 20"/><draw:equation draw:name="f13" draw:formula="12799 * ?f4 / 130"/><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4.05in" svg:y="8.8in" svg:width="0.01389in" svg:height="0.09028in" draw:z-index="0" draw:id="id652" draw:style-name="a652" draw:name="Freeform 49"><svg:title/><svg:desc/><draw:enhanced-geometry draw:type="non-primitive" svg:viewBox="0 0 20 130" draw:enhanced-path="M 19 2 L 0 2 0 14 5 19 12 19 14 17 17 17 19 14 19 2 Z N" draw:text-areas="?f34 ?f36 ?f35 ?f37" draw:glue-points="?f24 ?f25 ?f26 ?f25 ?f26 ?f27 ?f28 ?f29 ?f30 ?f29 ?f31 ?f32 ?f33 ?f32 ?f24 ?f27 ?f24 ?f25"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draw:equation draw:name="f7" draw:formula="?f4 / 130"/><draw:equation draw:name="f8" draw:formula="0 + 5851 - 5832"/><draw:equation draw:name="f9" draw:formula="?f8 * ?f5 / 20"/><draw:equation draw:name="f10" draw:formula="12674 * ?f4 / 130"/><draw:equation draw:name="f11" draw:formula="0 + 5832 - 5832"/><draw:equation draw:name="f12" draw:formula="?f11 * ?f5 / 20"/><draw:equation draw:name="f13" draw:formula="12686 * ?f4 / 130"/><draw:equation draw:name="f14" draw:formula="0 + 5837 - 5832"/><draw:equation draw:name="f15" draw:formula="?f14 * ?f5 / 20"/><draw:equation draw:name="f16" draw:formula="12691 * ?f4 / 130"/><draw:equation draw:name="f17" draw:formula="0 + 5844 - 5832"/><draw:equation draw:name="f18" draw:formula="?f17 * ?f5 / 20"/><draw:equation draw:name="f19" draw:formula="0 + 5846 - 5832"/><draw:equation draw:name="f20" draw:formula="?f19 * ?f5 / 20"/><draw:equation draw:name="f21" draw:formula="12689 * ?f4 / 130"/><draw:equation draw:name="f22" draw:formula="0 + 5849 - 5832"/><draw:equation draw:name="f23" draw:formula="?f22 * ?f5 / 20"/><draw:equation draw:name="f24" draw:formula="?f9 / ?f6"/><draw:equation draw:name="f25" draw:formula="?f10 / ?f7"/><draw:equation draw:name="f26" draw:formula="?f12 / ?f6"/><draw:equation draw:name="f27" draw:formula="?f13 / ?f7"/><draw:equation draw:name="f28" draw:formula="?f15 / ?f6"/><draw:equation draw:name="f29" draw:formula="?f16 / ?f7"/><draw:equation draw:name="f30" draw:formula="?f18 / ?f6"/><draw:equation draw:name="f31" draw:formula="?f20 / ?f6"/><draw:equation draw:name="f32" draw:formula="?f21 / ?f7"/><draw:equation draw:name="f33" draw:formula="?f23 / ?f6"/><draw:equation draw:name="f34" draw:formula="0 / ?f6"/><draw:equation draw:name="f35" draw:formula="?f1 / ?f6"/><draw:equation draw:name="f36" draw:formula="0 / ?f7"/><draw:equation draw:name="f37" draw:formula="?f3 / ?f7"/></draw:enhanced-geometry></draw:custom-shape><draw:custom-shape svg:x="4.05in" svg:y="8.8in" svg:width="0.01389in" svg:height="0.09028in" draw:z-index="0" draw:id="id653" draw:style-name="a653" draw:name="Freeform 48"><svg:title/><svg:desc/><draw:enhanced-geometry draw:type="non-primitive" svg:viewBox="0 0 20 130" draw:enhanced-path="M 14 0 L 2 0 2 2 17 2 14 0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draw:equation draw:name="f7" draw:formula="?f4 / 130"/><draw:equation draw:name="f8" draw:formula="0 + 5846 - 5832"/><draw:equation draw:name="f9" draw:formula="?f8 * ?f5 / 20"/><draw:equation draw:name="f10" draw:formula="12672 * ?f4 / 130"/><draw:equation draw:name="f11" draw:formula="0 + 5834 - 5832"/><draw:equation draw:name="f12" draw:formula="?f11 * ?f5 / 20"/><draw:equation draw:name="f13" draw:formula="12674 * ?f4 / 130"/><draw:equation draw:name="f14" draw:formula="0 + 5849 - 5832"/><draw:equation draw:name="f15" draw:formula="?f14 * ?f5 / 20"/><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g><draw:g draw:z-index="251825152" draw:name="Group 41" draw:id="id660" draw:style-name="a660"><svg:title/><svg:desc/><draw:custom-shape svg:x="4.07986in" svg:y="8.82361in" svg:width="0.05in" svg:height="0.06875in" draw:z-index="0" draw:id="id655" draw:style-name="a655" draw:name="Freeform 46"><svg:title/><svg:desc/><draw:enhanced-geometry draw:type="non-primitive" svg:viewBox="0 0 72 99" draw:enhanced-path="M 69 12 L 46 12 48 14 51 14 51 16 53 19 53 21 55 24 55 40 31 40 24 43 19 43 15 45 12 48 7 50 5 52 3 57 0 60 0 79 3 81 3 86 7 91 12 93 15 93 17 96 22 96 27 98 36 98 51 91 55 86 29 86 24 84 19 79 17 74 17 64 19 62 19 60 22 57 24 57 24 55 27 55 31 52 72 52 72 21 70 19 70 14 69 12 Z N" draw:text-areas="?f126 ?f128 ?f127 ?f129" draw:glue-points="?f78 ?f79 ?f80 ?f79 ?f81 ?f82 ?f83 ?f82 ?f83 ?f84 ?f85 ?f86 ?f85 ?f87 ?f88 ?f89 ?f88 ?f90 ?f91 ?f90 ?f92 ?f93 ?f94 ?f93 ?f95 ?f96 ?f97 ?f98 ?f99 ?f100 ?f101 ?f102 ?f103 ?f104 ?f105 ?f106 ?f105 ?f107 ?f103 ?f108 ?f103 ?f109 ?f99 ?f110 ?f97 ?f111 ?f95 ?f111 ?f112 ?f113 ?f114 ?f113 ?f115 ?f116 ?f117 ?f116 ?f83 ?f110 ?f88 ?f109 ?f118 ?f109 ?f92 ?f119 ?f94 ?f107 ?f112 ?f120 ?f112 ?f121 ?f94 ?f122 ?f94 ?f106 ?f114 ?f104 ?f92 ?f104 ?f92 ?f123 ?f115 ?f123 ?f91 ?f102 ?f124 ?f102 ?f124 ?f87 ?f125 ?f86 ?f125 ?f82 ?f78 ?f79" draw:glue-point-leaving-directions="-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5944 - 5875"/><draw:equation draw:name="f9" draw:formula="?f8 * ?f5 / 72"/><draw:equation draw:name="f10" draw:formula="12718 * ?f4 / 99"/><draw:equation draw:name="f11" draw:formula="0 + 5921 - 5875"/><draw:equation draw:name="f12" draw:formula="?f11 * ?f5 / 72"/><draw:equation draw:name="f13" draw:formula="0 + 5923 - 5875"/><draw:equation draw:name="f14" draw:formula="?f13 * ?f5 / 72"/><draw:equation draw:name="f15" draw:formula="12720 * ?f4 / 99"/><draw:equation draw:name="f16" draw:formula="0 + 5926 - 5875"/><draw:equation draw:name="f17" draw:formula="?f16 * ?f5 / 72"/><draw:equation draw:name="f18" draw:formula="12722 * ?f4 / 99"/><draw:equation draw:name="f19" draw:formula="0 + 5928 - 5875"/><draw:equation draw:name="f20" draw:formula="?f19 * ?f5 / 72"/><draw:equation draw:name="f21" draw:formula="12725 * ?f4 / 99"/><draw:equation draw:name="f22" draw:formula="12727 * ?f4 / 99"/><draw:equation draw:name="f23" draw:formula="0 + 5930 - 5875"/><draw:equation draw:name="f24" draw:formula="?f23 * ?f5 / 72"/><draw:equation draw:name="f25" draw:formula="12730 * ?f4 / 99"/><draw:equation draw:name="f26" draw:formula="12746 * ?f4 / 99"/><draw:equation draw:name="f27" draw:formula="0 + 5906 - 5875"/><draw:equation draw:name="f28" draw:formula="?f27 * ?f5 / 72"/><draw:equation draw:name="f29" draw:formula="0 + 5899 - 5875"/><draw:equation draw:name="f30" draw:formula="?f29 * ?f5 / 72"/><draw:equation draw:name="f31" draw:formula="12749 * ?f4 / 99"/><draw:equation draw:name="f32" draw:formula="0 + 5894 - 5875"/><draw:equation draw:name="f33" draw:formula="?f32 * ?f5 / 72"/><draw:equation draw:name="f34" draw:formula="0 + 5890 - 5875"/><draw:equation draw:name="f35" draw:formula="?f34 * ?f5 / 72"/><draw:equation draw:name="f36" draw:formula="12751 * ?f4 / 99"/><draw:equation draw:name="f37" draw:formula="0 + 5887 - 5875"/><draw:equation draw:name="f38" draw:formula="?f37 * ?f5 / 72"/><draw:equation draw:name="f39" draw:formula="12754 * ?f4 / 99"/><draw:equation draw:name="f40" draw:formula="0 + 5882 - 5875"/><draw:equation draw:name="f41" draw:formula="?f40 * ?f5 / 72"/><draw:equation draw:name="f42" draw:formula="12756 * ?f4 / 99"/><draw:equation draw:name="f43" draw:formula="0 + 5880 - 5875"/><draw:equation draw:name="f44" draw:formula="?f43 * ?f5 / 72"/><draw:equation draw:name="f45" draw:formula="12758 * ?f4 / 99"/><draw:equation draw:name="f46" draw:formula="0 + 5878 - 5875"/><draw:equation draw:name="f47" draw:formula="?f46 * ?f5 / 72"/><draw:equation draw:name="f48" draw:formula="12763 * ?f4 / 99"/><draw:equation draw:name="f49" draw:formula="0 + 5875 - 5875"/><draw:equation draw:name="f50" draw:formula="?f49 * ?f5 / 72"/><draw:equation draw:name="f51" draw:formula="12766 * ?f4 / 99"/><draw:equation draw:name="f52" draw:formula="12785 * ?f4 / 99"/><draw:equation draw:name="f53" draw:formula="12787 * ?f4 / 99"/><draw:equation draw:name="f54" draw:formula="12792 * ?f4 / 99"/><draw:equation draw:name="f55" draw:formula="12797 * ?f4 / 99"/><draw:equation draw:name="f56" draw:formula="12799 * ?f4 / 99"/><draw:equation draw:name="f57" draw:formula="0 + 5892 - 5875"/><draw:equation draw:name="f58" draw:formula="?f57 * ?f5 / 72"/><draw:equation draw:name="f59" draw:formula="12802 * ?f4 / 99"/><draw:equation draw:name="f60" draw:formula="0 + 5897 - 5875"/><draw:equation draw:name="f61" draw:formula="?f60 * ?f5 / 72"/><draw:equation draw:name="f62" draw:formula="0 + 5902 - 5875"/><draw:equation draw:name="f63" draw:formula="?f62 * ?f5 / 72"/><draw:equation draw:name="f64" draw:formula="12804 * ?f4 / 99"/><draw:equation draw:name="f65" draw:formula="0 + 5911 - 5875"/><draw:equation draw:name="f66" draw:formula="?f65 * ?f5 / 72"/><draw:equation draw:name="f67" draw:formula="0 + 5904 - 5875"/><draw:equation draw:name="f68" draw:formula="?f67 * ?f5 / 72"/><draw:equation draw:name="f69" draw:formula="12790 * ?f4 / 99"/><draw:equation draw:name="f70" draw:formula="12780 * ?f4 / 99"/><draw:equation draw:name="f71" draw:formula="12770 * ?f4 / 99"/><draw:equation draw:name="f72" draw:formula="12768 * ?f4 / 99"/><draw:equation draw:name="f73" draw:formula="12761 * ?f4 / 99"/><draw:equation draw:name="f74" draw:formula="0 + 5947 - 5875"/><draw:equation draw:name="f75" draw:formula="?f74 * ?f5 / 72"/><draw:equation draw:name="f76" draw:formula="0 + 5945 - 5875"/><draw:equation draw:name="f77" draw:formula="?f76 * ?f5 / 72"/><draw:equation draw:name="f78" draw:formula="?f9 / ?f6"/><draw:equation draw:name="f79" draw:formula="?f10 / ?f7"/><draw:equation draw:name="f80" draw:formula="?f12 / ?f6"/><draw:equation draw:name="f81" draw:formula="?f14 / ?f6"/><draw:equation draw:name="f82" draw:formula="?f15 / ?f7"/><draw:equation draw:name="f83" draw:formula="?f17 / ?f6"/><draw:equation draw:name="f84" draw:formula="?f18 / ?f7"/><draw:equation draw:name="f85" draw:formula="?f20 / ?f6"/><draw:equation draw:name="f86" draw:formula="?f21 / ?f7"/><draw:equation draw:name="f87" draw:formula="?f22 / ?f7"/><draw:equation draw:name="f88" draw:formula="?f24 / ?f6"/><draw:equation draw:name="f89" draw:formula="?f25 / ?f7"/><draw:equation draw:name="f90" draw:formula="?f26 / ?f7"/><draw:equation draw:name="f91" draw:formula="?f28 / ?f6"/><draw:equation draw:name="f92" draw:formula="?f30 / ?f6"/><draw:equation draw:name="f93" draw:formula="?f31 / ?f7"/><draw:equation draw:name="f94" draw:formula="?f33 / ?f6"/><draw:equation draw:name="f95" draw:formula="?f35 / ?f6"/><draw:equation draw:name="f96" draw:formula="?f36 / ?f7"/><draw:equation draw:name="f97" draw:formula="?f38 / ?f6"/><draw:equation draw:name="f98" draw:formula="?f39 / ?f7"/><draw:equation draw:name="f99" draw:formula="?f41 / ?f6"/><draw:equation draw:name="f100" draw:formula="?f42 / ?f7"/><draw:equation draw:name="f101" draw:formula="?f44 / ?f6"/><draw:equation draw:name="f102" draw:formula="?f45 / ?f7"/><draw:equation draw:name="f103" draw:formula="?f47 / ?f6"/><draw:equation draw:name="f104" draw:formula="?f48 / ?f7"/><draw:equation draw:name="f105" draw:formula="?f50 / ?f6"/><draw:equation draw:name="f106" draw:formula="?f51 / ?f7"/><draw:equation draw:name="f107" draw:formula="?f52 / ?f7"/><draw:equation draw:name="f108" draw:formula="?f53 / ?f7"/><draw:equation draw:name="f109" draw:formula="?f54 / ?f7"/><draw:equation draw:name="f110" draw:formula="?f55 / ?f7"/><draw:equation draw:name="f111" draw:formula="?f56 / ?f7"/><draw:equation draw:name="f112" draw:formula="?f58 / ?f6"/><draw:equation draw:name="f113" draw:formula="?f59 / ?f7"/><draw:equation draw:name="f114" draw:formula="?f61 / ?f6"/><draw:equation draw:name="f115" draw:formula="?f63 / ?f6"/><draw:equation draw:name="f116" draw:formula="?f64 / ?f7"/><draw:equation draw:name="f117" draw:formula="?f66 / ?f6"/><draw:equation draw:name="f118" draw:formula="?f68 / ?f6"/><draw:equation draw:name="f119" draw:formula="?f69 / ?f7"/><draw:equation draw:name="f120" draw:formula="?f70 / ?f7"/><draw:equation draw:name="f121" draw:formula="?f71 / ?f7"/><draw:equation draw:name="f122" draw:formula="?f72 / ?f7"/><draw:equation draw:name="f123" draw:formula="?f73 / ?f7"/><draw:equation draw:name="f124" draw:formula="?f75 / ?f6"/><draw:equation draw:name="f125" draw:formula="?f77 / ?f6"/><draw:equation draw:name="f126" draw:formula="0 / ?f6"/><draw:equation draw:name="f127" draw:formula="?f1 / ?f6"/><draw:equation draw:name="f128" draw:formula="0 / ?f7"/><draw:equation draw:name="f129" draw:formula="?f3 / ?f7"/></draw:enhanced-geometry></draw:custom-shape><draw:custom-shape svg:x="4.07986in" svg:y="8.82361in" svg:width="0.05in" svg:height="0.06875in" draw:z-index="0" draw:id="id656" draw:style-name="a656" draw:name="Freeform 45"><svg:title/><svg:desc/><draw:enhanced-geometry draw:type="non-primitive" svg:viewBox="0 0 72 99" draw:enhanced-path="M 72 84 L 58 84 58 93 60 96 70 96 70 93 72 93 72 84 Z N" draw:text-areas="?f26 ?f28 ?f27 ?f29" draw:glue-points="?f19 ?f20 ?f21 ?f20 ?f21 ?f22 ?f23 ?f24 ?f25 ?f24 ?f25 ?f22 ?f19 ?f22 ?f19 ?f20"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5947 - 5875"/><draw:equation draw:name="f9" draw:formula="?f8 * ?f5 / 72"/><draw:equation draw:name="f10" draw:formula="12790 * ?f4 / 99"/><draw:equation draw:name="f11" draw:formula="0 + 5933 - 5875"/><draw:equation draw:name="f12" draw:formula="?f11 * ?f5 / 72"/><draw:equation draw:name="f13" draw:formula="12799 * ?f4 / 99"/><draw:equation draw:name="f14" draw:formula="0 + 5935 - 5875"/><draw:equation draw:name="f15" draw:formula="?f14 * ?f5 / 72"/><draw:equation draw:name="f16" draw:formula="12802 * ?f4 / 99"/><draw:equation draw:name="f17" draw:formula="0 + 5945 - 5875"/><draw:equation draw:name="f18" draw:formula="?f17 * ?f5 / 72"/><draw:equation draw:name="f19" draw:formula="?f9 / ?f6"/><draw:equation draw:name="f20" draw:formula="?f10 / ?f7"/><draw:equation draw:name="f21" draw:formula="?f12 / ?f6"/><draw:equation draw:name="f22" draw:formula="?f13 / ?f7"/><draw:equation draw:name="f23" draw:formula="?f15 / ?f6"/><draw:equation draw:name="f24" draw:formula="?f16 / ?f7"/><draw:equation draw:name="f25" draw:formula="?f18 / ?f6"/><draw:equation draw:name="f26" draw:formula="0 / ?f6"/><draw:equation draw:name="f27" draw:formula="?f1 / ?f6"/><draw:equation draw:name="f28" draw:formula="0 / ?f7"/><draw:equation draw:name="f29" draw:formula="?f3 / ?f7"/></draw:enhanced-geometry></draw:custom-shape><draw:custom-shape svg:x="4.07986in" svg:y="8.82361in" svg:width="0.05in" svg:height="0.06875in" draw:z-index="0" draw:id="id657" draw:style-name="a657" draw:name="Freeform 44"><svg:title/><svg:desc/><draw:enhanced-geometry draw:type="non-primitive" svg:viewBox="0 0 72 99" draw:enhanced-path="M 72 52 L 55 52 55 72 48 79 43 81 41 84 36 86 55 86 58 84 72 84 72 52 Z N" draw:text-areas="?f41 ?f43 ?f42 ?f44" draw:glue-points="?f28 ?f29 ?f30 ?f29 ?f30 ?f31 ?f32 ?f33 ?f34 ?f35 ?f36 ?f37 ?f38 ?f39 ?f30 ?f39 ?f40 ?f37 ?f28 ?f37 ?f28 ?f2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5947 - 5875"/><draw:equation draw:name="f9" draw:formula="?f8 * ?f5 / 72"/><draw:equation draw:name="f10" draw:formula="12758 * ?f4 / 99"/><draw:equation draw:name="f11" draw:formula="0 + 5930 - 5875"/><draw:equation draw:name="f12" draw:formula="?f11 * ?f5 / 72"/><draw:equation draw:name="f13" draw:formula="12778 * ?f4 / 99"/><draw:equation draw:name="f14" draw:formula="0 + 5923 - 5875"/><draw:equation draw:name="f15" draw:formula="?f14 * ?f5 / 72"/><draw:equation draw:name="f16" draw:formula="12785 * ?f4 / 99"/><draw:equation draw:name="f17" draw:formula="0 + 5918 - 5875"/><draw:equation draw:name="f18" draw:formula="?f17 * ?f5 / 72"/><draw:equation draw:name="f19" draw:formula="12787 * ?f4 / 99"/><draw:equation draw:name="f20" draw:formula="0 + 5916 - 5875"/><draw:equation draw:name="f21" draw:formula="?f20 * ?f5 / 72"/><draw:equation draw:name="f22" draw:formula="12790 * ?f4 / 99"/><draw:equation draw:name="f23" draw:formula="0 + 5911 - 5875"/><draw:equation draw:name="f24" draw:formula="?f23 * ?f5 / 72"/><draw:equation draw:name="f25" draw:formula="12792 * ?f4 / 99"/><draw:equation draw:name="f26" draw:formula="0 + 5933 - 5875"/><draw:equation draw:name="f27" draw:formula="?f26 * ?f5 / 72"/><draw:equation draw:name="f28" draw:formula="?f9 / ?f6"/><draw:equation draw:name="f29" draw:formula="?f10 / ?f7"/><draw:equation draw:name="f30" draw:formula="?f12 / ?f6"/><draw:equation draw:name="f31" draw:formula="?f13 / ?f7"/><draw:equation draw:name="f32" draw:formula="?f15 / ?f6"/><draw:equation draw:name="f33" draw:formula="?f16 / ?f7"/><draw:equation draw:name="f34" draw:formula="?f18 / ?f6"/><draw:equation draw:name="f35" draw:formula="?f19 / ?f7"/><draw:equation draw:name="f36" draw:formula="?f21 / ?f6"/><draw:equation draw:name="f37" draw:formula="?f22 / ?f7"/><draw:equation draw:name="f38" draw:formula="?f24 / ?f6"/><draw:equation draw:name="f39" draw:formula="?f25 / ?f7"/><draw:equation draw:name="f40" draw:formula="?f27 / ?f6"/><draw:equation draw:name="f41" draw:formula="0 / ?f6"/><draw:equation draw:name="f42" draw:formula="?f1 / ?f6"/><draw:equation draw:name="f43" draw:formula="0 / ?f7"/><draw:equation draw:name="f44" draw:formula="?f3 / ?f7"/></draw:enhanced-geometry></draw:custom-shape><draw:custom-shape svg:x="4.07986in" svg:y="8.82361in" svg:width="0.05in" svg:height="0.06875in" draw:z-index="0" draw:id="id658" draw:style-name="a658" draw:name="Freeform 43"><svg:title/><svg:desc/><draw:enhanced-geometry draw:type="non-primitive" svg:viewBox="0 0 72 99" draw:enhanced-path="M 58 2 L 17 2 15 4 12 4 10 7 7 7 5 9 5 19 7 19 7 21 10 21 15 16 17 16 19 14 22 14 27 12 69 12 67 9 63 4 58 2 Z N" draw:text-areas="?f65 ?f67 ?f66 ?f68" draw:glue-points="?f43 ?f44 ?f45 ?f44 ?f46 ?f47 ?f48 ?f47 ?f49 ?f50 ?f51 ?f50 ?f52 ?f53 ?f52 ?f54 ?f51 ?f54 ?f51 ?f55 ?f49 ?f55 ?f46 ?f56 ?f45 ?f56 ?f57 ?f58 ?f59 ?f58 ?f60 ?f61 ?f62 ?f61 ?f63 ?f53 ?f64 ?f47 ?f43 ?f44" draw:glue-point-leaving-directions="-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5933 - 5875"/><draw:equation draw:name="f9" draw:formula="?f8 * ?f5 / 72"/><draw:equation draw:name="f10" draw:formula="12708 * ?f4 / 99"/><draw:equation draw:name="f11" draw:formula="0 + 5892 - 5875"/><draw:equation draw:name="f12" draw:formula="?f11 * ?f5 / 72"/><draw:equation draw:name="f13" draw:formula="0 + 5890 - 5875"/><draw:equation draw:name="f14" draw:formula="?f13 * ?f5 / 72"/><draw:equation draw:name="f15" draw:formula="12710 * ?f4 / 99"/><draw:equation draw:name="f16" draw:formula="0 + 5887 - 5875"/><draw:equation draw:name="f17" draw:formula="?f16 * ?f5 / 72"/><draw:equation draw:name="f18" draw:formula="0 + 5885 - 5875"/><draw:equation draw:name="f19" draw:formula="?f18 * ?f5 / 72"/><draw:equation draw:name="f20" draw:formula="12713 * ?f4 / 99"/><draw:equation draw:name="f21" draw:formula="0 + 5882 - 5875"/><draw:equation draw:name="f22" draw:formula="?f21 * ?f5 / 72"/><draw:equation draw:name="f23" draw:formula="0 + 5880 - 5875"/><draw:equation draw:name="f24" draw:formula="?f23 * ?f5 / 72"/><draw:equation draw:name="f25" draw:formula="12715 * ?f4 / 99"/><draw:equation draw:name="f26" draw:formula="12725 * ?f4 / 99"/><draw:equation draw:name="f27" draw:formula="12727 * ?f4 / 99"/><draw:equation draw:name="f28" draw:formula="12722 * ?f4 / 99"/><draw:equation draw:name="f29" draw:formula="0 + 5894 - 5875"/><draw:equation draw:name="f30" draw:formula="?f29 * ?f5 / 72"/><draw:equation draw:name="f31" draw:formula="12720 * ?f4 / 99"/><draw:equation draw:name="f32" draw:formula="0 + 5897 - 5875"/><draw:equation draw:name="f33" draw:formula="?f32 * ?f5 / 72"/><draw:equation draw:name="f34" draw:formula="0 + 5902 - 5875"/><draw:equation draw:name="f35" draw:formula="?f34 * ?f5 / 72"/><draw:equation draw:name="f36" draw:formula="12718 * ?f4 / 99"/><draw:equation draw:name="f37" draw:formula="0 + 5944 - 5875"/><draw:equation draw:name="f38" draw:formula="?f37 * ?f5 / 72"/><draw:equation draw:name="f39" draw:formula="0 + 5942 - 5875"/><draw:equation draw:name="f40" draw:formula="?f39 * ?f5 / 72"/><draw:equation draw:name="f41" draw:formula="0 + 5938 - 5875"/><draw:equation draw:name="f42" draw:formula="?f41 * ?f5 / 72"/><draw:equation draw:name="f43" draw:formula="?f9 / ?f6"/><draw:equation draw:name="f44" draw:formula="?f10 / ?f7"/><draw:equation draw:name="f45" draw:formula="?f12 / ?f6"/><draw:equation draw:name="f46" draw:formula="?f14 / ?f6"/><draw:equation draw:name="f47" draw:formula="?f15 / ?f7"/><draw:equation draw:name="f48" draw:formula="?f17 / ?f6"/><draw:equation draw:name="f49" draw:formula="?f19 / ?f6"/><draw:equation draw:name="f50" draw:formula="?f20 / ?f7"/><draw:equation draw:name="f51" draw:formula="?f22 / ?f6"/><draw:equation draw:name="f52" draw:formula="?f24 / ?f6"/><draw:equation draw:name="f53" draw:formula="?f25 / ?f7"/><draw:equation draw:name="f54" draw:formula="?f26 / ?f7"/><draw:equation draw:name="f55" draw:formula="?f27 / ?f7"/><draw:equation draw:name="f56" draw:formula="?f28 / ?f7"/><draw:equation draw:name="f57" draw:formula="?f30 / ?f6"/><draw:equation draw:name="f58" draw:formula="?f31 / ?f7"/><draw:equation draw:name="f59" draw:formula="?f33 / ?f6"/><draw:equation draw:name="f60" draw:formula="?f35 / ?f6"/><draw:equation draw:name="f61" draw:formula="?f36 / ?f7"/><draw:equation draw:name="f62" draw:formula="?f38 / ?f6"/><draw:equation draw:name="f63" draw:formula="?f40 / ?f6"/><draw:equation draw:name="f64" draw:formula="?f42 / ?f6"/><draw:equation draw:name="f65" draw:formula="0 / ?f6"/><draw:equation draw:name="f66" draw:formula="?f1 / ?f6"/><draw:equation draw:name="f67" draw:formula="0 / ?f7"/><draw:equation draw:name="f68" draw:formula="?f3 / ?f7"/></draw:enhanced-geometry></draw:custom-shape><draw:custom-shape svg:x="4.07986in" svg:y="8.82361in" svg:width="0.05in" svg:height="0.06875in" draw:z-index="0" draw:id="id659" draw:style-name="a659" draw:name="Freeform 42"><svg:title/><svg:desc/><draw:enhanced-geometry draw:type="non-primitive" svg:viewBox="0 0 72 99" draw:enhanced-path="M 51 0 L 24 0 22 2 53 2 51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5926 - 5875"/><draw:equation draw:name="f9" draw:formula="?f8 * ?f5 / 72"/><draw:equation draw:name="f10" draw:formula="12706 * ?f4 / 99"/><draw:equation draw:name="f11" draw:formula="0 + 5899 - 5875"/><draw:equation draw:name="f12" draw:formula="?f11 * ?f5 / 72"/><draw:equation draw:name="f13" draw:formula="0 + 5897 - 5875"/><draw:equation draw:name="f14" draw:formula="?f13 * ?f5 / 72"/><draw:equation draw:name="f15" draw:formula="12708 * ?f4 / 99"/><draw:equation draw:name="f16" draw:formula="0 + 5928 - 5875"/><draw:equation draw:name="f17" draw:formula="?f16 * ?f5 / 7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g><draw:g draw:z-index="251826176" draw:name="Group 38" draw:id="id663" draw:style-name="a663"><svg:title/><svg:desc/><draw:custom-shape svg:x="4.15in" svg:y="8.79653in" svg:width="0.01181in" svg:height="0.09375in" draw:z-index="0" draw:id="id661" draw:style-name="a661" draw:name="Freeform 40"><svg:title/><svg:desc/><draw:enhanced-geometry draw:type="non-primitive" svg:viewBox="0 0 17 135" draw:enhanced-path="M 14 132 L 2 132 2 135 14 135 14 132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draw:equation draw:name="f7" draw:formula="?f4 / 135"/><draw:equation draw:name="f8" draw:formula="0 + 5990 - 5976"/><draw:equation draw:name="f9" draw:formula="?f8 * ?f5 / 17"/><draw:equation draw:name="f10" draw:formula="12799 * ?f4 / 135"/><draw:equation draw:name="f11" draw:formula="0 + 5978 - 5976"/><draw:equation draw:name="f12" draw:formula="?f11 * ?f5 / 17"/><draw:equation draw:name="f13" draw:formula="12802 * ?f4 / 13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4.15in" svg:y="8.79653in" svg:width="0.01181in" svg:height="0.09375in" draw:z-index="0" draw:id="id662" draw:style-name="a662" draw:name="Freeform 39"><svg:title/><svg:desc/><draw:enhanced-geometry draw:type="non-primitive" svg:viewBox="0 0 17 135" draw:enhanced-path="M 17 0 L 0 0 0 132 17 132 17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draw:equation draw:name="f7" draw:formula="?f4 / 135"/><draw:equation draw:name="f8" draw:formula="0 + 5993 - 5976"/><draw:equation draw:name="f9" draw:formula="?f8 * ?f5 / 17"/><draw:equation draw:name="f10" draw:formula="12667 * ?f4 / 135"/><draw:equation draw:name="f11" draw:formula="0 + 5976 - 5976"/><draw:equation draw:name="f12" draw:formula="?f11 * ?f5 / 17"/><draw:equation draw:name="f13" draw:formula="12799 * ?f4 / 135"/><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draw:g draw:z-index="251827200" draw:name="Group 33" draw:id="id668" draw:style-name="a668"><svg:title/><svg:desc/><draw:custom-shape svg:x="4.25972in" svg:y="8.79653in" svg:width="0.05694in" svg:height="0.09514in" draw:z-index="0" draw:id="id664" draw:style-name="a664" draw:name="Freeform 37"><svg:title/><svg:desc/><draw:enhanced-geometry draw:type="non-primitive" svg:viewBox="0 0 82 137" draw:enhanced-path="M 48 39 L 27 39 17 43 5 55 3 60 3 67 0 75 0 101 3 106 3 113 10 127 29 137 41 137 51 132 58 130 65 123 34 123 32 120 27 118 24 118 22 115 22 111 20 108 17 103 17 75 20 70 20 67 22 63 32 53 82 53 82 51 65 51 60 48 56 43 51 41 48 39 Z N" draw:text-areas="?f120 ?f122 ?f121 ?f123" draw:glue-points="?f74 ?f75 ?f76 ?f75 ?f77 ?f78 ?f79 ?f80 ?f81 ?f82 ?f81 ?f83 ?f84 ?f85 ?f84 ?f86 ?f81 ?f87 ?f81 ?f88 ?f89 ?f90 ?f91 ?f92 ?f93 ?f92 ?f94 ?f95 ?f96 ?f97 ?f98 ?f99 ?f100 ?f99 ?f101 ?f102 ?f76 ?f103 ?f104 ?f103 ?f105 ?f106 ?f105 ?f107 ?f108 ?f109 ?f77 ?f110 ?f77 ?f85 ?f108 ?f111 ?f108 ?f83 ?f105 ?f112 ?f101 ?f113 ?f114 ?f113 ?f114 ?f115 ?f98 ?f115 ?f116 ?f117 ?f118 ?f78 ?f94 ?f119 ?f74 ?f75" draw:glue-point-leaving-directions="-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6182 - 6134"/><draw:equation draw:name="f9" draw:formula="?f8 * ?f5 / 82"/><draw:equation draw:name="f10" draw:formula="12706 * ?f4 / 137"/><draw:equation draw:name="f11" draw:formula="0 + 6161 - 6134"/><draw:equation draw:name="f12" draw:formula="?f11 * ?f5 / 82"/><draw:equation draw:name="f13" draw:formula="0 + 6151 - 6134"/><draw:equation draw:name="f14" draw:formula="?f13 * ?f5 / 82"/><draw:equation draw:name="f15" draw:formula="12710 * ?f4 / 137"/><draw:equation draw:name="f16" draw:formula="0 + 6139 - 6134"/><draw:equation draw:name="f17" draw:formula="?f16 * ?f5 / 82"/><draw:equation draw:name="f18" draw:formula="12722 * ?f4 / 137"/><draw:equation draw:name="f19" draw:formula="0 + 6137 - 6134"/><draw:equation draw:name="f20" draw:formula="?f19 * ?f5 / 82"/><draw:equation draw:name="f21" draw:formula="12727 * ?f4 / 137"/><draw:equation draw:name="f22" draw:formula="12734 * ?f4 / 137"/><draw:equation draw:name="f23" draw:formula="0 + 6134 - 6134"/><draw:equation draw:name="f24" draw:formula="?f23 * ?f5 / 82"/><draw:equation draw:name="f25" draw:formula="12742 * ?f4 / 137"/><draw:equation draw:name="f26" draw:formula="12768 * ?f4 / 137"/><draw:equation draw:name="f27" draw:formula="12773 * ?f4 / 137"/><draw:equation draw:name="f28" draw:formula="12780 * ?f4 / 137"/><draw:equation draw:name="f29" draw:formula="0 + 6144 - 6134"/><draw:equation draw:name="f30" draw:formula="?f29 * ?f5 / 82"/><draw:equation draw:name="f31" draw:formula="12794 * ?f4 / 137"/><draw:equation draw:name="f32" draw:formula="0 + 6163 - 6134"/><draw:equation draw:name="f33" draw:formula="?f32 * ?f5 / 82"/><draw:equation draw:name="f34" draw:formula="12804 * ?f4 / 137"/><draw:equation draw:name="f35" draw:formula="0 + 6175 - 6134"/><draw:equation draw:name="f36" draw:formula="?f35 * ?f5 / 82"/><draw:equation draw:name="f37" draw:formula="0 + 6185 - 6134"/><draw:equation draw:name="f38" draw:formula="?f37 * ?f5 / 82"/><draw:equation draw:name="f39" draw:formula="12799 * ?f4 / 137"/><draw:equation draw:name="f40" draw:formula="0 + 6192 - 6134"/><draw:equation draw:name="f41" draw:formula="?f40 * ?f5 / 82"/><draw:equation draw:name="f42" draw:formula="12797 * ?f4 / 137"/><draw:equation draw:name="f43" draw:formula="0 + 6199 - 6134"/><draw:equation draw:name="f44" draw:formula="?f43 * ?f5 / 82"/><draw:equation draw:name="f45" draw:formula="12790 * ?f4 / 137"/><draw:equation draw:name="f46" draw:formula="0 + 6168 - 6134"/><draw:equation draw:name="f47" draw:formula="?f46 * ?f5 / 82"/><draw:equation draw:name="f48" draw:formula="0 + 6166 - 6134"/><draw:equation draw:name="f49" draw:formula="?f48 * ?f5 / 82"/><draw:equation draw:name="f50" draw:formula="12787 * ?f4 / 137"/><draw:equation draw:name="f51" draw:formula="12785 * ?f4 / 137"/><draw:equation draw:name="f52" draw:formula="0 + 6158 - 6134"/><draw:equation draw:name="f53" draw:formula="?f52 * ?f5 / 82"/><draw:equation draw:name="f54" draw:formula="0 + 6156 - 6134"/><draw:equation draw:name="f55" draw:formula="?f54 * ?f5 / 82"/><draw:equation draw:name="f56" draw:formula="12782 * ?f4 / 137"/><draw:equation draw:name="f57" draw:formula="12778 * ?f4 / 137"/><draw:equation draw:name="f58" draw:formula="0 + 6154 - 6134"/><draw:equation draw:name="f59" draw:formula="?f58 * ?f5 / 82"/><draw:equation draw:name="f60" draw:formula="12775 * ?f4 / 137"/><draw:equation draw:name="f61" draw:formula="12770 * ?f4 / 137"/><draw:equation draw:name="f62" draw:formula="12737 * ?f4 / 137"/><draw:equation draw:name="f63" draw:formula="12730 * ?f4 / 137"/><draw:equation draw:name="f64" draw:formula="12720 * ?f4 / 137"/><draw:equation draw:name="f65" draw:formula="0 + 6216 - 6134"/><draw:equation draw:name="f66" draw:formula="?f65 * ?f5 / 82"/><draw:equation draw:name="f67" draw:formula="12718 * ?f4 / 137"/><draw:equation draw:name="f68" draw:formula="0 + 6194 - 6134"/><draw:equation draw:name="f69" draw:formula="?f68 * ?f5 / 82"/><draw:equation draw:name="f70" draw:formula="12715 * ?f4 / 137"/><draw:equation draw:name="f71" draw:formula="0 + 6190 - 6134"/><draw:equation draw:name="f72" draw:formula="?f71 * ?f5 / 82"/><draw:equation draw:name="f73" draw:formula="12708 * ?f4 / 137"/><draw:equation draw:name="f74" draw:formula="?f9 / ?f6"/><draw:equation draw:name="f75" draw:formula="?f10 / ?f7"/><draw:equation draw:name="f76" draw:formula="?f12 / ?f6"/><draw:equation draw:name="f77" draw:formula="?f14 / ?f6"/><draw:equation draw:name="f78" draw:formula="?f15 / ?f7"/><draw:equation draw:name="f79" draw:formula="?f17 / ?f6"/><draw:equation draw:name="f80" draw:formula="?f18 / ?f7"/><draw:equation draw:name="f81" draw:formula="?f20 / ?f6"/><draw:equation draw:name="f82" draw:formula="?f21 / ?f7"/><draw:equation draw:name="f83" draw:formula="?f22 / ?f7"/><draw:equation draw:name="f84" draw:formula="?f24 / ?f6"/><draw:equation draw:name="f85" draw:formula="?f25 / ?f7"/><draw:equation draw:name="f86" draw:formula="?f26 / ?f7"/><draw:equation draw:name="f87" draw:formula="?f27 / ?f7"/><draw:equation draw:name="f88" draw:formula="?f28 / ?f7"/><draw:equation draw:name="f89" draw:formula="?f30 / ?f6"/><draw:equation draw:name="f90" draw:formula="?f31 / ?f7"/><draw:equation draw:name="f91" draw:formula="?f33 / ?f6"/><draw:equation draw:name="f92" draw:formula="?f34 / ?f7"/><draw:equation draw:name="f93" draw:formula="?f36 / ?f6"/><draw:equation draw:name="f94" draw:formula="?f38 / ?f6"/><draw:equation draw:name="f95" draw:formula="?f39 / ?f7"/><draw:equation draw:name="f96" draw:formula="?f41 / ?f6"/><draw:equation draw:name="f97" draw:formula="?f42 / ?f7"/><draw:equation draw:name="f98" draw:formula="?f44 / ?f6"/><draw:equation draw:name="f99" draw:formula="?f45 / ?f7"/><draw:equation draw:name="f100" draw:formula="?f47 / ?f6"/><draw:equation draw:name="f101" draw:formula="?f49 / ?f6"/><draw:equation draw:name="f102" draw:formula="?f50 / ?f7"/><draw:equation draw:name="f103" draw:formula="?f51 / ?f7"/><draw:equation draw:name="f104" draw:formula="?f53 / ?f6"/><draw:equation draw:name="f105" draw:formula="?f55 / ?f6"/><draw:equation draw:name="f106" draw:formula="?f56 / ?f7"/><draw:equation draw:name="f107" draw:formula="?f57 / ?f7"/><draw:equation draw:name="f108" draw:formula="?f59 / ?f6"/><draw:equation draw:name="f109" draw:formula="?f60 / ?f7"/><draw:equation draw:name="f110" draw:formula="?f61 / ?f7"/><draw:equation draw:name="f111" draw:formula="?f62 / ?f7"/><draw:equation draw:name="f112" draw:formula="?f63 / ?f7"/><draw:equation draw:name="f113" draw:formula="?f64 / ?f7"/><draw:equation draw:name="f114" draw:formula="?f66 / ?f6"/><draw:equation draw:name="f115" draw:formula="?f67 / ?f7"/><draw:equation draw:name="f116" draw:formula="?f69 / ?f6"/><draw:equation draw:name="f117" draw:formula="?f70 / ?f7"/><draw:equation draw:name="f118" draw:formula="?f72 / ?f6"/><draw:equation draw:name="f119" draw:formula="?f73 / ?f7"/><draw:equation draw:name="f120" draw:formula="0 / ?f6"/><draw:equation draw:name="f121" draw:formula="?f1 / ?f6"/><draw:equation draw:name="f122" draw:formula="0 / ?f7"/><draw:equation draw:name="f123" draw:formula="?f3 / ?f7"/></draw:enhanced-geometry></draw:custom-shape><draw:custom-shape svg:x="4.25972in" svg:y="8.79653in" svg:width="0.05694in" svg:height="0.09514in" draw:z-index="0" draw:id="id665" draw:style-name="a665" draw:name="Freeform 36"><svg:title/><svg:desc/><draw:enhanced-geometry draw:type="non-primitive" svg:viewBox="0 0 82 137" draw:enhanced-path="M 82 53 L 48 53 51 58 60 63 65 70 65 106 53 118 51 118 48 120 68 120 68 135 80 135 80 132 82 132 82 53 Z N" draw:text-areas="?f50 ?f52 ?f51 ?f53" draw:glue-points="?f33 ?f34 ?f35 ?f34 ?f36 ?f37 ?f38 ?f39 ?f40 ?f41 ?f40 ?f42 ?f43 ?f44 ?f36 ?f44 ?f35 ?f45 ?f46 ?f45 ?f46 ?f47 ?f48 ?f47 ?f48 ?f49 ?f33 ?f49 ?f33 ?f34" draw:glue-point-leaving-directions="-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6216 - 6134"/><draw:equation draw:name="f9" draw:formula="?f8 * ?f5 / 82"/><draw:equation draw:name="f10" draw:formula="12720 * ?f4 / 137"/><draw:equation draw:name="f11" draw:formula="0 + 6182 - 6134"/><draw:equation draw:name="f12" draw:formula="?f11 * ?f5 / 82"/><draw:equation draw:name="f13" draw:formula="0 + 6185 - 6134"/><draw:equation draw:name="f14" draw:formula="?f13 * ?f5 / 82"/><draw:equation draw:name="f15" draw:formula="12725 * ?f4 / 137"/><draw:equation draw:name="f16" draw:formula="0 + 6194 - 6134"/><draw:equation draw:name="f17" draw:formula="?f16 * ?f5 / 82"/><draw:equation draw:name="f18" draw:formula="12730 * ?f4 / 137"/><draw:equation draw:name="f19" draw:formula="0 + 6199 - 6134"/><draw:equation draw:name="f20" draw:formula="?f19 * ?f5 / 82"/><draw:equation draw:name="f21" draw:formula="12737 * ?f4 / 137"/><draw:equation draw:name="f22" draw:formula="12773 * ?f4 / 137"/><draw:equation draw:name="f23" draw:formula="0 + 6187 - 6134"/><draw:equation draw:name="f24" draw:formula="?f23 * ?f5 / 82"/><draw:equation draw:name="f25" draw:formula="12785 * ?f4 / 137"/><draw:equation draw:name="f26" draw:formula="12787 * ?f4 / 137"/><draw:equation draw:name="f27" draw:formula="0 + 6202 - 6134"/><draw:equation draw:name="f28" draw:formula="?f27 * ?f5 / 82"/><draw:equation draw:name="f29" draw:formula="12802 * ?f4 / 137"/><draw:equation draw:name="f30" draw:formula="0 + 6214 - 6134"/><draw:equation draw:name="f31" draw:formula="?f30 * ?f5 / 82"/><draw:equation draw:name="f32" draw:formula="12799 * ?f4 / 137"/><draw:equation draw:name="f33" draw:formula="?f9 / ?f6"/><draw:equation draw:name="f34" draw:formula="?f10 / ?f7"/><draw:equation draw:name="f35" draw:formula="?f12 / ?f6"/><draw:equation draw:name="f36" draw:formula="?f14 / ?f6"/><draw:equation draw:name="f37" draw:formula="?f15 / ?f7"/><draw:equation draw:name="f38" draw:formula="?f17 / ?f6"/><draw:equation draw:name="f39" draw:formula="?f18 / ?f7"/><draw:equation draw:name="f40" draw:formula="?f20 / ?f6"/><draw:equation draw:name="f41" draw:formula="?f21 / ?f7"/><draw:equation draw:name="f42" draw:formula="?f22 / ?f7"/><draw:equation draw:name="f43" draw:formula="?f24 / ?f6"/><draw:equation draw:name="f44" draw:formula="?f25 / ?f7"/><draw:equation draw:name="f45" draw:formula="?f26 / ?f7"/><draw:equation draw:name="f46" draw:formula="?f28 / ?f6"/><draw:equation draw:name="f47" draw:formula="?f29 / ?f7"/><draw:equation draw:name="f48" draw:formula="?f31 / ?f6"/><draw:equation draw:name="f49" draw:formula="?f32 / ?f7"/><draw:equation draw:name="f50" draw:formula="0 / ?f6"/><draw:equation draw:name="f51" draw:formula="?f1 / ?f6"/><draw:equation draw:name="f52" draw:formula="0 / ?f7"/><draw:equation draw:name="f53" draw:formula="?f3 / ?f7"/></draw:enhanced-geometry></draw:custom-shape><draw:custom-shape svg:x="4.25972in" svg:y="8.79653in" svg:width="0.05694in" svg:height="0.09514in" draw:z-index="0" draw:id="id666" draw:style-name="a666" draw:name="Freeform 35"><svg:title/><svg:desc/><draw:enhanced-geometry draw:type="non-primitive" svg:viewBox="0 0 82 137" draw:enhanced-path="M 68 120 L 44 120 44 123 65 123 68 120 Z N" draw:text-areas="?f21 ?f23 ?f22 ?f24" draw:glue-points="?f16 ?f17 ?f18 ?f17 ?f18 ?f19 ?f20 ?f19 ?f16 ?f17"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6202 - 6134"/><draw:equation draw:name="f9" draw:formula="?f8 * ?f5 / 82"/><draw:equation draw:name="f10" draw:formula="12787 * ?f4 / 137"/><draw:equation draw:name="f11" draw:formula="0 + 6178 - 6134"/><draw:equation draw:name="f12" draw:formula="?f11 * ?f5 / 82"/><draw:equation draw:name="f13" draw:formula="12790 * ?f4 / 137"/><draw:equation draw:name="f14" draw:formula="0 + 6199 - 6134"/><draw:equation draw:name="f15" draw:formula="?f14 * ?f5 / 82"/><draw:equation draw:name="f16" draw:formula="?f9 / ?f6"/><draw:equation draw:name="f17" draw:formula="?f10 / ?f7"/><draw:equation draw:name="f18" draw:formula="?f12 / ?f6"/><draw:equation draw:name="f19" draw:formula="?f13 / ?f7"/><draw:equation draw:name="f20" draw:formula="?f15 / ?f6"/><draw:equation draw:name="f21" draw:formula="0 / ?f6"/><draw:equation draw:name="f22" draw:formula="?f1 / ?f6"/><draw:equation draw:name="f23" draw:formula="0 / ?f7"/><draw:equation draw:name="f24" draw:formula="?f3 / ?f7"/></draw:enhanced-geometry></draw:custom-shape><draw:custom-shape svg:x="4.25972in" svg:y="8.79653in" svg:width="0.05694in" svg:height="0.09514in" draw:z-index="0" draw:id="id667" draw:style-name="a667" draw:name="Freeform 34"><svg:title/><svg:desc/><draw:enhanced-geometry draw:type="non-primitive" svg:viewBox="0 0 82 137" draw:enhanced-path="M 82 0 L 65 0 65 51 82 51 82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6216 - 6134"/><draw:equation draw:name="f9" draw:formula="?f8 * ?f5 / 82"/><draw:equation draw:name="f10" draw:formula="12667 * ?f4 / 137"/><draw:equation draw:name="f11" draw:formula="0 + 6199 - 6134"/><draw:equation draw:name="f12" draw:formula="?f11 * ?f5 / 82"/><draw:equation draw:name="f13" draw:formula="12718 * ?f4 / 137"/><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draw:g draw:z-index="251828224" draw:name="Group 26" draw:id="id675" draw:style-name="a675"><svg:title/><svg:desc/><draw:custom-shape svg:x="4.33194in" svg:y="8.82361in" svg:width="0.05694in" svg:height="0.06875in" draw:z-index="0" draw:id="id669" draw:style-name="a669" draw:name="Freeform 32"><svg:title/><svg:desc/><draw:enhanced-geometry draw:type="non-primitive" svg:viewBox="0 0 82 99" draw:enhanced-path="M 64 93 L 26 93 36 98 52 98 55 96 62 96 64 93 Z N" draw:text-areas="?f32 ?f34 ?f33 ?f35" draw:glue-points="?f23 ?f24 ?f25 ?f24 ?f26 ?f27 ?f28 ?f27 ?f29 ?f30 ?f31 ?f30 ?f23 ?f24"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6302 - 6238"/><draw:equation draw:name="f9" draw:formula="?f8 * ?f5 / 82"/><draw:equation draw:name="f10" draw:formula="12799 * ?f4 / 99"/><draw:equation draw:name="f11" draw:formula="0 + 6264 - 6238"/><draw:equation draw:name="f12" draw:formula="?f11 * ?f5 / 82"/><draw:equation draw:name="f13" draw:formula="0 + 6274 - 6238"/><draw:equation draw:name="f14" draw:formula="?f13 * ?f5 / 82"/><draw:equation draw:name="f15" draw:formula="12804 * ?f4 / 99"/><draw:equation draw:name="f16" draw:formula="0 + 6290 - 6238"/><draw:equation draw:name="f17" draw:formula="?f16 * ?f5 / 82"/><draw:equation draw:name="f18" draw:formula="0 + 6293 - 6238"/><draw:equation draw:name="f19" draw:formula="?f18 * ?f5 / 82"/><draw:equation draw:name="f20" draw:formula="12802 * ?f4 / 99"/><draw:equation draw:name="f21" draw:formula="0 + 6300 - 6238"/><draw:equation draw:name="f22" draw:formula="?f21 * ?f5 / 82"/><draw:equation draw:name="f23" draw:formula="?f9 / ?f6"/><draw:equation draw:name="f24" draw:formula="?f10 / ?f7"/><draw:equation draw:name="f25" draw:formula="?f12 / ?f6"/><draw:equation draw:name="f26" draw:formula="?f14 / ?f6"/><draw:equation draw:name="f27" draw:formula="?f15 / ?f7"/><draw:equation draw:name="f28" draw:formula="?f17 / ?f6"/><draw:equation draw:name="f29" draw:formula="?f19 / ?f6"/><draw:equation draw:name="f30" draw:formula="?f20 / ?f7"/><draw:equation draw:name="f31" draw:formula="?f22 / ?f6"/><draw:equation draw:name="f32" draw:formula="0 / ?f6"/><draw:equation draw:name="f33" draw:formula="?f1 / ?f6"/><draw:equation draw:name="f34" draw:formula="0 / ?f7"/><draw:equation draw:name="f35" draw:formula="?f3 / ?f7"/></draw:enhanced-geometry></draw:custom-shape><draw:custom-shape svg:x="4.33194in" svg:y="8.82361in" svg:width="0.05694in" svg:height="0.06875in" draw:z-index="0" draw:id="id670" draw:style-name="a670" draw:name="Freeform 31"><svg:title/><svg:desc/><draw:enhanced-geometry draw:type="non-primitive" svg:viewBox="0 0 82 99" draw:enhanced-path="M 55 0 L 31 0 26 2 19 4 7 16 4 21 2 28 2 33 0 40 0 57 2 64 2 69 4 76 7 81 19 93 69 93 72 91 76 91 76 86 40 86 36 84 33 84 28 81 21 74 19 69 19 67 16 62 16 52 79 52 79 50 81 50 81 40 16 40 16 36 19 33 19 26 21 21 28 14 31 14 33 12 72 12 69 7 55 0 Z N" draw:text-areas="?f119 ?f121 ?f120 ?f122" draw:glue-points="?f73 ?f74 ?f75 ?f74 ?f76 ?f77 ?f78 ?f79 ?f80 ?f81 ?f82 ?f83 ?f84 ?f85 ?f84 ?f86 ?f87 ?f88 ?f87 ?f89 ?f84 ?f90 ?f84 ?f91 ?f82 ?f92 ?f80 ?f93 ?f78 ?f94 ?f95 ?f94 ?f96 ?f97 ?f98 ?f97 ?f98 ?f99 ?f100 ?f99 ?f101 ?f102 ?f103 ?f102 ?f104 ?f93 ?f105 ?f106 ?f78 ?f91 ?f78 ?f107 ?f108 ?f109 ?f108 ?f110 ?f111 ?f110 ?f111 ?f112 ?f113 ?f112 ?f113 ?f88 ?f108 ?f88 ?f108 ?f114 ?f78 ?f86 ?f78 ?f115 ?f105 ?f83 ?f104 ?f116 ?f75 ?f116 ?f103 ?f117 ?f96 ?f117 ?f95 ?f118 ?f73 ?f74" draw:glue-point-leaving-directions="-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6293 - 6238"/><draw:equation draw:name="f9" draw:formula="?f8 * ?f5 / 82"/><draw:equation draw:name="f10" draw:formula="12706 * ?f4 / 99"/><draw:equation draw:name="f11" draw:formula="0 + 6269 - 6238"/><draw:equation draw:name="f12" draw:formula="?f11 * ?f5 / 82"/><draw:equation draw:name="f13" draw:formula="0 + 6264 - 6238"/><draw:equation draw:name="f14" draw:formula="?f13 * ?f5 / 82"/><draw:equation draw:name="f15" draw:formula="12708 * ?f4 / 99"/><draw:equation draw:name="f16" draw:formula="0 + 6257 - 6238"/><draw:equation draw:name="f17" draw:formula="?f16 * ?f5 / 82"/><draw:equation draw:name="f18" draw:formula="12710 * ?f4 / 99"/><draw:equation draw:name="f19" draw:formula="0 + 6245 - 6238"/><draw:equation draw:name="f20" draw:formula="?f19 * ?f5 / 82"/><draw:equation draw:name="f21" draw:formula="12722 * ?f4 / 99"/><draw:equation draw:name="f22" draw:formula="0 + 6242 - 6238"/><draw:equation draw:name="f23" draw:formula="?f22 * ?f5 / 82"/><draw:equation draw:name="f24" draw:formula="12727 * ?f4 / 99"/><draw:equation draw:name="f25" draw:formula="0 + 6240 - 6238"/><draw:equation draw:name="f26" draw:formula="?f25 * ?f5 / 82"/><draw:equation draw:name="f27" draw:formula="12734 * ?f4 / 99"/><draw:equation draw:name="f28" draw:formula="12739 * ?f4 / 99"/><draw:equation draw:name="f29" draw:formula="0 + 6238 - 6238"/><draw:equation draw:name="f30" draw:formula="?f29 * ?f5 / 82"/><draw:equation draw:name="f31" draw:formula="12746 * ?f4 / 99"/><draw:equation draw:name="f32" draw:formula="12763 * ?f4 / 99"/><draw:equation draw:name="f33" draw:formula="12770 * ?f4 / 99"/><draw:equation draw:name="f34" draw:formula="12775 * ?f4 / 99"/><draw:equation draw:name="f35" draw:formula="12782 * ?f4 / 99"/><draw:equation draw:name="f36" draw:formula="12787 * ?f4 / 99"/><draw:equation draw:name="f37" draw:formula="12799 * ?f4 / 99"/><draw:equation draw:name="f38" draw:formula="0 + 6307 - 6238"/><draw:equation draw:name="f39" draw:formula="?f38 * ?f5 / 82"/><draw:equation draw:name="f40" draw:formula="0 + 6310 - 6238"/><draw:equation draw:name="f41" draw:formula="?f40 * ?f5 / 82"/><draw:equation draw:name="f42" draw:formula="12797 * ?f4 / 99"/><draw:equation draw:name="f43" draw:formula="0 + 6314 - 6238"/><draw:equation draw:name="f44" draw:formula="?f43 * ?f5 / 82"/><draw:equation draw:name="f45" draw:formula="12792 * ?f4 / 99"/><draw:equation draw:name="f46" draw:formula="0 + 6278 - 6238"/><draw:equation draw:name="f47" draw:formula="?f46 * ?f5 / 82"/><draw:equation draw:name="f48" draw:formula="0 + 6274 - 6238"/><draw:equation draw:name="f49" draw:formula="?f48 * ?f5 / 82"/><draw:equation draw:name="f50" draw:formula="12790 * ?f4 / 99"/><draw:equation draw:name="f51" draw:formula="0 + 6271 - 6238"/><draw:equation draw:name="f52" draw:formula="?f51 * ?f5 / 82"/><draw:equation draw:name="f53" draw:formula="0 + 6266 - 6238"/><draw:equation draw:name="f54" draw:formula="?f53 * ?f5 / 82"/><draw:equation draw:name="f55" draw:formula="0 + 6259 - 6238"/><draw:equation draw:name="f56" draw:formula="?f55 * ?f5 / 82"/><draw:equation draw:name="f57" draw:formula="12780 * ?f4 / 99"/><draw:equation draw:name="f58" draw:formula="12773 * ?f4 / 99"/><draw:equation draw:name="f59" draw:formula="0 + 6254 - 6238"/><draw:equation draw:name="f60" draw:formula="?f59 * ?f5 / 82"/><draw:equation draw:name="f61" draw:formula="12768 * ?f4 / 99"/><draw:equation draw:name="f62" draw:formula="12758 * ?f4 / 99"/><draw:equation draw:name="f63" draw:formula="0 + 6317 - 6238"/><draw:equation draw:name="f64" draw:formula="?f63 * ?f5 / 82"/><draw:equation draw:name="f65" draw:formula="12756 * ?f4 / 99"/><draw:equation draw:name="f66" draw:formula="0 + 6319 - 6238"/><draw:equation draw:name="f67" draw:formula="?f66 * ?f5 / 82"/><draw:equation draw:name="f68" draw:formula="12742 * ?f4 / 99"/><draw:equation draw:name="f69" draw:formula="12732 * ?f4 / 99"/><draw:equation draw:name="f70" draw:formula="12720 * ?f4 / 99"/><draw:equation draw:name="f71" draw:formula="12718 * ?f4 / 99"/><draw:equation draw:name="f72" draw:formula="12713 * ?f4 / 99"/><draw:equation draw:name="f73" draw:formula="?f9 / ?f6"/><draw:equation draw:name="f74" draw:formula="?f10 / ?f7"/><draw:equation draw:name="f75" draw:formula="?f12 / ?f6"/><draw:equation draw:name="f76" draw:formula="?f14 / ?f6"/><draw:equation draw:name="f77" draw:formula="?f15 / ?f7"/><draw:equation draw:name="f78" draw:formula="?f17 / ?f6"/><draw:equation draw:name="f79" draw:formula="?f18 / ?f7"/><draw:equation draw:name="f80" draw:formula="?f20 / ?f6"/><draw:equation draw:name="f81" draw:formula="?f21 / ?f7"/><draw:equation draw:name="f82" draw:formula="?f23 / ?f6"/><draw:equation draw:name="f83" draw:formula="?f24 / ?f7"/><draw:equation draw:name="f84" draw:formula="?f26 / ?f6"/><draw:equation draw:name="f85" draw:formula="?f27 / ?f7"/><draw:equation draw:name="f86" draw:formula="?f28 / ?f7"/><draw:equation draw:name="f87" draw:formula="?f30 / ?f6"/><draw:equation draw:name="f88" draw:formula="?f31 / ?f7"/><draw:equation draw:name="f89" draw:formula="?f32 / ?f7"/><draw:equation draw:name="f90" draw:formula="?f33 / ?f7"/><draw:equation draw:name="f91" draw:formula="?f34 / ?f7"/><draw:equation draw:name="f92" draw:formula="?f35 / ?f7"/><draw:equation draw:name="f93" draw:formula="?f36 / ?f7"/><draw:equation draw:name="f94" draw:formula="?f37 / ?f7"/><draw:equation draw:name="f95" draw:formula="?f39 / ?f6"/><draw:equation draw:name="f96" draw:formula="?f41 / ?f6"/><draw:equation draw:name="f97" draw:formula="?f42 / ?f7"/><draw:equation draw:name="f98" draw:formula="?f44 / ?f6"/><draw:equation draw:name="f99" draw:formula="?f45 / ?f7"/><draw:equation draw:name="f100" draw:formula="?f47 / ?f6"/><draw:equation draw:name="f101" draw:formula="?f49 / ?f6"/><draw:equation draw:name="f102" draw:formula="?f50 / ?f7"/><draw:equation draw:name="f103" draw:formula="?f52 / ?f6"/><draw:equation draw:name="f104" draw:formula="?f54 / ?f6"/><draw:equation draw:name="f105" draw:formula="?f56 / ?f6"/><draw:equation draw:name="f106" draw:formula="?f57 / ?f7"/><draw:equation draw:name="f107" draw:formula="?f58 / ?f7"/><draw:equation draw:name="f108" draw:formula="?f60 / ?f6"/><draw:equation draw:name="f109" draw:formula="?f61 / ?f7"/><draw:equation draw:name="f110" draw:formula="?f62 / ?f7"/><draw:equation draw:name="f111" draw:formula="?f64 / ?f6"/><draw:equation draw:name="f112" draw:formula="?f65 / ?f7"/><draw:equation draw:name="f113" draw:formula="?f67 / ?f6"/><draw:equation draw:name="f114" draw:formula="?f68 / ?f7"/><draw:equation draw:name="f115" draw:formula="?f69 / ?f7"/><draw:equation draw:name="f116" draw:formula="?f70 / ?f7"/><draw:equation draw:name="f117" draw:formula="?f71 / ?f7"/><draw:equation draw:name="f118" draw:formula="?f72 / ?f7"/><draw:equation draw:name="f119" draw:formula="0 / ?f6"/><draw:equation draw:name="f120" draw:formula="?f1 / ?f6"/><draw:equation draw:name="f121" draw:formula="0 / ?f7"/><draw:equation draw:name="f122" draw:formula="?f3 / ?f7"/></draw:enhanced-geometry></draw:custom-shape><draw:custom-shape svg:x="4.33194in" svg:y="8.82361in" svg:width="0.05694in" svg:height="0.06875in" draw:z-index="0" draw:id="id671" draw:style-name="a671" draw:name="Freeform 30"><svg:title/><svg:desc/><draw:enhanced-geometry draw:type="non-primitive" svg:viewBox="0 0 82 99" draw:enhanced-path="M 76 79 L 72 79 69 81 64 81 62 84 57 84 52 86 76 86 76 79 Z N" draw:text-areas="?f37 ?f39 ?f38 ?f40" draw:glue-points="?f26 ?f27 ?f28 ?f27 ?f29 ?f30 ?f31 ?f30 ?f32 ?f33 ?f34 ?f33 ?f35 ?f36 ?f26 ?f36 ?f26 ?f27"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6314 - 6238"/><draw:equation draw:name="f9" draw:formula="?f8 * ?f5 / 82"/><draw:equation draw:name="f10" draw:formula="12785 * ?f4 / 99"/><draw:equation draw:name="f11" draw:formula="0 + 6310 - 6238"/><draw:equation draw:name="f12" draw:formula="?f11 * ?f5 / 82"/><draw:equation draw:name="f13" draw:formula="0 + 6307 - 6238"/><draw:equation draw:name="f14" draw:formula="?f13 * ?f5 / 82"/><draw:equation draw:name="f15" draw:formula="12787 * ?f4 / 99"/><draw:equation draw:name="f16" draw:formula="0 + 6302 - 6238"/><draw:equation draw:name="f17" draw:formula="?f16 * ?f5 / 82"/><draw:equation draw:name="f18" draw:formula="0 + 6300 - 6238"/><draw:equation draw:name="f19" draw:formula="?f18 * ?f5 / 82"/><draw:equation draw:name="f20" draw:formula="12790 * ?f4 / 99"/><draw:equation draw:name="f21" draw:formula="0 + 6295 - 6238"/><draw:equation draw:name="f22" draw:formula="?f21 * ?f5 / 82"/><draw:equation draw:name="f23" draw:formula="0 + 6290 - 6238"/><draw:equation draw:name="f24" draw:formula="?f23 * ?f5 / 82"/><draw:equation draw:name="f25" draw:formula="12792 * ?f4 / 99"/><draw:equation draw:name="f26" draw:formula="?f9 / ?f6"/><draw:equation draw:name="f27" draw:formula="?f10 / ?f7"/><draw:equation draw:name="f28" draw:formula="?f12 / ?f6"/><draw:equation draw:name="f29" draw:formula="?f14 / ?f6"/><draw:equation draw:name="f30" draw:formula="?f15 / ?f7"/><draw:equation draw:name="f31" draw:formula="?f17 / ?f6"/><draw:equation draw:name="f32" draw:formula="?f19 / ?f6"/><draw:equation draw:name="f33" draw:formula="?f20 / ?f7"/><draw:equation draw:name="f34" draw:formula="?f22 / ?f6"/><draw:equation draw:name="f35" draw:formula="?f24 / ?f6"/><draw:equation draw:name="f36" draw:formula="?f25 / ?f7"/><draw:equation draw:name="f37" draw:formula="0 / ?f6"/><draw:equation draw:name="f38" draw:formula="?f1 / ?f6"/><draw:equation draw:name="f39" draw:formula="0 / ?f7"/><draw:equation draw:name="f40" draw:formula="?f3 / ?f7"/></draw:enhanced-geometry></draw:custom-shape><draw:custom-shape svg:x="4.33194in" svg:y="8.82361in" svg:width="0.05694in" svg:height="0.06875in" draw:z-index="0" draw:id="id672" draw:style-name="a672" draw:name="Freeform 29"><svg:title/><svg:desc/><draw:enhanced-geometry draw:type="non-primitive" svg:viewBox="0 0 82 99" draw:enhanced-path="M 72 12 L 50 12 55 14 64 24 64 40 81 40 81 31 79 26 79 19 72 12 Z N" draw:text-areas="?f40 ?f42 ?f41 ?f43" draw:glue-points="?f27 ?f28 ?f29 ?f28 ?f30 ?f31 ?f32 ?f33 ?f32 ?f34 ?f35 ?f34 ?f35 ?f36 ?f37 ?f38 ?f37 ?f39 ?f27 ?f28" draw:glue-point-leaving-directions="-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6310 - 6238"/><draw:equation draw:name="f9" draw:formula="?f8 * ?f5 / 82"/><draw:equation draw:name="f10" draw:formula="12718 * ?f4 / 99"/><draw:equation draw:name="f11" draw:formula="0 + 6288 - 6238"/><draw:equation draw:name="f12" draw:formula="?f11 * ?f5 / 82"/><draw:equation draw:name="f13" draw:formula="0 + 6293 - 6238"/><draw:equation draw:name="f14" draw:formula="?f13 * ?f5 / 82"/><draw:equation draw:name="f15" draw:formula="12720 * ?f4 / 99"/><draw:equation draw:name="f16" draw:formula="0 + 6302 - 6238"/><draw:equation draw:name="f17" draw:formula="?f16 * ?f5 / 82"/><draw:equation draw:name="f18" draw:formula="12730 * ?f4 / 99"/><draw:equation draw:name="f19" draw:formula="12746 * ?f4 / 99"/><draw:equation draw:name="f20" draw:formula="0 + 6319 - 6238"/><draw:equation draw:name="f21" draw:formula="?f20 * ?f5 / 82"/><draw:equation draw:name="f22" draw:formula="12737 * ?f4 / 99"/><draw:equation draw:name="f23" draw:formula="0 + 6317 - 6238"/><draw:equation draw:name="f24" draw:formula="?f23 * ?f5 / 82"/><draw:equation draw:name="f25" draw:formula="12732 * ?f4 / 99"/><draw:equation draw:name="f26" draw:formula="12725 * ?f4 / 99"/><draw:equation draw:name="f27" draw:formula="?f9 / ?f6"/><draw:equation draw:name="f28" draw:formula="?f10 / ?f7"/><draw:equation draw:name="f29" draw:formula="?f12 / ?f6"/><draw:equation draw:name="f30" draw:formula="?f14 / ?f6"/><draw:equation draw:name="f31" draw:formula="?f15 / ?f7"/><draw:equation draw:name="f32" draw:formula="?f17 / ?f6"/><draw:equation draw:name="f33" draw:formula="?f18 / ?f7"/><draw:equation draw:name="f34" draw:formula="?f19 / ?f7"/><draw:equation draw:name="f35" draw:formula="?f21 / ?f6"/><draw:equation draw:name="f36" draw:formula="?f22 / ?f7"/><draw:equation draw:name="f37" draw:formula="?f24 / ?f6"/><draw:equation draw:name="f38" draw:formula="?f25 / ?f7"/><draw:equation draw:name="f39" draw:formula="?f26 / ?f7"/><draw:equation draw:name="f40" draw:formula="0 / ?f6"/><draw:equation draw:name="f41" draw:formula="?f1 / ?f6"/><draw:equation draw:name="f42" draw:formula="0 / ?f7"/><draw:equation draw:name="f43" draw:formula="?f3 / ?f7"/></draw:enhanced-geometry></draw:custom-shape><draw:frame draw:id="id673" draw:style-name="a673" draw:name="Picture 28" svg:x="4.47986in" svg:y="8.8in" svg:width="0.64514in" svg:height="0.10972in" style:rel-width="scale" style:rel-height="scale"><draw:image xlink:href="media/image73.png" xlink:type="simple" xlink:show="embed" xlink:actuate="onLoad"/><svg:title/><svg:desc/></draw:frame><draw:frame draw:id="id674" draw:style-name="a674" draw:name="Picture 27" svg:x="5.22847in" svg:y="8.80347in" svg:width="0.74028in" svg:height="0.08819in" style:rel-width="scale" style:rel-height="scale"><draw:image xlink:href="media/image74.png" xlink:type="simple" xlink:show="embed" xlink:actuate="onLoad"/><svg:title/><svg:desc/></draw:frame></draw:g><draw:g draw:z-index="251829248" draw:name="Group 22" draw:id="id679" draw:style-name="a679"><svg:title/><svg:desc/><draw:custom-shape svg:x="6.05833in" svg:y="8.825in" svg:width="0.05694in" svg:height="0.09028in" draw:z-index="0" draw:id="id676" draw:style-name="a676" draw:name="Freeform 25"><svg:title/><svg:desc/><draw:enhanced-geometry draw:type="non-primitive" svg:viewBox="0 0 82 130" draw:enhanced-path="M 14 0 L 0 0 0 5 31 89 31 91 34 91 34 94 22 125 22 127 24 130 34 130 36 127 38 127 38 125 50 94 57 74 41 74 17 2 14 0 Z N" draw:text-areas="?f64 ?f66 ?f65 ?f67" draw:glue-points="?f42 ?f43 ?f44 ?f43 ?f44 ?f45 ?f46 ?f47 ?f46 ?f48 ?f49 ?f48 ?f49 ?f50 ?f51 ?f52 ?f51 ?f53 ?f54 ?f55 ?f49 ?f55 ?f56 ?f53 ?f57 ?f53 ?f57 ?f52 ?f58 ?f50 ?f59 ?f60 ?f61 ?f60 ?f62 ?f63 ?f42 ?f43"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0"/><draw:equation draw:name="f8" draw:formula="0 + 8738 - 8724"/><draw:equation draw:name="f9" draw:formula="?f8 * ?f5 / 82"/><draw:equation draw:name="f10" draw:formula="12708 * ?f4 / 130"/><draw:equation draw:name="f11" draw:formula="0 + 8724 - 8724"/><draw:equation draw:name="f12" draw:formula="?f11 * ?f5 / 82"/><draw:equation draw:name="f13" draw:formula="12713 * ?f4 / 130"/><draw:equation draw:name="f14" draw:formula="0 + 8755 - 8724"/><draw:equation draw:name="f15" draw:formula="?f14 * ?f5 / 82"/><draw:equation draw:name="f16" draw:formula="12797 * ?f4 / 130"/><draw:equation draw:name="f17" draw:formula="12799 * ?f4 / 130"/><draw:equation draw:name="f18" draw:formula="0 + 8758 - 8724"/><draw:equation draw:name="f19" draw:formula="?f18 * ?f5 / 82"/><draw:equation draw:name="f20" draw:formula="12802 * ?f4 / 130"/><draw:equation draw:name="f21" draw:formula="0 + 8746 - 8724"/><draw:equation draw:name="f22" draw:formula="?f21 * ?f5 / 82"/><draw:equation draw:name="f23" draw:formula="12833 * ?f4 / 130"/><draw:equation draw:name="f24" draw:formula="12835 * ?f4 / 130"/><draw:equation draw:name="f25" draw:formula="0 + 8748 - 8724"/><draw:equation draw:name="f26" draw:formula="?f25 * ?f5 / 82"/><draw:equation draw:name="f27" draw:formula="12838 * ?f4 / 130"/><draw:equation draw:name="f28" draw:formula="0 + 8760 - 8724"/><draw:equation draw:name="f29" draw:formula="?f28 * ?f5 / 82"/><draw:equation draw:name="f30" draw:formula="0 + 8762 - 8724"/><draw:equation draw:name="f31" draw:formula="?f30 * ?f5 / 82"/><draw:equation draw:name="f32" draw:formula="0 + 8774 - 8724"/><draw:equation draw:name="f33" draw:formula="?f32 * ?f5 / 82"/><draw:equation draw:name="f34" draw:formula="0 + 8781 - 8724"/><draw:equation draw:name="f35" draw:formula="?f34 * ?f5 / 82"/><draw:equation draw:name="f36" draw:formula="12782 * ?f4 / 130"/><draw:equation draw:name="f37" draw:formula="0 + 8765 - 8724"/><draw:equation draw:name="f38" draw:formula="?f37 * ?f5 / 82"/><draw:equation draw:name="f39" draw:formula="0 + 8741 - 8724"/><draw:equation draw:name="f40" draw:formula="?f39 * ?f5 / 82"/><draw:equation draw:name="f41" draw:formula="12710 * ?f4 / 130"/><draw:equation draw:name="f42" draw:formula="?f9 / ?f6"/><draw:equation draw:name="f43" draw:formula="?f10 / ?f7"/><draw:equation draw:name="f44" draw:formula="?f12 / ?f6"/><draw:equation draw:name="f45" draw:formula="?f13 / ?f7"/><draw:equation draw:name="f46" draw:formula="?f15 / ?f6"/><draw:equation draw:name="f47" draw:formula="?f16 / ?f7"/><draw:equation draw:name="f48" draw:formula="?f17 / ?f7"/><draw:equation draw:name="f49" draw:formula="?f19 / ?f6"/><draw:equation draw:name="f50" draw:formula="?f20 / ?f7"/><draw:equation draw:name="f51" draw:formula="?f22 / ?f6"/><draw:equation draw:name="f52" draw:formula="?f23 / ?f7"/><draw:equation draw:name="f53" draw:formula="?f24 / ?f7"/><draw:equation draw:name="f54" draw:formula="?f26 / ?f6"/><draw:equation draw:name="f55" draw:formula="?f27 / ?f7"/><draw:equation draw:name="f56" draw:formula="?f29 / ?f6"/><draw:equation draw:name="f57" draw:formula="?f31 / ?f6"/><draw:equation draw:name="f58" draw:formula="?f33 / ?f6"/><draw:equation draw:name="f59" draw:formula="?f35 / ?f6"/><draw:equation draw:name="f60" draw:formula="?f36 / ?f7"/><draw:equation draw:name="f61" draw:formula="?f38 / ?f6"/><draw:equation draw:name="f62" draw:formula="?f40 / ?f6"/><draw:equation draw:name="f63" draw:formula="?f41 / ?f7"/><draw:equation draw:name="f64" draw:formula="0 / ?f6"/><draw:equation draw:name="f65" draw:formula="?f1 / ?f6"/><draw:equation draw:name="f66" draw:formula="0 / ?f7"/><draw:equation draw:name="f67" draw:formula="?f3 / ?f7"/></draw:enhanced-geometry></draw:custom-shape><draw:custom-shape svg:x="6.05833in" svg:y="8.825in" svg:width="0.05694in" svg:height="0.09028in" draw:z-index="0" draw:id="id677" draw:style-name="a677" draw:name="Freeform 24"><svg:title/><svg:desc/><draw:enhanced-geometry draw:type="non-primitive" svg:viewBox="0 0 82 130" draw:enhanced-path="M 82 0 L 67 0 67 2 65 2 41 74 57 74 82 5 82 0 Z N" draw:text-areas="?f31 ?f33 ?f32 ?f34" draw:glue-points="?f22 ?f23 ?f24 ?f23 ?f24 ?f25 ?f26 ?f25 ?f27 ?f28 ?f29 ?f28 ?f22 ?f30 ?f22 ?f23"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0"/><draw:equation draw:name="f8" draw:formula="0 + 8806 - 8724"/><draw:equation draw:name="f9" draw:formula="?f8 * ?f5 / 82"/><draw:equation draw:name="f10" draw:formula="12708 * ?f4 / 130"/><draw:equation draw:name="f11" draw:formula="0 + 8791 - 8724"/><draw:equation draw:name="f12" draw:formula="?f11 * ?f5 / 82"/><draw:equation draw:name="f13" draw:formula="12710 * ?f4 / 130"/><draw:equation draw:name="f14" draw:formula="0 + 8789 - 8724"/><draw:equation draw:name="f15" draw:formula="?f14 * ?f5 / 82"/><draw:equation draw:name="f16" draw:formula="0 + 8765 - 8724"/><draw:equation draw:name="f17" draw:formula="?f16 * ?f5 / 82"/><draw:equation draw:name="f18" draw:formula="12782 * ?f4 / 130"/><draw:equation draw:name="f19" draw:formula="0 + 8781 - 8724"/><draw:equation draw:name="f20" draw:formula="?f19 * ?f5 / 82"/><draw:equation draw:name="f21" draw:formula="12713 * ?f4 / 130"/><draw:equation draw:name="f22" draw:formula="?f9 / ?f6"/><draw:equation draw:name="f23" draw:formula="?f10 / ?f7"/><draw:equation draw:name="f24" draw:formula="?f12 / ?f6"/><draw:equation draw:name="f25" draw:formula="?f13 / ?f7"/><draw:equation draw:name="f26" draw:formula="?f15 / ?f6"/><draw:equation draw:name="f27" draw:formula="?f17 / ?f6"/><draw:equation draw:name="f28" draw:formula="?f18 / ?f7"/><draw:equation draw:name="f29" draw:formula="?f20 / ?f6"/><draw:equation draw:name="f30" draw:formula="?f21 / ?f7"/><draw:equation draw:name="f31" draw:formula="0 / ?f6"/><draw:equation draw:name="f32" draw:formula="?f1 / ?f6"/><draw:equation draw:name="f33" draw:formula="0 / ?f7"/><draw:equation draw:name="f34" draw:formula="?f3 / ?f7"/></draw:enhanced-geometry></draw:custom-shape><draw:frame draw:id="id678" draw:style-name="a678" draw:name="Picture 23" svg:x="6.20486in" svg:y="8.80347in" svg:width="0.53333in" svg:height="0.08819in" style:rel-width="scale" style:rel-height="scale"><draw:image xlink:href="media/image75.png" xlink:type="simple" xlink:show="embed" xlink:actuate="onLoad"/><svg:title/><svg:desc/></draw:frame></draw:g><draw:g draw:z-index="251830272" draw:name="Group 17" draw:id="id684" draw:style-name="a684"><svg:title/><svg:desc/><draw:custom-shape svg:x="6.83194in" svg:y="8.79653in" svg:width="0.05694in" svg:height="0.09514in" draw:z-index="0" draw:id="id680" draw:style-name="a680" draw:name="Freeform 21"><svg:title/><svg:desc/><draw:enhanced-geometry draw:type="non-primitive" svg:viewBox="0 0 82 137" draw:enhanced-path="M 48 39 L 26 39 16 43 14 48 9 51 4 60 2 67 2 75 0 82 0 94 2 101 2 106 4 113 12 127 16 130 19 132 24 135 31 137 43 137 57 130 64 123 36 123 31 120 28 118 26 118 24 115 21 111 21 108 19 103 19 96 16 91 16 82 19 77 19 70 21 67 24 63 24 60 28 55 33 53 81 53 81 51 64 51 57 43 48 39 Z N" draw:text-areas="?f130 ?f132 ?f131 ?f133" draw:glue-points="?f79 ?f80 ?f81 ?f80 ?f82 ?f83 ?f84 ?f85 ?f86 ?f87 ?f88 ?f89 ?f90 ?f91 ?f90 ?f92 ?f93 ?f94 ?f93 ?f95 ?f90 ?f96 ?f90 ?f97 ?f88 ?f98 ?f99 ?f100 ?f82 ?f101 ?f102 ?f103 ?f104 ?f105 ?f106 ?f107 ?f108 ?f107 ?f109 ?f101 ?f110 ?f111 ?f112 ?f111 ?f106 ?f113 ?f114 ?f115 ?f81 ?f115 ?f104 ?f116 ?f117 ?f118 ?f117 ?f119 ?f102 ?f120 ?f102 ?f121 ?f82 ?f122 ?f82 ?f94 ?f102 ?f123 ?f102 ?f124 ?f117 ?f91 ?f104 ?f125 ?f104 ?f89 ?f114 ?f126 ?f127 ?f128 ?f129 ?f128 ?f129 ?f87 ?f110 ?f87 ?f109 ?f83 ?f79 ?f80" draw:glue-point-leaving-directions="-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9886 - 9838"/><draw:equation draw:name="f9" draw:formula="?f8 * ?f5 / 82"/><draw:equation draw:name="f10" draw:formula="12706 * ?f4 / 137"/><draw:equation draw:name="f11" draw:formula="0 + 9864 - 9838"/><draw:equation draw:name="f12" draw:formula="?f11 * ?f5 / 82"/><draw:equation draw:name="f13" draw:formula="0 + 9854 - 9838"/><draw:equation draw:name="f14" draw:formula="?f13 * ?f5 / 82"/><draw:equation draw:name="f15" draw:formula="12710 * ?f4 / 137"/><draw:equation draw:name="f16" draw:formula="0 + 9852 - 9838"/><draw:equation draw:name="f17" draw:formula="?f16 * ?f5 / 82"/><draw:equation draw:name="f18" draw:formula="12715 * ?f4 / 137"/><draw:equation draw:name="f19" draw:formula="0 + 9847 - 9838"/><draw:equation draw:name="f20" draw:formula="?f19 * ?f5 / 82"/><draw:equation draw:name="f21" draw:formula="12718 * ?f4 / 137"/><draw:equation draw:name="f22" draw:formula="0 + 9842 - 9838"/><draw:equation draw:name="f23" draw:formula="?f22 * ?f5 / 82"/><draw:equation draw:name="f24" draw:formula="12727 * ?f4 / 137"/><draw:equation draw:name="f25" draw:formula="0 + 9840 - 9838"/><draw:equation draw:name="f26" draw:formula="?f25 * ?f5 / 82"/><draw:equation draw:name="f27" draw:formula="12734 * ?f4 / 137"/><draw:equation draw:name="f28" draw:formula="12742 * ?f4 / 137"/><draw:equation draw:name="f29" draw:formula="0 + 9838 - 9838"/><draw:equation draw:name="f30" draw:formula="?f29 * ?f5 / 82"/><draw:equation draw:name="f31" draw:formula="12749 * ?f4 / 137"/><draw:equation draw:name="f32" draw:formula="12761 * ?f4 / 137"/><draw:equation draw:name="f33" draw:formula="12768 * ?f4 / 137"/><draw:equation draw:name="f34" draw:formula="12773 * ?f4 / 137"/><draw:equation draw:name="f35" draw:formula="12780 * ?f4 / 137"/><draw:equation draw:name="f36" draw:formula="0 + 9850 - 9838"/><draw:equation draw:name="f37" draw:formula="?f36 * ?f5 / 82"/><draw:equation draw:name="f38" draw:formula="12794 * ?f4 / 137"/><draw:equation draw:name="f39" draw:formula="12797 * ?f4 / 137"/><draw:equation draw:name="f40" draw:formula="0 + 9857 - 9838"/><draw:equation draw:name="f41" draw:formula="?f40 * ?f5 / 82"/><draw:equation draw:name="f42" draw:formula="12799 * ?f4 / 137"/><draw:equation draw:name="f43" draw:formula="0 + 9862 - 9838"/><draw:equation draw:name="f44" draw:formula="?f43 * ?f5 / 82"/><draw:equation draw:name="f45" draw:formula="12802 * ?f4 / 137"/><draw:equation draw:name="f46" draw:formula="0 + 9869 - 9838"/><draw:equation draw:name="f47" draw:formula="?f46 * ?f5 / 82"/><draw:equation draw:name="f48" draw:formula="12804 * ?f4 / 137"/><draw:equation draw:name="f49" draw:formula="0 + 9881 - 9838"/><draw:equation draw:name="f50" draw:formula="?f49 * ?f5 / 82"/><draw:equation draw:name="f51" draw:formula="0 + 9895 - 9838"/><draw:equation draw:name="f52" draw:formula="?f51 * ?f5 / 82"/><draw:equation draw:name="f53" draw:formula="0 + 9902 - 9838"/><draw:equation draw:name="f54" draw:formula="?f53 * ?f5 / 82"/><draw:equation draw:name="f55" draw:formula="12790 * ?f4 / 137"/><draw:equation draw:name="f56" draw:formula="0 + 9874 - 9838"/><draw:equation draw:name="f57" draw:formula="?f56 * ?f5 / 82"/><draw:equation draw:name="f58" draw:formula="12787 * ?f4 / 137"/><draw:equation draw:name="f59" draw:formula="0 + 9866 - 9838"/><draw:equation draw:name="f60" draw:formula="?f59 * ?f5 / 82"/><draw:equation draw:name="f61" draw:formula="12785 * ?f4 / 137"/><draw:equation draw:name="f62" draw:formula="12782 * ?f4 / 137"/><draw:equation draw:name="f63" draw:formula="0 + 9859 - 9838"/><draw:equation draw:name="f64" draw:formula="?f63 * ?f5 / 82"/><draw:equation draw:name="f65" draw:formula="12778 * ?f4 / 137"/><draw:equation draw:name="f66" draw:formula="12775 * ?f4 / 137"/><draw:equation draw:name="f67" draw:formula="12770 * ?f4 / 137"/><draw:equation draw:name="f68" draw:formula="12763 * ?f4 / 137"/><draw:equation draw:name="f69" draw:formula="12758 * ?f4 / 137"/><draw:equation draw:name="f70" draw:formula="12744 * ?f4 / 137"/><draw:equation draw:name="f71" draw:formula="12737 * ?f4 / 137"/><draw:equation draw:name="f72" draw:formula="12730 * ?f4 / 137"/><draw:equation draw:name="f73" draw:formula="12722 * ?f4 / 137"/><draw:equation draw:name="f74" draw:formula="0 + 9871 - 9838"/><draw:equation draw:name="f75" draw:formula="?f74 * ?f5 / 82"/><draw:equation draw:name="f76" draw:formula="12720 * ?f4 / 137"/><draw:equation draw:name="f77" draw:formula="0 + 9919 - 9838"/><draw:equation draw:name="f78" draw:formula="?f77 * ?f5 / 82"/><draw:equation draw:name="f79" draw:formula="?f9 / ?f6"/><draw:equation draw:name="f80" draw:formula="?f10 / ?f7"/><draw:equation draw:name="f81" draw:formula="?f12 / ?f6"/><draw:equation draw:name="f82" draw:formula="?f14 / ?f6"/><draw:equation draw:name="f83" draw:formula="?f15 / ?f7"/><draw:equation draw:name="f84" draw:formula="?f17 / ?f6"/><draw:equation draw:name="f85" draw:formula="?f18 / ?f7"/><draw:equation draw:name="f86" draw:formula="?f20 / ?f6"/><draw:equation draw:name="f87" draw:formula="?f21 / ?f7"/><draw:equation draw:name="f88" draw:formula="?f23 / ?f6"/><draw:equation draw:name="f89" draw:formula="?f24 / ?f7"/><draw:equation draw:name="f90" draw:formula="?f26 / ?f6"/><draw:equation draw:name="f91" draw:formula="?f27 / ?f7"/><draw:equation draw:name="f92" draw:formula="?f28 / ?f7"/><draw:equation draw:name="f93" draw:formula="?f30 / ?f6"/><draw:equation draw:name="f94" draw:formula="?f31 / ?f7"/><draw:equation draw:name="f95" draw:formula="?f32 / ?f7"/><draw:equation draw:name="f96" draw:formula="?f33 / ?f7"/><draw:equation draw:name="f97" draw:formula="?f34 / ?f7"/><draw:equation draw:name="f98" draw:formula="?f35 / ?f7"/><draw:equation draw:name="f99" draw:formula="?f37 / ?f6"/><draw:equation draw:name="f100" draw:formula="?f38 / ?f7"/><draw:equation draw:name="f101" draw:formula="?f39 / ?f7"/><draw:equation draw:name="f102" draw:formula="?f41 / ?f6"/><draw:equation draw:name="f103" draw:formula="?f42 / ?f7"/><draw:equation draw:name="f104" draw:formula="?f44 / ?f6"/><draw:equation draw:name="f105" draw:formula="?f45 / ?f7"/><draw:equation draw:name="f106" draw:formula="?f47 / ?f6"/><draw:equation draw:name="f107" draw:formula="?f48 / ?f7"/><draw:equation draw:name="f108" draw:formula="?f50 / ?f6"/><draw:equation draw:name="f109" draw:formula="?f52 / ?f6"/><draw:equation draw:name="f110" draw:formula="?f54 / ?f6"/><draw:equation draw:name="f111" draw:formula="?f55 / ?f7"/><draw:equation draw:name="f112" draw:formula="?f57 / ?f6"/><draw:equation draw:name="f113" draw:formula="?f58 / ?f7"/><draw:equation draw:name="f114" draw:formula="?f60 / ?f6"/><draw:equation draw:name="f115" draw:formula="?f61 / ?f7"/><draw:equation draw:name="f116" draw:formula="?f62 / ?f7"/><draw:equation draw:name="f117" draw:formula="?f64 / ?f6"/><draw:equation draw:name="f118" draw:formula="?f65 / ?f7"/><draw:equation draw:name="f119" draw:formula="?f66 / ?f7"/><draw:equation draw:name="f120" draw:formula="?f67 / ?f7"/><draw:equation draw:name="f121" draw:formula="?f68 / ?f7"/><draw:equation draw:name="f122" draw:formula="?f69 / ?f7"/><draw:equation draw:name="f123" draw:formula="?f70 / ?f7"/><draw:equation draw:name="f124" draw:formula="?f71 / ?f7"/><draw:equation draw:name="f125" draw:formula="?f72 / ?f7"/><draw:equation draw:name="f126" draw:formula="?f73 / ?f7"/><draw:equation draw:name="f127" draw:formula="?f75 / ?f6"/><draw:equation draw:name="f128" draw:formula="?f76 / ?f7"/><draw:equation draw:name="f129" draw:formula="?f78 / ?f6"/><draw:equation draw:name="f130" draw:formula="0 / ?f6"/><draw:equation draw:name="f131" draw:formula="?f1 / ?f6"/><draw:equation draw:name="f132" draw:formula="0 / ?f7"/><draw:equation draw:name="f133" draw:formula="?f3 / ?f7"/></draw:enhanced-geometry></draw:custom-shape><draw:custom-shape svg:x="6.83194in" svg:y="8.79653in" svg:width="0.05694in" svg:height="0.09514in" draw:z-index="0" draw:id="id681" draw:style-name="a681" draw:name="Freeform 20"><svg:title/><svg:desc/><draw:enhanced-geometry draw:type="non-primitive" svg:viewBox="0 0 82 137" draw:enhanced-path="M 81 53 L 48 53 52 58 62 63 64 70 64 106 55 115 55 118 52 118 50 120 67 120 67 132 69 132 69 135 79 135 81 132 81 53 Z N" draw:text-areas="?f58 ?f60 ?f59 ?f61" draw:glue-points="?f38 ?f39 ?f40 ?f39 ?f41 ?f42 ?f43 ?f44 ?f45 ?f46 ?f45 ?f47 ?f48 ?f49 ?f48 ?f50 ?f41 ?f50 ?f51 ?f52 ?f53 ?f52 ?f53 ?f54 ?f55 ?f54 ?f55 ?f56 ?f57 ?f56 ?f38 ?f54 ?f38 ?f39" draw:glue-point-leaving-directions="-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9919 - 9838"/><draw:equation draw:name="f9" draw:formula="?f8 * ?f5 / 82"/><draw:equation draw:name="f10" draw:formula="12720 * ?f4 / 137"/><draw:equation draw:name="f11" draw:formula="0 + 9886 - 9838"/><draw:equation draw:name="f12" draw:formula="?f11 * ?f5 / 82"/><draw:equation draw:name="f13" draw:formula="0 + 9890 - 9838"/><draw:equation draw:name="f14" draw:formula="?f13 * ?f5 / 82"/><draw:equation draw:name="f15" draw:formula="12725 * ?f4 / 137"/><draw:equation draw:name="f16" draw:formula="0 + 9900 - 9838"/><draw:equation draw:name="f17" draw:formula="?f16 * ?f5 / 82"/><draw:equation draw:name="f18" draw:formula="12730 * ?f4 / 137"/><draw:equation draw:name="f19" draw:formula="0 + 9902 - 9838"/><draw:equation draw:name="f20" draw:formula="?f19 * ?f5 / 82"/><draw:equation draw:name="f21" draw:formula="12737 * ?f4 / 137"/><draw:equation draw:name="f22" draw:formula="12773 * ?f4 / 137"/><draw:equation draw:name="f23" draw:formula="0 + 9893 - 9838"/><draw:equation draw:name="f24" draw:formula="?f23 * ?f5 / 82"/><draw:equation draw:name="f25" draw:formula="12782 * ?f4 / 137"/><draw:equation draw:name="f26" draw:formula="12785 * ?f4 / 137"/><draw:equation draw:name="f27" draw:formula="0 + 9888 - 9838"/><draw:equation draw:name="f28" draw:formula="?f27 * ?f5 / 82"/><draw:equation draw:name="f29" draw:formula="12787 * ?f4 / 137"/><draw:equation draw:name="f30" draw:formula="0 + 9905 - 9838"/><draw:equation draw:name="f31" draw:formula="?f30 * ?f5 / 82"/><draw:equation draw:name="f32" draw:formula="12799 * ?f4 / 137"/><draw:equation draw:name="f33" draw:formula="0 + 9907 - 9838"/><draw:equation draw:name="f34" draw:formula="?f33 * ?f5 / 82"/><draw:equation draw:name="f35" draw:formula="12802 * ?f4 / 137"/><draw:equation draw:name="f36" draw:formula="0 + 9917 - 9838"/><draw:equation draw:name="f37" draw:formula="?f36 * ?f5 / 82"/><draw:equation draw:name="f38" draw:formula="?f9 / ?f6"/><draw:equation draw:name="f39" draw:formula="?f10 / ?f7"/><draw:equation draw:name="f40" draw:formula="?f12 / ?f6"/><draw:equation draw:name="f41" draw:formula="?f14 / ?f6"/><draw:equation draw:name="f42" draw:formula="?f15 / ?f7"/><draw:equation draw:name="f43" draw:formula="?f17 / ?f6"/><draw:equation draw:name="f44" draw:formula="?f18 / ?f7"/><draw:equation draw:name="f45" draw:formula="?f20 / ?f6"/><draw:equation draw:name="f46" draw:formula="?f21 / ?f7"/><draw:equation draw:name="f47" draw:formula="?f22 / ?f7"/><draw:equation draw:name="f48" draw:formula="?f24 / ?f6"/><draw:equation draw:name="f49" draw:formula="?f25 / ?f7"/><draw:equation draw:name="f50" draw:formula="?f26 / ?f7"/><draw:equation draw:name="f51" draw:formula="?f28 / ?f6"/><draw:equation draw:name="f52" draw:formula="?f29 / ?f7"/><draw:equation draw:name="f53" draw:formula="?f31 / ?f6"/><draw:equation draw:name="f54" draw:formula="?f32 / ?f7"/><draw:equation draw:name="f55" draw:formula="?f34 / ?f6"/><draw:equation draw:name="f56" draw:formula="?f35 / ?f7"/><draw:equation draw:name="f57" draw:formula="?f37 / ?f6"/><draw:equation draw:name="f58" draw:formula="0 / ?f6"/><draw:equation draw:name="f59" draw:formula="?f1 / ?f6"/><draw:equation draw:name="f60" draw:formula="0 / ?f7"/><draw:equation draw:name="f61" draw:formula="?f3 / ?f7"/></draw:enhanced-geometry></draw:custom-shape><draw:custom-shape svg:x="6.83194in" svg:y="8.79653in" svg:width="0.05694in" svg:height="0.09514in" draw:z-index="0" draw:id="id682" draw:style-name="a682" draw:name="Freeform 19"><svg:title/><svg:desc/><draw:enhanced-geometry draw:type="non-primitive" svg:viewBox="0 0 82 137" draw:enhanced-path="M 67 120 L 45 120 43 123 64 123 67 12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9905 - 9838"/><draw:equation draw:name="f9" draw:formula="?f8 * ?f5 / 82"/><draw:equation draw:name="f10" draw:formula="12787 * ?f4 / 137"/><draw:equation draw:name="f11" draw:formula="0 + 9883 - 9838"/><draw:equation draw:name="f12" draw:formula="?f11 * ?f5 / 82"/><draw:equation draw:name="f13" draw:formula="0 + 9881 - 9838"/><draw:equation draw:name="f14" draw:formula="?f13 * ?f5 / 82"/><draw:equation draw:name="f15" draw:formula="12790 * ?f4 / 137"/><draw:equation draw:name="f16" draw:formula="0 + 9902 - 9838"/><draw:equation draw:name="f17" draw:formula="?f16 * ?f5 / 8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custom-shape svg:x="6.83194in" svg:y="8.79653in" svg:width="0.05694in" svg:height="0.09514in" draw:z-index="0" draw:id="id683" draw:style-name="a683" draw:name="Freeform 18"><svg:title/><svg:desc/><draw:enhanced-geometry draw:type="non-primitive" svg:viewBox="0 0 82 137" draw:enhanced-path="M 81 0 L 67 0 64 3 64 51 81 51 81 0 Z N" draw:text-areas="?f23 ?f25 ?f24 ?f26" draw:glue-points="?f17 ?f18 ?f19 ?f18 ?f20 ?f21 ?f20 ?f22 ?f17 ?f22 ?f17 ?f18" draw:glue-point-leaving-directions="-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137"/><draw:equation draw:name="f8" draw:formula="0 + 9919 - 9838"/><draw:equation draw:name="f9" draw:formula="?f8 * ?f5 / 82"/><draw:equation draw:name="f10" draw:formula="12667 * ?f4 / 137"/><draw:equation draw:name="f11" draw:formula="0 + 9905 - 9838"/><draw:equation draw:name="f12" draw:formula="?f11 * ?f5 / 82"/><draw:equation draw:name="f13" draw:formula="0 + 9902 - 9838"/><draw:equation draw:name="f14" draw:formula="?f13 * ?f5 / 82"/><draw:equation draw:name="f15" draw:formula="12670 * ?f4 / 137"/><draw:equation draw:name="f16" draw:formula="12718 * ?f4 / 137"/><draw:equation draw:name="f17" draw:formula="?f9 / ?f6"/><draw:equation draw:name="f18" draw:formula="?f10 / ?f7"/><draw:equation draw:name="f19" draw:formula="?f12 / ?f6"/><draw:equation draw:name="f20" draw:formula="?f14 / ?f6"/><draw:equation draw:name="f21" draw:formula="?f15 / ?f7"/><draw:equation draw:name="f22" draw:formula="?f16 / ?f7"/><draw:equation draw:name="f23" draw:formula="0 / ?f6"/><draw:equation draw:name="f24" draw:formula="?f1 / ?f6"/><draw:equation draw:name="f25" draw:formula="0 / ?f7"/><draw:equation draw:name="f26" draw:formula="?f3 / ?f7"/></draw:enhanced-geometry></draw:custom-shape></draw:g><draw:g draw:z-index="251831296" draw:name="Group 12" draw:id="id689" draw:style-name="a689"><svg:title/><svg:desc/><draw:custom-shape svg:x="6.90486in" svg:y="8.82361in" svg:width="0.05694in" svg:height="0.06875in" draw:z-index="0" draw:id="id685" draw:style-name="a685" draw:name="Freeform 16"><svg:title/><svg:desc/><draw:enhanced-geometry draw:type="non-primitive" svg:viewBox="0 0 82 99" draw:enhanced-path="M 65 93 L 24 93 31 96 36 98 51 98 55 96 63 96 65 93 Z N" draw:text-areas="?f35 ?f37 ?f36 ?f38" draw:glue-points="?f25 ?f26 ?f27 ?f26 ?f28 ?f29 ?f30 ?f31 ?f32 ?f31 ?f33 ?f29 ?f34 ?f29 ?f25 ?f26" draw:glue-point-leaving-directions="-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10008 - 9943"/><draw:equation draw:name="f9" draw:formula="?f8 * ?f5 / 82"/><draw:equation draw:name="f10" draw:formula="12799 * ?f4 / 99"/><draw:equation draw:name="f11" draw:formula="0 + 9967 - 9943"/><draw:equation draw:name="f12" draw:formula="?f11 * ?f5 / 82"/><draw:equation draw:name="f13" draw:formula="0 + 9974 - 9943"/><draw:equation draw:name="f14" draw:formula="?f13 * ?f5 / 82"/><draw:equation draw:name="f15" draw:formula="12802 * ?f4 / 99"/><draw:equation draw:name="f16" draw:formula="0 + 9979 - 9943"/><draw:equation draw:name="f17" draw:formula="?f16 * ?f5 / 82"/><draw:equation draw:name="f18" draw:formula="12804 * ?f4 / 99"/><draw:equation draw:name="f19" draw:formula="0 + 9994 - 9943"/><draw:equation draw:name="f20" draw:formula="?f19 * ?f5 / 82"/><draw:equation draw:name="f21" draw:formula="0 + 9998 - 9943"/><draw:equation draw:name="f22" draw:formula="?f21 * ?f5 / 82"/><draw:equation draw:name="f23" draw:formula="0 + 10006 - 9943"/><draw:equation draw:name="f24" draw:formula="?f23 * ?f5 / 82"/><draw:equation draw:name="f25" draw:formula="?f9 / ?f6"/><draw:equation draw:name="f26" draw:formula="?f10 / ?f7"/><draw:equation draw:name="f27" draw:formula="?f12 / ?f6"/><draw:equation draw:name="f28" draw:formula="?f14 / ?f6"/><draw:equation draw:name="f29" draw:formula="?f15 / ?f7"/><draw:equation draw:name="f30" draw:formula="?f17 / ?f6"/><draw:equation draw:name="f31" draw:formula="?f18 / ?f7"/><draw:equation draw:name="f32" draw:formula="?f20 / ?f6"/><draw:equation draw:name="f33" draw:formula="?f22 / ?f6"/><draw:equation draw:name="f34" draw:formula="?f24 / ?f6"/><draw:equation draw:name="f35" draw:formula="0 / ?f6"/><draw:equation draw:name="f36" draw:formula="?f1 / ?f6"/><draw:equation draw:name="f37" draw:formula="0 / ?f7"/><draw:equation draw:name="f38" draw:formula="?f3 / ?f7"/></draw:enhanced-geometry></draw:custom-shape><draw:custom-shape svg:x="6.90486in" svg:y="8.82361in" svg:width="0.05694in" svg:height="0.06875in" draw:z-index="0" draw:id="id686" draw:style-name="a686" draw:name="Freeform 15"><svg:title/><svg:desc/><draw:enhanced-geometry draw:type="non-primitive" svg:viewBox="0 0 82 99" draw:enhanced-path="M 55 0 L 29 0 15 7 12 12 7 16 5 21 3 28 0 33 0 64 3 69 5 76 7 81 19 93 70 93 72 91 75 91 75 88 77 88 77 86 41 86 36 84 31 84 29 81 24 79 24 76 22 74 19 69 19 67 17 62 17 52 79 52 79 50 82 50 82 40 17 40 17 33 19 28 19 26 22 21 24 19 24 16 29 14 31 14 34 12 72 12 70 7 55 0 Z N" draw:text-areas="?f126 ?f128 ?f127 ?f129" draw:glue-points="?f78 ?f79 ?f80 ?f79 ?f81 ?f82 ?f83 ?f84 ?f85 ?f86 ?f87 ?f88 ?f89 ?f90 ?f91 ?f92 ?f91 ?f93 ?f89 ?f94 ?f87 ?f95 ?f85 ?f96 ?f97 ?f98 ?f99 ?f98 ?f100 ?f101 ?f102 ?f101 ?f102 ?f103 ?f104 ?f103 ?f104 ?f105 ?f106 ?f105 ?f107 ?f108 ?f109 ?f108 ?f80 ?f96 ?f110 ?f111 ?f110 ?f95 ?f112 ?f113 ?f97 ?f94 ?f97 ?f114 ?f115 ?f116 ?f115 ?f117 ?f118 ?f117 ?f118 ?f119 ?f120 ?f119 ?f120 ?f121 ?f115 ?f121 ?f115 ?f92 ?f97 ?f90 ?f97 ?f122 ?f112 ?f88 ?f110 ?f123 ?f110 ?f86 ?f80 ?f124 ?f109 ?f124 ?f125 ?f84 ?f100 ?f84 ?f99 ?f82 ?f78 ?f79" draw:glue-point-leaving-directions="-90, -90, -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9998 - 9943"/><draw:equation draw:name="f9" draw:formula="?f8 * ?f5 / 82"/><draw:equation draw:name="f10" draw:formula="12706 * ?f4 / 99"/><draw:equation draw:name="f11" draw:formula="0 + 9972 - 9943"/><draw:equation draw:name="f12" draw:formula="?f11 * ?f5 / 82"/><draw:equation draw:name="f13" draw:formula="0 + 9958 - 9943"/><draw:equation draw:name="f14" draw:formula="?f13 * ?f5 / 82"/><draw:equation draw:name="f15" draw:formula="12713 * ?f4 / 99"/><draw:equation draw:name="f16" draw:formula="0 + 9955 - 9943"/><draw:equation draw:name="f17" draw:formula="?f16 * ?f5 / 82"/><draw:equation draw:name="f18" draw:formula="12718 * ?f4 / 99"/><draw:equation draw:name="f19" draw:formula="0 + 9950 - 9943"/><draw:equation draw:name="f20" draw:formula="?f19 * ?f5 / 82"/><draw:equation draw:name="f21" draw:formula="12722 * ?f4 / 99"/><draw:equation draw:name="f22" draw:formula="0 + 9948 - 9943"/><draw:equation draw:name="f23" draw:formula="?f22 * ?f5 / 82"/><draw:equation draw:name="f24" draw:formula="12727 * ?f4 / 99"/><draw:equation draw:name="f25" draw:formula="0 + 9946 - 9943"/><draw:equation draw:name="f26" draw:formula="?f25 * ?f5 / 82"/><draw:equation draw:name="f27" draw:formula="12734 * ?f4 / 99"/><draw:equation draw:name="f28" draw:formula="0 + 9943 - 9943"/><draw:equation draw:name="f29" draw:formula="?f28 * ?f5 / 82"/><draw:equation draw:name="f30" draw:formula="12739 * ?f4 / 99"/><draw:equation draw:name="f31" draw:formula="12770 * ?f4 / 99"/><draw:equation draw:name="f32" draw:formula="12775 * ?f4 / 99"/><draw:equation draw:name="f33" draw:formula="12782 * ?f4 / 99"/><draw:equation draw:name="f34" draw:formula="12787 * ?f4 / 99"/><draw:equation draw:name="f35" draw:formula="0 + 9962 - 9943"/><draw:equation draw:name="f36" draw:formula="?f35 * ?f5 / 82"/><draw:equation draw:name="f37" draw:formula="12799 * ?f4 / 99"/><draw:equation draw:name="f38" draw:formula="0 + 10013 - 9943"/><draw:equation draw:name="f39" draw:formula="?f38 * ?f5 / 82"/><draw:equation draw:name="f40" draw:formula="0 + 10015 - 9943"/><draw:equation draw:name="f41" draw:formula="?f40 * ?f5 / 82"/><draw:equation draw:name="f42" draw:formula="12797 * ?f4 / 99"/><draw:equation draw:name="f43" draw:formula="0 + 10018 - 9943"/><draw:equation draw:name="f44" draw:formula="?f43 * ?f5 / 82"/><draw:equation draw:name="f45" draw:formula="12794 * ?f4 / 99"/><draw:equation draw:name="f46" draw:formula="0 + 10020 - 9943"/><draw:equation draw:name="f47" draw:formula="?f46 * ?f5 / 82"/><draw:equation draw:name="f48" draw:formula="12792 * ?f4 / 99"/><draw:equation draw:name="f49" draw:formula="0 + 9984 - 9943"/><draw:equation draw:name="f50" draw:formula="?f49 * ?f5 / 82"/><draw:equation draw:name="f51" draw:formula="0 + 9979 - 9943"/><draw:equation draw:name="f52" draw:formula="?f51 * ?f5 / 82"/><draw:equation draw:name="f53" draw:formula="12790 * ?f4 / 99"/><draw:equation draw:name="f54" draw:formula="0 + 9974 - 9943"/><draw:equation draw:name="f55" draw:formula="?f54 * ?f5 / 82"/><draw:equation draw:name="f56" draw:formula="0 + 9967 - 9943"/><draw:equation draw:name="f57" draw:formula="?f56 * ?f5 / 82"/><draw:equation draw:name="f58" draw:formula="12785 * ?f4 / 99"/><draw:equation draw:name="f59" draw:formula="0 + 9965 - 9943"/><draw:equation draw:name="f60" draw:formula="?f59 * ?f5 / 82"/><draw:equation draw:name="f61" draw:formula="12780 * ?f4 / 99"/><draw:equation draw:name="f62" draw:formula="12773 * ?f4 / 99"/><draw:equation draw:name="f63" draw:formula="0 + 9960 - 9943"/><draw:equation draw:name="f64" draw:formula="?f63 * ?f5 / 82"/><draw:equation draw:name="f65" draw:formula="12768 * ?f4 / 99"/><draw:equation draw:name="f66" draw:formula="12758 * ?f4 / 99"/><draw:equation draw:name="f67" draw:formula="0 + 10022 - 9943"/><draw:equation draw:name="f68" draw:formula="?f67 * ?f5 / 82"/><draw:equation draw:name="f69" draw:formula="12756 * ?f4 / 99"/><draw:equation draw:name="f70" draw:formula="0 + 10025 - 9943"/><draw:equation draw:name="f71" draw:formula="?f70 * ?f5 / 82"/><draw:equation draw:name="f72" draw:formula="12746 * ?f4 / 99"/><draw:equation draw:name="f73" draw:formula="12732 * ?f4 / 99"/><draw:equation draw:name="f74" draw:formula="12725 * ?f4 / 99"/><draw:equation draw:name="f75" draw:formula="12720 * ?f4 / 99"/><draw:equation draw:name="f76" draw:formula="0 + 9977 - 9943"/><draw:equation draw:name="f77" draw:formula="?f76 * ?f5 / 82"/><draw:equation draw:name="f78" draw:formula="?f9 / ?f6"/><draw:equation draw:name="f79" draw:formula="?f10 / ?f7"/><draw:equation draw:name="f80" draw:formula="?f12 / ?f6"/><draw:equation draw:name="f81" draw:formula="?f14 / ?f6"/><draw:equation draw:name="f82" draw:formula="?f15 / ?f7"/><draw:equation draw:name="f83" draw:formula="?f17 / ?f6"/><draw:equation draw:name="f84" draw:formula="?f18 / ?f7"/><draw:equation draw:name="f85" draw:formula="?f20 / ?f6"/><draw:equation draw:name="f86" draw:formula="?f21 / ?f7"/><draw:equation draw:name="f87" draw:formula="?f23 / ?f6"/><draw:equation draw:name="f88" draw:formula="?f24 / ?f7"/><draw:equation draw:name="f89" draw:formula="?f26 / ?f6"/><draw:equation draw:name="f90" draw:formula="?f27 / ?f7"/><draw:equation draw:name="f91" draw:formula="?f29 / ?f6"/><draw:equation draw:name="f92" draw:formula="?f30 / ?f7"/><draw:equation draw:name="f93" draw:formula="?f31 / ?f7"/><draw:equation draw:name="f94" draw:formula="?f32 / ?f7"/><draw:equation draw:name="f95" draw:formula="?f33 / ?f7"/><draw:equation draw:name="f96" draw:formula="?f34 / ?f7"/><draw:equation draw:name="f97" draw:formula="?f36 / ?f6"/><draw:equation draw:name="f98" draw:formula="?f37 / ?f7"/><draw:equation draw:name="f99" draw:formula="?f39 / ?f6"/><draw:equation draw:name="f100" draw:formula="?f41 / ?f6"/><draw:equation draw:name="f101" draw:formula="?f42 / ?f7"/><draw:equation draw:name="f102" draw:formula="?f44 / ?f6"/><draw:equation draw:name="f103" draw:formula="?f45 / ?f7"/><draw:equation draw:name="f104" draw:formula="?f47 / ?f6"/><draw:equation draw:name="f105" draw:formula="?f48 / ?f7"/><draw:equation draw:name="f106" draw:formula="?f50 / ?f6"/><draw:equation draw:name="f107" draw:formula="?f52 / ?f6"/><draw:equation draw:name="f108" draw:formula="?f53 / ?f7"/><draw:equation draw:name="f109" draw:formula="?f55 / ?f6"/><draw:equation draw:name="f110" draw:formula="?f57 / ?f6"/><draw:equation draw:name="f111" draw:formula="?f58 / ?f7"/><draw:equation draw:name="f112" draw:formula="?f60 / ?f6"/><draw:equation draw:name="f113" draw:formula="?f61 / ?f7"/><draw:equation draw:name="f114" draw:formula="?f62 / ?f7"/><draw:equation draw:name="f115" draw:formula="?f64 / ?f6"/><draw:equation draw:name="f116" draw:formula="?f65 / ?f7"/><draw:equation draw:name="f117" draw:formula="?f66 / ?f7"/><draw:equation draw:name="f118" draw:formula="?f68 / ?f6"/><draw:equation draw:name="f119" draw:formula="?f69 / ?f7"/><draw:equation draw:name="f120" draw:formula="?f71 / ?f6"/><draw:equation draw:name="f121" draw:formula="?f72 / ?f7"/><draw:equation draw:name="f122" draw:formula="?f73 / ?f7"/><draw:equation draw:name="f123" draw:formula="?f74 / ?f7"/><draw:equation draw:name="f124" draw:formula="?f75 / ?f7"/><draw:equation draw:name="f125" draw:formula="?f77 / ?f6"/><draw:equation draw:name="f126" draw:formula="0 / ?f6"/><draw:equation draw:name="f127" draw:formula="?f1 / ?f6"/><draw:equation draw:name="f128" draw:formula="0 / ?f7"/><draw:equation draw:name="f129" draw:formula="?f3 / ?f7"/></draw:enhanced-geometry></draw:custom-shape><draw:custom-shape svg:x="6.90486in" svg:y="8.82361in" svg:width="0.05694in" svg:height="0.06875in" draw:z-index="0" draw:id="id687" draw:style-name="a687" draw:name="Freeform 14"><svg:title/><svg:desc/><draw:enhanced-geometry draw:type="non-primitive" svg:viewBox="0 0 82 99" draw:enhanced-path="M 77 79 L 70 79 70 81 65 81 63 84 55 84 53 86 77 86 77 79 Z N" draw:text-areas="?f34 ?f36 ?f35 ?f37" draw:glue-points="?f24 ?f25 ?f26 ?f25 ?f26 ?f27 ?f28 ?f27 ?f29 ?f30 ?f31 ?f30 ?f32 ?f33 ?f24 ?f33 ?f24 ?f25"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10020 - 9943"/><draw:equation draw:name="f9" draw:formula="?f8 * ?f5 / 82"/><draw:equation draw:name="f10" draw:formula="12785 * ?f4 / 99"/><draw:equation draw:name="f11" draw:formula="0 + 10013 - 9943"/><draw:equation draw:name="f12" draw:formula="?f11 * ?f5 / 82"/><draw:equation draw:name="f13" draw:formula="12787 * ?f4 / 99"/><draw:equation draw:name="f14" draw:formula="0 + 10008 - 9943"/><draw:equation draw:name="f15" draw:formula="?f14 * ?f5 / 82"/><draw:equation draw:name="f16" draw:formula="0 + 10006 - 9943"/><draw:equation draw:name="f17" draw:formula="?f16 * ?f5 / 82"/><draw:equation draw:name="f18" draw:formula="12790 * ?f4 / 99"/><draw:equation draw:name="f19" draw:formula="0 + 9998 - 9943"/><draw:equation draw:name="f20" draw:formula="?f19 * ?f5 / 82"/><draw:equation draw:name="f21" draw:formula="0 + 9996 - 9943"/><draw:equation draw:name="f22" draw:formula="?f21 * ?f5 / 82"/><draw:equation draw:name="f23" draw:formula="12792 * ?f4 / 99"/><draw:equation draw:name="f24" draw:formula="?f9 / ?f6"/><draw:equation draw:name="f25" draw:formula="?f10 / ?f7"/><draw:equation draw:name="f26" draw:formula="?f12 / ?f6"/><draw:equation draw:name="f27" draw:formula="?f13 / ?f7"/><draw:equation draw:name="f28" draw:formula="?f15 / ?f6"/><draw:equation draw:name="f29" draw:formula="?f17 / ?f6"/><draw:equation draw:name="f30" draw:formula="?f18 / ?f7"/><draw:equation draw:name="f31" draw:formula="?f20 / ?f6"/><draw:equation draw:name="f32" draw:formula="?f22 / ?f6"/><draw:equation draw:name="f33" draw:formula="?f23 / ?f7"/><draw:equation draw:name="f34" draw:formula="0 / ?f6"/><draw:equation draw:name="f35" draw:formula="?f1 / ?f6"/><draw:equation draw:name="f36" draw:formula="0 / ?f7"/><draw:equation draw:name="f37" draw:formula="?f3 / ?f7"/></draw:enhanced-geometry></draw:custom-shape><draw:custom-shape svg:x="6.90486in" svg:y="8.82361in" svg:width="0.05694in" svg:height="0.06875in" draw:z-index="0" draw:id="id688" draw:style-name="a688" draw:name="Freeform 13"><svg:title/><svg:desc/><draw:enhanced-geometry draw:type="non-primitive" svg:viewBox="0 0 82 99" draw:enhanced-path="M 72 12 L 48 12 55 14 60 19 63 24 65 31 65 40 82 40 82 31 79 26 77 19 75 16 72 12 Z N" draw:text-areas="?f54 ?f56 ?f55 ?f57" draw:glue-points="?f36 ?f37 ?f38 ?f37 ?f39 ?f40 ?f41 ?f42 ?f43 ?f44 ?f45 ?f46 ?f45 ?f47 ?f48 ?f47 ?f48 ?f46 ?f49 ?f50 ?f51 ?f42 ?f52 ?f53 ?f36 ?f37" draw:glue-point-leaving-directions="-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draw:equation draw:name="f7" draw:formula="?f4 / 99"/><draw:equation draw:name="f8" draw:formula="0 + 10015 - 9943"/><draw:equation draw:name="f9" draw:formula="?f8 * ?f5 / 82"/><draw:equation draw:name="f10" draw:formula="12718 * ?f4 / 99"/><draw:equation draw:name="f11" draw:formula="0 + 9991 - 9943"/><draw:equation draw:name="f12" draw:formula="?f11 * ?f5 / 82"/><draw:equation draw:name="f13" draw:formula="0 + 9998 - 9943"/><draw:equation draw:name="f14" draw:formula="?f13 * ?f5 / 82"/><draw:equation draw:name="f15" draw:formula="12720 * ?f4 / 99"/><draw:equation draw:name="f16" draw:formula="0 + 10003 - 9943"/><draw:equation draw:name="f17" draw:formula="?f16 * ?f5 / 82"/><draw:equation draw:name="f18" draw:formula="12725 * ?f4 / 99"/><draw:equation draw:name="f19" draw:formula="0 + 10006 - 9943"/><draw:equation draw:name="f20" draw:formula="?f19 * ?f5 / 82"/><draw:equation draw:name="f21" draw:formula="12730 * ?f4 / 99"/><draw:equation draw:name="f22" draw:formula="0 + 10008 - 9943"/><draw:equation draw:name="f23" draw:formula="?f22 * ?f5 / 82"/><draw:equation draw:name="f24" draw:formula="12737 * ?f4 / 99"/><draw:equation draw:name="f25" draw:formula="12746 * ?f4 / 99"/><draw:equation draw:name="f26" draw:formula="0 + 10025 - 9943"/><draw:equation draw:name="f27" draw:formula="?f26 * ?f5 / 82"/><draw:equation draw:name="f28" draw:formula="0 + 10022 - 9943"/><draw:equation draw:name="f29" draw:formula="?f28 * ?f5 / 82"/><draw:equation draw:name="f30" draw:formula="12732 * ?f4 / 99"/><draw:equation draw:name="f31" draw:formula="0 + 10020 - 9943"/><draw:equation draw:name="f32" draw:formula="?f31 * ?f5 / 82"/><draw:equation draw:name="f33" draw:formula="0 + 10018 - 9943"/><draw:equation draw:name="f34" draw:formula="?f33 * ?f5 / 82"/><draw:equation draw:name="f35" draw:formula="12722 * ?f4 / 99"/><draw:equation draw:name="f36" draw:formula="?f9 / ?f6"/><draw:equation draw:name="f37" draw:formula="?f10 / ?f7"/><draw:equation draw:name="f38" draw:formula="?f12 / ?f6"/><draw:equation draw:name="f39" draw:formula="?f14 / ?f6"/><draw:equation draw:name="f40" draw:formula="?f15 / ?f7"/><draw:equation draw:name="f41" draw:formula="?f17 / ?f6"/><draw:equation draw:name="f42" draw:formula="?f18 / ?f7"/><draw:equation draw:name="f43" draw:formula="?f20 / ?f6"/><draw:equation draw:name="f44" draw:formula="?f21 / ?f7"/><draw:equation draw:name="f45" draw:formula="?f23 / ?f6"/><draw:equation draw:name="f46" draw:formula="?f24 / ?f7"/><draw:equation draw:name="f47" draw:formula="?f25 / ?f7"/><draw:equation draw:name="f48" draw:formula="?f27 / ?f6"/><draw:equation draw:name="f49" draw:formula="?f29 / ?f6"/><draw:equation draw:name="f50" draw:formula="?f30 / ?f7"/><draw:equation draw:name="f51" draw:formula="?f32 / ?f6"/><draw:equation draw:name="f52" draw:formula="?f34 / ?f6"/><draw:equation draw:name="f53" draw:formula="?f35 / ?f7"/><draw:equation draw:name="f54" draw:formula="0 / ?f6"/><draw:equation draw:name="f55" draw:formula="?f1 / ?f6"/><draw:equation draw:name="f56" draw:formula="0 / ?f7"/><draw:equation draw:name="f57" draw:formula="?f3 / ?f7"/></draw:enhanced-geometry></draw:custom-shape></draw:g><draw:custom-shape svg:x="7.05833in" svg:y="8.79653in" svg:width="0.01181in" svg:height="0.09375in" draw:z-index="0" draw:id="id690" draw:style-name="a690" draw:name="Freeform 11"><svg:title/><svg:desc/><draw:enhanced-geometry draw:type="non-primitive" svg:viewBox="0 0 17 135" draw:enhanced-path="M 17 0 L 2 0 0 3 0 132 2 132 2 135 14 135 17 132 17 0 Z N" draw:text-areas="?f28 ?f30 ?f29 ?f31" draw:glue-points="?f20 ?f21 ?f22 ?f21 ?f23 ?f24 ?f23 ?f25 ?f22 ?f25 ?f22 ?f26 ?f27 ?f26 ?f20 ?f25 ?f20 ?f21" draw:glue-point-leaving-directions="-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7"/><draw:equation draw:name="f7" draw:formula="?f4 / 135"/><draw:equation draw:name="f8" draw:formula="0 + 10181 - 10164"/><draw:equation draw:name="f9" draw:formula="?f8 * ?f5 / 17"/><draw:equation draw:name="f10" draw:formula="12667 * ?f4 / 135"/><draw:equation draw:name="f11" draw:formula="0 + 10166 - 10164"/><draw:equation draw:name="f12" draw:formula="?f11 * ?f5 / 17"/><draw:equation draw:name="f13" draw:formula="0 + 10164 - 10164"/><draw:equation draw:name="f14" draw:formula="?f13 * ?f5 / 17"/><draw:equation draw:name="f15" draw:formula="12670 * ?f4 / 135"/><draw:equation draw:name="f16" draw:formula="12799 * ?f4 / 135"/><draw:equation draw:name="f17" draw:formula="12802 * ?f4 / 135"/><draw:equation draw:name="f18" draw:formula="0 + 10178 - 10164"/><draw:equation draw:name="f19" draw:formula="?f18 * ?f5 / 17"/><draw:equation draw:name="f20" draw:formula="?f9 / ?f6"/><draw:equation draw:name="f21" draw:formula="?f10 / ?f7"/><draw:equation draw:name="f22" draw:formula="?f12 / ?f6"/><draw:equation draw:name="f23" draw:formula="?f14 / ?f6"/><draw:equation draw:name="f24" draw:formula="?f15 / ?f7"/><draw:equation draw:name="f25" draw:formula="?f16 / ?f7"/><draw:equation draw:name="f26" draw:formula="?f17 / ?f7"/><draw:equation draw:name="f27" draw:formula="?f19 / ?f6"/><draw:equation draw:name="f28" draw:formula="0 / ?f6"/><draw:equation draw:name="f29" draw:formula="?f1 / ?f6"/><draw:equation draw:name="f30" draw:formula="0 / ?f7"/><draw:equation draw:name="f31" draw:formula="?f3 / ?f7"/></draw:enhanced-geometry></draw:custom-shape><draw:g draw:z-index="251833344" draw:name="Group 3" draw:id="id697" draw:style-name="a697"><svg:title/><svg:desc/><draw:custom-shape svg:x="7.08819in" svg:y="8.82361in" svg:width="0.05in" svg:height="0.06875in" draw:z-index="0" draw:id="id691" draw:style-name="a691" draw:name="Freeform 9"><svg:title/><svg:desc/><draw:enhanced-geometry draw:type="non-primitive" svg:viewBox="0 0 72 99" draw:enhanced-path="M 67 12 L 43 12 46 14 48 14 51 16 51 19 53 21 53 26 55 28 55 40 29 40 24 43 19 43 10 48 5 52 3 57 0 60 0 79 3 81 3 86 10 93 12 93 17 96 19 96 24 98 34 98 53 88 55 86 27 86 24 84 19 81 17 79 17 62 19 60 19 57 22 57 24 55 27 55 29 52 72 52 72 26 70 21 70 19 67 14 67 12 Z N" draw:text-areas="?f117 ?f119 ?f118 ?f120" draw:glue-points="?f73 ?f74 ?f75 ?f74 ?f76 ?f77 ?f78 ?f77 ?f79 ?f80 ?f79 ?f81 ?f82 ?f83 ?f82 ?f84 ?f85 ?f86 ?f85 ?f87 ?f88 ?f87 ?f89 ?f90 ?f91 ?f90 ?f92 ?f93 ?f94 ?f95 ?f96 ?f97 ?f98 ?f99 ?f98 ?f100 ?f96 ?f101 ?f96 ?f102 ?f92 ?f103 ?f104 ?f103 ?f105 ?f106 ?f91 ?f106 ?f89 ?f107 ?f108 ?f107 ?f82 ?f109 ?f85 ?f102 ?f110 ?f102 ?f89 ?f111 ?f91 ?f101 ?f105 ?f100 ?f105 ?f112 ?f91 ?f99 ?f91 ?f97 ?f113 ?f97 ?f89 ?f114 ?f110 ?f114 ?f88 ?f95 ?f115 ?f95 ?f115 ?f84 ?f116 ?f83 ?f116 ?f81 ?f73 ?f77 ?f73 ?f74" draw:glue-point-leaving-directions="-90, -90, -90, -90, -90, -90, -90, -90, -90, -90, -90, -90, -90, -90, -90, -90, -90, -90, -90, -90, -90, -90, -90, -90, -90, -90, -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274 - 10207"/><draw:equation draw:name="f9" draw:formula="?f8 * ?f5 / 72"/><draw:equation draw:name="f10" draw:formula="12718 * ?f4 / 99"/><draw:equation draw:name="f11" draw:formula="0 + 10250 - 10207"/><draw:equation draw:name="f12" draw:formula="?f11 * ?f5 / 72"/><draw:equation draw:name="f13" draw:formula="0 + 10253 - 10207"/><draw:equation draw:name="f14" draw:formula="?f13 * ?f5 / 72"/><draw:equation draw:name="f15" draw:formula="12720 * ?f4 / 99"/><draw:equation draw:name="f16" draw:formula="0 + 10255 - 10207"/><draw:equation draw:name="f17" draw:formula="?f16 * ?f5 / 72"/><draw:equation draw:name="f18" draw:formula="0 + 10258 - 10207"/><draw:equation draw:name="f19" draw:formula="?f18 * ?f5 / 72"/><draw:equation draw:name="f20" draw:formula="12722 * ?f4 / 99"/><draw:equation draw:name="f21" draw:formula="12725 * ?f4 / 99"/><draw:equation draw:name="f22" draw:formula="0 + 10260 - 10207"/><draw:equation draw:name="f23" draw:formula="?f22 * ?f5 / 72"/><draw:equation draw:name="f24" draw:formula="12727 * ?f4 / 99"/><draw:equation draw:name="f25" draw:formula="12732 * ?f4 / 99"/><draw:equation draw:name="f26" draw:formula="0 + 10262 - 10207"/><draw:equation draw:name="f27" draw:formula="?f26 * ?f5 / 72"/><draw:equation draw:name="f28" draw:formula="12734 * ?f4 / 99"/><draw:equation draw:name="f29" draw:formula="12746 * ?f4 / 99"/><draw:equation draw:name="f30" draw:formula="0 + 10236 - 10207"/><draw:equation draw:name="f31" draw:formula="?f30 * ?f5 / 72"/><draw:equation draw:name="f32" draw:formula="0 + 10231 - 10207"/><draw:equation draw:name="f33" draw:formula="?f32 * ?f5 / 72"/><draw:equation draw:name="f34" draw:formula="12749 * ?f4 / 99"/><draw:equation draw:name="f35" draw:formula="0 + 10226 - 10207"/><draw:equation draw:name="f36" draw:formula="?f35 * ?f5 / 72"/><draw:equation draw:name="f37" draw:formula="0 + 10217 - 10207"/><draw:equation draw:name="f38" draw:formula="?f37 * ?f5 / 72"/><draw:equation draw:name="f39" draw:formula="12754 * ?f4 / 99"/><draw:equation draw:name="f40" draw:formula="0 + 10212 - 10207"/><draw:equation draw:name="f41" draw:formula="?f40 * ?f5 / 72"/><draw:equation draw:name="f42" draw:formula="12758 * ?f4 / 99"/><draw:equation draw:name="f43" draw:formula="0 + 10210 - 10207"/><draw:equation draw:name="f44" draw:formula="?f43 * ?f5 / 72"/><draw:equation draw:name="f45" draw:formula="12763 * ?f4 / 99"/><draw:equation draw:name="f46" draw:formula="0 + 10207 - 10207"/><draw:equation draw:name="f47" draw:formula="?f46 * ?f5 / 72"/><draw:equation draw:name="f48" draw:formula="12766 * ?f4 / 99"/><draw:equation draw:name="f49" draw:formula="12785 * ?f4 / 99"/><draw:equation draw:name="f50" draw:formula="12787 * ?f4 / 99"/><draw:equation draw:name="f51" draw:formula="12792 * ?f4 / 99"/><draw:equation draw:name="f52" draw:formula="12799 * ?f4 / 99"/><draw:equation draw:name="f53" draw:formula="0 + 10219 - 10207"/><draw:equation draw:name="f54" draw:formula="?f53 * ?f5 / 72"/><draw:equation draw:name="f55" draw:formula="0 + 10224 - 10207"/><draw:equation draw:name="f56" draw:formula="?f55 * ?f5 / 72"/><draw:equation draw:name="f57" draw:formula="12802 * ?f4 / 99"/><draw:equation draw:name="f58" draw:formula="12804 * ?f4 / 99"/><draw:equation draw:name="f59" draw:formula="0 + 10241 - 10207"/><draw:equation draw:name="f60" draw:formula="?f59 * ?f5 / 72"/><draw:equation draw:name="f61" draw:formula="12794 * ?f4 / 99"/><draw:equation draw:name="f62" draw:formula="0 + 10234 - 10207"/><draw:equation draw:name="f63" draw:formula="?f62 * ?f5 / 72"/><draw:equation draw:name="f64" draw:formula="12790 * ?f4 / 99"/><draw:equation draw:name="f65" draw:formula="12768 * ?f4 / 99"/><draw:equation draw:name="f66" draw:formula="0 + 10229 - 10207"/><draw:equation draw:name="f67" draw:formula="?f66 * ?f5 / 72"/><draw:equation draw:name="f68" draw:formula="12761 * ?f4 / 99"/><draw:equation draw:name="f69" draw:formula="0 + 10279 - 10207"/><draw:equation draw:name="f70" draw:formula="?f69 * ?f5 / 72"/><draw:equation draw:name="f71" draw:formula="0 + 10277 - 10207"/><draw:equation draw:name="f72" draw:formula="?f71 * ?f5 / 72"/><draw:equation draw:name="f73" draw:formula="?f9 / ?f6"/><draw:equation draw:name="f74" draw:formula="?f10 / ?f7"/><draw:equation draw:name="f75" draw:formula="?f12 / ?f6"/><draw:equation draw:name="f76" draw:formula="?f14 / ?f6"/><draw:equation draw:name="f77" draw:formula="?f15 / ?f7"/><draw:equation draw:name="f78" draw:formula="?f17 / ?f6"/><draw:equation draw:name="f79" draw:formula="?f19 / ?f6"/><draw:equation draw:name="f80" draw:formula="?f20 / ?f7"/><draw:equation draw:name="f81" draw:formula="?f21 / ?f7"/><draw:equation draw:name="f82" draw:formula="?f23 / ?f6"/><draw:equation draw:name="f83" draw:formula="?f24 / ?f7"/><draw:equation draw:name="f84" draw:formula="?f25 / ?f7"/><draw:equation draw:name="f85" draw:formula="?f27 / ?f6"/><draw:equation draw:name="f86" draw:formula="?f28 / ?f7"/><draw:equation draw:name="f87" draw:formula="?f29 / ?f7"/><draw:equation draw:name="f88" draw:formula="?f31 / ?f6"/><draw:equation draw:name="f89" draw:formula="?f33 / ?f6"/><draw:equation draw:name="f90" draw:formula="?f34 / ?f7"/><draw:equation draw:name="f91" draw:formula="?f36 / ?f6"/><draw:equation draw:name="f92" draw:formula="?f38 / ?f6"/><draw:equation draw:name="f93" draw:formula="?f39 / ?f7"/><draw:equation draw:name="f94" draw:formula="?f41 / ?f6"/><draw:equation draw:name="f95" draw:formula="?f42 / ?f7"/><draw:equation draw:name="f96" draw:formula="?f44 / ?f6"/><draw:equation draw:name="f97" draw:formula="?f45 / ?f7"/><draw:equation draw:name="f98" draw:formula="?f47 / ?f6"/><draw:equation draw:name="f99" draw:formula="?f48 / ?f7"/><draw:equation draw:name="f100" draw:formula="?f49 / ?f7"/><draw:equation draw:name="f101" draw:formula="?f50 / ?f7"/><draw:equation draw:name="f102" draw:formula="?f51 / ?f7"/><draw:equation draw:name="f103" draw:formula="?f52 / ?f7"/><draw:equation draw:name="f104" draw:formula="?f54 / ?f6"/><draw:equation draw:name="f105" draw:formula="?f56 / ?f6"/><draw:equation draw:name="f106" draw:formula="?f57 / ?f7"/><draw:equation draw:name="f107" draw:formula="?f58 / ?f7"/><draw:equation draw:name="f108" draw:formula="?f60 / ?f6"/><draw:equation draw:name="f109" draw:formula="?f61 / ?f7"/><draw:equation draw:name="f110" draw:formula="?f63 / ?f6"/><draw:equation draw:name="f111" draw:formula="?f64 / ?f7"/><draw:equation draw:name="f112" draw:formula="?f65 / ?f7"/><draw:equation draw:name="f113" draw:formula="?f67 / ?f6"/><draw:equation draw:name="f114" draw:formula="?f68 / ?f7"/><draw:equation draw:name="f115" draw:formula="?f70 / ?f6"/><draw:equation draw:name="f116" draw:formula="?f72 / ?f6"/><draw:equation draw:name="f117" draw:formula="0 / ?f6"/><draw:equation draw:name="f118" draw:formula="?f1 / ?f6"/><draw:equation draw:name="f119" draw:formula="0 / ?f7"/><draw:equation draw:name="f120" draw:formula="?f3 / ?f7"/></draw:enhanced-geometry></draw:custom-shape><draw:custom-shape svg:x="7.08819in" svg:y="8.82361in" svg:width="0.05in" svg:height="0.06875in" draw:z-index="0" draw:id="id692" draw:style-name="a692" draw:name="Freeform 8"><svg:title/><svg:desc/><draw:enhanced-geometry draw:type="non-primitive" svg:viewBox="0 0 72 99" draw:enhanced-path="M 72 84 L 58 84 58 96 70 96 70 93 72 93 72 84 Z N" draw:text-areas="?f23 ?f25 ?f24 ?f26" draw:glue-points="?f17 ?f18 ?f19 ?f18 ?f19 ?f20 ?f21 ?f20 ?f21 ?f22 ?f17 ?f22 ?f17 ?f18" draw:glue-point-leaving-directions="-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279 - 10207"/><draw:equation draw:name="f9" draw:formula="?f8 * ?f5 / 72"/><draw:equation draw:name="f10" draw:formula="12790 * ?f4 / 99"/><draw:equation draw:name="f11" draw:formula="0 + 10265 - 10207"/><draw:equation draw:name="f12" draw:formula="?f11 * ?f5 / 72"/><draw:equation draw:name="f13" draw:formula="12802 * ?f4 / 99"/><draw:equation draw:name="f14" draw:formula="0 + 10277 - 10207"/><draw:equation draw:name="f15" draw:formula="?f14 * ?f5 / 72"/><draw:equation draw:name="f16" draw:formula="12799 * ?f4 / 99"/><draw:equation draw:name="f17" draw:formula="?f9 / ?f6"/><draw:equation draw:name="f18" draw:formula="?f10 / ?f7"/><draw:equation draw:name="f19" draw:formula="?f12 / ?f6"/><draw:equation draw:name="f20" draw:formula="?f13 / ?f7"/><draw:equation draw:name="f21" draw:formula="?f15 / ?f6"/><draw:equation draw:name="f22" draw:formula="?f16 / ?f7"/><draw:equation draw:name="f23" draw:formula="0 / ?f6"/><draw:equation draw:name="f24" draw:formula="?f1 / ?f6"/><draw:equation draw:name="f25" draw:formula="0 / ?f7"/><draw:equation draw:name="f26" draw:formula="?f3 / ?f7"/></draw:enhanced-geometry></draw:custom-shape><draw:custom-shape svg:x="7.08819in" svg:y="8.82361in" svg:width="0.05in" svg:height="0.06875in" draw:z-index="0" draw:id="id693" draw:style-name="a693" draw:name="Freeform 7"><svg:title/><svg:desc/><draw:enhanced-geometry draw:type="non-primitive" svg:viewBox="0 0 72 99" draw:enhanced-path="M 72 52 L 55 52 55 72 51 76 46 79 41 84 36 86 55 86 58 84 72 84 72 52 Z N" draw:text-areas="?f41 ?f43 ?f42 ?f44" draw:glue-points="?f28 ?f29 ?f30 ?f29 ?f30 ?f31 ?f32 ?f33 ?f34 ?f35 ?f36 ?f37 ?f38 ?f39 ?f30 ?f39 ?f40 ?f37 ?f28 ?f37 ?f28 ?f29" draw:glue-point-leaving-directions="-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279 - 10207"/><draw:equation draw:name="f9" draw:formula="?f8 * ?f5 / 72"/><draw:equation draw:name="f10" draw:formula="12758 * ?f4 / 99"/><draw:equation draw:name="f11" draw:formula="0 + 10262 - 10207"/><draw:equation draw:name="f12" draw:formula="?f11 * ?f5 / 72"/><draw:equation draw:name="f13" draw:formula="12778 * ?f4 / 99"/><draw:equation draw:name="f14" draw:formula="0 + 10258 - 10207"/><draw:equation draw:name="f15" draw:formula="?f14 * ?f5 / 72"/><draw:equation draw:name="f16" draw:formula="12782 * ?f4 / 99"/><draw:equation draw:name="f17" draw:formula="0 + 10253 - 10207"/><draw:equation draw:name="f18" draw:formula="?f17 * ?f5 / 72"/><draw:equation draw:name="f19" draw:formula="12785 * ?f4 / 99"/><draw:equation draw:name="f20" draw:formula="0 + 10248 - 10207"/><draw:equation draw:name="f21" draw:formula="?f20 * ?f5 / 72"/><draw:equation draw:name="f22" draw:formula="12790 * ?f4 / 99"/><draw:equation draw:name="f23" draw:formula="0 + 10243 - 10207"/><draw:equation draw:name="f24" draw:formula="?f23 * ?f5 / 72"/><draw:equation draw:name="f25" draw:formula="12792 * ?f4 / 99"/><draw:equation draw:name="f26" draw:formula="0 + 10265 - 10207"/><draw:equation draw:name="f27" draw:formula="?f26 * ?f5 / 72"/><draw:equation draw:name="f28" draw:formula="?f9 / ?f6"/><draw:equation draw:name="f29" draw:formula="?f10 / ?f7"/><draw:equation draw:name="f30" draw:formula="?f12 / ?f6"/><draw:equation draw:name="f31" draw:formula="?f13 / ?f7"/><draw:equation draw:name="f32" draw:formula="?f15 / ?f6"/><draw:equation draw:name="f33" draw:formula="?f16 / ?f7"/><draw:equation draw:name="f34" draw:formula="?f18 / ?f6"/><draw:equation draw:name="f35" draw:formula="?f19 / ?f7"/><draw:equation draw:name="f36" draw:formula="?f21 / ?f6"/><draw:equation draw:name="f37" draw:formula="?f22 / ?f7"/><draw:equation draw:name="f38" draw:formula="?f24 / ?f6"/><draw:equation draw:name="f39" draw:formula="?f25 / ?f7"/><draw:equation draw:name="f40" draw:formula="?f27 / ?f6"/><draw:equation draw:name="f41" draw:formula="0 / ?f6"/><draw:equation draw:name="f42" draw:formula="?f1 / ?f6"/><draw:equation draw:name="f43" draw:formula="0 / ?f7"/><draw:equation draw:name="f44" draw:formula="?f3 / ?f7"/></draw:enhanced-geometry></draw:custom-shape><draw:custom-shape svg:x="7.08819in" svg:y="8.82361in" svg:width="0.05in" svg:height="0.06875in" draw:z-index="0" draw:id="id694" draw:style-name="a694" draw:name="Freeform 6"><svg:title/><svg:desc/><draw:enhanced-geometry draw:type="non-primitive" svg:viewBox="0 0 72 99" draw:enhanced-path="M 58 2 L 15 2 12 4 10 4 7 7 5 7 5 21 10 21 10 19 12 19 15 16 17 16 19 14 22 14 24 12 67 12 67 9 63 7 58 2 Z N" draw:text-areas="?f62 ?f64 ?f63 ?f65" draw:glue-points="?f41 ?f42 ?f43 ?f42 ?f44 ?f45 ?f46 ?f45 ?f47 ?f48 ?f49 ?f48 ?f49 ?f50 ?f46 ?f50 ?f46 ?f51 ?f44 ?f51 ?f43 ?f52 ?f53 ?f52 ?f54 ?f55 ?f56 ?f55 ?f57 ?f58 ?f59 ?f58 ?f59 ?f60 ?f61 ?f48 ?f41 ?f42" draw:glue-point-leaving-directions="-90, -90, -90, -90, -90, -90, -90, -90, -90, -90, -90, -90, -90, -90, -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265 - 10207"/><draw:equation draw:name="f9" draw:formula="?f8 * ?f5 / 72"/><draw:equation draw:name="f10" draw:formula="12708 * ?f4 / 99"/><draw:equation draw:name="f11" draw:formula="0 + 10222 - 10207"/><draw:equation draw:name="f12" draw:formula="?f11 * ?f5 / 72"/><draw:equation draw:name="f13" draw:formula="0 + 10219 - 10207"/><draw:equation draw:name="f14" draw:formula="?f13 * ?f5 / 72"/><draw:equation draw:name="f15" draw:formula="12710 * ?f4 / 99"/><draw:equation draw:name="f16" draw:formula="0 + 10217 - 10207"/><draw:equation draw:name="f17" draw:formula="?f16 * ?f5 / 72"/><draw:equation draw:name="f18" draw:formula="0 + 10214 - 10207"/><draw:equation draw:name="f19" draw:formula="?f18 * ?f5 / 72"/><draw:equation draw:name="f20" draw:formula="12713 * ?f4 / 99"/><draw:equation draw:name="f21" draw:formula="0 + 10212 - 10207"/><draw:equation draw:name="f22" draw:formula="?f21 * ?f5 / 72"/><draw:equation draw:name="f23" draw:formula="12727 * ?f4 / 99"/><draw:equation draw:name="f24" draw:formula="12725 * ?f4 / 99"/><draw:equation draw:name="f25" draw:formula="12722 * ?f4 / 99"/><draw:equation draw:name="f26" draw:formula="0 + 10224 - 10207"/><draw:equation draw:name="f27" draw:formula="?f26 * ?f5 / 72"/><draw:equation draw:name="f28" draw:formula="0 + 10226 - 10207"/><draw:equation draw:name="f29" draw:formula="?f28 * ?f5 / 72"/><draw:equation draw:name="f30" draw:formula="12720 * ?f4 / 99"/><draw:equation draw:name="f31" draw:formula="0 + 10229 - 10207"/><draw:equation draw:name="f32" draw:formula="?f31 * ?f5 / 72"/><draw:equation draw:name="f33" draw:formula="0 + 10231 - 10207"/><draw:equation draw:name="f34" draw:formula="?f33 * ?f5 / 72"/><draw:equation draw:name="f35" draw:formula="12718 * ?f4 / 99"/><draw:equation draw:name="f36" draw:formula="0 + 10274 - 10207"/><draw:equation draw:name="f37" draw:formula="?f36 * ?f5 / 72"/><draw:equation draw:name="f38" draw:formula="12715 * ?f4 / 99"/><draw:equation draw:name="f39" draw:formula="0 + 10270 - 10207"/><draw:equation draw:name="f40" draw:formula="?f39 * ?f5 / 72"/><draw:equation draw:name="f41" draw:formula="?f9 / ?f6"/><draw:equation draw:name="f42" draw:formula="?f10 / ?f7"/><draw:equation draw:name="f43" draw:formula="?f12 / ?f6"/><draw:equation draw:name="f44" draw:formula="?f14 / ?f6"/><draw:equation draw:name="f45" draw:formula="?f15 / ?f7"/><draw:equation draw:name="f46" draw:formula="?f17 / ?f6"/><draw:equation draw:name="f47" draw:formula="?f19 / ?f6"/><draw:equation draw:name="f48" draw:formula="?f20 / ?f7"/><draw:equation draw:name="f49" draw:formula="?f22 / ?f6"/><draw:equation draw:name="f50" draw:formula="?f23 / ?f7"/><draw:equation draw:name="f51" draw:formula="?f24 / ?f7"/><draw:equation draw:name="f52" draw:formula="?f25 / ?f7"/><draw:equation draw:name="f53" draw:formula="?f27 / ?f6"/><draw:equation draw:name="f54" draw:formula="?f29 / ?f6"/><draw:equation draw:name="f55" draw:formula="?f30 / ?f7"/><draw:equation draw:name="f56" draw:formula="?f32 / ?f6"/><draw:equation draw:name="f57" draw:formula="?f34 / ?f6"/><draw:equation draw:name="f58" draw:formula="?f35 / ?f7"/><draw:equation draw:name="f59" draw:formula="?f37 / ?f6"/><draw:equation draw:name="f60" draw:formula="?f38 / ?f7"/><draw:equation draw:name="f61" draw:formula="?f40 / ?f6"/><draw:equation draw:name="f62" draw:formula="0 / ?f6"/><draw:equation draw:name="f63" draw:formula="?f1 / ?f6"/><draw:equation draw:name="f64" draw:formula="0 / ?f7"/><draw:equation draw:name="f65" draw:formula="?f3 / ?f7"/></draw:enhanced-geometry></draw:custom-shape><draw:custom-shape svg:x="7.08819in" svg:y="8.82361in" svg:width="0.05in" svg:height="0.06875in" draw:z-index="0" draw:id="id695" draw:style-name="a695" draw:name="Freeform 5"><svg:title/><svg:desc/><draw:enhanced-geometry draw:type="non-primitive" svg:viewBox="0 0 72 99" draw:enhanced-path="M 48 0 L 24 0 22 2 53 2 48 0 Z N" draw:text-areas="?f24 ?f26 ?f25 ?f27" draw:glue-points="?f18 ?f19 ?f20 ?f19 ?f21 ?f22 ?f23 ?f22 ?f18 ?f19"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draw:equation draw:name="f7" draw:formula="?f4 / 99"/><draw:equation draw:name="f8" draw:formula="0 + 10255 - 10207"/><draw:equation draw:name="f9" draw:formula="?f8 * ?f5 / 72"/><draw:equation draw:name="f10" draw:formula="12706 * ?f4 / 99"/><draw:equation draw:name="f11" draw:formula="0 + 10231 - 10207"/><draw:equation draw:name="f12" draw:formula="?f11 * ?f5 / 72"/><draw:equation draw:name="f13" draw:formula="0 + 10229 - 10207"/><draw:equation draw:name="f14" draw:formula="?f13 * ?f5 / 72"/><draw:equation draw:name="f15" draw:formula="12708 * ?f4 / 99"/><draw:equation draw:name="f16" draw:formula="0 + 10260 - 10207"/><draw:equation draw:name="f17" draw:formula="?f16 * ?f5 / 72"/><draw:equation draw:name="f18" draw:formula="?f9 / ?f6"/><draw:equation draw:name="f19" draw:formula="?f10 / ?f7"/><draw:equation draw:name="f20" draw:formula="?f12 / ?f6"/><draw:equation draw:name="f21" draw:formula="?f14 / ?f6"/><draw:equation draw:name="f22" draw:formula="?f15 / ?f7"/><draw:equation draw:name="f23" draw:formula="?f17 / ?f6"/><draw:equation draw:name="f24" draw:formula="0 / ?f6"/><draw:equation draw:name="f25" draw:formula="?f1 / ?f6"/><draw:equation draw:name="f26" draw:formula="0 / ?f7"/><draw:equation draw:name="f27" draw:formula="?f3 / ?f7"/></draw:enhanced-geometry></draw:custom-shape><draw:frame draw:id="id696" draw:style-name="a696" draw:name="Picture 4" svg:x="1.33681in" svg:y="8.99028in" svg:width="3.48819in" svg:height="0.09861in" style:rel-width="scale" style:rel-height="scale"><draw:image xlink:href="media/image76.png" xlink:type="simple" xlink:show="embed" xlink:actuate="onLoad"/><svg:title/><svg:desc/></draw:frame></draw:g></draw:g></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Standard" style:display-name="Standard" style:family="paragraph">
      <style:text-properties fo:hyphenate="false"/>
    </style:style>
    <style:style style:name="Absatz-Standardschriftart" style:display-name="Absatz-Standardschriftart" style:family="text"/>
    <style:style style:name="Listenabsatz" style:display-name="Listenabsatz" style:family="paragraph" style:parent-style-name="Standard">
      <style:text-properties fo:hyphenate="false"/>
    </style:style>
    <style:style style:name="TableParagraph" style:display-name="Table Paragraph" style:family="paragraph" style:parent-style-name="Standard">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L0">
      <style:page-layout-properties fo:page-width="8.2708in" fo:page-height="11.6944in" style:print-orientation="portrait" fo:margin-top="0.5in" fo:margin-left="0.0555in" fo:margin-bottom="0.8236in" fo:margin-right="0.0555in" style:num-format="1" style:writing-mode="lr-tb">
        <style:footnote-sep style:width="0.007in" style:rel-width="33%" style:color="#000000" style:line-style="solid" style:adjustment="left"/>
      </style:page-layout-properties>
      <style:header-style>
        <style:header-footer-properties style:dynamic-spacing="true" fo:min-height="0.5972in"/>
      </style:header-style>
      <style:footer-style>
        <style:header-footer-properties style:dynamic-spacing="true" fo:min-height="0.1347in"/>
      </style:footer-style>
    </style:page-layout>
    <style:style style:name="P2" style:parent-style-name="Standard" style:family="paragraph">
      <style:paragraph-properties fo:line-height="5%"/>
    </style:style>
    <style:page-layout style:name="PL1">
      <style:page-layout-properties fo:page-width="8.2708in" fo:page-height="11.6944in" style:print-orientation="portrait" fo:margin-top="1.0972in" fo:margin-left="0.0555in" fo:margin-bottom="0.9583in" fo:margin-right="0.0555in" style:num-format="1" style:writing-mode="lr-tb">
        <style:footnote-sep style:width="0.007in" style:rel-width="33%" style:color="#000000" style:line-style="solid" style:adjustment="left"/>
      </style:page-layout-properties>
    </style:page-layout>
    <style:style style:name="P42" style:parent-style-name="Standard" style:family="paragraph">
      <style:paragraph-properties fo:line-height="5%"/>
    </style:style>
    <style:style style:family="graphic" style:name="a320">
      <style:graphic-properties style:writing-mode="lr-tb" draw:fill="none" draw:stroke="solid" svg:stroke-width="0.00833in" svg:stroke-color="#000000" svg:stroke-opacity="100%" draw:stroke-linejoin="round"/>
      <style:paragraph-properties/>
    </style:style>
    <style:style style:family="graphic" style:name="a321">
      <style:graphic-properties style:writing-mode="lr-tb" draw:fill="none" draw:stroke="solid" svg:stroke-width="0.00833in" svg:stroke-color="#000000" svg:stroke-opacity="100%" draw:stroke-linejoin="round"/>
      <style:paragraph-properties/>
    </style:style>
    <style:style style:family="graphic" style:name="a322">
      <style:graphic-properties style:writing-mode="lr-tb" draw:fill="none" draw:stroke="solid" svg:stroke-width="0.00833in" svg:stroke-color="#000000" svg:stroke-opacity="100%" draw:stroke-linejoin="round"/>
      <style:paragraph-properties/>
    </style:style>
    <style:style style:family="graphic" style:name="a323">
      <style:graphic-properties style:writing-mode="lr-tb" draw:fill="none" draw:stroke="solid" svg:stroke-width="0.00833in" svg:stroke-color="#000000" svg:stroke-opacity="100%" draw:stroke-linejoin="round"/>
      <style:paragraph-properties/>
    </style:style>
    <style:style style:family="graphic" style:name="a10">
      <style:graphic-properties style:writing-mode="lr-tb" draw:fill="none" draw:stroke="solid" svg:stroke-width="0.00833in" svg:stroke-color="#000000" svg:stroke-opacity="100%" draw:stroke-linejoin="round"/>
      <style:paragraph-properties/>
    </style:style>
    <style:style style:family="graphic" style:name="a324">
      <style:graphic-properties style:writing-mode="lr-tb" draw:fill="none" draw:stroke="solid" svg:stroke-width="0.00833in" svg:stroke-color="#000000" svg:stroke-opacity="100%" draw:stroke-linejoin="round"/>
      <style:paragraph-properties/>
    </style:style>
    <style:style style:family="graphic" style:name="a11">
      <style:graphic-properties style:writing-mode="lr-tb" draw:fill="none" draw:stroke="solid" svg:stroke-width="0.00833in" svg:stroke-color="#000000" svg:stroke-opacity="100%" draw:stroke-linejoin="round"/>
      <style:paragraph-properties/>
    </style:style>
    <style:style style:family="graphic" style:name="a325" style:parent-style-name="Graphics">
      <style:graphic-properties fo:border="0.01042in none" fo:background-color="transparent" style:writing-mode="lr-tb" fo:clip="rect(0in, 0in, 0in, 0in)"/>
    </style:style>
    <style:style style:family="graphic" style:name="a12">
      <style:graphic-properties style:writing-mode="lr-tb" draw:fill="none" draw:stroke="solid" svg:stroke-width="0.00833in" svg:stroke-color="#000000" svg:stroke-opacity="100%" draw:stroke-linejoin="round"/>
      <style:paragraph-properties/>
    </style:style>
    <style:style style:family="graphic" style:name="a326" style:parent-style-name="Graphics">
      <style:graphic-properties fo:border="0.01042in none" fo:background-color="transparent" style:writing-mode="lr-tb" fo:clip="rect(0in, 0in, 0in, 0in)"/>
    </style:style>
    <style:style style:family="graphic" style:name="a13">
      <style:graphic-properties style:writing-mode="lr-tb" draw:fill="none" draw:stroke="solid" svg:stroke-width="0.00833in" svg:stroke-color="#000000" svg:stroke-opacity="100%" draw:stroke-linejoin="round"/>
      <style:paragraph-properties/>
    </style:style>
    <style:style style:family="graphic" style:name="a327" style:parent-style-name="Graphics">
      <style:graphic-properties fo:border="0.01042in none" fo:background-color="transparent" style:writing-mode="lr-tb" fo:clip="rect(0in, 0in, 0in, 0in)"/>
    </style:style>
    <style:style style:family="graphic" style:name="a302">
      <style:graphic-properties style:writing-mode="lr-tb" draw:fill="solid" draw:fill-color="#cccccc" draw:opacity="100%" draw:stroke="none"/>
      <style:paragraph-properties/>
    </style:style>
    <style:style style:family="graphic" style:name="a14">
      <style:graphic-properties style:writing-mode="lr-tb" draw:fill="none" draw:stroke="solid" svg:stroke-width="0.00833in" svg:stroke-color="#000000" svg:stroke-opacity="100%" draw:stroke-linejoin="round"/>
      <style:paragraph-properties/>
    </style:style>
    <style:style style:family="graphic" style:name="a328" style:parent-style-name="Graphics">
      <style:graphic-properties fo:border="0.01042in none" fo:background-color="transparent" style:writing-mode="lr-tb" fo:clip="rect(0in, 0in, 0in, 0in)"/>
    </style:style>
    <style:style style:family="graphic" style:name="a303">
      <style:graphic-properties style:writing-mode="lr-tb" draw:fill="solid" draw:fill-color="#cccccc" draw:opacity="100%" draw:stroke="none"/>
      <style:paragraph-properties/>
    </style:style>
    <style:style style:family="graphic" style:name="a15">
      <style:graphic-properties style:writing-mode="lr-tb" draw:fill="none" draw:stroke="solid" svg:stroke-width="0.00833in" svg:stroke-color="#000000" svg:stroke-opacity="100%" draw:stroke-linejoin="round"/>
      <style:paragraph-properties/>
    </style:style>
    <style:style style:family="graphic" style:name="a329">
      <style:graphic-properties style:writing-mode="lr-tb"/>
    </style:style>
    <style:style style:family="graphic" style:name="a304">
      <style:graphic-properties style:writing-mode="lr-tb" draw:fill="solid" draw:fill-color="#cccccc" draw:opacity="100%" draw:stroke="none"/>
      <style:paragraph-properties/>
    </style:style>
    <style:style style:family="graphic" style:name="a16">
      <style:graphic-properties style:writing-mode="lr-tb" draw:fill="none" draw:stroke="solid" svg:stroke-width="0.00833in" svg:stroke-color="#000000" svg:stroke-opacity="100%" draw:stroke-linejoin="round"/>
      <style:paragraph-properties/>
    </style:style>
    <style:style style:family="graphic" style:name="a305">
      <style:graphic-properties style:writing-mode="lr-tb" draw:fill="solid" draw:fill-color="#cccccc" draw:opacity="100%" draw:stroke="none"/>
      <style:paragraph-properties/>
    </style:style>
    <style:style style:family="graphic" style:name="a17">
      <style:graphic-properties style:writing-mode="lr-tb" draw:fill="none" draw:stroke="solid" svg:stroke-width="0.00833in" svg:stroke-color="#000000" svg:stroke-opacity="100%" draw:stroke-linejoin="round"/>
      <style:paragraph-properties/>
    </style:style>
    <style:style style:family="graphic" style:name="a306">
      <style:graphic-properties style:writing-mode="lr-tb" draw:fill="solid" draw:fill-color="#cccccc" draw:opacity="100%" draw:stroke="none"/>
      <style:paragraph-properties/>
    </style:style>
    <style:style style:family="graphic" style:name="a18">
      <style:graphic-properties style:writing-mode="lr-tb" draw:fill="none" draw:stroke="solid" svg:stroke-width="0.00833in" svg:stroke-color="#000000" svg:stroke-opacity="100%" draw:stroke-linejoin="round"/>
      <style:paragraph-properties/>
    </style:style>
    <style:style style:family="graphic" style:name="a307">
      <style:graphic-properties style:writing-mode="lr-tb" draw:fill="none" draw:stroke="solid" svg:stroke-width="0.00833in" svg:stroke-color="#000000" svg:stroke-opacity="100%" draw:stroke-linejoin="round"/>
      <style:paragraph-properties/>
    </style:style>
    <style:style style:family="graphic" style:name="a19">
      <style:graphic-properties style:writing-mode="lr-tb" draw:fill="none" draw:stroke="solid" svg:stroke-width="0.00833in" svg:stroke-color="#000000" svg:stroke-opacity="100%" draw:stroke-linejoin="round"/>
      <style:paragraph-properties/>
    </style:style>
    <style:style style:family="graphic" style:name="a308">
      <style:graphic-properties style:writing-mode="lr-tb" draw:fill="none" draw:stroke="solid" svg:stroke-width="0.00833in" svg:stroke-color="#000000" svg:stroke-opacity="100%" draw:stroke-linejoin="round"/>
      <style:paragraph-properties/>
    </style:style>
    <style:style style:family="graphic" style:name="a309">
      <style:graphic-properties style:writing-mode="lr-tb" draw:fill="none" draw:stroke="solid" svg:stroke-width="0.00833in" svg:stroke-color="#000000" svg:stroke-opacity="100%" draw:stroke-linejoin="round"/>
      <style:paragraph-properties/>
    </style:style>
    <style:style style:family="graphic" style:name="a330">
      <style:graphic-properties style:wrap="run-through" style:run-through="background" style:writing-mode="lr-tb" style:horizontal-rel="page" style:vertical-rel="page" style:horizontal-pos="from-left" style:vertical-pos="from-top"/>
    </style:style>
    <style:style style:family="graphic" style:name="a20">
      <style:graphic-properties style:writing-mode="lr-tb" draw:fill="none" draw:stroke="solid" svg:stroke-width="0.00833in" svg:stroke-color="#000000" svg:stroke-opacity="100%" draw:stroke-linejoin="round"/>
      <style:paragraph-properties/>
    </style:style>
    <style:style style:family="graphic" style:name="a21">
      <style:graphic-properties style:writing-mode="lr-tb" draw:fill="none" draw:stroke="solid" svg:stroke-width="0.00833in" svg:stroke-color="#000000" svg:stroke-opacity="100%" draw:stroke-linejoin="round"/>
      <style:paragraph-properties/>
    </style:style>
    <style:style style:family="graphic" style:name="a310">
      <style:graphic-properties style:writing-mode="lr-tb" draw:fill="none" draw:stroke="solid" svg:stroke-width="0.00833in" svg:stroke-color="#000000" svg:stroke-opacity="100%" draw:stroke-linejoin="round"/>
      <style:paragraph-properties/>
    </style:style>
    <style:style style:family="graphic" style:name="a22">
      <style:graphic-properties style:writing-mode="lr-tb" draw:fill="none" draw:stroke="solid" svg:stroke-width="0.00833in" svg:stroke-color="#000000" svg:stroke-opacity="100%" draw:stroke-linejoin="round"/>
      <style:paragraph-properties/>
    </style:style>
    <style:style style:family="graphic" style:name="a311">
      <style:graphic-properties style:writing-mode="lr-tb" draw:fill="none" draw:stroke="solid" svg:stroke-width="0.00833in" svg:stroke-color="#000000" svg:stroke-opacity="100%" draw:stroke-linejoin="round"/>
      <style:paragraph-properties/>
    </style:style>
    <style:style style:family="graphic" style:name="a23" style:parent-style-name="Graphics">
      <style:graphic-properties fo:border="0.01042in none" fo:background-color="transparent" style:writing-mode="lr-tb" fo:clip="rect(0in, 0in, 0in, 0in)"/>
    </style:style>
    <style:style style:family="graphic" style:name="a312">
      <style:graphic-properties style:writing-mode="lr-tb" draw:fill="none" draw:stroke="solid" svg:stroke-width="0.00833in" svg:stroke-color="#000000" svg:stroke-opacity="100%" draw:stroke-linejoin="round"/>
      <style:paragraph-properties/>
    </style:style>
    <style:style style:family="graphic" style:name="a24" style:parent-style-name="Graphics">
      <style:graphic-properties fo:border="0.01042in none" fo:background-color="transparent" style:writing-mode="lr-tb" fo:clip="rect(0in, 0in, 0in, 0in)"/>
    </style:style>
    <style:style style:family="graphic" style:name="a313">
      <style:graphic-properties style:writing-mode="lr-tb" draw:fill="none" draw:stroke="solid" svg:stroke-width="0.00833in" svg:stroke-color="#000000" svg:stroke-opacity="100%" draw:stroke-linejoin="round"/>
      <style:paragraph-properties/>
    </style:style>
    <style:style style:family="graphic" style:name="a0">
      <style:graphic-properties style:writing-mode="lr-tb" draw:fill="solid" draw:fill-color="#cccccc" draw:opacity="100%" draw:stroke="none"/>
      <style:paragraph-properties/>
    </style:style>
    <style:style style:family="graphic" style:name="a25" style:parent-style-name="Graphics">
      <style:graphic-properties fo:border="0.01042in none" fo:background-color="transparent" style:writing-mode="lr-tb" fo:clip="rect(0in, 0in, 0in, 0in)"/>
    </style:style>
    <style:style style:family="graphic" style:name="a314">
      <style:graphic-properties style:writing-mode="lr-tb" draw:fill="none" draw:stroke="solid" svg:stroke-width="0.00833in" svg:stroke-color="#000000" svg:stroke-opacity="100%" draw:stroke-linejoin="round"/>
      <style:paragraph-properties/>
    </style:style>
    <style:style style:family="graphic" style:name="a1">
      <style:graphic-properties style:writing-mode="lr-tb" draw:fill="solid" draw:fill-color="#cccccc" draw:opacity="100%" draw:stroke="none"/>
      <style:paragraph-properties/>
    </style:style>
    <style:style style:family="graphic" style:name="a26" style:parent-style-name="Graphics">
      <style:graphic-properties fo:border="0.01042in none" fo:background-color="transparent" style:writing-mode="lr-tb" fo:clip="rect(0in, 0in, 0in, 0in)"/>
    </style:style>
    <style:style style:family="graphic" style:name="a315">
      <style:graphic-properties style:writing-mode="lr-tb" draw:fill="none" draw:stroke="solid" svg:stroke-width="0.00833in" svg:stroke-color="#000000" svg:stroke-opacity="100%" draw:stroke-linejoin="round"/>
      <style:paragraph-properties/>
    </style:style>
    <style:style style:family="graphic" style:name="a2">
      <style:graphic-properties style:writing-mode="lr-tb" draw:fill="solid" draw:fill-color="#cccccc" draw:opacity="100%" draw:stroke="none"/>
      <style:paragraph-properties/>
    </style:style>
    <style:style style:family="graphic" style:name="a27">
      <style:graphic-properties style:writing-mode="lr-tb"/>
    </style:style>
    <style:style style:family="graphic" style:name="a316">
      <style:graphic-properties style:writing-mode="lr-tb" draw:fill="none" draw:stroke="solid" svg:stroke-width="0.00833in" svg:stroke-color="#000000" svg:stroke-opacity="100%" draw:stroke-linejoin="round"/>
      <style:paragraph-properties/>
    </style:style>
    <style:style style:family="graphic" style:name="a3">
      <style:graphic-properties style:writing-mode="lr-tb" draw:fill="solid" draw:fill-color="#cccccc" draw:opacity="100%" draw:stroke="none"/>
      <style:paragraph-properties/>
    </style:style>
    <style:style style:family="graphic" style:name="a28">
      <style:graphic-properties style:wrap="run-through" style:run-through="background" style:writing-mode="lr-tb" style:horizontal-rel="page" style:vertical-rel="page" style:horizontal-pos="from-left" style:vertical-pos="from-top"/>
    </style:style>
    <style:style style:family="graphic" style:name="a317">
      <style:graphic-properties style:writing-mode="lr-tb" draw:fill="none" draw:stroke="solid" svg:stroke-width="0.00833in" svg:stroke-color="#000000" svg:stroke-opacity="100%" draw:stroke-linejoin="round"/>
      <style:paragraph-properties/>
    </style:style>
    <style:style style:family="graphic" style:name="a4">
      <style:graphic-properties style:writing-mode="lr-tb" draw:fill="solid" draw:fill-color="#cccccc" draw:opacity="100%" draw:stroke="none"/>
      <style:paragraph-properties/>
    </style:style>
    <style:style style:family="graphic" style:name="a5">
      <style:graphic-properties style:writing-mode="lr-tb" draw:fill="none" draw:stroke="solid" svg:stroke-width="0.00833in" svg:stroke-color="#000000" svg:stroke-opacity="100%" draw:stroke-linejoin="round"/>
      <style:paragraph-properties/>
    </style:style>
    <style:style style:family="graphic" style:name="a318">
      <style:graphic-properties style:writing-mode="lr-tb" draw:fill="none" draw:stroke="solid" svg:stroke-width="0.00833in" svg:stroke-color="#000000" svg:stroke-opacity="100%" draw:stroke-linejoin="round"/>
      <style:paragraph-properties/>
    </style:style>
    <style:style style:family="graphic" style:name="a6">
      <style:graphic-properties style:writing-mode="lr-tb" draw:fill="none" draw:stroke="solid" svg:stroke-width="0.00833in" svg:stroke-color="#000000" svg:stroke-opacity="100%" draw:stroke-linejoin="round"/>
      <style:paragraph-properties/>
    </style:style>
    <style:style style:family="graphic" style:name="a319">
      <style:graphic-properties style:writing-mode="lr-tb" draw:fill="none" draw:stroke="solid" svg:stroke-width="0.00833in" svg:stroke-color="#000000" svg:stroke-opacity="100%" draw:stroke-linejoin="round"/>
      <style:paragraph-properties/>
    </style:style>
    <style:style style:family="graphic" style:name="a7">
      <style:graphic-properties style:writing-mode="lr-tb" draw:fill="none" draw:stroke="solid" svg:stroke-width="0.00833in" svg:stroke-color="#000000" svg:stroke-opacity="100%" draw:stroke-linejoin="round"/>
      <style:paragraph-properties/>
    </style:style>
    <style:style style:family="graphic" style:name="a8">
      <style:graphic-properties style:writing-mode="lr-tb" draw:fill="none" draw:stroke="solid" svg:stroke-width="0.00833in" svg:stroke-color="#000000" svg:stroke-opacity="100%" draw:stroke-linejoin="round"/>
      <style:paragraph-properties/>
    </style:style>
    <style:style style:family="graphic" style:name="a9">
      <style:graphic-properties style:writing-mode="lr-tb" draw:fill="none" draw:stroke="solid" svg:stroke-width="0.00833in" svg:stroke-color="#000000" svg:stroke-opacity="100%" draw:stroke-linejoin="round"/>
      <style:paragraph-properties/>
    </style:style>
  </office:automatic-styles>
  <office:master-styles>
    <style:master-page style:name="MP0" style:page-layout-name="PL0">
      <style:footer>
        <text:p text:style-name="P2"><draw:g draw:z-index="251681792" draw:name="Group 1" draw:id="id28" draw:style-name="a28" text:anchor-type="paragraph"><svg:title/><svg:desc/><draw:custom-shape svg:x="0.16806in" svg:y="10.76181in" svg:width="1.42847in" svg:height="0.15556in" draw:z-index="0" draw:id="id0" draw:style-name="a0" draw:name="Freeform 51"><svg:title/><svg:desc/><draw:enhanced-geometry draw:type="non-primitive" svg:viewBox="0 0 2057 224" draw:enhanced-path="M 0 223 L 2057 223 2057 0 0 0 0 223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7"/><draw:equation draw:name="f7" draw:formula="?f4 / 224"/><draw:equation draw:name="f8" draw:formula="0 + 242 - 242"/><draw:equation draw:name="f9" draw:formula="?f8 * ?f5 / 2057"/><draw:equation draw:name="f10" draw:formula="15720 * ?f4 / 224"/><draw:equation draw:name="f11" draw:formula="0 + 2299 - 242"/><draw:equation draw:name="f12" draw:formula="?f11 * ?f5 / 2057"/><draw:equation draw:name="f13" draw:formula="15497 * ?f4 / 22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6806in" svg:y="10.91528in" svg:width="1.42847in" svg:height="0.30694in" draw:z-index="0" draw:id="id1" draw:style-name="a1" draw:name="Freeform 49"><svg:title/><svg:desc/><draw:enhanced-geometry draw:type="non-primitive" svg:viewBox="0 0 2057 442" draw:enhanced-path="M 2057 0 L 0 0 0 441 2057 441 2057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7"/><draw:equation draw:name="f7" draw:formula="?f4 / 442"/><draw:equation draw:name="f8" draw:formula="0 + 2299 - 242"/><draw:equation draw:name="f9" draw:formula="?f8 * ?f5 / 2057"/><draw:equation draw:name="f10" draw:formula="15718 * ?f4 / 442"/><draw:equation draw:name="f11" draw:formula="0 + 242 - 242"/><draw:equation draw:name="f12" draw:formula="?f11 * ?f5 / 2057"/><draw:equation draw:name="f13" draw:formula="16159 * ?f4 / 442"/><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6806in" svg:y="11.22014in" svg:width="1.42847in" svg:height="0.30833in" draw:z-index="0" draw:id="id2" draw:style-name="a2" draw:name="Freeform 47"><svg:title/><svg:desc/><draw:enhanced-geometry draw:type="non-primitive" svg:viewBox="0 0 2057 444" draw:enhanced-path="M 0 444 L 2057 444 2057 0 0 0 0 44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7"/><draw:equation draw:name="f7" draw:formula="?f4 / 444"/><draw:equation draw:name="f8" draw:formula="0 + 242 - 242"/><draw:equation draw:name="f9" draw:formula="?f8 * ?f5 / 2057"/><draw:equation draw:name="f10" draw:formula="16601 * ?f4 / 444"/><draw:equation draw:name="f11" draw:formula="0 + 2299 - 242"/><draw:equation draw:name="f12" draw:formula="?f11 * ?f5 / 2057"/><draw:equation draw:name="f13" draw:formula="16157 * ?f4 / 44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15972in" svg:y="10.76181in" svg:width="2.14167in" svg:height="0.15556in" draw:z-index="0" draw:id="id3" draw:style-name="a3" draw:name="Freeform 45"><svg:title/><svg:desc/><draw:enhanced-geometry draw:type="non-primitive" svg:viewBox="0 0 3084 224" draw:enhanced-path="M 3084 0 L 0 0 0 223 3084 223 3084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84"/><draw:equation draw:name="f7" draw:formula="?f4 / 224"/><draw:equation draw:name="f8" draw:formula="0 + 10514 - 7430"/><draw:equation draw:name="f9" draw:formula="?f8 * ?f5 / 3084"/><draw:equation draw:name="f10" draw:formula="15497 * ?f4 / 224"/><draw:equation draw:name="f11" draw:formula="0 + 7430 - 7430"/><draw:equation draw:name="f12" draw:formula="?f11 * ?f5 / 3084"/><draw:equation draw:name="f13" draw:formula="15720 * ?f4 / 22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15972in" svg:y="11.06806in" svg:width="0.71528in" svg:height="0.15347in" draw:z-index="0" draw:id="id4" draw:style-name="a4" draw:name="Freeform 43"><svg:title/><svg:desc/><draw:enhanced-geometry draw:type="non-primitive" svg:viewBox="0 0 1030 221" draw:enhanced-path="M 0 221 L 1030 221 1030 0 0 0 0 22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30"/><draw:equation draw:name="f7" draw:formula="?f4 / 221"/><draw:equation draw:name="f8" draw:formula="0 + 7430 - 7430"/><draw:equation draw:name="f9" draw:formula="?f8 * ?f5 / 1030"/><draw:equation draw:name="f10" draw:formula="16159 * ?f4 / 221"/><draw:equation draw:name="f11" draw:formula="0 + 8460 - 7430"/><draw:equation draw:name="f12" draw:formula="?f11 * ?f5 / 1030"/><draw:equation draw:name="f13" draw:formula="1593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4167in" svg:y="10.73472in" svg:width="7.18681in" svg:height="0.82014in" draw:z-index="0" draw:id="id5" draw:style-name="a5" draw:name="Freeform 41"><svg:title/><svg:desc/><draw:enhanced-geometry draw:type="non-primitive" svg:viewBox="0 0 10349 1181" draw:enhanced-path="M 0 1181 L 10349 1181 10349 0 0 0 0 118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349"/><draw:equation draw:name="f7" draw:formula="?f4 / 1181"/><draw:equation draw:name="f8" draw:formula="0 + 204 - 204"/><draw:equation draw:name="f9" draw:formula="?f8 * ?f5 / 10349"/><draw:equation draw:name="f10" draw:formula="16639 * ?f4 / 1181"/><draw:equation draw:name="f11" draw:formula="0 + 10553 - 204"/><draw:equation draw:name="f12" draw:formula="?f11 * ?f5 / 10349"/><draw:equation draw:name="f13" draw:formula="15458 * ?f4 / 118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7014in" svg:y="10.76319in" svg:width="1.425in" svg:height="0.15208in" draw:z-index="0" draw:id="id6" draw:style-name="a6" draw:name="Freeform 39"><svg:title/><svg:desc/><draw:enhanced-geometry draw:type="non-primitive" svg:viewBox="0 0 2052 219" draw:enhanced-path="M 0 219 L 2052 219 2052 0 0 0 0 21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19"/><draw:equation draw:name="f8" draw:formula="0 + 245 - 245"/><draw:equation draw:name="f9" draw:formula="?f8 * ?f5 / 2052"/><draw:equation draw:name="f10" draw:formula="15718 * ?f4 / 219"/><draw:equation draw:name="f11" draw:formula="0 + 2297 - 245"/><draw:equation draw:name="f12" draw:formula="?f11 * ?f5 / 2052"/><draw:equation draw:name="f13" draw:formula="15499 * ?f4 / 21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59514in" svg:y="10.76319in" svg:width="3.56667in" svg:height="0.15208in" draw:z-index="0" draw:id="id7" draw:style-name="a7" draw:name="Freeform 37"><svg:title/><svg:desc/><draw:enhanced-geometry draw:type="non-primitive" svg:viewBox="0 0 5136 219" draw:enhanced-path="M 0 219 L 5136 219 5136 0 0 0 0 21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36"/><draw:equation draw:name="f7" draw:formula="?f4 / 219"/><draw:equation draw:name="f8" draw:formula="0 + 2297 - 2297"/><draw:equation draw:name="f9" draw:formula="?f8 * ?f5 / 5136"/><draw:equation draw:name="f10" draw:formula="15718 * ?f4 / 219"/><draw:equation draw:name="f11" draw:formula="0 + 7433 - 2297"/><draw:equation draw:name="f12" draw:formula="?f11 * ?f5 / 5136"/><draw:equation draw:name="f13" draw:formula="15499 * ?f4 / 21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16181in" svg:y="10.76319in" svg:width="0.71389in" svg:height="0.15208in" draw:z-index="0" draw:id="id8" draw:style-name="a8" draw:name="Freeform 35"><svg:title/><svg:desc/><draw:enhanced-geometry draw:type="non-primitive" svg:viewBox="0 0 1028 219" draw:enhanced-path="M 0 219 L 1027 219 1027 0 0 0 0 21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8"/><draw:equation draw:name="f7" draw:formula="?f4 / 219"/><draw:equation draw:name="f8" draw:formula="0 + 7433 - 7433"/><draw:equation draw:name="f9" draw:formula="?f8 * ?f5 / 1028"/><draw:equation draw:name="f10" draw:formula="15718 * ?f4 / 219"/><draw:equation draw:name="f11" draw:formula="0 + 8460 - 7433"/><draw:equation draw:name="f12" draw:formula="?f11 * ?f5 / 1028"/><draw:equation draw:name="f13" draw:formula="15499 * ?f4 / 21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875in" svg:y="10.76319in" svg:width="1.425in" svg:height="0.15208in" draw:z-index="0" draw:id="id9" draw:style-name="a9" draw:name="Freeform 33"><svg:title/><svg:desc/><draw:enhanced-geometry draw:type="non-primitive" svg:viewBox="0 0 2052 219" draw:enhanced-path="M 0 219 L 2052 219 2052 0 0 0 0 21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19"/><draw:equation draw:name="f8" draw:formula="0 + 8460 - 8460"/><draw:equation draw:name="f9" draw:formula="?f8 * ?f5 / 2052"/><draw:equation draw:name="f10" draw:formula="15718 * ?f4 / 219"/><draw:equation draw:name="f11" draw:formula="0 + 10512 - 8460"/><draw:equation draw:name="f12" draw:formula="?f11 * ?f5 / 2052"/><draw:equation draw:name="f13" draw:formula="15499 * ?f4 / 21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7014in" svg:y="10.91528in" svg:width="1.425in" svg:height="0.15347in" draw:z-index="0" draw:id="id10" draw:style-name="a10" draw:name="Freeform 31"><svg:title/><svg:desc/><draw:enhanced-geometry draw:type="non-primitive" svg:viewBox="0 0 2052 221" draw:enhanced-path="M 0 220 L 2052 220 2052 0 0 0 0 2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21"/><draw:equation draw:name="f8" draw:formula="0 + 245 - 245"/><draw:equation draw:name="f9" draw:formula="?f8 * ?f5 / 2052"/><draw:equation draw:name="f10" draw:formula="15938 * ?f4 / 221"/><draw:equation draw:name="f11" draw:formula="0 + 2297 - 245"/><draw:equation draw:name="f12" draw:formula="?f11 * ?f5 / 2052"/><draw:equation draw:name="f13" draw:formula="1571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59514in" svg:y="10.91528in" svg:width="3.56667in" svg:height="0.15347in" draw:z-index="0" draw:id="id11" draw:style-name="a11" draw:name="Freeform 29"><svg:title/><svg:desc/><draw:enhanced-geometry draw:type="non-primitive" svg:viewBox="0 0 5136 221" draw:enhanced-path="M 0 220 L 5136 220 5136 0 0 0 0 2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36"/><draw:equation draw:name="f7" draw:formula="?f4 / 221"/><draw:equation draw:name="f8" draw:formula="0 + 2297 - 2297"/><draw:equation draw:name="f9" draw:formula="?f8 * ?f5 / 5136"/><draw:equation draw:name="f10" draw:formula="15938 * ?f4 / 221"/><draw:equation draw:name="f11" draw:formula="0 + 7433 - 2297"/><draw:equation draw:name="f12" draw:formula="?f11 * ?f5 / 5136"/><draw:equation draw:name="f13" draw:formula="1571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16181in" svg:y="10.91528in" svg:width="0.71389in" svg:height="0.15347in" draw:z-index="0" draw:id="id12" draw:style-name="a12" draw:name="Freeform 27"><svg:title/><svg:desc/><draw:enhanced-geometry draw:type="non-primitive" svg:viewBox="0 0 1028 221" draw:enhanced-path="M 0 220 L 1027 220 1027 0 0 0 0 2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8"/><draw:equation draw:name="f7" draw:formula="?f4 / 221"/><draw:equation draw:name="f8" draw:formula="0 + 7433 - 7433"/><draw:equation draw:name="f9" draw:formula="?f8 * ?f5 / 1028"/><draw:equation draw:name="f10" draw:formula="15938 * ?f4 / 221"/><draw:equation draw:name="f11" draw:formula="0 + 8460 - 7433"/><draw:equation draw:name="f12" draw:formula="?f11 * ?f5 / 1028"/><draw:equation draw:name="f13" draw:formula="1571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875in" svg:y="10.91528in" svg:width="1.425in" svg:height="0.15347in" draw:z-index="0" draw:id="id13" draw:style-name="a13" draw:name="Freeform 25"><svg:title/><svg:desc/><draw:enhanced-geometry draw:type="non-primitive" svg:viewBox="0 0 2052 221" draw:enhanced-path="M 0 220 L 2052 220 2052 0 0 0 0 2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21"/><draw:equation draw:name="f8" draw:formula="0 + 8460 - 8460"/><draw:equation draw:name="f9" draw:formula="?f8 * ?f5 / 2052"/><draw:equation draw:name="f10" draw:formula="15938 * ?f4 / 221"/><draw:equation draw:name="f11" draw:formula="0 + 10512 - 8460"/><draw:equation draw:name="f12" draw:formula="?f11 * ?f5 / 2052"/><draw:equation draw:name="f13" draw:formula="1571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7014in" svg:y="11.06806in" svg:width="1.425in" svg:height="0.15347in" draw:z-index="0" draw:id="id14" draw:style-name="a14" draw:name="Freeform 23"><svg:title/><svg:desc/><draw:enhanced-geometry draw:type="non-primitive" svg:viewBox="0 0 2052 221" draw:enhanced-path="M 0 221 L 2052 221 2052 0 0 0 0 22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21"/><draw:equation draw:name="f8" draw:formula="0 + 245 - 245"/><draw:equation draw:name="f9" draw:formula="?f8 * ?f5 / 2052"/><draw:equation draw:name="f10" draw:formula="16159 * ?f4 / 221"/><draw:equation draw:name="f11" draw:formula="0 + 2297 - 245"/><draw:equation draw:name="f12" draw:formula="?f11 * ?f5 / 2052"/><draw:equation draw:name="f13" draw:formula="1593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59514in" svg:y="11.06806in" svg:width="3.56667in" svg:height="0.15347in" draw:z-index="0" draw:id="id15" draw:style-name="a15" draw:name="Freeform 21"><svg:title/><svg:desc/><draw:enhanced-geometry draw:type="non-primitive" svg:viewBox="0 0 5136 221" draw:enhanced-path="M 0 221 L 5136 221 5136 0 0 0 0 22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36"/><draw:equation draw:name="f7" draw:formula="?f4 / 221"/><draw:equation draw:name="f8" draw:formula="0 + 2297 - 2297"/><draw:equation draw:name="f9" draw:formula="?f8 * ?f5 / 5136"/><draw:equation draw:name="f10" draw:formula="16159 * ?f4 / 221"/><draw:equation draw:name="f11" draw:formula="0 + 7433 - 2297"/><draw:equation draw:name="f12" draw:formula="?f11 * ?f5 / 5136"/><draw:equation draw:name="f13" draw:formula="1593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16181in" svg:y="11.06806in" svg:width="0.71389in" svg:height="0.15347in" draw:z-index="0" draw:id="id16" draw:style-name="a16" draw:name="Freeform 19"><svg:title/><svg:desc/><draw:enhanced-geometry draw:type="non-primitive" svg:viewBox="0 0 1028 221" draw:enhanced-path="M 0 221 L 1027 221 1027 0 0 0 0 22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8"/><draw:equation draw:name="f7" draw:formula="?f4 / 221"/><draw:equation draw:name="f8" draw:formula="0 + 7433 - 7433"/><draw:equation draw:name="f9" draw:formula="?f8 * ?f5 / 1028"/><draw:equation draw:name="f10" draw:formula="16159 * ?f4 / 221"/><draw:equation draw:name="f11" draw:formula="0 + 8460 - 7433"/><draw:equation draw:name="f12" draw:formula="?f11 * ?f5 / 1028"/><draw:equation draw:name="f13" draw:formula="1593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875in" svg:y="11.06806in" svg:width="1.425in" svg:height="0.15347in" draw:z-index="0" draw:id="id17" draw:style-name="a17" draw:name="Freeform 17"><svg:title/><svg:desc/><draw:enhanced-geometry draw:type="non-primitive" svg:viewBox="0 0 2052 221" draw:enhanced-path="M 0 221 L 2052 221 2052 0 0 0 0 22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21"/><draw:equation draw:name="f8" draw:formula="0 + 8460 - 8460"/><draw:equation draw:name="f9" draw:formula="?f8 * ?f5 / 2052"/><draw:equation draw:name="f10" draw:formula="16159 * ?f4 / 221"/><draw:equation draw:name="f11" draw:formula="0 + 10512 - 8460"/><draw:equation draw:name="f12" draw:formula="?f11 * ?f5 / 2052"/><draw:equation draw:name="f13" draw:formula="1593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7014in" svg:y="11.22153in" svg:width="1.425in" svg:height="0.15208in" draw:z-index="0" draw:id="id18" draw:style-name="a18" draw:name="Freeform 15"><svg:title/><svg:desc/><draw:enhanced-geometry draw:type="non-primitive" svg:viewBox="0 0 2052 219" draw:enhanced-path="M 0 219 L 2052 219 2052 0 0 0 0 21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19"/><draw:equation draw:name="f8" draw:formula="0 + 245 - 245"/><draw:equation draw:name="f9" draw:formula="?f8 * ?f5 / 2052"/><draw:equation draw:name="f10" draw:formula="16378 * ?f4 / 219"/><draw:equation draw:name="f11" draw:formula="0 + 2297 - 245"/><draw:equation draw:name="f12" draw:formula="?f11 * ?f5 / 2052"/><draw:equation draw:name="f13" draw:formula="16159 * ?f4 / 21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59514in" svg:y="11.22153in" svg:width="5.70556in" svg:height="0.15208in" draw:z-index="0" draw:id="id19" draw:style-name="a19" draw:name="Freeform 13"><svg:title/><svg:desc/><draw:enhanced-geometry draw:type="non-primitive" svg:viewBox="0 0 8216 219" draw:enhanced-path="M 0 219 L 8215 219 8215 0 0 0 0 21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16"/><draw:equation draw:name="f7" draw:formula="?f4 / 219"/><draw:equation draw:name="f8" draw:formula="0 + 2297 - 2297"/><draw:equation draw:name="f9" draw:formula="?f8 * ?f5 / 8216"/><draw:equation draw:name="f10" draw:formula="16378 * ?f4 / 219"/><draw:equation draw:name="f11" draw:formula="0 + 10512 - 2297"/><draw:equation draw:name="f12" draw:formula="?f11 * ?f5 / 8216"/><draw:equation draw:name="f13" draw:formula="16159 * ?f4 / 21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7014in" svg:y="11.37361in" svg:width="1.425in" svg:height="0.15347in" draw:z-index="0" draw:id="id20" draw:style-name="a20" draw:name="Freeform 11"><svg:title/><svg:desc/><draw:enhanced-geometry draw:type="non-primitive" svg:viewBox="0 0 2052 221" draw:enhanced-path="M 0 220 L 2052 220 2052 0 0 0 0 2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21"/><draw:equation draw:name="f8" draw:formula="0 + 245 - 245"/><draw:equation draw:name="f9" draw:formula="?f8 * ?f5 / 2052"/><draw:equation draw:name="f10" draw:formula="16598 * ?f4 / 221"/><draw:equation draw:name="f11" draw:formula="0 + 2297 - 245"/><draw:equation draw:name="f12" draw:formula="?f11 * ?f5 / 2052"/><draw:equation draw:name="f13" draw:formula="1637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59514in" svg:y="11.37361in" svg:width="5.70556in" svg:height="0.15347in" draw:z-index="0" draw:id="id21" draw:style-name="a21" draw:name="Freeform 9"><svg:title/><svg:desc/><draw:enhanced-geometry draw:type="non-primitive" svg:viewBox="0 0 8216 221" draw:enhanced-path="M 0 220 L 8215 220 8215 0 0 0 0 2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16"/><draw:equation draw:name="f7" draw:formula="?f4 / 221"/><draw:equation draw:name="f8" draw:formula="0 + 2297 - 2297"/><draw:equation draw:name="f9" draw:formula="?f8 * ?f5 / 8216"/><draw:equation draw:name="f10" draw:formula="16598 * ?f4 / 221"/><draw:equation draw:name="f11" draw:formula="0 + 10512 - 2297"/><draw:equation draw:name="f12" draw:formula="?f11 * ?f5 / 8216"/><draw:equation draw:name="f13" draw:formula="1637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 draw:z-index="251680768" draw:name="Group 2" draw:id="id27" draw:style-name="a27"><svg:title/><svg:desc/><draw:custom-shape svg:x="7.32847in" svg:y="10.73472in" svg:width="0.79861in" svg:height="0.82014in" draw:z-index="0" draw:id="id22" draw:style-name="a22" draw:name="Freeform 7"><svg:title/><svg:desc/><draw:enhanced-geometry draw:type="non-primitive" svg:viewBox="0 0 1150 1181" draw:enhanced-path="M 0 1181 L 1149 1181 1149 0 0 0 0 118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50"/><draw:equation draw:name="f7" draw:formula="?f4 / 1181"/><draw:equation draw:name="f8" draw:formula="0 + 10553 - 10553"/><draw:equation draw:name="f9" draw:formula="?f8 * ?f5 / 1150"/><draw:equation draw:name="f10" draw:formula="16639 * ?f4 / 1181"/><draw:equation draw:name="f11" draw:formula="0 + 11702 - 10553"/><draw:equation draw:name="f12" draw:formula="?f11 * ?f5 / 1150"/><draw:equation draw:name="f13" draw:formula="15458 * ?f4 / 118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frame draw:id="id23" draw:style-name="a23" draw:name="Picture 6" svg:x="0.22153in" svg:y="10.80833in" svg:width="1.32014in" svg:height="0.71736in" style:rel-width="scale" style:rel-height="scale"><draw:image xlink:href="media/image1.png" xlink:type="simple" xlink:show="embed" xlink:actuate="onLoad"/><svg:title/><svg:desc/></draw:frame><draw:frame draw:id="id24" draw:style-name="a24" draw:name="Picture 5" svg:x="1.62778in" svg:y="10.81667in" svg:width="5.61806in" svg:height="0.70208in" style:rel-width="scale" style:rel-height="scale"><draw:image xlink:href="media/image2.png" xlink:type="simple" xlink:show="embed" xlink:actuate="onLoad"/><svg:title/><svg:desc/></draw:frame><draw:frame draw:id="id25" draw:style-name="a25" draw:name="Picture 4" svg:x="5.37153in" svg:y="10.81667in" svg:width="0.29514in" svg:height="0.07361in" style:rel-width="scale" style:rel-height="scale"><draw:image xlink:href="media/image3.png" xlink:type="simple" xlink:show="embed" xlink:actuate="onLoad"/><svg:title/><svg:desc/></draw:frame><draw:frame draw:id="id26" draw:style-name="a26" draw:name="Picture 3" svg:x="7.33194in" svg:y="10.73819in" svg:width="0.79514in" svg:height="0.79514in" style:rel-width="scale" style:rel-height="scale"><draw:image xlink:href="media/image4.png" xlink:type="simple" xlink:show="embed" xlink:actuate="onLoad"/><svg:title/><svg:desc/></draw:frame></draw:g></draw:g></text:p>
      </style:footer>
    </style:master-page>
    <style:master-page style:name="MP1" style:page-layout-name="PL1">
      <style:footer>
        <text:p text:style-name="P42"><draw:g draw:z-index="251681792" draw:name="Group 1" draw:id="id330" draw:style-name="a330" text:anchor-type="paragraph"><svg:title/><svg:desc/><draw:custom-shape svg:x="0.16806in" svg:y="10.76181in" svg:width="1.42847in" svg:height="0.15556in" draw:z-index="0" draw:id="id302" draw:style-name="a302" draw:name="Freeform 51"><svg:title/><svg:desc/><draw:enhanced-geometry draw:type="non-primitive" svg:viewBox="0 0 2057 224" draw:enhanced-path="M 0 223 L 2057 223 2057 0 0 0 0 223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7"/><draw:equation draw:name="f7" draw:formula="?f4 / 224"/><draw:equation draw:name="f8" draw:formula="0 + 242 - 242"/><draw:equation draw:name="f9" draw:formula="?f8 * ?f5 / 2057"/><draw:equation draw:name="f10" draw:formula="15720 * ?f4 / 224"/><draw:equation draw:name="f11" draw:formula="0 + 2299 - 242"/><draw:equation draw:name="f12" draw:formula="?f11 * ?f5 / 2057"/><draw:equation draw:name="f13" draw:formula="15497 * ?f4 / 22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6806in" svg:y="10.91528in" svg:width="1.42847in" svg:height="0.30694in" draw:z-index="0" draw:id="id303" draw:style-name="a303" draw:name="Freeform 49"><svg:title/><svg:desc/><draw:enhanced-geometry draw:type="non-primitive" svg:viewBox="0 0 2057 442" draw:enhanced-path="M 2057 0 L 0 0 0 441 2057 441 2057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7"/><draw:equation draw:name="f7" draw:formula="?f4 / 442"/><draw:equation draw:name="f8" draw:formula="0 + 2299 - 242"/><draw:equation draw:name="f9" draw:formula="?f8 * ?f5 / 2057"/><draw:equation draw:name="f10" draw:formula="15718 * ?f4 / 442"/><draw:equation draw:name="f11" draw:formula="0 + 242 - 242"/><draw:equation draw:name="f12" draw:formula="?f11 * ?f5 / 2057"/><draw:equation draw:name="f13" draw:formula="16159 * ?f4 / 442"/><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6806in" svg:y="11.22014in" svg:width="1.42847in" svg:height="0.30833in" draw:z-index="0" draw:id="id304" draw:style-name="a304" draw:name="Freeform 47"><svg:title/><svg:desc/><draw:enhanced-geometry draw:type="non-primitive" svg:viewBox="0 0 2057 444" draw:enhanced-path="M 0 444 L 2057 444 2057 0 0 0 0 444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7"/><draw:equation draw:name="f7" draw:formula="?f4 / 444"/><draw:equation draw:name="f8" draw:formula="0 + 242 - 242"/><draw:equation draw:name="f9" draw:formula="?f8 * ?f5 / 2057"/><draw:equation draw:name="f10" draw:formula="16601 * ?f4 / 444"/><draw:equation draw:name="f11" draw:formula="0 + 2299 - 242"/><draw:equation draw:name="f12" draw:formula="?f11 * ?f5 / 2057"/><draw:equation draw:name="f13" draw:formula="16157 * ?f4 / 44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15972in" svg:y="10.76181in" svg:width="2.14167in" svg:height="0.15556in" draw:z-index="0" draw:id="id305" draw:style-name="a305" draw:name="Freeform 45"><svg:title/><svg:desc/><draw:enhanced-geometry draw:type="non-primitive" svg:viewBox="0 0 3084 224" draw:enhanced-path="M 3084 0 L 0 0 0 223 3084 223 3084 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84"/><draw:equation draw:name="f7" draw:formula="?f4 / 224"/><draw:equation draw:name="f8" draw:formula="0 + 10514 - 7430"/><draw:equation draw:name="f9" draw:formula="?f8 * ?f5 / 3084"/><draw:equation draw:name="f10" draw:formula="15497 * ?f4 / 224"/><draw:equation draw:name="f11" draw:formula="0 + 7430 - 7430"/><draw:equation draw:name="f12" draw:formula="?f11 * ?f5 / 3084"/><draw:equation draw:name="f13" draw:formula="15720 * ?f4 / 224"/><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15972in" svg:y="11.06806in" svg:width="0.71528in" svg:height="0.15347in" draw:z-index="0" draw:id="id306" draw:style-name="a306" draw:name="Freeform 43"><svg:title/><svg:desc/><draw:enhanced-geometry draw:type="non-primitive" svg:viewBox="0 0 1030 221" draw:enhanced-path="M 0 221 L 1030 221 1030 0 0 0 0 22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30"/><draw:equation draw:name="f7" draw:formula="?f4 / 221"/><draw:equation draw:name="f8" draw:formula="0 + 7430 - 7430"/><draw:equation draw:name="f9" draw:formula="?f8 * ?f5 / 1030"/><draw:equation draw:name="f10" draw:formula="16159 * ?f4 / 221"/><draw:equation draw:name="f11" draw:formula="0 + 8460 - 7430"/><draw:equation draw:name="f12" draw:formula="?f11 * ?f5 / 1030"/><draw:equation draw:name="f13" draw:formula="1593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4167in" svg:y="10.73472in" svg:width="7.18681in" svg:height="0.82014in" draw:z-index="0" draw:id="id307" draw:style-name="a307" draw:name="Freeform 41"><svg:title/><svg:desc/><draw:enhanced-geometry draw:type="non-primitive" svg:viewBox="0 0 10349 1181" draw:enhanced-path="M 0 1181 L 10349 1181 10349 0 0 0 0 118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349"/><draw:equation draw:name="f7" draw:formula="?f4 / 1181"/><draw:equation draw:name="f8" draw:formula="0 + 204 - 204"/><draw:equation draw:name="f9" draw:formula="?f8 * ?f5 / 10349"/><draw:equation draw:name="f10" draw:formula="16639 * ?f4 / 1181"/><draw:equation draw:name="f11" draw:formula="0 + 10553 - 204"/><draw:equation draw:name="f12" draw:formula="?f11 * ?f5 / 10349"/><draw:equation draw:name="f13" draw:formula="15458 * ?f4 / 118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7014in" svg:y="10.76319in" svg:width="1.425in" svg:height="0.15208in" draw:z-index="0" draw:id="id308" draw:style-name="a308" draw:name="Freeform 39"><svg:title/><svg:desc/><draw:enhanced-geometry draw:type="non-primitive" svg:viewBox="0 0 2052 219" draw:enhanced-path="M 0 219 L 2052 219 2052 0 0 0 0 21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19"/><draw:equation draw:name="f8" draw:formula="0 + 245 - 245"/><draw:equation draw:name="f9" draw:formula="?f8 * ?f5 / 2052"/><draw:equation draw:name="f10" draw:formula="15718 * ?f4 / 219"/><draw:equation draw:name="f11" draw:formula="0 + 2297 - 245"/><draw:equation draw:name="f12" draw:formula="?f11 * ?f5 / 2052"/><draw:equation draw:name="f13" draw:formula="15499 * ?f4 / 21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59514in" svg:y="10.76319in" svg:width="3.56667in" svg:height="0.15208in" draw:z-index="0" draw:id="id309" draw:style-name="a309" draw:name="Freeform 37"><svg:title/><svg:desc/><draw:enhanced-geometry draw:type="non-primitive" svg:viewBox="0 0 5136 219" draw:enhanced-path="M 0 219 L 5136 219 5136 0 0 0 0 21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36"/><draw:equation draw:name="f7" draw:formula="?f4 / 219"/><draw:equation draw:name="f8" draw:formula="0 + 2297 - 2297"/><draw:equation draw:name="f9" draw:formula="?f8 * ?f5 / 5136"/><draw:equation draw:name="f10" draw:formula="15718 * ?f4 / 219"/><draw:equation draw:name="f11" draw:formula="0 + 7433 - 2297"/><draw:equation draw:name="f12" draw:formula="?f11 * ?f5 / 5136"/><draw:equation draw:name="f13" draw:formula="15499 * ?f4 / 21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16181in" svg:y="10.76319in" svg:width="0.71389in" svg:height="0.15208in" draw:z-index="0" draw:id="id310" draw:style-name="a310" draw:name="Freeform 35"><svg:title/><svg:desc/><draw:enhanced-geometry draw:type="non-primitive" svg:viewBox="0 0 1028 219" draw:enhanced-path="M 0 219 L 1027 219 1027 0 0 0 0 21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8"/><draw:equation draw:name="f7" draw:formula="?f4 / 219"/><draw:equation draw:name="f8" draw:formula="0 + 7433 - 7433"/><draw:equation draw:name="f9" draw:formula="?f8 * ?f5 / 1028"/><draw:equation draw:name="f10" draw:formula="15718 * ?f4 / 219"/><draw:equation draw:name="f11" draw:formula="0 + 8460 - 7433"/><draw:equation draw:name="f12" draw:formula="?f11 * ?f5 / 1028"/><draw:equation draw:name="f13" draw:formula="15499 * ?f4 / 21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875in" svg:y="10.76319in" svg:width="1.425in" svg:height="0.15208in" draw:z-index="0" draw:id="id311" draw:style-name="a311" draw:name="Freeform 33"><svg:title/><svg:desc/><draw:enhanced-geometry draw:type="non-primitive" svg:viewBox="0 0 2052 219" draw:enhanced-path="M 0 219 L 2052 219 2052 0 0 0 0 21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19"/><draw:equation draw:name="f8" draw:formula="0 + 8460 - 8460"/><draw:equation draw:name="f9" draw:formula="?f8 * ?f5 / 2052"/><draw:equation draw:name="f10" draw:formula="15718 * ?f4 / 219"/><draw:equation draw:name="f11" draw:formula="0 + 10512 - 8460"/><draw:equation draw:name="f12" draw:formula="?f11 * ?f5 / 2052"/><draw:equation draw:name="f13" draw:formula="15499 * ?f4 / 21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7014in" svg:y="10.91528in" svg:width="1.425in" svg:height="0.15347in" draw:z-index="0" draw:id="id312" draw:style-name="a312" draw:name="Freeform 31"><svg:title/><svg:desc/><draw:enhanced-geometry draw:type="non-primitive" svg:viewBox="0 0 2052 221" draw:enhanced-path="M 0 220 L 2052 220 2052 0 0 0 0 2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21"/><draw:equation draw:name="f8" draw:formula="0 + 245 - 245"/><draw:equation draw:name="f9" draw:formula="?f8 * ?f5 / 2052"/><draw:equation draw:name="f10" draw:formula="15938 * ?f4 / 221"/><draw:equation draw:name="f11" draw:formula="0 + 2297 - 245"/><draw:equation draw:name="f12" draw:formula="?f11 * ?f5 / 2052"/><draw:equation draw:name="f13" draw:formula="1571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59514in" svg:y="10.91528in" svg:width="3.56667in" svg:height="0.15347in" draw:z-index="0" draw:id="id313" draw:style-name="a313" draw:name="Freeform 29"><svg:title/><svg:desc/><draw:enhanced-geometry draw:type="non-primitive" svg:viewBox="0 0 5136 221" draw:enhanced-path="M 0 220 L 5136 220 5136 0 0 0 0 2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36"/><draw:equation draw:name="f7" draw:formula="?f4 / 221"/><draw:equation draw:name="f8" draw:formula="0 + 2297 - 2297"/><draw:equation draw:name="f9" draw:formula="?f8 * ?f5 / 5136"/><draw:equation draw:name="f10" draw:formula="15938 * ?f4 / 221"/><draw:equation draw:name="f11" draw:formula="0 + 7433 - 2297"/><draw:equation draw:name="f12" draw:formula="?f11 * ?f5 / 5136"/><draw:equation draw:name="f13" draw:formula="1571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16181in" svg:y="10.91528in" svg:width="0.71389in" svg:height="0.15347in" draw:z-index="0" draw:id="id314" draw:style-name="a314" draw:name="Freeform 27"><svg:title/><svg:desc/><draw:enhanced-geometry draw:type="non-primitive" svg:viewBox="0 0 1028 221" draw:enhanced-path="M 0 220 L 1027 220 1027 0 0 0 0 2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8"/><draw:equation draw:name="f7" draw:formula="?f4 / 221"/><draw:equation draw:name="f8" draw:formula="0 + 7433 - 7433"/><draw:equation draw:name="f9" draw:formula="?f8 * ?f5 / 1028"/><draw:equation draw:name="f10" draw:formula="15938 * ?f4 / 221"/><draw:equation draw:name="f11" draw:formula="0 + 8460 - 7433"/><draw:equation draw:name="f12" draw:formula="?f11 * ?f5 / 1028"/><draw:equation draw:name="f13" draw:formula="1571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875in" svg:y="10.91528in" svg:width="1.425in" svg:height="0.15347in" draw:z-index="0" draw:id="id315" draw:style-name="a315" draw:name="Freeform 25"><svg:title/><svg:desc/><draw:enhanced-geometry draw:type="non-primitive" svg:viewBox="0 0 2052 221" draw:enhanced-path="M 0 220 L 2052 220 2052 0 0 0 0 2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21"/><draw:equation draw:name="f8" draw:formula="0 + 8460 - 8460"/><draw:equation draw:name="f9" draw:formula="?f8 * ?f5 / 2052"/><draw:equation draw:name="f10" draw:formula="15938 * ?f4 / 221"/><draw:equation draw:name="f11" draw:formula="0 + 10512 - 8460"/><draw:equation draw:name="f12" draw:formula="?f11 * ?f5 / 2052"/><draw:equation draw:name="f13" draw:formula="1571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7014in" svg:y="11.06806in" svg:width="1.425in" svg:height="0.15347in" draw:z-index="0" draw:id="id316" draw:style-name="a316" draw:name="Freeform 23"><svg:title/><svg:desc/><draw:enhanced-geometry draw:type="non-primitive" svg:viewBox="0 0 2052 221" draw:enhanced-path="M 0 221 L 2052 221 2052 0 0 0 0 22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21"/><draw:equation draw:name="f8" draw:formula="0 + 245 - 245"/><draw:equation draw:name="f9" draw:formula="?f8 * ?f5 / 2052"/><draw:equation draw:name="f10" draw:formula="16159 * ?f4 / 221"/><draw:equation draw:name="f11" draw:formula="0 + 2297 - 245"/><draw:equation draw:name="f12" draw:formula="?f11 * ?f5 / 2052"/><draw:equation draw:name="f13" draw:formula="1593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59514in" svg:y="11.06806in" svg:width="3.56667in" svg:height="0.15347in" draw:z-index="0" draw:id="id317" draw:style-name="a317" draw:name="Freeform 21"><svg:title/><svg:desc/><draw:enhanced-geometry draw:type="non-primitive" svg:viewBox="0 0 5136 221" draw:enhanced-path="M 0 221 L 5136 221 5136 0 0 0 0 22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36"/><draw:equation draw:name="f7" draw:formula="?f4 / 221"/><draw:equation draw:name="f8" draw:formula="0 + 2297 - 2297"/><draw:equation draw:name="f9" draw:formula="?f8 * ?f5 / 5136"/><draw:equation draw:name="f10" draw:formula="16159 * ?f4 / 221"/><draw:equation draw:name="f11" draw:formula="0 + 7433 - 2297"/><draw:equation draw:name="f12" draw:formula="?f11 * ?f5 / 5136"/><draw:equation draw:name="f13" draw:formula="1593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16181in" svg:y="11.06806in" svg:width="0.71389in" svg:height="0.15347in" draw:z-index="0" draw:id="id318" draw:style-name="a318" draw:name="Freeform 19"><svg:title/><svg:desc/><draw:enhanced-geometry draw:type="non-primitive" svg:viewBox="0 0 1028 221" draw:enhanced-path="M 0 221 L 1027 221 1027 0 0 0 0 22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28"/><draw:equation draw:name="f7" draw:formula="?f4 / 221"/><draw:equation draw:name="f8" draw:formula="0 + 7433 - 7433"/><draw:equation draw:name="f9" draw:formula="?f8 * ?f5 / 1028"/><draw:equation draw:name="f10" draw:formula="16159 * ?f4 / 221"/><draw:equation draw:name="f11" draw:formula="0 + 8460 - 7433"/><draw:equation draw:name="f12" draw:formula="?f11 * ?f5 / 1028"/><draw:equation draw:name="f13" draw:formula="1593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5.875in" svg:y="11.06806in" svg:width="1.425in" svg:height="0.15347in" draw:z-index="0" draw:id="id319" draw:style-name="a319" draw:name="Freeform 17"><svg:title/><svg:desc/><draw:enhanced-geometry draw:type="non-primitive" svg:viewBox="0 0 2052 221" draw:enhanced-path="M 0 221 L 2052 221 2052 0 0 0 0 22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21"/><draw:equation draw:name="f8" draw:formula="0 + 8460 - 8460"/><draw:equation draw:name="f9" draw:formula="?f8 * ?f5 / 2052"/><draw:equation draw:name="f10" draw:formula="16159 * ?f4 / 221"/><draw:equation draw:name="f11" draw:formula="0 + 10512 - 8460"/><draw:equation draw:name="f12" draw:formula="?f11 * ?f5 / 2052"/><draw:equation draw:name="f13" draw:formula="1593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7014in" svg:y="11.22153in" svg:width="1.425in" svg:height="0.15208in" draw:z-index="0" draw:id="id320" draw:style-name="a320" draw:name="Freeform 15"><svg:title/><svg:desc/><draw:enhanced-geometry draw:type="non-primitive" svg:viewBox="0 0 2052 219" draw:enhanced-path="M 0 219 L 2052 219 2052 0 0 0 0 21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19"/><draw:equation draw:name="f8" draw:formula="0 + 245 - 245"/><draw:equation draw:name="f9" draw:formula="?f8 * ?f5 / 2052"/><draw:equation draw:name="f10" draw:formula="16378 * ?f4 / 219"/><draw:equation draw:name="f11" draw:formula="0 + 2297 - 245"/><draw:equation draw:name="f12" draw:formula="?f11 * ?f5 / 2052"/><draw:equation draw:name="f13" draw:formula="16159 * ?f4 / 21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59514in" svg:y="11.22153in" svg:width="5.70556in" svg:height="0.15208in" draw:z-index="0" draw:id="id321" draw:style-name="a321" draw:name="Freeform 13"><svg:title/><svg:desc/><draw:enhanced-geometry draw:type="non-primitive" svg:viewBox="0 0 8216 219" draw:enhanced-path="M 0 219 L 8215 219 8215 0 0 0 0 219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16"/><draw:equation draw:name="f7" draw:formula="?f4 / 219"/><draw:equation draw:name="f8" draw:formula="0 + 2297 - 2297"/><draw:equation draw:name="f9" draw:formula="?f8 * ?f5 / 8216"/><draw:equation draw:name="f10" draw:formula="16378 * ?f4 / 219"/><draw:equation draw:name="f11" draw:formula="0 + 10512 - 2297"/><draw:equation draw:name="f12" draw:formula="?f11 * ?f5 / 8216"/><draw:equation draw:name="f13" draw:formula="16159 * ?f4 / 219"/><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0.17014in" svg:y="11.37361in" svg:width="1.425in" svg:height="0.15347in" draw:z-index="0" draw:id="id322" draw:style-name="a322" draw:name="Freeform 11"><svg:title/><svg:desc/><draw:enhanced-geometry draw:type="non-primitive" svg:viewBox="0 0 2052 221" draw:enhanced-path="M 0 220 L 2052 220 2052 0 0 0 0 2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2"/><draw:equation draw:name="f7" draw:formula="?f4 / 221"/><draw:equation draw:name="f8" draw:formula="0 + 245 - 245"/><draw:equation draw:name="f9" draw:formula="?f8 * ?f5 / 2052"/><draw:equation draw:name="f10" draw:formula="16598 * ?f4 / 221"/><draw:equation draw:name="f11" draw:formula="0 + 2297 - 245"/><draw:equation draw:name="f12" draw:formula="?f11 * ?f5 / 2052"/><draw:equation draw:name="f13" draw:formula="1637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custom-shape svg:x="1.59514in" svg:y="11.37361in" svg:width="5.70556in" svg:height="0.15347in" draw:z-index="0" draw:id="id323" draw:style-name="a323" draw:name="Freeform 9"><svg:title/><svg:desc/><draw:enhanced-geometry draw:type="non-primitive" svg:viewBox="0 0 8216 221" draw:enhanced-path="M 0 220 L 8215 220 8215 0 0 0 0 220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16"/><draw:equation draw:name="f7" draw:formula="?f4 / 221"/><draw:equation draw:name="f8" draw:formula="0 + 2297 - 2297"/><draw:equation draw:name="f9" draw:formula="?f8 * ?f5 / 8216"/><draw:equation draw:name="f10" draw:formula="16598 * ?f4 / 221"/><draw:equation draw:name="f11" draw:formula="0 + 10512 - 2297"/><draw:equation draw:name="f12" draw:formula="?f11 * ?f5 / 8216"/><draw:equation draw:name="f13" draw:formula="16378 * ?f4 / 22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g draw:z-index="251680768" draw:name="Group 2" draw:id="id329" draw:style-name="a329"><svg:title/><svg:desc/><draw:custom-shape svg:x="7.32847in" svg:y="10.73472in" svg:width="0.79861in" svg:height="0.82014in" draw:z-index="0" draw:id="id324" draw:style-name="a324" draw:name="Freeform 7"><svg:title/><svg:desc/><draw:enhanced-geometry draw:type="non-primitive" svg:viewBox="0 0 1150 1181" draw:enhanced-path="M 0 1181 L 1149 1181 1149 0 0 0 0 1181 Z N" draw:text-areas="?f18 ?f20 ?f19 ?f21" draw:glue-points="?f14 ?f15 ?f16 ?f15 ?f16 ?f17 ?f14 ?f17 ?f14 ?f15" draw:glue-point-leaving-directions="-90, -90, -90, -90, -9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50"/><draw:equation draw:name="f7" draw:formula="?f4 / 1181"/><draw:equation draw:name="f8" draw:formula="0 + 10553 - 10553"/><draw:equation draw:name="f9" draw:formula="?f8 * ?f5 / 1150"/><draw:equation draw:name="f10" draw:formula="16639 * ?f4 / 1181"/><draw:equation draw:name="f11" draw:formula="0 + 11702 - 10553"/><draw:equation draw:name="f12" draw:formula="?f11 * ?f5 / 1150"/><draw:equation draw:name="f13" draw:formula="15458 * ?f4 / 1181"/><draw:equation draw:name="f14" draw:formula="?f9 / ?f6"/><draw:equation draw:name="f15" draw:formula="?f10 / ?f7"/><draw:equation draw:name="f16" draw:formula="?f12 / ?f6"/><draw:equation draw:name="f17" draw:formula="?f13 / ?f7"/><draw:equation draw:name="f18" draw:formula="0 / ?f6"/><draw:equation draw:name="f19" draw:formula="?f1 / ?f6"/><draw:equation draw:name="f20" draw:formula="0 / ?f7"/><draw:equation draw:name="f21" draw:formula="?f3 / ?f7"/></draw:enhanced-geometry></draw:custom-shape><draw:frame draw:id="id325" draw:style-name="a325" draw:name="Picture 6" svg:x="0.22153in" svg:y="10.80833in" svg:width="1.32014in" svg:height="0.71736in" style:rel-width="scale" style:rel-height="scale"><draw:image xlink:href="media/image1.png" xlink:type="simple" xlink:show="embed" xlink:actuate="onLoad"/><svg:title/><svg:desc/></draw:frame><draw:frame draw:id="id326" draw:style-name="a326" draw:name="Picture 5" svg:x="1.62778in" svg:y="10.81667in" svg:width="5.61806in" svg:height="0.70208in" style:rel-width="scale" style:rel-height="scale"><draw:image xlink:href="media/image2.png" xlink:type="simple" xlink:show="embed" xlink:actuate="onLoad"/><svg:title/><svg:desc/></draw:frame><draw:frame draw:id="id327" draw:style-name="a327" draw:name="Picture 4" svg:x="5.37153in" svg:y="10.81667in" svg:width="0.29514in" svg:height="0.07361in" style:rel-width="scale" style:rel-height="scale"><draw:image xlink:href="media/image3.png" xlink:type="simple" xlink:show="embed" xlink:actuate="onLoad"/><svg:title/><svg:desc/></draw:frame><draw:frame draw:id="id328" draw:style-name="a328" draw:name="Picture 3" svg:x="7.33194in" svg:y="10.73819in" svg:width="0.79514in" svg:height="0.79514in" style:rel-width="scale" style:rel-height="scale"><draw:image xlink:href="media/image4.png" xlink:type="simple" xlink:show="embed" xlink:actuate="onLoad"/><svg:title/><svg:desc/></draw:frame></draw:g></draw:g></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Online2PDF.com</meta:initial-creator>
    <dc:creator>Online2PDF.com</dc:creator>
    <meta:creation-date>2026-01-15T16:48:00Z</meta:creation-date>
    <dc:date>2026-01-15T16:48:00Z</dc:date>
    <meta:template xlink:href="Normal.dotm" xlink:type="simple"/>
    <meta:editing-cycles>2</meta:editing-cycles>
    <meta:editing-duration>PT0S</meta:editing-duration>
    <meta:user-defined meta:name="Created" meta:value-type="date">2026-01-15T00:00:00Z</meta:user-defined>
    <meta:user-defined meta:name="LastSaved" meta:value-type="date">2026-01-15T00:00:00Z</meta:user-defined>
    <meta:document-statistic meta:page-count="2" meta:paragraph-count="0" meta:word-count="0" meta:character-count="-1" meta:row-count="33" meta:non-whitespace-character-count="0"/>
  </office:meta>
</office:document-meta>
</file>