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Advent Pro" svg:font-family="&quot;Advent Pro&quot;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14"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6">
      <style:text-properties style:font-name="Advent Pro" style:font-name-asian="Advent Pro" style:font-name-complex="Advent Pro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2060" style:font-name="Advent Pro" style:font-name-asian="Advent Pro" style:font-name-complex="Advent Pro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206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ext-properties fo:color="#00206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206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36">
      <style:text-properties fo:color="#00206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808080" style:vertical-align="automatic" fo:background-color="#9BC2E6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808080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14">
      <style:table-cell-properties fo:border="thin solid #808080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808080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6">
      <style:table-cell-properties fo:border="thin solid #808080" style:vertical-align="automatic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14">
      <style:table-cell-properties fo:border="thin solid #808080" fo:background-color="#002060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6">
      <style:table-cell-properties fo:border="thin solid #808080" fo:background-color="#002060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808080" style:vertical-align="middle" fo:background-color="#AEAAAA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6">
      <style:table-cell-properties fo:border="thin solid #808080" style:vertical-align="automatic" fo:background-color="#AEAAAA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14">
      <style:table-cell-properties fo:border="thin solid #808080" fo:background-color="#AEAAAA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36">
      <style:table-cell-properties fo:border="thin solid #808080" fo:background-color="#AEAAAA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808080" style:vertical-align="automatic" fo:background-color="#EDEDED" style:repeat-content="false"/>
      <style:paragraph-properties fo:text-align="end" fo:margin-right="0cm"/>
      <style:text-properties fo:color="#FF0000" style:font-name="Advent Pro" style:font-name-asian="Advent Pro" style:font-name-complex="Advent Pro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25" style:family="table-cell" style:parent-style-name="Default" style:data-style-name="N36">
      <style:table-cell-properties fo:border="thin solid #808080" style:vertical-align="automatic" fo:background-color="#EDEDED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14">
      <style:table-cell-properties fo:border="thin solid #808080" fo:background-color="#EDEDED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36">
      <style:table-cell-properties fo:border="thin solid #808080" fo:background-color="#EDEDED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808080" style:vertical-align="automatic" style:repeat-content="false"/>
      <style:paragraph-properties fo:text-align="end" fo:margin-right="0cm"/>
      <style:text-properties fo:color="#FF0000" style:font-name="Advent Pro" style:font-name-asian="Advent Pro" style:font-name-complex="Advent Pro" fo:font-size="12pt" style:font-size-asian="12pt" style:font-size-complex="12pt"/>
    </style:style>
    <style:style style:name="ce29" style:family="table-cell" style:parent-style-name="Default" style:data-style-name="N36">
      <style:table-cell-properties fo:border="thin solid #808080" style:vertical-align="automati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14">
      <style:table-cell-properties fo:border="thin solid #808080" style:vertical-align="automati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36">
      <style:table-cell-properties fo:border="thin solid #808080"/>
      <style:text-properties style:font-name="Advent Pro" style:font-name-asian="Advent Pro" style:font-name-complex="Advent Pro" fo:font-size="12pt" style:font-size-asian="12pt" style:font-size-complex="12pt"/>
    </style:style>
    <style:style style:name="ce32" style:family="table-cell" style:parent-style-name="Default" style:data-style-name="N0">
      <style:table-cell-properties fo:border="thin solid #808080" style:vertical-align="automatic" fo:background-color="#9BC2E6" style:repeat-content="false"/>
      <style:paragraph-properties fo:text-align="end" fo:margin-right="0cm"/>
      <style:text-properties fo:color="#002060" style:font-name="Advent Pro" style:font-name-asian="Advent Pro" style:font-name-complex="Advent Pro" fo:font-size="12pt" style:font-size-asian="12pt" style:font-size-complex="12pt"/>
    </style:style>
    <style:style style:name="ce33" style:family="table-cell" style:parent-style-name="Default" style:data-style-name="N0">
      <style:table-cell-properties fo:border="thin solid #808080" style:vertical-align="automatic" fo:background-color="#9BC2E6" style:repeat-content="false"/>
      <style:paragraph-properties fo:text-align="end" fo:margin-right="0cm"/>
      <style:text-properties fo:color="#00206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80808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14">
      <style:table-cell-properties fo:border="thin solid #808080" fo:background-color="#AEAAAA"/>
      <style:text-properties fo:color="#FFFFFF" style:font-name="Advent Pro" style:font-name-asian="Advent Pro" style:font-name-complex="Advent Pro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38" style:family="table-cell" style:parent-style-name="Default" style:data-style-name="N36">
      <style:table-cell-properties fo:border="thin solid #808080" style:vertical-align="automatic" fo:background-color="#AEAAAA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14">
      <style:table-cell-properties fo:border="thin solid #808080" fo:background-color="#AEAAAA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36">
      <style:table-cell-properties fo:border="thin solid #808080" fo:background-color="#AEAAAA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="thin solid #808080" style:vertical-align="automatic" fo:background-color="#AEAAAA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42" style:family="table-cell" style:parent-style-name="Default" style:data-style-name="N14">
      <style:table-cell-properties fo:border="thin solid #808080" style:vertical-align="automatic" fo:background-color="#AEAAAA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36">
      <style:table-cell-properties fo:border="thin solid #808080" fo:background-color="#AEAAAA"/>
      <style:text-properties style:font-name="Advent Pro" style:font-name-asian="Advent Pro" style:font-name-complex="Advent Pro" fo:font-size="12pt" style:font-size-asian="12pt" style:font-size-complex="12pt"/>
    </style:style>
    <style:style style:name="ce44" style:family="table-cell" style:parent-style-name="Default" style:data-style-name="N36">
      <style:table-cell-properties fo:border="thin solid #808080" style:vertical-align="middle" fo:background-color="#AEAAAA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808080" style:vertical-align="middle" fo:background-color="#FFF2C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36">
      <style:table-cell-properties fo:border="thin solid #808080" style:vertical-align="automatic" fo:background-color="#FFF2C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14">
      <style:table-cell-properties fo:border="thin solid #808080" fo:background-color="#FFF2CC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36">
      <style:table-cell-properties fo:border="thin solid #808080" fo:background-color="#FFF2CC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30">
      <style:table-cell-properties fo:border="thin solid #808080" style:vertical-align="automati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50" style:family="table-cell" style:parent-style-name="Default" style:data-style-name="N36">
      <style:table-cell-properties fo:border="thin solid #808080" style:vertical-align="middle" fo:background-color="#FFF2C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ext-properties fo:color="#FFC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14">
      <style:table-cell-properties fo:border="thin solid #808080" style:vertical-align="middle" fo:background-color="#002060" style:repeat-content="false"/>
      <style:paragraph-properties fo:text-align="end" fo:margin-right="0cm"/>
      <style:text-properties fo:color="#BF8F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center"/>
      <style:text-properties fo:color="#FF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14">
      <style:table-cell-properties fo:border="thin solid #808080" style:vertical-align="middle" fo:background-color="#AEAAAA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36">
      <style:table-cell-properties fo:border="thin solid #808080" style:vertical-align="automati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56" style:family="table-cell" style:parent-style-name="Default" style:data-style-name="N0">
      <style:text-properties fo:color="#2F75B5" style:font-name="Advent Pro" style:font-name-asian="Advent Pro" style:font-name-complex="Advent Pro" fo:font-size="12pt" style:font-size-asian="12pt" style:font-size-complex="12pt" fo:font-style="italic" style:font-style-asian="italic" style:font-style-complex="italic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2F75B5" style:font-name="Advent Pro" style:font-name-asian="Advent Pro" style:font-name-complex="Advent Pro" fo:font-size="12pt" style:font-size-asian="12pt" style:font-size-complex="12pt" fo:font-style="italic" style:font-style-asian="italic" style:font-style-complex="italic"/>
    </style:style>
    <style:style style:name="ce58" style:family="table-cell" style:parent-style-name="Default" style:data-style-name="N0">
      <style:table-cell-properties fo:border="thin solid #808080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808080" style:vertical-align="automatic" fo:background-color="#9BC2E6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center"/>
      <style:text-properties fo:color="#BF8F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808080" style:vertical-align="middle" fo:background-color="#9BC2E6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62" style:family="table-cell" style:parent-style-name="Default" style:data-style-name="N36">
      <style:table-cell-properties fo:border="thin solid #808080" style:vertical-align="automatic" fo:background-color="#9BC2E6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14">
      <style:table-cell-properties fo:border="thin solid #808080" fo:background-color="#9BC2E6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36">
      <style:table-cell-properties fo:border="thin solid #808080" fo:background-color="#9BC2E6"/>
      <style:text-properties style:font-name="Advent Pro" style:font-name-asian="Advent Pro" style:font-name-complex="Advent Pro" fo:font-size="12pt" style:font-size-asian="12pt" style:font-size-complex="12pt"/>
    </style:style>
    <style:style style:name="ce65" style:family="table-cell" style:parent-style-name="Default" style:data-style-name="N30">
      <style:table-cell-properties fo:border="thin solid #808080" style:vertical-align="automatic" fo:background-color="#F2F2F2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66" style:family="table-cell" style:parent-style-name="Default" style:data-style-name="N36">
      <style:table-cell-properties fo:border="thin solid #808080" style:vertical-align="automatic" fo:background-color="#F2F2F2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67" style:family="table-cell" style:parent-style-name="Default" style:data-style-name="N30">
      <style:table-cell-properties fo:border="thin solid #808080" style:vertical-align="automatic" fo:background-color="#F2F2F2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36">
      <style:table-cell-properties fo:border="thin solid #808080" style:vertical-align="automatic" fo:background-color="#F2F2F2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69" style:family="table-cell" style:parent-style-name="Default" style:data-style-name="N0">
      <style:table-cell-properties fo:border="thin solid #808080" style:vertical-align="middle" fo:background-color="#C9C9C9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70" style:family="table-cell" style:parent-style-name="Default" style:data-style-name="N36">
      <style:table-cell-properties fo:border="thin solid #808080" style:vertical-align="middle" fo:background-color="#C9C9C9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808080" style:vertical-align="middle" fo:background-color="#C9C9C9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ackground-color="#FFFFFF"/>
      <style:text-properties style:font-name="Advent Pro" style:font-name-asian="Advent Pro" style:font-name-complex="Advent Pro" fo:font-size="12pt" style:font-size-asian="12pt" style:font-size-complex="12pt"/>
    </style:style>
    <style:style style:name="ce73" style:family="table-cell" style:parent-style-name="Default" style:data-style-name="N0">
      <style:table-cell-properties fo:border="thin solid #808080" style:vertical-align="middle" fo:background-color="#FFFFFF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74" style:family="table-cell" style:parent-style-name="Default" style:data-style-name="N36">
      <style:table-cell-properties fo:border="thin solid #808080" style:vertical-align="automatic" fo:background-color="#FFFFFF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14">
      <style:table-cell-properties fo:border="thin solid #808080" fo:background-color="#FFFFFF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36">
      <style:table-cell-properties fo:border="thin solid #808080" fo:background-color="#FFFFFF"/>
      <style:text-properties style:font-name="Advent Pro" style:font-name-asian="Advent Pro" style:font-name-complex="Advent Pro" fo:font-size="12pt" style:font-size-asian="12pt" style:font-size-complex="12pt"/>
    </style:style>
    <style:style style:name="ce77" style:family="table-cell" style:parent-style-name="Default" style:data-style-name="N36">
      <style:table-cell-properties fo:border="thin solid #808080" style:vertical-align="automatic" fo:background-color="#C9C9C9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36">
      <style:table-cell-properties fo:border="thin solid #808080" fo:background-color="#C9C9C9"/>
      <style:text-properties style:font-name="Advent Pro" style:font-name-asian="Advent Pro" style:font-name-complex="Advent Pro" fo:font-size="12pt" style:font-size-asian="12pt" style:font-size-complex="12pt"/>
    </style:style>
    <style:style style:name="ce79" style:family="table-cell" style:parent-style-name="Default" style:data-style-name="N14">
      <style:table-cell-properties fo:border="thin solid #808080" fo:background-color="#FFFFFF"/>
      <style:text-properties style:font-name="Advent Pro" style:font-name-asian="Advent Pro" style:font-name-complex="Advent Pro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80" style:family="table-cell" style:parent-style-name="Default" style:data-style-name="N0">
      <style:table-cell-properties fo:border="thin solid #808080" style:vertical-align="middle" fo:background-color="#9BC2E6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808080" style:vertical-align="middle" fo:background-color="#9BC2E6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0">
      <style:table-cell-properties fo:border="thin solid #808080" style:vertical-align="middle" fo:background-color="#9BC2E6"/>
      <style:text-properties style:font-name="Advent Pro" style:font-name-asian="Advent Pro" style:font-name-complex="Advent Pro" fo:font-size="12pt" style:font-size-asian="12pt" style:font-size-complex="12pt"/>
    </style:style>
    <style:style style:name="ce83" style:family="table-cell" style:parent-style-name="Default" style:data-style-name="N14">
      <style:table-cell-properties fo:border="thin solid #808080" style:vertical-align="automatic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36">
      <style:table-cell-properties fo:border="thin solid #808080" style:vertical-align="automatic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5" style:family="table-cell" style:parent-style-name="Default" style:data-style-name="N30">
      <style:table-cell-properties fo:border="thin solid #808080" style:vertical-align="middle" fo:background-color="#EDEDED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30">
      <style:table-cell-properties fo:border="thin solid #808080" style:vertical-align="automatic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87" style:family="table-cell" style:parent-style-name="Default" style:data-style-name="N36">
      <style:table-cell-properties fo:border="thin solid #80808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36">
      <style:table-cell-properties fo:border="thin solid #808080"/>
      <style:text-properties fo:color="#FF33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9" style:family="table-cell" style:parent-style-name="Default" style:data-style-name="N30">
      <style:table-cell-properties fo:border="thin solid #808080" style:vertical-align="middle" fo:background-color="#AEAAAA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0">
      <style:table-cell-properties fo:border="thin solid #808080" style:vertical-align="middle" fo:background-color="#AEAAAA" style:repeat-content="false"/>
      <style:paragraph-properties fo:text-align="end" fo:margin-right="0cm"/>
      <style:text-properties fo:color="#FFFFFF" style:font-name="Advent Pro" style:font-name-asian="Advent Pro" style:font-name-complex="Advent Pro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91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/>
    </style:style>
    <style:style style:name="ce92" style:family="table-cell" style:parent-style-name="Default" style:data-style-name="N36">
      <style:table-cell-properties style:vertical-align="automatic" fo:background-color="#FFFFFF" style:repeat-content="false"/>
      <style:paragraph-properties fo:text-align="end" fo:margin-right="0cm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93" style:family="table-cell" style:parent-style-name="Default" style:data-style-name="N14">
      <style:table-cell-properties fo:background-color="#FFFFFF"/>
      <style:text-properties style:font-name="Advent Pro" style:font-name-asian="Advent Pro" style:font-name-complex="Advent Pro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94" style:family="table-cell" style:parent-style-name="Default" style:data-style-name="N36">
      <style:table-cell-properties fo:background-color="#FFFFFF"/>
      <style:text-properties style:font-name="Advent Pro" style:font-name-asian="Advent Pro" style:font-name-complex="Advent Pro" fo:font-size="12pt" style:font-size-asian="12pt" style:font-size-complex="12pt"/>
    </style:style>
    <style:style style:name="ce95" style:family="table-cell" style:parent-style-name="Default" style:data-style-name="N36"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96" style:family="table-cell" style:parent-style-name="Default" style:data-style-name="N0">
      <style:table-cell-properties style:vertical-align="automatic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9.81604166666667cm"/>
    </style:style>
    <style:style style:name="co3" style:family="table-column">
      <style:table-column-properties fo:break-before="auto" style:column-width="2.619375cm" style:use-optimal-column-width="true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64583333333333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64583333333333cm" style:use-optimal-column-width="true"/>
    </style:style>
    <style:style style:name="co11" style:family="table-column">
      <style:table-column-properties fo:break-before="auto" style:column-width="2.59291666666667cm" style:use-optimal-column-width="true"/>
    </style:style>
    <style:style style:name="co12" style:family="table-column">
      <style:table-column-properties fo:break-before="auto" style:column-width="2.1431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.9pt" style:use-optimal-row-height="false" fo:break-before="auto"/>
    </style:style>
    <style:style style:name="ro3" style:family="table-row">
      <style:table-row-properties style:row-height="1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1218in, 0in, 0.12416in, 0in)" draw:stroke="non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esupuesto_2023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4"/>
        <table:table-column table:style-name="co4" table:default-cell-style-name="ce5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8" table:default-cell-style-name="ce6"/>
        <table:table-column table:style-name="co10" table:number-columns-repeated="3" table:default-cell-style-name="ce6"/>
        <table:table-column table:style-name="co11" table:default-cell-style-name="ce6"/>
        <table:table-column table:style-name="co10" table:default-cell-style-name="ce6"/>
        <table:table-column table:style-name="co11" table:default-cell-style-name="ce6"/>
        <table:table-column table:style-name="co5" table:default-cell-style-name="ce4"/>
        <table:table-column table:style-name="co12" table:number-columns-repeated="16367" table:default-cell-style-name="ce2"/>
        <table:table-row table:style-name="ro1">
          <table:table-cell/>
          <table:table-cell table:style-name="ce3">
            <draw:frame draw:z-index="1" draw:id="id0" draw:style-name="a0" draw:name="Imagen 1" svg:x="0.01461in" svg:y="0.02083in" svg:width="1.62081in" svg:height="0.906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2"/>
          <table:table-cell table:style-name="ce4"/>
          <table:table-cell table:style-name="ce5"/>
          <table:table-cell table:number-columns-repeated="12" table:style-name="ce6"/>
          <table:table-cell table:style-name="ce4"/>
          <table:table-cell table:number-columns-repeated="16367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style-name="ce7"/>
          <table:table-cell table:style-name="ce8"/>
          <table:table-cell office:value-type="string" table:style-name="ce9">
            <text:p><text:s/></text:p>
          </table:table-cell>
          <table:table-cell office:value-type="string" table:number-columns-spanned="12" table:number-rows-spanned="1" table:style-name="ce96">
            <text:p>PRESUPUESTO 2023</text:p>
          </table:table-cell>
          <table:covered-table-cell table:number-columns-repeated="11"/>
          <table:table-cell table:style-name="ce8"/>
          <table:table-cell table:number-columns-repeated="16367"/>
        </table:table-row>
        <table:table-row table:style-name="ro1">
          <table:table-cell/>
          <table:table-cell table:style-name="ce7"/>
          <table:table-cell table:style-name="ce8"/>
          <table:table-cell table:style-name="ce9"/>
          <table:table-cell table:style-name="ce10"/>
          <table:table-cell table:number-columns-repeated="3" table:style-name="ce9"/>
          <table:table-cell table:style-name="ce11"/>
          <table:table-cell table:number-columns-repeated="7" table:style-name="ce9"/>
          <table:table-cell table:style-name="ce8"/>
          <table:table-cell table:number-columns-repeated="16367"/>
        </table:table-row>
        <table:table-row table:style-name="ro1">
          <table:table-cell/>
          <table:table-cell table:style-name="ce12"/>
          <table:table-cell office:value-type="string" table:style-name="ce13">
            <text:p>Total</text:p>
          </table:table-cell>
          <table:table-cell office:value-type="string" table:style-name="ce14">
            <text:p>%</text:p>
          </table:table-cell>
          <table:table-cell office:value-type="string" table:style-name="ce13">
            <text:p>Enero</text:p>
          </table:table-cell>
          <table:table-cell office:value-type="string" table:style-name="ce13">
            <text:p>Febrero</text:p>
          </table:table-cell>
          <table:table-cell office:value-type="string" table:style-name="ce13">
            <text:p>Marzo</text:p>
          </table:table-cell>
          <table:table-cell office:value-type="string" table:style-name="ce13">
            <text:p>Abril</text:p>
          </table:table-cell>
          <table:table-cell office:value-type="string" table:style-name="ce13">
            <text:p>Mayo</text:p>
          </table:table-cell>
          <table:table-cell office:value-type="string" table:style-name="ce13">
            <text:p>Junio</text:p>
          </table:table-cell>
          <table:table-cell office:value-type="string" table:style-name="ce13">
            <text:p>Julio</text:p>
          </table:table-cell>
          <table:table-cell office:value-type="string" table:style-name="ce13">
            <text:p>Agosto</text:p>
          </table:table-cell>
          <table:table-cell office:value-type="string" table:style-name="ce13">
            <text:p>Septiembre</text:p>
          </table:table-cell>
          <table:table-cell office:value-type="string" table:style-name="ce13">
            <text:p>Octubre</text:p>
          </table:table-cell>
          <table:table-cell office:value-type="string" table:style-name="ce13">
            <text:p>Noviembre</text:p>
          </table:table-cell>
          <table:table-cell office:value-type="string" table:style-name="ce13">
            <text:p>Diciembre</text:p>
          </table:table-cell>
          <table:table-cell office:value-type="string" table:style-name="ce13">
            <text:p>Total</text:p>
          </table:table-cell>
          <table:table-cell table:number-columns-repeated="16367"/>
        </table:table-row>
        <table:table-row table:style-name="ro1">
          <table:table-cell table:style-name="ce15"/>
          <table:table-cell office:value-type="string" table:style-name="ce16">
            <text:p>TOTAL INGRESOS</text:p>
          </table:table-cell>
          <table:table-cell office:value-type="float" office:value="358270.35400000005" table:formula="of:=[.C9]" table:style-name="ce17">
            <text:p><text:s/>358.270,35 €<text:s/></text:p>
          </table:table-cell>
          <table:table-cell table:style-name="ce18"/>
          <table:table-cell office:value-type="float" office:value="246636.44102465754" table:formula="of:=[.E9]" table:style-name="ce19">
            <text:p><text:s/>246.636,44 €<text:s/></text:p>
          </table:table-cell>
          <table:table-cell office:value-type="float" office:value="9307.7531835616464" table:formula="of:=[.F9]" table:style-name="ce19">
            <text:p><text:s/>9.307,75 €<text:s/></text:p>
          </table:table-cell>
          <table:table-cell office:value-type="float" office:value="10356.441024657535" table:formula="of:=[.G9]" table:style-name="ce19">
            <text:p><text:s/>10.356,44 €<text:s/></text:p>
          </table:table-cell>
          <table:table-cell office:value-type="float" office:value="10046.878410958905" table:formula="of:=[.H9]" table:style-name="ce19">
            <text:p><text:s/>10.046,88 €<text:s/></text:p>
          </table:table-cell>
          <table:table-cell office:value-type="float" office:value="10356.441024657535" table:formula="of:=[.I9]" table:style-name="ce19">
            <text:p><text:s/>10.356,44 €<text:s/></text:p>
          </table:table-cell>
          <table:table-cell office:value-type="float" office:value="10046.878410958905" table:formula="of:=[.J9]" table:style-name="ce19">
            <text:p><text:s/>10.046,88 €<text:s/></text:p>
          </table:table-cell>
          <table:table-cell office:value-type="float" office:value="10356.441024657535" table:formula="of:=[.K9]" table:style-name="ce19">
            <text:p><text:s/>10.356,44 €<text:s/></text:p>
          </table:table-cell>
          <table:table-cell office:value-type="float" office:value="10356.441024657535" table:formula="of:=[.L9]" table:style-name="ce19">
            <text:p><text:s/>10.356,44 €<text:s/></text:p>
          </table:table-cell>
          <table:table-cell office:value-type="float" office:value="10046.878410958905" table:formula="of:=[.M9]" table:style-name="ce19">
            <text:p><text:s/>10.046,88 €<text:s/></text:p>
          </table:table-cell>
          <table:table-cell office:value-type="float" office:value="10356.441024657535" table:formula="of:=[.N9]" table:style-name="ce19">
            <text:p><text:s/>10.356,44 €<text:s/></text:p>
          </table:table-cell>
          <table:table-cell office:value-type="float" office:value="10046.878410958905" table:formula="of:=[.O9]" table:style-name="ce19">
            <text:p><text:s/>10.046,88 €<text:s/></text:p>
          </table:table-cell>
          <table:table-cell office:value-type="float" office:value="10356.441024657535" table:formula="of:=[.P9]" table:style-name="ce19">
            <text:p><text:s/>10.356,44 €<text:s/></text:p>
          </table:table-cell>
          <table:table-cell office:value-type="float" office:value="358270.35399999993" table:formula="of:=[.Q9]" table:style-name="ce17">
            <text:p><text:s/>358.270,35 €<text:s/></text:p>
          </table:table-cell>
          <table:table-cell table:number-columns-repeated="16367" table:style-name="ce15"/>
        </table:table-row>
        <table:table-row table:style-name="ro1">
          <table:table-cell table:style-name="ce15"/>
          <table:table-cell office:value-type="string" table:style-name="ce20">
            <text:p><text:s text:c="6"/>1. Ing.de la entidad por su actividad propia</text:p>
          </table:table-cell>
          <table:table-cell office:value-type="float" office:value="358270.35400000005" table:formula="of:=SUM([.C10]+[.C14])" table:style-name="ce21">
            <text:p><text:s/>358.270,35 €<text:s/></text:p>
          </table:table-cell>
          <table:table-cell office:value-type="percentage" office:value="1" table:style-name="ce22">
            <text:p>100,00%</text:p>
          </table:table-cell>
          <table:table-cell office:value-type="float" office:value="246636.44102465754" table:formula="of:=SUM([.E10]+[.E14])" table:style-name="ce23">
            <text:p><text:s/>246.636,44 €<text:s/></text:p>
          </table:table-cell>
          <table:table-cell office:value-type="float" office:value="9307.7531835616464" table:formula="of:=SUM([.F10]+[.F14])" table:style-name="ce23">
            <text:p><text:s/>9.307,75 €<text:s/></text:p>
          </table:table-cell>
          <table:table-cell office:value-type="float" office:value="10356.441024657535" table:formula="of:=SUM([.G10]+[.G14])" table:style-name="ce23">
            <text:p><text:s/>10.356,44 €<text:s/></text:p>
          </table:table-cell>
          <table:table-cell office:value-type="float" office:value="10046.878410958905" table:formula="of:=SUM([.H10]+[.H14])" table:style-name="ce23">
            <text:p><text:s/>10.046,88 €<text:s/></text:p>
          </table:table-cell>
          <table:table-cell office:value-type="float" office:value="10356.441024657535" table:formula="of:=SUM([.I10]+[.I14])" table:style-name="ce23">
            <text:p><text:s/>10.356,44 €<text:s/></text:p>
          </table:table-cell>
          <table:table-cell office:value-type="float" office:value="10046.878410958905" table:formula="of:=SUM([.J10]+[.J14])" table:style-name="ce23">
            <text:p><text:s/>10.046,88 €<text:s/></text:p>
          </table:table-cell>
          <table:table-cell office:value-type="float" office:value="10356.441024657535" table:formula="of:=SUM([.K10]+[.K14])" table:style-name="ce23">
            <text:p><text:s/>10.356,44 €<text:s/></text:p>
          </table:table-cell>
          <table:table-cell office:value-type="float" office:value="10356.441024657535" table:formula="of:=SUM([.L10]+[.L14])" table:style-name="ce23">
            <text:p><text:s/>10.356,44 €<text:s/></text:p>
          </table:table-cell>
          <table:table-cell office:value-type="float" office:value="10046.878410958905" table:formula="of:=SUM([.M10]+[.M14])" table:style-name="ce23">
            <text:p><text:s/>10.046,88 €<text:s/></text:p>
          </table:table-cell>
          <table:table-cell office:value-type="float" office:value="10356.441024657535" table:formula="of:=SUM([.N10]+[.N14])" table:style-name="ce23">
            <text:p><text:s/>10.356,44 €<text:s/></text:p>
          </table:table-cell>
          <table:table-cell office:value-type="float" office:value="10046.878410958905" table:formula="of:=SUM([.O10]+[.O14])" table:style-name="ce23">
            <text:p><text:s/>10.046,88 €<text:s/></text:p>
          </table:table-cell>
          <table:table-cell office:value-type="float" office:value="10356.441024657535" table:formula="of:=SUM([.P10]+[.P14])" table:style-name="ce23">
            <text:p><text:s/>10.356,44 €<text:s/></text:p>
          </table:table-cell>
          <table:table-cell office:value-type="float" office:value="358270.35399999993" table:formula="of:=SUM([.E9:.P9])" table:style-name="ce21">
            <text:p><text:s/>358.270,35 €<text:s/></text:p>
          </table:table-cell>
          <table:table-cell table:number-columns-repeated="16367" table:style-name="ce15"/>
        </table:table-row>
        <table:table-row table:style-name="ro1">
          <table:table-cell table:style-name="ce15"/>
          <table:table-cell office:value-type="string" table:style-name="ce24">
            <text:p><text:s text:c="6"/>a) Cuotas de usuarios y afiliados</text:p>
          </table:table-cell>
          <table:table-cell office:value-type="float" office:value="245280" table:formula="of:=SUM([.C11:.C13])" table:style-name="ce25">
            <text:p><text:s/>245.280,00 €<text:s/></text:p>
          </table:table-cell>
          <table:table-cell office:value-type="percentage" office:value="0.68462265231133235" table:formula="of:=SUM([.D11:.D13])" table:style-name="ce26">
            <text:p>68,46%</text:p>
          </table:table-cell>
          <table:table-cell office:value-type="float" office:value="237040" table:formula="of:=SUM([.E11:.E13])" table:style-name="ce27">
            <text:p><text:s/>237.040,00 €<text:s/></text:p>
          </table:table-cell>
          <table:table-cell office:value-type="float" office:value="640" table:formula="of:=SUM([.F11:.F13])" table:style-name="ce27">
            <text:p><text:s/>640,00 €<text:s/></text:p>
          </table:table-cell>
          <table:table-cell office:value-type="float" office:value="760" table:formula="of:=SUM([.G11:.G13])" table:style-name="ce27">
            <text:p><text:s/>760,00 €<text:s/></text:p>
          </table:table-cell>
          <table:table-cell office:value-type="float" office:value="760" table:formula="of:=SUM([.H11:.H13])" table:style-name="ce27">
            <text:p><text:s/>760,00 €<text:s/></text:p>
          </table:table-cell>
          <table:table-cell office:value-type="float" office:value="760" table:formula="of:=SUM([.I11:.I13])" table:style-name="ce27">
            <text:p><text:s/>760,00 €<text:s/></text:p>
          </table:table-cell>
          <table:table-cell office:value-type="float" office:value="760" table:formula="of:=SUM([.J11:.J13])" table:style-name="ce27">
            <text:p><text:s/>760,00 €<text:s/></text:p>
          </table:table-cell>
          <table:table-cell office:value-type="float" office:value="760" table:formula="of:=SUM([.K11:.K13])" table:style-name="ce27">
            <text:p><text:s/>760,00 €<text:s/></text:p>
          </table:table-cell>
          <table:table-cell office:value-type="float" office:value="760" table:formula="of:=SUM([.L11:.L13])" table:style-name="ce27">
            <text:p><text:s/>760,00 €<text:s/></text:p>
          </table:table-cell>
          <table:table-cell office:value-type="float" office:value="760" table:formula="of:=SUM([.M11:.M13])" table:style-name="ce27">
            <text:p><text:s/>760,00 €<text:s/></text:p>
          </table:table-cell>
          <table:table-cell office:value-type="float" office:value="760" table:formula="of:=SUM([.N11:.N13])" table:style-name="ce27">
            <text:p><text:s/>760,00 €<text:s/></text:p>
          </table:table-cell>
          <table:table-cell office:value-type="float" office:value="760" table:formula="of:=SUM([.O11:.O13])" table:style-name="ce27">
            <text:p><text:s/>760,00 €<text:s/></text:p>
          </table:table-cell>
          <table:table-cell office:value-type="float" office:value="760" table:formula="of:=SUM([.P11:.P13])" table:style-name="ce27">
            <text:p><text:s/>760,00 €<text:s/></text:p>
          </table:table-cell>
          <table:table-cell office:value-type="float" office:value="245280" table:formula="of:=SUM([.E10:.P10])" table:style-name="ce25">
            <text:p><text:s/>245.280,00 €<text:s/></text:p>
          </table:table-cell>
          <table:table-cell table:number-columns-repeated="16367" table:style-name="ce15"/>
        </table:table-row>
        <table:table-row-group table:display="false">
          <table:table-row table:style-name="ro1" table:visibility="collapse">
            <table:table-cell/>
            <table:table-cell office:value-type="string" table:style-name="ce28">
              <office:annotation draw:style-name="a1" svg:x="3.94791666666667in" svg:y="1.72916666666667in" svg:width="1.25in" svg:height="0.875in">
                <dc:creator>eklt50</dc:creator>
                <text:p><text:span text:style-name="T3">EvaMorales:<text:s/></text:span><text:span text:style-name="T3"/></text:p>
                <text:p><text:span text:style-name="T4">Baja de Sánchez Tinoco. (120,00€)</text:span><text:span text:style-name="T5"/></text:p>
                <text:p/>
              </office:annotation>
              <text:p>72002023 Cuotas Remesas 2023</text:p>
            </table:table-cell>
            <table:table-cell office:value-type="float" office:value="5640" table:formula="of:=SUM([.E11:.P11])" table:style-name="ce29">
              <text:p><text:s/>5.640,00 €<text:s/></text:p>
            </table:table-cell>
            <table:table-cell office:value-type="percentage" office:value="1.5742301692090323E-2" table:formula="of:=[.C11]*[.$D$9]/[.$C$9]" table:style-name="ce30">
              <text:p>1,57%</text:p>
            </table:table-cell>
            <table:table-cell office:value-type="float" office:value="370" table:formula="of:=490-120" table:style-name="ce31">
              <text:p><text:s/>370,00 €<text:s/></text:p>
            </table:table-cell>
            <table:table-cell office:value-type="float" office:value="370" table:style-name="ce31">
              <text:p><text:s/>37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490" table:style-name="ce31">
              <text:p><text:s/>490,00 €<text:s/></text:p>
            </table:table-cell>
            <table:table-cell office:value-type="float" office:value="5640" table:formula="of:=SUM([.E11:.P11])" table:style-name="ce29">
              <text:p><text:s/>5.64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28">
              <office:annotation draw:style-name="a2" svg:x="3.94791666666667in" svg:y="1.72916666666667in" svg:width="1.54166666666667in" svg:height="0.9375in">
                <dc:creator>eklt50</dc:creator>
                <text:p><text:span text:style-name="T3">EvaMorales:</text:span><text:span text:style-name="T3"/></text:p>
                <text:p><text:span text:style-name="T4">Carreras (200,00€) + Cavas Catalanas (70,00€)</text:span><text:span text:style-name="T5"/></text:p>
                <text:p/>
              </office:annotation>
              <text:p>72012023 Cuotas Transferencias 2023</text:p>
            </table:table-cell>
            <table:table-cell office:value-type="float" office:value="3240" table:formula="of:=SUM([.E12:.P12])" table:style-name="ce29">
              <text:p><text:s/>3.240,00 €<text:s/></text:p>
            </table:table-cell>
            <table:table-cell office:value-type="percentage" office:value="9.0434499082221002E-3" table:formula="of:=[.C12]*[.$D$9]/[.$C$9]" table:style-name="ce30">
              <text:p>0,90%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270" table:style-name="ce31">
              <text:p><text:s/>270,00 €<text:s/></text:p>
            </table:table-cell>
            <table:table-cell office:value-type="float" office:value="3240" table:formula="of:=SUM([.E12:.P12])" table:style-name="ce29">
              <text:p><text:s/>3.24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28">
              <office:annotation draw:style-name="a3" svg:x="4.32291666666667in" svg:y="1.72916666666667in" svg:width="1.5in" svg:height="0.875in">
                <dc:creator>eklt50</dc:creator>
                <text:p><text:span text:style-name="T3">EvaMorales:</text:span><text:span text:style-name="T3"/></text:p>
                <text:p><text:span text:style-name="T3">Baja VECAMAR pdad fuera de ámbito</text:span><text:span text:style-name="T6"/></text:p>
                <text:p><text:span text:style-name="T5"/></text:p>
                <text:p/>
              </office:annotation>
              <text:p><text:s text:c="2"/>72032023 Cuotas Padrón 2023<text:s/></text:p>
            </table:table-cell>
            <table:table-cell office:value-type="float" office:value="236400" table:formula="of:=SUM([.E13:.P13])" table:style-name="ce29">
              <text:p><text:s/>236.400,00 €<text:s/></text:p>
            </table:table-cell>
            <table:table-cell office:value-type="percentage" office:value="0.65983690071101997" table:formula="of:=[.C13]*[.$D$9]/[.$C$9]" table:style-name="ce30">
              <text:p>65,98%</text:p>
            </table:table-cell>
            <table:table-cell office:value-type="float" office:value="236400" table:style-name="ce31">
              <text:p><text:s/>236.40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236400" table:formula="of:=SUM([.E13:.P13])" table:style-name="ce29">
              <text:p><text:s/>236.400,00 €<text:s/></text:p>
            </table:table-cell>
            <table:table-cell table:number-columns-repeated="16367"/>
          </table:table-row>
        </table:table-row-group>
        <table:table-row table:style-name="ro1">
          <table:table-cell table:style-name="ce15"/>
          <table:table-cell office:value-type="string" table:style-name="ce24">
            <text:p><text:s text:c="6"/>c) Subven.,donac.legados de explot.imput.al</text:p>
          </table:table-cell>
          <table:table-cell office:value-type="float" office:value="112990.35400000002" table:formula="of:=SUM([.C15:.C16])" table:style-name="ce25">
            <text:p><text:s/>112.990,35 €<text:s/></text:p>
          </table:table-cell>
          <table:table-cell office:value-type="percentage" office:value="0.31537734768866754" table:formula="of:=SUM([.D15:.D16])" table:style-name="ce26">
            <text:p>31,54%</text:p>
          </table:table-cell>
          <table:table-cell office:value-type="float" office:value="9596.4410246575353" table:formula="of:=SUM([.E15:.E16])" table:style-name="ce27">
            <text:p><text:s/>9.596,44 €<text:s/></text:p>
          </table:table-cell>
          <table:table-cell office:value-type="float" office:value="8667.7531835616464" table:formula="of:=SUM([.F15:.F16])" table:style-name="ce27">
            <text:p><text:s/>8.667,75 €<text:s/></text:p>
          </table:table-cell>
          <table:table-cell office:value-type="float" office:value="9596.4410246575353" table:formula="of:=SUM([.G15:.G16])" table:style-name="ce27">
            <text:p><text:s/>9.596,44 €<text:s/></text:p>
          </table:table-cell>
          <table:table-cell office:value-type="float" office:value="9286.8784109589051" table:formula="of:=SUM([.H15:.H16])" table:style-name="ce27">
            <text:p><text:s/>9.286,88 €<text:s/></text:p>
          </table:table-cell>
          <table:table-cell office:value-type="float" office:value="9596.4410246575353" table:formula="of:=SUM([.I15:.I16])" table:style-name="ce27">
            <text:p><text:s/>9.596,44 €<text:s/></text:p>
          </table:table-cell>
          <table:table-cell office:value-type="float" office:value="9286.8784109589051" table:formula="of:=SUM([.J15:.J16])" table:style-name="ce27">
            <text:p><text:s/>9.286,88 €<text:s/></text:p>
          </table:table-cell>
          <table:table-cell office:value-type="float" office:value="9596.4410246575353" table:formula="of:=SUM([.K15:.K16])" table:style-name="ce27">
            <text:p><text:s/>9.596,44 €<text:s/></text:p>
          </table:table-cell>
          <table:table-cell office:value-type="float" office:value="9596.4410246575353" table:formula="of:=SUM([.L15:.L16])" table:style-name="ce27">
            <text:p><text:s/>9.596,44 €<text:s/></text:p>
          </table:table-cell>
          <table:table-cell office:value-type="float" office:value="9286.8784109589051" table:formula="of:=SUM([.M15:.M16])" table:style-name="ce27">
            <text:p><text:s/>9.286,88 €<text:s/></text:p>
          </table:table-cell>
          <table:table-cell office:value-type="float" office:value="9596.4410246575353" table:formula="of:=SUM([.N15:.N16])" table:style-name="ce27">
            <text:p><text:s/>9.596,44 €<text:s/></text:p>
          </table:table-cell>
          <table:table-cell office:value-type="float" office:value="9286.8784109589051" table:formula="of:=SUM([.O15:.O16])" table:style-name="ce27">
            <text:p><text:s/>9.286,88 €<text:s/></text:p>
          </table:table-cell>
          <table:table-cell office:value-type="float" office:value="9596.4410246575353" table:formula="of:=SUM([.P15:.P16])" table:style-name="ce27">
            <text:p><text:s/>9.596,44 €<text:s/></text:p>
          </table:table-cell>
          <table:table-cell office:value-type="float" office:value="112990.35399999999" table:formula="of:=SUM([.E14:.P14])" table:style-name="ce25">
            <text:p><text:s/>112.990,35 €<text:s/></text:p>
          </table:table-cell>
          <table:table-cell table:number-columns-repeated="16367" table:style-name="ce15"/>
        </table:table-row>
        <table:table-row-group table:display="false">
          <table:table-row table:style-name="ro1" table:visibility="collapse">
            <table:table-cell/>
            <table:table-cell office:value-type="string" table:style-name="ce28">
              <text:p><text:s text:c="10"/>74000004 Renovación Hidrantes Fase I</text:p>
            </table:table-cell>
            <table:table-cell office:value-type="float" office:value="56686.354000000014" table:formula="of:=SUM([.E15:.P15])" table:style-name="ce29">
              <text:p><text:s/>56.686,35 €<text:s/></text:p>
            </table:table-cell>
            <table:table-cell office:value-type="percentage" office:value="0.15822228483911902" table:formula="of:=[.C15]*[.$D$9]/[.$C$9]" table:style-name="ce30">
              <text:p>15,82%</text:p>
            </table:table-cell>
            <table:table-cell office:value-type="float" office:value="4814.4574630136995" table:style-name="ce31">
              <text:p><text:s/>4.814,46 €<text:s/></text:p>
            </table:table-cell>
            <table:table-cell office:value-type="float" office:value="4348.5422246575354" table:style-name="ce31">
              <text:p><text:s/>4.348,54 €<text:s/></text:p>
            </table:table-cell>
            <table:table-cell office:value-type="float" office:value="4814.4574630136995" table:style-name="ce31">
              <text:p><text:s/>4.814,46 €<text:s/></text:p>
            </table:table-cell>
            <table:table-cell office:value-type="float" office:value="4659.1523835616445" table:style-name="ce31">
              <text:p><text:s/>4.659,15 €<text:s/></text:p>
            </table:table-cell>
            <table:table-cell office:value-type="float" office:value="4814.4574630136995" table:style-name="ce31">
              <text:p><text:s/>4.814,46 €<text:s/></text:p>
            </table:table-cell>
            <table:table-cell office:value-type="float" office:value="4659.1523835616445" table:style-name="ce31">
              <text:p><text:s/>4.659,15 €<text:s/></text:p>
            </table:table-cell>
            <table:table-cell office:value-type="float" office:value="4814.4574630136995" table:style-name="ce31">
              <text:p><text:s/>4.814,46 €<text:s/></text:p>
            </table:table-cell>
            <table:table-cell office:value-type="float" office:value="4814.4574630136995" table:style-name="ce31">
              <text:p><text:s/>4.814,46 €<text:s/></text:p>
            </table:table-cell>
            <table:table-cell office:value-type="float" office:value="4659.1523835616445" table:style-name="ce31">
              <text:p><text:s/>4.659,15 €<text:s/></text:p>
            </table:table-cell>
            <table:table-cell office:value-type="float" office:value="4814.4574630136995" table:style-name="ce31">
              <text:p><text:s/>4.814,46 €<text:s/></text:p>
            </table:table-cell>
            <table:table-cell office:value-type="float" office:value="4659.1523835616445" table:style-name="ce31">
              <text:p><text:s/>4.659,15 €<text:s/></text:p>
            </table:table-cell>
            <table:table-cell office:value-type="float" office:value="4814.4574630136995" table:style-name="ce31">
              <text:p><text:s/>4.814,46 €<text:s/></text:p>
            </table:table-cell>
            <table:table-cell office:value-type="float" office:value="0" table:formula="of:=SUM([.S15:.AD15])" table:style-name="ce29">
              <text:p><text:s/>- €<text:s/></text:p>
            </table:table-cell>
            <table:table-cell table:number-columns-repeated="16367"/>
          </table:table-row>
          <table:table-row table:style-name="ro1" table:visibility="collapse">
            <table:table-cell table:style-name="ce15"/>
            <table:table-cell office:value-type="string" table:style-name="ce28">
              <text:p><text:s text:c="10"/>74000004 Renovación Hidrantes Fase II-A</text:p>
            </table:table-cell>
            <table:table-cell office:value-type="float" office:value="56304.000000000015" table:formula="of:=SUM([.E16:.P16])" table:style-name="ce29">
              <text:p><text:s/>56.304,00 €<text:s/></text:p>
            </table:table-cell>
            <table:table-cell office:value-type="percentage" office:value="0.15715506284954855" table:formula="of:=[.C16]*[.$D$9]/[.$C$9]" table:style-name="ce30">
              <text:p>15,72%</text:p>
            </table:table-cell>
            <table:table-cell office:value-type="float" office:value="4781.9835616438359" table:style-name="ce31">
              <text:p><text:s/>4.781,98 €<text:s/></text:p>
            </table:table-cell>
            <table:table-cell office:value-type="float" office:value="4319.2109589041102" table:style-name="ce31">
              <text:p><text:s/>4.319,21 €<text:s/></text:p>
            </table:table-cell>
            <table:table-cell office:value-type="float" office:value="4781.9835616438359" table:style-name="ce31">
              <text:p><text:s/>4.781,98 €<text:s/></text:p>
            </table:table-cell>
            <table:table-cell office:value-type="float" office:value="4627.7260273972606" table:style-name="ce31">
              <text:p><text:s/>4.627,73 €<text:s/></text:p>
            </table:table-cell>
            <table:table-cell office:value-type="float" office:value="4781.9835616438359" table:style-name="ce31">
              <text:p><text:s/>4.781,98 €<text:s/></text:p>
            </table:table-cell>
            <table:table-cell office:value-type="float" office:value="4627.7260273972606" table:style-name="ce31">
              <text:p><text:s/>4.627,73 €<text:s/></text:p>
            </table:table-cell>
            <table:table-cell office:value-type="float" office:value="4781.9835616438359" table:style-name="ce31">
              <text:p><text:s/>4.781,98 €<text:s/></text:p>
            </table:table-cell>
            <table:table-cell office:value-type="float" office:value="4781.9835616438359" table:style-name="ce31">
              <text:p><text:s/>4.781,98 €<text:s/></text:p>
            </table:table-cell>
            <table:table-cell office:value-type="float" office:value="4627.7260273972606" table:style-name="ce31">
              <text:p><text:s/>4.627,73 €<text:s/></text:p>
            </table:table-cell>
            <table:table-cell office:value-type="float" office:value="4781.9835616438359" table:style-name="ce31">
              <text:p><text:s/>4.781,98 €<text:s/></text:p>
            </table:table-cell>
            <table:table-cell office:value-type="float" office:value="4627.7260273972606" table:style-name="ce31">
              <text:p><text:s/>4.627,73 €<text:s/></text:p>
            </table:table-cell>
            <table:table-cell office:value-type="float" office:value="4781.9835616438359" table:style-name="ce31">
              <text:p><text:s/>4.781,98 €<text:s/></text:p>
            </table:table-cell>
            <table:table-cell office:value-type="float" office:value="0" table:formula="of:=SUM([.S16:.AD16])" table:style-name="ce29">
              <text:p><text:s/>- €<text:s/></text:p>
            </table:table-cell>
            <table:table-cell table:number-columns-repeated="16367" table:style-name="ce15"/>
          </table:table-row>
        </table:table-row-group>
        <table:table-row table:style-name="ro2">
          <table:table-cell/>
          <table:table-cell table:style-name="ce32"/>
          <table:table-cell table:number-columns-repeated="2" table:style-name="ce33"/>
          <table:table-cell table:number-columns-repeated="12" table:style-name="ce32"/>
          <table:table-cell table:style-name="ce33"/>
          <table:table-cell table:number-columns-repeated="16367"/>
        </table:table-row>
        <table:table-row table:style-name="ro1">
          <table:table-cell table:style-name="ce15"/>
          <table:table-cell office:value-type="string" table:style-name="ce16">
            <text:p>TOTAL GASTOS</text:p>
          </table:table-cell>
          <table:table-cell office:value-type="float" office:value="239769.36999999997" table:formula="of:=[.C19]+[.C24]" table:style-name="ce34">
            <text:p><text:s/>239.769,37 €<text:s/></text:p>
          </table:table-cell>
          <table:table-cell table:style-name="ce35"/>
          <table:table-cell office:value-type="float" office:value="27185.41" table:formula="of:=[.E19]+[.E24]" table:style-name="ce36">
            <text:p><text:s/>27.185,41 €<text:s/></text:p>
          </table:table-cell>
          <table:table-cell office:value-type="float" office:value="18523.52" table:formula="of:=[.F19]+[.F24]" table:style-name="ce36">
            <text:p><text:s/>18.523,52 €<text:s/></text:p>
          </table:table-cell>
          <table:table-cell office:value-type="float" office:value="18763.009999999998" table:formula="of:=[.G19]+[.G24]" table:style-name="ce36">
            <text:p><text:s/>18.763,01 €<text:s/></text:p>
          </table:table-cell>
          <table:table-cell office:value-type="float" office:value="19229.55" table:formula="of:=[.H19]+[.H24]" table:style-name="ce36">
            <text:p><text:s/>19.229,55 €<text:s/></text:p>
          </table:table-cell>
          <table:table-cell office:value-type="float" office:value="19030.71" table:formula="of:=[.I19]+[.I24]" table:style-name="ce36">
            <text:p><text:s/>19.030,71 €<text:s/></text:p>
          </table:table-cell>
          <table:table-cell office:value-type="float" office:value="19598.55" table:formula="of:=[.J19]+[.J24]" table:style-name="ce36">
            <text:p><text:s/>19.598,55 €<text:s/></text:p>
          </table:table-cell>
          <table:table-cell office:value-type="float" office:value="21711.55" table:formula="of:=[.K19]+[.K24]" table:style-name="ce36">
            <text:p><text:s/>21.711,55 €<text:s/></text:p>
          </table:table-cell>
          <table:table-cell office:value-type="float" office:value="19806.55" table:formula="of:=[.L19]+[.L24]" table:style-name="ce36">
            <text:p><text:s/>19.806,55 €<text:s/></text:p>
          </table:table-cell>
          <table:table-cell office:value-type="float" office:value="18995.88" table:formula="of:=[.M19]+[.M24]" table:style-name="ce36">
            <text:p><text:s/>18.995,88 €<text:s/></text:p>
          </table:table-cell>
          <table:table-cell office:value-type="float" office:value="18994.88" table:formula="of:=[.N19]+[.N24]" table:style-name="ce36">
            <text:p><text:s/>18.994,88 €<text:s/></text:p>
          </table:table-cell>
          <table:table-cell office:value-type="float" office:value="18845.88" table:formula="of:=[.O19]+[.O24]" table:style-name="ce36">
            <text:p><text:s/>18.845,88 €<text:s/></text:p>
          </table:table-cell>
          <table:table-cell office:value-type="float" office:value="19083.88" table:formula="of:=[.P19]+[.P24]" table:style-name="ce36">
            <text:p><text:s/>19.083,88 €<text:s/></text:p>
          </table:table-cell>
          <table:table-cell office:value-type="float" office:value="239769.37000000002" table:formula="of:=SUM([.E18:.P18])" table:style-name="ce34">
            <text:p><text:s/>239.769,37 €<text:s/></text:p>
          </table:table-cell>
          <table:table-cell table:number-columns-repeated="16367" table:style-name="ce15"/>
        </table:table-row>
        <table:table-row table:style-name="ro1">
          <table:table-cell table:style-name="ce15"/>
          <table:table-cell office:value-type="string" table:style-name="ce20">
            <text:p>Gastos de Personal</text:p>
          </table:table-cell>
          <table:table-cell office:value-type="float" office:value="61119.369999999995" table:formula="of:=SUM([.C20])" table:style-name="ce21">
            <text:p><text:s/>61.119,37 €<text:s/></text:p>
          </table:table-cell>
          <table:table-cell office:value-type="percentage" office:value="1" table:style-name="ce37">
            <text:p>100,00%</text:p>
          </table:table-cell>
          <table:table-cell office:value-type="float" office:value="3742.11" table:formula="of:=SUM([.E20])" table:style-name="ce23">
            <text:p><text:s/>3.742,11 €<text:s/></text:p>
          </table:table-cell>
          <table:table-cell office:value-type="float" office:value="3742.11" table:formula="of:=SUM([.F20])" table:style-name="ce23">
            <text:p><text:s/>3.742,11 €<text:s/></text:p>
          </table:table-cell>
          <table:table-cell office:value-type="float" office:value="4376.8900000000003" table:formula="of:=SUM([.G20])" table:style-name="ce23">
            <text:p><text:s/>4.376,89 €<text:s/></text:p>
          </table:table-cell>
          <table:table-cell office:value-type="float" office:value="5473.14" table:formula="of:=SUM([.H20])" table:style-name="ce23">
            <text:p><text:s/>5.473,14 €<text:s/></text:p>
          </table:table-cell>
          <table:table-cell office:value-type="float" office:value="5473.14" table:formula="of:=SUM([.I20])" table:style-name="ce23">
            <text:p><text:s/>5.473,14 €<text:s/></text:p>
          </table:table-cell>
          <table:table-cell office:value-type="float" office:value="5473.14" table:formula="of:=SUM([.J20])" table:style-name="ce23">
            <text:p><text:s/>5.473,14 €<text:s/></text:p>
          </table:table-cell>
          <table:table-cell office:value-type="float" office:value="5473.14" table:formula="of:=SUM([.K20])" table:style-name="ce23">
            <text:p><text:s/>5.473,14 €<text:s/></text:p>
          </table:table-cell>
          <table:table-cell office:value-type="float" office:value="5473.14" table:formula="of:=SUM([.L20])" table:style-name="ce23">
            <text:p><text:s/>5.473,14 €<text:s/></text:p>
          </table:table-cell>
          <table:table-cell office:value-type="float" office:value="5473.14" table:formula="of:=SUM([.M20])" table:style-name="ce23">
            <text:p><text:s/>5.473,14 €<text:s/></text:p>
          </table:table-cell>
          <table:table-cell office:value-type="float" office:value="5473.14" table:formula="of:=SUM([.N20])" table:style-name="ce23">
            <text:p><text:s/>5.473,14 €<text:s/></text:p>
          </table:table-cell>
          <table:table-cell office:value-type="float" office:value="5473.14" table:formula="of:=SUM([.O20])" table:style-name="ce23">
            <text:p><text:s/>5.473,14 €<text:s/></text:p>
          </table:table-cell>
          <table:table-cell office:value-type="float" office:value="5473.14" table:formula="of:=SUM([.P20])" table:style-name="ce23">
            <text:p><text:s/>5.473,14 €<text:s/></text:p>
          </table:table-cell>
          <table:table-cell office:value-type="float" office:value="61119.369999999995" table:formula="of:=SUM([.E19:.P19])" table:style-name="ce21">
            <text:p><text:s/>61.119,37 €<text:s/></text:p>
          </table:table-cell>
          <table:table-cell table:number-columns-repeated="16367" table:style-name="ce15"/>
        </table:table-row>
        <table:table-row table:style-name="ro1" table:visibility="collapse">
          <table:table-cell table:style-name="ce15"/>
          <table:table-cell office:value-type="string" table:style-name="ce38">
            <text:p>Sueldos y Salarios</text:p>
          </table:table-cell>
          <table:table-cell office:value-type="float" office:value="61119.369999999995" table:formula="of:=SUM([.C21:.C23])" table:style-name="ce38">
            <text:p><text:s/>61.119,37 €<text:s/></text:p>
          </table:table-cell>
          <table:table-cell office:value-type="percentage" office:value="1" table:style-name="ce39">
            <text:p>100,00%</text:p>
          </table:table-cell>
          <table:table-cell office:value-type="float" office:value="3742.11" table:formula="of:=SUM([.E21:.E23])" table:style-name="ce40">
            <text:p><text:s/>3.742,11 €<text:s/></text:p>
          </table:table-cell>
          <table:table-cell office:value-type="float" office:value="3742.11" table:formula="of:=SUM([.F21:.F23])" table:style-name="ce40">
            <text:p><text:s/>3.742,11 €<text:s/></text:p>
          </table:table-cell>
          <table:table-cell office:value-type="float" office:value="4376.8900000000003" table:formula="of:=SUM([.G21:.G23])" table:style-name="ce40">
            <text:p><text:s/>4.376,89 €<text:s/></text:p>
          </table:table-cell>
          <table:table-cell office:value-type="float" office:value="5473.14" table:formula="of:=SUM([.H21:.H23])" table:style-name="ce40">
            <text:p><text:s/>5.473,14 €<text:s/></text:p>
          </table:table-cell>
          <table:table-cell office:value-type="float" office:value="5473.14" table:formula="of:=SUM([.I21:.I23])" table:style-name="ce40">
            <text:p><text:s/>5.473,14 €<text:s/></text:p>
          </table:table-cell>
          <table:table-cell office:value-type="float" office:value="5473.14" table:formula="of:=SUM([.J21:.J23])" table:style-name="ce40">
            <text:p><text:s/>5.473,14 €<text:s/></text:p>
          </table:table-cell>
          <table:table-cell office:value-type="float" office:value="5473.14" table:formula="of:=SUM([.K21:.K23])" table:style-name="ce40">
            <text:p><text:s/>5.473,14 €<text:s/></text:p>
          </table:table-cell>
          <table:table-cell office:value-type="float" office:value="5473.14" table:formula="of:=SUM([.L21:.L23])" table:style-name="ce40">
            <text:p><text:s/>5.473,14 €<text:s/></text:p>
          </table:table-cell>
          <table:table-cell office:value-type="float" office:value="5473.14" table:formula="of:=SUM([.M21:.M23])" table:style-name="ce40">
            <text:p><text:s/>5.473,14 €<text:s/></text:p>
          </table:table-cell>
          <table:table-cell office:value-type="float" office:value="5473.14" table:formula="of:=SUM([.N21:.N23])" table:style-name="ce40">
            <text:p><text:s/>5.473,14 €<text:s/></text:p>
          </table:table-cell>
          <table:table-cell office:value-type="float" office:value="5473.14" table:formula="of:=SUM([.O21:.O23])" table:style-name="ce40">
            <text:p><text:s/>5.473,14 €<text:s/></text:p>
          </table:table-cell>
          <table:table-cell office:value-type="float" office:value="5473.14" table:formula="of:=SUM([.P21:.P23])" table:style-name="ce40">
            <text:p><text:s/>5.473,14 €<text:s/></text:p>
          </table:table-cell>
          <table:table-cell office:value-type="float" office:value="61119.369999999995" table:formula="of:=SUM([.E20:.P20])" table:style-name="ce38">
            <text:p><text:s/>61.119,37 €<text:s/></text:p>
          </table:table-cell>
          <table:table-cell table:number-columns-repeated="16367" table:style-name="ce15"/>
        </table:table-row>
        <table:table-row-group table:display="false">
          <table:table-row table:style-name="ro1" table:visibility="collapse">
            <table:table-cell/>
            <table:table-cell office:value-type="string" table:style-name="ce41">
              <text:p>64000003 - Auxiliar Administrativo (2 pax)</text:p>
            </table:table-cell>
            <table:table-cell office:value-type="float" office:value="34006.080000000002" table:formula="of:=SUM([.E21:.P21])" table:style-name="ce38">
              <text:p><text:s/>34.006,08 €<text:s/></text:p>
            </table:table-cell>
            <table:table-cell office:value-type="percentage" office:value="0.55638793397248698" table:formula="of:=[.C21]*[.$D$20]/[.$C$20]" table:style-name="ce42">
              <text:p>55,64%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2833.84" table:formula="of:=1573.84+1260" table:style-name="ce43">
              <text:p><text:s/>2.833,84 €<text:s/></text:p>
            </table:table-cell>
            <table:table-cell office:value-type="float" office:value="34006.080000000002" table:formula="of:=SUM([.E21:.P21])" table:style-name="ce38">
              <text:p><text:s/>34.006,08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1">
              <text:p>64000004 - Rep. Mtto</text:p>
            </table:table-cell>
            <table:table-cell office:value-type="float" office:value="11826.31" table:formula="of:=SUM([.E22:.P22])" table:style-name="ce38">
              <text:p><text:s/>11.826,31 €<text:s/></text:p>
            </table:table-cell>
            <table:table-cell office:value-type="percentage" office:value="0.19349528635520949" table:formula="of:=[.C22]*[.$D$20]/[.$C$20]" table:style-name="ce42">
              <text:p>19,35%</text:p>
            </table:table-cell>
            <table:table-cell office:value-type="float" office:value="0" table:style-name="ce43">
              <text:p><text:s/>- €<text:s/></text:p>
            </table:table-cell>
            <table:table-cell office:value-type="float" office:value="0" table:style-name="ce43">
              <text:p><text:s/>- €<text:s/></text:p>
            </table:table-cell>
            <table:table-cell office:value-type="float" office:value="463" table:style-name="ce43">
              <text:p><text:s/>463,00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262.5899999999999" table:style-name="ce43">
              <text:p><text:s/>1.262,59 €<text:s/></text:p>
            </table:table-cell>
            <table:table-cell office:value-type="float" office:value="11826.31" table:formula="of:=SUM([.E22:.P22])" table:style-name="ce38">
              <text:p><text:s/>11.826,31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1">
              <text:p>64200000 - Seguridad Social a c/empresa</text:p>
            </table:table-cell>
            <table:table-cell office:value-type="float" office:value="15286.979999999996" table:formula="of:=SUM([.E23:.P23])" table:style-name="ce38">
              <text:p><text:s/>15.286,98 €<text:s/></text:p>
            </table:table-cell>
            <table:table-cell office:value-type="percentage" office:value="0.2501167796723035" table:formula="of:=[.C23]*[.$D$20]/[.$C$20]" table:style-name="ce42">
              <text:p>25,01%</text:p>
            </table:table-cell>
            <table:table-cell office:value-type="float" office:value="908.27" table:formula="of:=504.44+403.83" table:style-name="ce43">
              <text:p><text:s/>908,27 €<text:s/></text:p>
            </table:table-cell>
            <table:table-cell office:value-type="float" office:value="908.27" table:formula="of:=504.44+403.83" table:style-name="ce43">
              <text:p><text:s/>908,27 €<text:s/></text:p>
            </table:table-cell>
            <table:table-cell office:value-type="float" office:value="1080.05" table:formula="of:=504.44+403.83+171.78" table:style-name="ce43">
              <text:p><text:s/>1.080,05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376.71" table:formula="of:=504.44+403.83+468.44" table:style-name="ce43">
              <text:p><text:s/>1.376,71 €<text:s/></text:p>
            </table:table-cell>
            <table:table-cell office:value-type="float" office:value="15286.979999999996" table:formula="of:=SUM([.E23:.P23])" table:style-name="ce38">
              <text:p><text:s/>15.286,98 €<text:s/></text:p>
            </table:table-cell>
            <table:table-cell table:number-columns-repeated="16367"/>
          </table:table-row>
        </table:table-row-group>
        <table:table-row table:style-name="ro1">
          <table:table-cell table:style-name="ce15"/>
          <table:table-cell office:value-type="string" table:style-name="ce20">
            <text:p>Gastos Generales y de Admón</text:p>
          </table:table-cell>
          <table:table-cell office:value-type="float" office:value="178649.99999999997" table:formula="of:=[.C25]+[.C30]+[.C37]+[.C43]+[.C47]+[.C50]+[.C55]" table:style-name="ce44">
            <text:p><text:s/>178.650,00 €<text:s/></text:p>
          </table:table-cell>
          <table:table-cell office:value-type="percentage" office:value="1" table:style-name="ce37">
            <text:p>100,00%</text:p>
          </table:table-cell>
          <table:table-cell office:value-type="float" office:value="23443.3" table:formula="of:=[.E25]+[.E30]+[.E37]+[.E43]+[.E47]+[.E50]+[.E55]" table:style-name="ce44">
            <text:p><text:s/>23.443,30 €<text:s/></text:p>
          </table:table-cell>
          <table:table-cell office:value-type="float" office:value="14781.41" table:formula="of:=[.F25]+[.F30]+[.F37]+[.F43]+[.F47]+[.F50]+[.F55]" table:style-name="ce44">
            <text:p><text:s/>14.781,41 €<text:s/></text:p>
          </table:table-cell>
          <table:table-cell office:value-type="float" office:value="14386.119999999999" table:formula="of:=[.G25]+[.G30]+[.G37]+[.G43]+[.G47]+[.G50]+[.G55]" table:style-name="ce44">
            <text:p><text:s/>14.386,12 €<text:s/></text:p>
          </table:table-cell>
          <table:table-cell office:value-type="float" office:value="13756.41" table:formula="of:=[.H25]+[.H30]+[.H37]+[.H43]+[.H47]+[.H50]+[.H55]" table:style-name="ce44">
            <text:p><text:s/>13.756,41 €<text:s/></text:p>
          </table:table-cell>
          <table:table-cell office:value-type="float" office:value="13557.57" table:formula="of:=[.I25]+[.I30]+[.I37]+[.I43]+[.I47]+[.I50]+[.I55]" table:style-name="ce44">
            <text:p><text:s/>13.557,57 €<text:s/></text:p>
          </table:table-cell>
          <table:table-cell office:value-type="float" office:value="14125.41" table:formula="of:=[.J25]+[.J30]+[.J37]+[.J43]+[.J47]+[.J50]+[.J55]" table:style-name="ce44">
            <text:p><text:s/>14.125,41 €<text:s/></text:p>
          </table:table-cell>
          <table:table-cell office:value-type="float" office:value="16238.41" table:formula="of:=[.K25]+[.K30]+[.K37]+[.K43]+[.K47]+[.K50]+[.K55]" table:style-name="ce44">
            <text:p><text:s/>16.238,41 €<text:s/></text:p>
          </table:table-cell>
          <table:table-cell office:value-type="float" office:value="14333.41" table:formula="of:=[.L25]+[.L30]+[.L37]+[.L43]+[.L47]+[.L50]+[.L55]" table:style-name="ce44">
            <text:p><text:s/>14.333,41 €<text:s/></text:p>
          </table:table-cell>
          <table:table-cell office:value-type="float" office:value="13522.74" table:formula="of:=[.M25]+[.M30]+[.M37]+[.M43]+[.M47]+[.M50]+[.M55]" table:style-name="ce44">
            <text:p><text:s/>13.522,74 €<text:s/></text:p>
          </table:table-cell>
          <table:table-cell office:value-type="float" office:value="13521.74" table:formula="of:=[.N25]+[.N30]+[.N37]+[.N43]+[.N47]+[.N50]+[.N55]" table:style-name="ce44">
            <text:p><text:s/>13.521,74 €<text:s/></text:p>
          </table:table-cell>
          <table:table-cell office:value-type="float" office:value="13372.74" table:formula="of:=[.O25]+[.O30]+[.O37]+[.O43]+[.O47]+[.O50]+[.O55]" table:style-name="ce44">
            <text:p><text:s/>13.372,74 €<text:s/></text:p>
          </table:table-cell>
          <table:table-cell office:value-type="float" office:value="13610.74" table:formula="of:=[.P25]+[.P30]+[.P37]+[.P43]+[.P47]+[.P50]+[.P55]" table:style-name="ce44">
            <text:p><text:s/>13.610,74 €<text:s/></text:p>
          </table:table-cell>
          <table:table-cell office:value-type="float" office:value="178649.99999999997" table:formula="of:=SUM([.E24:.P24])" table:style-name="ce44">
            <text:p><text:s/>178.650,00 €<text:s/></text:p>
          </table:table-cell>
          <table:table-cell table:number-columns-repeated="16367" table:style-name="ce15"/>
        </table:table-row>
        <table:table-row table:style-name="ro1" table:visibility="collapse">
          <table:table-cell table:style-name="ce15"/>
          <table:table-cell office:value-type="string" table:style-name="ce45">
            <text:p>Alquileres<text:s/></text:p>
          </table:table-cell>
          <table:table-cell office:value-type="float" office:value="19826.36" table:formula="of:=SUM([.C26:.C29])" table:style-name="ce46">
            <text:p><text:s/>19.826,36 €<text:s/></text:p>
          </table:table-cell>
          <table:table-cell office:value-type="percentage" office:value="1" table:style-name="ce47">
            <text:p>100,00%</text:p>
          </table:table-cell>
          <table:table-cell office:value-type="float" office:value="1236.67" table:formula="of:=SUM([.E26:.E29])" table:style-name="ce48">
            <text:p><text:s/>1.236,67 €<text:s/></text:p>
          </table:table-cell>
          <table:table-cell office:value-type="float" office:value="1695.67" table:formula="of:=SUM([.F26:.F29])" table:style-name="ce48">
            <text:p><text:s/>1.695,67 €<text:s/></text:p>
          </table:table-cell>
          <table:table-cell office:value-type="float" office:value="1695.67" table:formula="of:=SUM([.G26:.G29])" table:style-name="ce48">
            <text:p><text:s/>1.695,67 €<text:s/></text:p>
          </table:table-cell>
          <table:table-cell office:value-type="float" office:value="1695.67" table:formula="of:=SUM([.H26:.H29])" table:style-name="ce48">
            <text:p><text:s/>1.695,67 €<text:s/></text:p>
          </table:table-cell>
          <table:table-cell office:value-type="float" office:value="1761.67" table:formula="of:=SUM([.I26:.I29])" table:style-name="ce48">
            <text:p><text:s/>1.761,67 €<text:s/></text:p>
          </table:table-cell>
          <table:table-cell office:value-type="float" office:value="1761.67" table:formula="of:=SUM([.J26:.J29])" table:style-name="ce48">
            <text:p><text:s/>1.761,67 €<text:s/></text:p>
          </table:table-cell>
          <table:table-cell office:value-type="float" office:value="1761.67" table:formula="of:=SUM([.K26:.K29])" table:style-name="ce48">
            <text:p><text:s/>1.761,67 €<text:s/></text:p>
          </table:table-cell>
          <table:table-cell office:value-type="float" office:value="1761.67" table:formula="of:=SUM([.L26:.L29])" table:style-name="ce48">
            <text:p><text:s/>1.761,67 €<text:s/></text:p>
          </table:table-cell>
          <table:table-cell office:value-type="float" office:value="1614" table:formula="of:=SUM([.M26:.M29])" table:style-name="ce48">
            <text:p><text:s/>1.614,00 €<text:s/></text:p>
          </table:table-cell>
          <table:table-cell office:value-type="float" office:value="1614" table:formula="of:=SUM([.N26:.N29])" table:style-name="ce48">
            <text:p><text:s/>1.614,00 €<text:s/></text:p>
          </table:table-cell>
          <table:table-cell office:value-type="float" office:value="1614" table:formula="of:=SUM([.O26:.O29])" table:style-name="ce48">
            <text:p><text:s/>1.614,00 €<text:s/></text:p>
          </table:table-cell>
          <table:table-cell office:value-type="float" office:value="1614" table:formula="of:=SUM([.P26:.P29])" table:style-name="ce48">
            <text:p><text:s/>1.614,00 €<text:s/></text:p>
          </table:table-cell>
          <table:table-cell office:value-type="float" office:value="19826.36" table:formula="of:=SUM([.E25:.P25])" table:style-name="ce46">
            <text:p><text:s/>19.826,36 €<text:s/></text:p>
          </table:table-cell>
          <table:table-cell table:number-columns-repeated="16367" table:style-name="ce15"/>
        </table:table-row>
        <table:table-row-group table:display="false">
          <table:table-row table:style-name="ro1" table:visibility="collapse">
            <table:table-cell/>
            <table:table-cell office:value-type="string" table:style-name="ce49">
              <text:p>62100000 - Alquiler Oficinas (incluye consumo Luz)</text:p>
            </table:table-cell>
            <table:table-cell office:value-type="float" office:value="10416" table:formula="of:=SUM([.E26:.P26])" table:style-name="ce29">
              <text:p><text:s/>10.416,00 €<text:s/></text:p>
            </table:table-cell>
            <table:table-cell office:value-type="percentage" office:value="0.52536118581524793" table:formula="of:=[.C26]*[.$D$25]/[.$C$25]" table:style-name="ce30">
              <text:p>52,54%</text:p>
            </table:table-cell>
            <table:table-cell office:value-type="float" office:value="824" table:style-name="ce31">
              <text:p><text:s/>824,00 €<text:s/></text:p>
            </table:table-cell>
            <table:table-cell office:value-type="float" office:value="824" table:style-name="ce31">
              <text:p><text:s/>824,00 €<text:s/></text:p>
            </table:table-cell>
            <table:table-cell office:value-type="float" office:value="824" table:style-name="ce31">
              <text:p><text:s/>824,00 €<text:s/></text:p>
            </table:table-cell>
            <table:table-cell office:value-type="float" office:value="824" table:style-name="ce31">
              <text:p><text:s/>824,00 €<text:s/></text:p>
            </table:table-cell>
            <table:table-cell office:value-type="float" office:value="890" table:style-name="ce31">
              <text:p><text:s/>890,00 €<text:s/></text:p>
            </table:table-cell>
            <table:table-cell office:value-type="float" office:value="890" table:style-name="ce31">
              <text:p><text:s/>890,00 €<text:s/></text:p>
            </table:table-cell>
            <table:table-cell office:value-type="float" office:value="890" table:style-name="ce31">
              <text:p><text:s/>890,00 €<text:s/></text:p>
            </table:table-cell>
            <table:table-cell office:value-type="float" office:value="890" table:style-name="ce31">
              <text:p><text:s/>890,00 €<text:s/></text:p>
            </table:table-cell>
            <table:table-cell office:value-type="float" office:value="890" table:style-name="ce31">
              <text:p><text:s/>890,00 €<text:s/></text:p>
            </table:table-cell>
            <table:table-cell office:value-type="float" office:value="890" table:style-name="ce31">
              <text:p><text:s/>890,00 €<text:s/></text:p>
            </table:table-cell>
            <table:table-cell office:value-type="float" office:value="890" table:style-name="ce31">
              <text:p><text:s/>890,00 €<text:s/></text:p>
            </table:table-cell>
            <table:table-cell office:value-type="float" office:value="890" table:style-name="ce31">
              <text:p><text:s/>890,00 €<text:s/></text:p>
            </table:table-cell>
            <table:table-cell office:value-type="float" office:value="10416" table:formula="of:=SUM([.E26:.P26])" table:style-name="ce29">
              <text:p><text:s/>10.416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100001 - Alquiler PC + Impresora (SIEMENS)</text:p>
            </table:table-cell>
            <table:table-cell office:value-type="float" office:value="1181.3599999999999" table:formula="of:=SUM([.E27:.P27])" table:style-name="ce29">
              <text:p><text:s/>1.181,36 €<text:s/></text:p>
            </table:table-cell>
            <table:table-cell office:value-type="percentage" office:value="5.9585319746035072E-2" table:formula="of:=[.C27]*[.$D$25]/[.$C$25]" table:style-name="ce30">
              <text:p>5,96%</text:p>
            </table:table-cell>
            <table:table-cell office:value-type="float" office:value="147.66999999999999" table:style-name="ce31">
              <text:p><text:s/>147,67 €<text:s/></text:p>
            </table:table-cell>
            <table:table-cell office:value-type="float" office:value="147.66999999999999" table:style-name="ce31">
              <text:p><text:s/>147,67 €<text:s/></text:p>
            </table:table-cell>
            <table:table-cell office:value-type="float" office:value="147.66999999999999" table:style-name="ce31">
              <text:p><text:s/>147,67 €<text:s/></text:p>
            </table:table-cell>
            <table:table-cell office:value-type="float" office:value="147.66999999999999" table:style-name="ce31">
              <text:p><text:s/>147,67 €<text:s/></text:p>
            </table:table-cell>
            <table:table-cell office:value-type="float" office:value="147.66999999999999" table:style-name="ce31">
              <text:p><text:s/>147,67 €<text:s/></text:p>
            </table:table-cell>
            <table:table-cell office:value-type="float" office:value="147.66999999999999" table:style-name="ce31">
              <text:p><text:s/>147,67 €<text:s/></text:p>
            </table:table-cell>
            <table:table-cell office:value-type="float" office:value="147.66999999999999" table:style-name="ce31">
              <text:p><text:s/>147,67 €<text:s/></text:p>
            </table:table-cell>
            <table:table-cell office:value-type="float" office:value="147.66999999999999" table:style-name="ce31">
              <text:p><text:s/>147,67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181.3599999999999" table:formula="of:=SUM([.E27:.P27])" table:style-name="ce29">
              <text:p><text:s/>1.181,36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100002 - Alquiler Equipos Informáticos MESANTEKO</text:p>
            </table:table-cell>
            <table:table-cell office:value-type="float" office:value="3180" table:formula="of:=SUM([.E28:.P28])" table:style-name="ce29">
              <text:p><text:s/>3.180,00 €<text:s/></text:p>
            </table:table-cell>
            <table:table-cell office:value-type="percentage" office:value="0.16039252792746625" table:formula="of:=[.C28]*[.$D$25]/[.$C$25]" table:style-name="ce30">
              <text:p>16,04%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265" table:style-name="ce31">
              <text:p><text:s/>265,00 €<text:s/></text:p>
            </table:table-cell>
            <table:table-cell office:value-type="float" office:value="3180" table:formula="of:=SUM([.E28:.P28])" table:style-name="ce29">
              <text:p><text:s/>3.18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10004 - Renting Vehículo ARCHIPIÉLAGO</text:p>
            </table:table-cell>
            <table:table-cell office:value-type="float" office:value="5049" table:formula="of:=SUM([.E29:.P29])" table:style-name="ce29">
              <text:p><text:s/>5.049,00 €<text:s/></text:p>
            </table:table-cell>
            <table:table-cell office:value-type="percentage" office:value="0.2546609665112507" table:formula="of:=[.C29]*[.$D$25]/[.$C$25]" table:style-name="ce30">
              <text:p>25,47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459" table:style-name="ce31">
              <text:p><text:s/>459,00 €<text:s/></text:p>
            </table:table-cell>
            <table:table-cell office:value-type="float" office:value="5049" table:formula="of:=SUM([.E29:.P29])" table:style-name="ce29">
              <text:p><text:s/>5.049,00 €<text:s/></text:p>
            </table:table-cell>
            <table:table-cell table:number-columns-repeated="16367"/>
          </table:table-row>
        </table:table-row-group>
        <table:table-row table:style-name="ro1" table:visibility="collapse">
          <table:table-cell table:style-name="ce15"/>
          <table:table-cell office:value-type="string" table:style-name="ce45">
            <text:p>Mantenimiento</text:p>
          </table:table-cell>
          <table:table-cell office:value-type="float" office:value="132835.88" table:formula="of:=SUM([.C31:.C36])" table:style-name="ce46">
            <text:p><text:s/>132.835,88 €<text:s/></text:p>
          </table:table-cell>
          <table:table-cell office:value-type="percentage" office:value="1" table:style-name="ce47">
            <text:p>100,00%</text:p>
          </table:table-cell>
          <table:table-cell office:value-type="float" office:value="12106.74" table:formula="of:=SUM([.E31:.E36])" table:style-name="ce48">
            <text:p><text:s/>12.106,74 €<text:s/></text:p>
          </table:table-cell>
          <table:table-cell office:value-type="float" office:value="12106.74" table:formula="of:=SUM([.F31:.F36])" table:style-name="ce48">
            <text:p><text:s/>12.106,74 €<text:s/></text:p>
          </table:table-cell>
          <table:table-cell office:value-type="float" office:value="10812.74" table:formula="of:=SUM([.G31:.G36])" table:style-name="ce48">
            <text:p><text:s/>10.812,74 €<text:s/></text:p>
          </table:table-cell>
          <table:table-cell office:value-type="float" office:value="10812.74" table:formula="of:=SUM([.H31:.H36])" table:style-name="ce48">
            <text:p><text:s/>10.812,74 €<text:s/></text:p>
          </table:table-cell>
          <table:table-cell office:value-type="float" office:value="10812.74" table:formula="of:=SUM([.I31:.I36])" table:style-name="ce48">
            <text:p><text:s/>10.812,74 €<text:s/></text:p>
          </table:table-cell>
          <table:table-cell office:value-type="float" office:value="11267.74" table:formula="of:=SUM([.J31:.J36])" table:style-name="ce48">
            <text:p><text:s/>11.267,74 €<text:s/></text:p>
          </table:table-cell>
          <table:table-cell office:value-type="float" office:value="10852.74" table:formula="of:=SUM([.K31:.K36])" table:style-name="ce48">
            <text:p><text:s/>10.852,74 €<text:s/></text:p>
          </table:table-cell>
          <table:table-cell office:value-type="float" office:value="10812.74" table:formula="of:=SUM([.L31:.L36])" table:style-name="ce48">
            <text:p><text:s/>10.812,74 €<text:s/></text:p>
          </table:table-cell>
          <table:table-cell office:value-type="float" office:value="10812.74" table:formula="of:=SUM([.M31:.M36])" table:style-name="ce48">
            <text:p><text:s/>10.812,74 €<text:s/></text:p>
          </table:table-cell>
          <table:table-cell office:value-type="float" office:value="10812.74" table:formula="of:=SUM([.N31:.N36])" table:style-name="ce48">
            <text:p><text:s/>10.812,74 €<text:s/></text:p>
          </table:table-cell>
          <table:table-cell office:value-type="float" office:value="10812.74" table:formula="of:=SUM([.O31:.O36])" table:style-name="ce48">
            <text:p><text:s/>10.812,74 €<text:s/></text:p>
          </table:table-cell>
          <table:table-cell office:value-type="float" office:value="10812.74" table:formula="of:=SUM([.P31:.P36])" table:style-name="ce48">
            <text:p><text:s/>10.812,74 €<text:s/></text:p>
          </table:table-cell>
          <table:table-cell office:value-type="float" office:value="132835.88000000003" table:formula="of:=SUM([.E30:.P30])" table:style-name="ce46">
            <text:p><text:s/>132.835,88 €<text:s/></text:p>
          </table:table-cell>
          <table:table-cell table:number-columns-repeated="16367" table:style-name="ce15"/>
        </table:table-row>
        <table:table-row-group table:display="false">
          <table:table-row table:style-name="ro1" table:visibility="collapse">
            <table:table-cell/>
            <table:table-cell office:value-type="string" table:style-name="ce49">
              <text:p>62200004 - Mtto Extintores Oficina</text:p>
            </table:table-cell>
            <table:table-cell office:value-type="float" office:value="40" table:formula="of:=SUM([.E31:.P31])" table:style-name="ce29">
              <text:p><text:s/>40,00 €<text:s/></text:p>
            </table:table-cell>
            <table:table-cell office:value-type="percentage" office:value="3.0112346152259465E-4" table:formula="of:=[.C31]*[.$D$30]/[.$C$30]" table:style-name="ce30">
              <text:p>0,03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40" table:style-name="ce31">
              <text:p><text:s/>4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40" table:formula="of:=SUM([.E31:.P31])" table:style-name="ce29">
              <text:p><text:s/>4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203001 - Mtto y Limpieza P.E.</text:p>
            </table:table-cell>
            <table:table-cell office:value-type="float" office:value="99752.880000000019" table:formula="of:=SUM([.E32:.P32])" table:style-name="ce29">
              <text:p><text:s/>99.752,88 €<text:s/></text:p>
            </table:table-cell>
            <table:table-cell office:value-type="percentage" office:value="0.75094831306120013" table:formula="of:=[.C32]*[.$D$30]/[.$C$30]" table:style-name="ce30">
              <text:p>75,09%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8312.74" table:formula="of:=(558.15+7754.59)" table:style-name="ce31">
              <text:p><text:s/>8.312,74 €<text:s/></text:p>
            </table:table-cell>
            <table:table-cell office:value-type="float" office:value="99752.880000000019" table:formula="of:=SUM([.E32:.P32])" table:style-name="ce29">
              <text:p><text:s/>99.752,88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204001 - Mtto y Reparación Aceras y Calzadas</text:p>
            </table:table-cell>
            <table:table-cell office:value-type="float" office:value="12000" table:formula="of:=SUM([.E33:.P33])" table:style-name="ce29">
              <text:p><text:s/>12.000,00 €<text:s/></text:p>
            </table:table-cell>
            <table:table-cell office:value-type="percentage" office:value="9.0337038456778387E-2" table:formula="of:=[.C33]*[.$D$30]/[.$C$30]" table:style-name="ce30">
              <text:p>9,03%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2000" table:formula="of:=SUM([.E33:.P33])" table:style-name="ce29">
              <text:p><text:s/>12.00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206001 - Mtto y Reparación Arquetas y Socavones</text:p>
            </table:table-cell>
            <table:table-cell office:value-type="float" office:value="12000" table:formula="of:=SUM([.E34:.P34])" table:style-name="ce29">
              <text:p><text:s/>12.000,00 €<text:s/></text:p>
            </table:table-cell>
            <table:table-cell office:value-type="percentage" office:value="9.0337038456778387E-2" table:formula="of:=[.C34]*[.$D$30]/[.$C$30]" table:style-name="ce30">
              <text:p>9,03%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000" table:style-name="ce31">
              <text:p><text:s/>1.000,00 €<text:s/></text:p>
            </table:table-cell>
            <table:table-cell office:value-type="float" office:value="12000" table:formula="of:=SUM([.E34:.P34])" table:style-name="ce29">
              <text:p><text:s/>12.00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206003 - Mtto Hidrantes (Protecsa Group 2002, S.L.) Fases I y II-A</text:p>
            </table:table-cell>
            <table:table-cell office:value-type="float" office:value="3043" table:formula="of:=SUM([.E35:.P35])" table:style-name="ce29">
              <text:p><text:s/>3.043,00 €<text:s/></text:p>
            </table:table-cell>
            <table:table-cell office:value-type="percentage" office:value="2.2907967335331385E-2" table:formula="of:=[.C35]*[.$D$30]/[.$C$30]" table:style-name="ce30">
              <text:p>2,29%</text:p>
            </table:table-cell>
            <table:table-cell office:value-type="float" office:value="1294" table:style-name="ce31">
              <text:p><text:s/>1.294,00 €<text:s/></text:p>
            </table:table-cell>
            <table:table-cell office:value-type="float" office:value="1294" table:style-name="ce31">
              <text:p><text:s/>1.294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455" table:style-name="ce31">
              <text:p><text:s/>455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3043" table:formula="of:=SUM([.E35:.P35])" table:style-name="ce29">
              <text:p><text:s/>3.043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207001 - Mtto y Reparación Señales Viarias</text:p>
            </table:table-cell>
            <table:table-cell office:value-type="float" office:value="6000" table:formula="of:=SUM([.E36:.P36])" table:style-name="ce29">
              <text:p><text:s/>6.000,00 €<text:s/></text:p>
            </table:table-cell>
            <table:table-cell office:value-type="percentage" office:value="4.5168519228389194E-2" table:formula="of:=[.C36]*[.$D$30]/[.$C$30]" table:style-name="ce30">
              <text:p>4,52%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500" table:style-name="ce31">
              <text:p><text:s/>500,00 €<text:s/></text:p>
            </table:table-cell>
            <table:table-cell office:value-type="float" office:value="6000" table:formula="of:=SUM([.E36:.P36])" table:style-name="ce29">
              <text:p><text:s/>6.000,00 €<text:s/></text:p>
            </table:table-cell>
            <table:table-cell table:number-columns-repeated="16367"/>
          </table:table-row>
        </table:table-row-group>
        <table:table-row table:style-name="ro1" table:visibility="collapse">
          <table:table-cell table:style-name="ce15"/>
          <table:table-cell office:value-type="string" table:style-name="ce45">
            <text:p>Asesorías</text:p>
          </table:table-cell>
          <table:table-cell office:value-type="float" office:value="13287.71" table:formula="of:=SUM([.C38:.C42])" table:style-name="ce50">
            <text:p><text:s/>13.287,71 €<text:s/></text:p>
          </table:table-cell>
          <table:table-cell office:value-type="percentage" office:value="1" table:style-name="ce47">
            <text:p>100,00%</text:p>
          </table:table-cell>
          <table:table-cell office:value-type="float" office:value="8673" table:formula="of:=SUM([.E38:.E42])" table:style-name="ce50">
            <text:p><text:s/>8.673,00 €<text:s/></text:p>
          </table:table-cell>
          <table:table-cell office:value-type="float" office:value="268" table:formula="of:=SUM([.F38:.F42])" table:style-name="ce50">
            <text:p><text:s/>268,00 €<text:s/></text:p>
          </table:table-cell>
          <table:table-cell office:value-type="float" office:value="1049.71" table:formula="of:=SUM([.G38:.G42])" table:style-name="ce50">
            <text:p><text:s/>1.049,71 €<text:s/></text:p>
          </table:table-cell>
          <table:table-cell office:value-type="float" office:value="268" table:formula="of:=SUM([.H38:.H42])" table:style-name="ce50">
            <text:p><text:s/>268,00 €<text:s/></text:p>
          </table:table-cell>
          <table:table-cell office:value-type="float" office:value="268" table:formula="of:=SUM([.I38:.I42])" table:style-name="ce50">
            <text:p><text:s/>268,00 €<text:s/></text:p>
          </table:table-cell>
          <table:table-cell office:value-type="float" office:value="268" table:formula="of:=SUM([.J38:.J42])" table:style-name="ce50">
            <text:p><text:s/>268,00 €<text:s/></text:p>
          </table:table-cell>
          <table:table-cell office:value-type="float" office:value="428" table:formula="of:=SUM([.K38:.K42])" table:style-name="ce50">
            <text:p><text:s/>428,00 €<text:s/></text:p>
          </table:table-cell>
          <table:table-cell office:value-type="float" office:value="993" table:formula="of:=SUM([.L38:.L42])" table:style-name="ce50">
            <text:p><text:s/>993,00 €<text:s/></text:p>
          </table:table-cell>
          <table:table-cell office:value-type="float" office:value="268" table:formula="of:=SUM([.M38:.M42])" table:style-name="ce50">
            <text:p><text:s/>268,00 €<text:s/></text:p>
          </table:table-cell>
          <table:table-cell office:value-type="float" office:value="268" table:formula="of:=SUM([.N38:.N42])" table:style-name="ce50">
            <text:p><text:s/>268,00 €<text:s/></text:p>
          </table:table-cell>
          <table:table-cell office:value-type="float" office:value="268" table:formula="of:=SUM([.O38:.O42])" table:style-name="ce50">
            <text:p><text:s/>268,00 €<text:s/></text:p>
          </table:table-cell>
          <table:table-cell office:value-type="float" office:value="268" table:formula="of:=SUM([.P38:.P42])" table:style-name="ce50">
            <text:p><text:s/>268,00 €<text:s/></text:p>
          </table:table-cell>
          <table:table-cell office:value-type="float" office:value="13287.71" table:formula="of:=SUM([.E37:.P37])" table:style-name="ce50">
            <text:p><text:s/>13.287,71 €<text:s/></text:p>
          </table:table-cell>
          <table:table-cell table:number-columns-repeated="16367" table:style-name="ce15"/>
        </table:table-row>
        <table:table-row-group table:display="false">
          <table:table-row table:style-name="ro1" table:visibility="collapse">
            <table:table-cell/>
            <table:table-cell office:value-type="string" table:style-name="ce49">
              <text:p>62300002 - Asesoría Laboral (SF ASESORES)</text:p>
            </table:table-cell>
            <table:table-cell office:value-type="float" office:value="648" table:formula="of:=SUM([.E38:.P38])" table:style-name="ce29">
              <text:p><text:s/>648,00 €<text:s/></text:p>
            </table:table-cell>
            <table:table-cell office:value-type="percentage" office:value="4.8766868030683995E-2" table:formula="of:=[.C38]*[.$D$37]/[.$C$37]" table:style-name="ce30">
              <text:p>4,88%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54" table:style-name="ce31">
              <text:p><text:s/>54,00 €<text:s/></text:p>
            </table:table-cell>
            <table:table-cell office:value-type="float" office:value="648" table:formula="of:=SUM([.E38:.P38])" table:style-name="ce29">
              <text:p><text:s/>648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300004 - ASEFICO (Asesoría Fiscal)</text:p>
            </table:table-cell>
            <table:table-cell office:value-type="float" office:value="2624.71" table:formula="of:=SUM([.E39:.P39])" table:style-name="ce29">
              <text:p><text:s/>2.624,71 €<text:s/></text:p>
            </table:table-cell>
            <table:table-cell office:value-type="percentage" office:value="0.19752914535311203" table:formula="of:=[.C39]*[.$D$37]/[.$C$37]" table:style-name="ce30">
              <text:p>19,75%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70.70999999999998" table:style-name="ce31">
              <text:p><text:s/>270,71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14" table:style-name="ce31">
              <text:p><text:s/>214,00 €<text:s/></text:p>
            </table:table-cell>
            <table:table-cell office:value-type="float" office:value="2624.71" table:formula="of:=SUM([.E39:.P39])" table:style-name="ce29">
              <text:p><text:s/>2.624,71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300005 - Servicios Protección Datos</text:p>
            </table:table-cell>
            <table:table-cell office:value-type="float" office:value="160" table:formula="of:=SUM([.E40:.P40])" table:style-name="ce29">
              <text:p><text:s/>160,00 €<text:s/></text:p>
            </table:table-cell>
            <table:table-cell office:value-type="percentage" office:value="1.2041201982884938E-2" table:formula="of:=[.C40]*[.$D$37]/[.$C$37]" table:style-name="ce30">
              <text:p>1,20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60" table:style-name="ce31">
              <text:p><text:s/>16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60" table:formula="of:=SUM([.E40:.P40])" table:style-name="ce29">
              <text:p><text:s/>16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300006 - Moreno Pérez (Asesoría Legal)</text:p>
            </table:table-cell>
            <table:table-cell office:value-type="float" office:value="8405" table:formula="of:=SUM([.E41:.P41])" table:style-name="ce29">
              <text:p><text:s/>8.405,00 €<text:s/></text:p>
            </table:table-cell>
            <table:table-cell office:value-type="percentage" office:value="0.63253939166342432" table:formula="of:=[.C41]*[.$D$37]/[.$C$37]" table:style-name="ce30">
              <text:p>63,25%</text:p>
            </table:table-cell>
            <table:table-cell office:value-type="float" office:value="8405" table:style-name="ce31">
              <text:p><text:s/>8.405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8405" table:formula="of:=SUM([.E41:.P41])" table:style-name="ce29">
              <text:p><text:s/>8.405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300007 - Audiatlántica (Auditores)</text:p>
            </table:table-cell>
            <table:table-cell office:value-type="float" office:value="1450" table:formula="of:=SUM([.E42:.P42])" table:style-name="ce29">
              <text:p><text:s/>1.450,00 €<text:s/></text:p>
            </table:table-cell>
            <table:table-cell office:value-type="percentage" office:value="0.10912339296989475" table:formula="of:=[.C42]*[.$D$37]/[.$C$37]" table:style-name="ce30">
              <text:p>10,91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725" table:style-name="ce31">
              <text:p><text:s/>725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725" table:style-name="ce31">
              <text:p><text:s/>725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450" table:formula="of:=SUM([.E42:.P42])" table:style-name="ce29">
              <text:p><text:s/>1.450,00 €<text:s/></text:p>
            </table:table-cell>
            <table:table-cell table:number-columns-repeated="16367"/>
          </table:table-row>
        </table:table-row-group>
        <table:table-row table:style-name="ro1" table:visibility="collapse">
          <table:table-cell/>
          <table:table-cell office:value-type="string" table:style-name="ce46">
            <text:p>Seguros</text:p>
          </table:table-cell>
          <table:table-cell office:value-type="float" office:value="2756.0499999999997" table:formula="of:=SUM([.C44:.C46])" table:style-name="ce46">
            <text:p><text:s/>2.756,05 €<text:s/></text:p>
          </table:table-cell>
          <table:table-cell office:value-type="percentage" office:value="1" table:style-name="ce47">
            <text:p>100,00%</text:p>
          </table:table-cell>
          <table:table-cell office:value-type="float" office:value="349.89" table:formula="of:=SUM([.E44:.E46])" table:style-name="ce48">
            <text:p><text:s/>349,89 €<text:s/></text:p>
          </table:table-cell>
          <table:table-cell office:value-type="float" office:value="0" table:formula="of:=SUM([.F44:.F46])" table:style-name="ce48">
            <text:p><text:s/>- €<text:s/></text:p>
          </table:table-cell>
          <table:table-cell office:value-type="float" office:value="0" table:formula="of:=SUM([.G44:.G46])" table:style-name="ce48">
            <text:p><text:s/>- €<text:s/></text:p>
          </table:table-cell>
          <table:table-cell office:value-type="float" office:value="0" table:formula="of:=SUM([.H44:.H46])" table:style-name="ce48">
            <text:p><text:s/>- €<text:s/></text:p>
          </table:table-cell>
          <table:table-cell office:value-type="float" office:value="37.159999999999997" table:formula="of:=SUM([.I44:.I46])" table:style-name="ce48">
            <text:p><text:s/>37,16 €<text:s/></text:p>
          </table:table-cell>
          <table:table-cell office:value-type="float" office:value="0" table:formula="of:=SUM([.J44:.J46])" table:style-name="ce48">
            <text:p><text:s/>- €<text:s/></text:p>
          </table:table-cell>
          <table:table-cell office:value-type="float" office:value="2369" table:formula="of:=SUM([.K44:.K46])" table:style-name="ce48">
            <text:p><text:s/>2.369,00 €<text:s/></text:p>
          </table:table-cell>
          <table:table-cell office:value-type="float" office:value="0" table:formula="of:=SUM([.L44:.L46])" table:style-name="ce48">
            <text:p><text:s/>- €<text:s/></text:p>
          </table:table-cell>
          <table:table-cell office:value-type="float" office:value="0" table:formula="of:=SUM([.M44:.M46])" table:style-name="ce48">
            <text:p><text:s/>- €<text:s/></text:p>
          </table:table-cell>
          <table:table-cell office:value-type="float" office:value="0" table:formula="of:=SUM([.N44:.N46])" table:style-name="ce48">
            <text:p><text:s/>- €<text:s/></text:p>
          </table:table-cell>
          <table:table-cell office:value-type="float" office:value="0" table:formula="of:=SUM([.O44:.O46])" table:style-name="ce48">
            <text:p><text:s/>- €<text:s/></text:p>
          </table:table-cell>
          <table:table-cell office:value-type="float" office:value="0" table:formula="of:=SUM([.P44:.P46])" table:style-name="ce48">
            <text:p><text:s/>- €<text:s/></text:p>
          </table:table-cell>
          <table:table-cell office:value-type="float" office:value="2756.05" table:formula="of:=SUM([.E43:.P43])" table:style-name="ce46">
            <text:p><text:s/>2.756,05 €<text:s/></text:p>
          </table:table-cell>
          <table:table-cell table:number-columns-repeated="16367"/>
        </table:table-row>
        <table:table-row-group table:display="false">
          <table:table-row table:style-name="ro1" table:visibility="collapse">
            <table:table-cell/>
            <table:table-cell office:value-type="string" table:style-name="ce49">
              <text:p>62500002 - Póliza Seguro Accidentes (PREBAL)</text:p>
            </table:table-cell>
            <table:table-cell office:value-type="float" office:value="37.159999999999997" table:formula="of:=SUM([.E44:.P44])" table:style-name="ce29">
              <text:p><text:s/>37,16 €<text:s/></text:p>
            </table:table-cell>
            <table:table-cell office:value-type="percentage" office:value="1.3483064530759602E-2" table:formula="of:=[.C44]*[.$D$43]/[.$C$43]" table:style-name="ce30">
              <text:p>1,35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37.159999999999997" table:style-name="ce31">
              <text:p><text:s/>37,16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37.159999999999997" table:formula="of:=SUM([.E44:.P44])" table:style-name="ce29">
              <text:p><text:s/>37,16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500004 - Póliza Seguro RC General (AXA Parque + Directivos)</text:p>
            </table:table-cell>
            <table:table-cell office:value-type="float" office:value="2369" table:formula="of:=SUM([.E45:.P45])" table:style-name="ce29">
              <text:p><text:s/>2.369,00 €<text:s/></text:p>
            </table:table-cell>
            <table:table-cell office:value-type="percentage" office:value="0.85956350574191331" table:formula="of:=[.C45]*[.$D$43]/[.$C$43]" table:style-name="ce30">
              <text:p>85,96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2369" table:style-name="ce31">
              <text:p><text:s/>2.369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2369" table:formula="of:=SUM([.E45:.P45])" table:style-name="ce29">
              <text:p><text:s/>2.369,00 €<text:s/></text:p>
            </table:table-cell>
            <table:table-cell table:number-columns-repeated="16367"/>
          </table:table-row>
          <table:table-row table:style-name="ro1" table:visibility="collapse">
            <table:table-cell table:style-name="ce15"/>
            <table:table-cell office:value-type="string" table:style-name="ce49">
              <text:p>62500005 - Póliza Seguro PRL (PREVIS)</text:p>
            </table:table-cell>
            <table:table-cell office:value-type="float" office:value="349.89" table:formula="of:=SUM([.E46:.P46])" table:style-name="ce29">
              <text:p><text:s/>349,89 €<text:s/></text:p>
            </table:table-cell>
            <table:table-cell office:value-type="percentage" office:value="0.12695342972732715" table:formula="of:=[.C46]*[.$D$43]/[.$C$43]" table:style-name="ce30">
              <text:p>12,70%</text:p>
            </table:table-cell>
            <table:table-cell office:value-type="float" office:value="349.89" table:style-name="ce31">
              <text:p><text:s/>349,89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349.89" table:formula="of:=SUM([.E46:.P46])" table:style-name="ce29">
              <text:p><text:s/>349,89 €<text:s/></text:p>
            </table:table-cell>
            <table:table-cell table:number-columns-repeated="16367" table:style-name="ce15"/>
          </table:table-row>
        </table:table-row-group>
        <table:table-row table:style-name="ro1" table:visibility="collapse">
          <table:table-cell table:style-name="ce15"/>
          <table:table-cell office:value-type="string" table:style-name="ce46">
            <text:p>Servicios bancarios y similares</text:p>
          </table:table-cell>
          <table:table-cell office:value-type="float" office:value="600" table:formula="of:=SUM([.C48:.C49])" table:style-name="ce46">
            <text:p><text:s/>600,00 €<text:s/></text:p>
          </table:table-cell>
          <table:table-cell office:value-type="percentage" office:value="1" table:style-name="ce47">
            <text:p>100,00%</text:p>
          </table:table-cell>
          <table:table-cell office:value-type="float" office:value="50" table:formula="of:=SUM([.E48:.E49])" table:style-name="ce48">
            <text:p><text:s/>50,00 €<text:s/></text:p>
          </table:table-cell>
          <table:table-cell office:value-type="float" office:value="50" table:formula="of:=SUM([.F48:.F49])" table:style-name="ce48">
            <text:p><text:s/>50,00 €<text:s/></text:p>
          </table:table-cell>
          <table:table-cell office:value-type="float" office:value="50" table:formula="of:=SUM([.G48:.G49])" table:style-name="ce48">
            <text:p><text:s/>50,00 €<text:s/></text:p>
          </table:table-cell>
          <table:table-cell office:value-type="float" office:value="50" table:formula="of:=SUM([.H48:.H49])" table:style-name="ce48">
            <text:p><text:s/>50,00 €<text:s/></text:p>
          </table:table-cell>
          <table:table-cell office:value-type="float" office:value="50" table:formula="of:=SUM([.I48:.I49])" table:style-name="ce48">
            <text:p><text:s/>50,00 €<text:s/></text:p>
          </table:table-cell>
          <table:table-cell office:value-type="float" office:value="50" table:formula="of:=SUM([.J48:.J49])" table:style-name="ce48">
            <text:p><text:s/>50,00 €<text:s/></text:p>
          </table:table-cell>
          <table:table-cell office:value-type="float" office:value="50" table:formula="of:=SUM([.K48:.K49])" table:style-name="ce48">
            <text:p><text:s/>50,00 €<text:s/></text:p>
          </table:table-cell>
          <table:table-cell office:value-type="float" office:value="50" table:formula="of:=SUM([.L48:.L49])" table:style-name="ce48">
            <text:p><text:s/>50,00 €<text:s/></text:p>
          </table:table-cell>
          <table:table-cell office:value-type="float" office:value="50" table:formula="of:=SUM([.M48:.M49])" table:style-name="ce48">
            <text:p><text:s/>50,00 €<text:s/></text:p>
          </table:table-cell>
          <table:table-cell office:value-type="float" office:value="50" table:formula="of:=SUM([.N48:.N49])" table:style-name="ce48">
            <text:p><text:s/>50,00 €<text:s/></text:p>
          </table:table-cell>
          <table:table-cell office:value-type="float" office:value="50" table:formula="of:=SUM([.O48:.O49])" table:style-name="ce48">
            <text:p><text:s/>50,00 €<text:s/></text:p>
          </table:table-cell>
          <table:table-cell office:value-type="float" office:value="50" table:formula="of:=SUM([.P48:.P49])" table:style-name="ce48">
            <text:p><text:s/>50,00 €<text:s/></text:p>
          </table:table-cell>
          <table:table-cell office:value-type="float" office:value="600" table:formula="of:=SUM([.E47:.P47])" table:style-name="ce46">
            <text:p><text:s/>600,00 €<text:s/></text:p>
          </table:table-cell>
          <table:table-cell table:number-columns-repeated="16367" table:style-name="ce15"/>
        </table:table-row>
        <table:table-row-group table:display="false">
          <table:table-row table:style-name="ro1" table:visibility="collapse">
            <table:table-cell/>
            <table:table-cell office:value-type="string" table:style-name="ce49">
              <text:p>62600000 - Serv. Banc y Sim (BCA MARCH)</text:p>
            </table:table-cell>
            <table:table-cell office:value-type="float" office:value="300" table:formula="of:=SUM([.E48:.P48])" table:style-name="ce29">
              <text:p><text:s/>300,00 €<text:s/></text:p>
            </table:table-cell>
            <table:table-cell office:value-type="percentage" office:value="0.5" table:formula="of:=[.C48]*[.$D$47]/[.$C$47]" table:style-name="ce30">
              <text:p>50,00%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300" table:formula="of:=SUM([.E48:.P48])" table:style-name="ce29">
              <text:p><text:s/>30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600006 - Serv. Banc y Sim (LA CAIXA)</text:p>
            </table:table-cell>
            <table:table-cell office:value-type="float" office:value="300" table:formula="of:=SUM([.E49:.P49])" table:style-name="ce29">
              <text:p><text:s/>300,00 €<text:s/></text:p>
            </table:table-cell>
            <table:table-cell office:value-type="percentage" office:value="0.5" table:formula="of:=[.C49]*[.$D$47]/[.$C$47]" table:style-name="ce30">
              <text:p>50,00%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25" table:style-name="ce31">
              <text:p><text:s/>25,00 €<text:s/></text:p>
            </table:table-cell>
            <table:table-cell office:value-type="float" office:value="300" table:formula="of:=SUM([.E49:.P49])" table:style-name="ce29">
              <text:p><text:s/>300,00 €<text:s/></text:p>
            </table:table-cell>
            <table:table-cell table:number-columns-repeated="16367"/>
          </table:table-row>
        </table:table-row-group>
        <table:table-row table:style-name="ro1" table:visibility="collapse">
          <table:table-cell/>
          <table:table-cell office:value-type="string" table:style-name="ce46">
            <text:p>Suministros</text:p>
          </table:table-cell>
          <table:table-cell office:value-type="float" office:value="3516" table:formula="of:=SUM([.C51:.C54])" table:style-name="ce46">
            <text:p><text:s/>3.516,00 €<text:s/></text:p>
          </table:table-cell>
          <table:table-cell office:value-type="percentage" office:value="1" table:style-name="ce47">
            <text:p>100,00%</text:p>
          </table:table-cell>
          <table:table-cell office:value-type="float" office:value="293" table:formula="of:=SUM([.E51:.E54])" table:style-name="ce48">
            <text:p><text:s/>293,00 €<text:s/></text:p>
          </table:table-cell>
          <table:table-cell office:value-type="float" office:value="293" table:formula="of:=SUM([.F51:.F54])" table:style-name="ce48">
            <text:p><text:s/>293,00 €<text:s/></text:p>
          </table:table-cell>
          <table:table-cell office:value-type="float" office:value="293" table:formula="of:=SUM([.G51:.G54])" table:style-name="ce48">
            <text:p><text:s/>293,00 €<text:s/></text:p>
          </table:table-cell>
          <table:table-cell office:value-type="float" office:value="293" table:formula="of:=SUM([.H51:.H54])" table:style-name="ce48">
            <text:p><text:s/>293,00 €<text:s/></text:p>
          </table:table-cell>
          <table:table-cell office:value-type="float" office:value="293" table:formula="of:=SUM([.I51:.I54])" table:style-name="ce48">
            <text:p><text:s/>293,00 €<text:s/></text:p>
          </table:table-cell>
          <table:table-cell office:value-type="float" office:value="293" table:formula="of:=SUM([.J51:.J54])" table:style-name="ce48">
            <text:p><text:s/>293,00 €<text:s/></text:p>
          </table:table-cell>
          <table:table-cell office:value-type="float" office:value="293" table:formula="of:=SUM([.K51:.K54])" table:style-name="ce48">
            <text:p><text:s/>293,00 €<text:s/></text:p>
          </table:table-cell>
          <table:table-cell office:value-type="float" office:value="293" table:formula="of:=SUM([.L51:.L54])" table:style-name="ce48">
            <text:p><text:s/>293,00 €<text:s/></text:p>
          </table:table-cell>
          <table:table-cell office:value-type="float" office:value="293" table:formula="of:=SUM([.M51:.M54])" table:style-name="ce48">
            <text:p><text:s/>293,00 €<text:s/></text:p>
          </table:table-cell>
          <table:table-cell office:value-type="float" office:value="293" table:formula="of:=SUM([.N51:.N54])" table:style-name="ce48">
            <text:p><text:s/>293,00 €<text:s/></text:p>
          </table:table-cell>
          <table:table-cell office:value-type="float" office:value="293" table:formula="of:=SUM([.O51:.O54])" table:style-name="ce48">
            <text:p><text:s/>293,00 €<text:s/></text:p>
          </table:table-cell>
          <table:table-cell office:value-type="float" office:value="293" table:formula="of:=SUM([.P51:.P54])" table:style-name="ce48">
            <text:p><text:s/>293,00 €<text:s/></text:p>
          </table:table-cell>
          <table:table-cell office:value-type="float" office:value="3516" table:formula="of:=SUM([.E50:.P50])" table:style-name="ce46">
            <text:p><text:s/>3.516,00 €<text:s/></text:p>
          </table:table-cell>
          <table:table-cell table:number-columns-repeated="16367"/>
        </table:table-row>
        <table:table-row-group table:display="false">
          <table:table-row table:style-name="ro1" table:visibility="collapse">
            <table:table-cell/>
            <table:table-cell office:value-type="string" table:style-name="ce49">
              <text:p>62800001 - Telefonía fija y ADSL (PATUMOVIL)</text:p>
            </table:table-cell>
            <table:table-cell office:value-type="float" office:value="1308" table:formula="of:=SUM([.E51:.P51])" table:style-name="ce29">
              <text:p><text:s/>1.308,00 €<text:s/></text:p>
            </table:table-cell>
            <table:table-cell office:value-type="percentage" office:value="0.37201365187713309" table:formula="of:=[.C51]*[.$D$50]/[.$C$50]" table:style-name="ce30">
              <text:p>37,20%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09" table:style-name="ce31">
              <text:p><text:s/>109,00 €<text:s/></text:p>
            </table:table-cell>
            <table:table-cell office:value-type="float" office:value="1308" table:formula="of:=SUM([.E51:.P51])" table:style-name="ce29">
              <text:p><text:s/>1.308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800002 - Telefonía Móvil (PATUMOVIL)</text:p>
            </table:table-cell>
            <table:table-cell office:value-type="float" office:value="228" table:formula="of:=SUM([.E52:.P52])" table:style-name="ce29">
              <text:p><text:s/>228,00 €<text:s/></text:p>
            </table:table-cell>
            <table:table-cell office:value-type="percentage" office:value="6.4846416382252553E-2" table:formula="of:=[.C52]*[.$D$50]/[.$C$50]" table:style-name="ce30">
              <text:p>6,48%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19" table:style-name="ce31">
              <text:p><text:s/>19,00 €<text:s/></text:p>
            </table:table-cell>
            <table:table-cell office:value-type="float" office:value="228" table:formula="of:=SUM([.E52:.P52])" table:style-name="ce29">
              <text:p><text:s/>228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800003 - Agua, Café y Varios (Oficina)</text:p>
            </table:table-cell>
            <table:table-cell office:value-type="float" office:value="180" table:formula="of:=SUM([.E53:.P53])" table:style-name="ce29">
              <text:p><text:s/>180,00 €<text:s/></text:p>
            </table:table-cell>
            <table:table-cell office:value-type="percentage" office:value="5.1194539249146756E-2" table:formula="of:=[.C53]*[.$D$50]/[.$C$50]" table:style-name="ce30">
              <text:p>5,12%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5" table:style-name="ce31">
              <text:p><text:s/>15,00 €<text:s/></text:p>
            </table:table-cell>
            <table:table-cell office:value-type="float" office:value="180" table:formula="of:=SUM([.E53:.P53])" table:style-name="ce29">
              <text:p><text:s/>18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820005 - Suministros e Instalaciones Señalética</text:p>
            </table:table-cell>
            <table:table-cell office:value-type="float" office:value="1800" table:formula="of:=SUM([.E54:.P54])" table:style-name="ce29">
              <text:p><text:s/>1.800,00 €<text:s/></text:p>
            </table:table-cell>
            <table:table-cell office:value-type="percentage" office:value="0.51194539249146753" table:formula="of:=[.C54]*[.$D$50]/[.$C$50]" table:style-name="ce30">
              <text:p>51,19%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1800" table:formula="of:=SUM([.E54:.P54])" table:style-name="ce29">
              <text:p><text:s/>1.800,00 €<text:s/></text:p>
            </table:table-cell>
            <table:table-cell table:number-columns-repeated="16367"/>
          </table:table-row>
        </table:table-row-group>
        <table:table-row table:style-name="ro1" table:visibility="collapse">
          <table:table-cell/>
          <table:table-cell office:value-type="string" table:style-name="ce46">
            <text:p>Otros Servicios</text:p>
          </table:table-cell>
          <table:table-cell office:value-type="float" office:value="5828" table:formula="of:=SUM([.C56:.C66])" table:style-name="ce46">
            <text:p><text:s/>5.828,00 €<text:s/></text:p>
          </table:table-cell>
          <table:table-cell office:value-type="percentage" office:value="1" table:style-name="ce47">
            <text:p>100,00%</text:p>
          </table:table-cell>
          <table:table-cell office:value-type="float" office:value="734" table:formula="of:=SUM([.E56:.E66])" table:style-name="ce48">
            <text:p><text:s/>734,00 €<text:s/></text:p>
          </table:table-cell>
          <table:table-cell office:value-type="float" office:value="368" table:formula="of:=SUM([.F56:.F66])" table:style-name="ce48">
            <text:p><text:s/>368,00 €<text:s/></text:p>
          </table:table-cell>
          <table:table-cell office:value-type="float" office:value="485" table:formula="of:=SUM([.G56:.G66])" table:style-name="ce48">
            <text:p><text:s/>485,00 €<text:s/></text:p>
          </table:table-cell>
          <table:table-cell office:value-type="float" office:value="637" table:formula="of:=SUM([.H56:.H66])" table:style-name="ce48">
            <text:p><text:s/>637,00 €<text:s/></text:p>
          </table:table-cell>
          <table:table-cell office:value-type="float" office:value="335" table:formula="of:=SUM([.I56:.I66])" table:style-name="ce48">
            <text:p><text:s/>335,00 €<text:s/></text:p>
          </table:table-cell>
          <table:table-cell office:value-type="float" office:value="485" table:formula="of:=SUM([.J56:.J66])" table:style-name="ce48">
            <text:p><text:s/>485,00 €<text:s/></text:p>
          </table:table-cell>
          <table:table-cell office:value-type="float" office:value="484" table:formula="of:=SUM([.K56:.K66])" table:style-name="ce48">
            <text:p><text:s/>484,00 €<text:s/></text:p>
          </table:table-cell>
          <table:table-cell office:value-type="float" office:value="423" table:formula="of:=SUM([.L56:.L66])" table:style-name="ce48">
            <text:p><text:s/>423,00 €<text:s/></text:p>
          </table:table-cell>
          <table:table-cell office:value-type="float" office:value="485" table:formula="of:=SUM([.M56:.M66])" table:style-name="ce48">
            <text:p><text:s/>485,00 €<text:s/></text:p>
          </table:table-cell>
          <table:table-cell office:value-type="float" office:value="484" table:formula="of:=SUM([.N56:.N66])" table:style-name="ce48">
            <text:p><text:s/>484,00 €<text:s/></text:p>
          </table:table-cell>
          <table:table-cell office:value-type="float" office:value="335" table:formula="of:=SUM([.O56:.O66])" table:style-name="ce48">
            <text:p><text:s/>335,00 €<text:s/></text:p>
          </table:table-cell>
          <table:table-cell office:value-type="float" office:value="573" table:formula="of:=SUM([.P56:.P66])" table:style-name="ce48">
            <text:p><text:s/>573,00 €<text:s/></text:p>
          </table:table-cell>
          <table:table-cell office:value-type="float" office:value="5828" table:formula="of:=SUM([.E55:.P55])" table:style-name="ce46">
            <text:p><text:s/>5.828,00 €<text:s/></text:p>
          </table:table-cell>
          <table:table-cell table:number-columns-repeated="16367"/>
        </table:table-row>
        <table:table-row-group table:display="false">
          <table:table-row table:style-name="ro1" table:visibility="collapse">
            <table:table-cell/>
            <table:table-cell office:value-type="string" table:style-name="ce49">
              <text:p>62900010 - Fotocopias Exceso Color/BN</text:p>
            </table:table-cell>
            <table:table-cell office:value-type="float" office:value="240" table:formula="of:=SUM([.E56:.P56])" table:style-name="ce29">
              <text:p><text:s/>240,00 €<text:s/></text:p>
            </table:table-cell>
            <table:table-cell office:value-type="percentage" office:value="4.1180507892930679E-2" table:formula="of:=[.C56]*[.$D$55]/[.$C$55]" table:style-name="ce30">
              <text:p>4,12%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0" table:style-name="ce31">
              <text:p><text:s/>20,00 €<text:s/></text:p>
            </table:table-cell>
            <table:table-cell office:value-type="float" office:value="240" table:formula="of:=SUM([.E56:.P56])" table:style-name="ce29">
              <text:p><text:s/>24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0012 - Gastos de vesturario personal</text:p>
            </table:table-cell>
            <table:table-cell office:value-type="float" office:value="250" table:formula="of:=SUM([.E57:.P57])" table:style-name="ce29">
              <text:p><text:s/>250,00 €<text:s/></text:p>
            </table:table-cell>
            <table:table-cell office:value-type="percentage" office:value="4.2896362388469458E-2" table:formula="of:=[.C57]*[.$D$55]/[.$C$55]" table:style-name="ce30">
              <text:p>4,29%</text:p>
            </table:table-cell>
            <table:table-cell office:value-type="float" office:value="250" table:style-name="ce31">
              <text:p><text:s/>25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250" table:formula="of:=SUM([.E57:.P57])" table:style-name="ce29">
              <text:p><text:s/>25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1001 - Material de Oficina</text:p>
            </table:table-cell>
            <table:table-cell office:value-type="float" office:value="150" table:formula="of:=SUM([.E58:.P58])" table:style-name="ce29">
              <text:p><text:s/>150,00 €<text:s/></text:p>
            </table:table-cell>
            <table:table-cell office:value-type="percentage" office:value="2.5737817433081674E-2" table:formula="of:=[.C58]*[.$D$55]/[.$C$55]" table:style-name="ce30">
              <text:p>2,57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50" table:style-name="ce31">
              <text:p><text:s/>5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50" table:style-name="ce31">
              <text:p><text:s/>5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50" table:style-name="ce31">
              <text:p><text:s/>50,00 €<text:s/></text:p>
            </table:table-cell>
            <table:table-cell office:value-type="float" office:value="150" table:formula="of:=SUM([.E58:.P58])" table:style-name="ce29">
              <text:p><text:s/>15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1002 - Mobiliario Oficina y otros útiles</text:p>
            </table:table-cell>
            <table:table-cell office:value-type="float" office:value="600" table:formula="of:=SUM([.E59:.P59])" table:style-name="ce29">
              <text:p><text:s/>600,00 €<text:s/></text:p>
            </table:table-cell>
            <table:table-cell office:value-type="percentage" office:value="0.1029512697323267" table:formula="of:=[.C59]*[.$D$55]/[.$C$55]" table:style-name="ce30">
              <text:p>10,30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50" table:style-name="ce31">
              <text:p><text:s/>150,00 €<text:s/></text:p>
            </table:table-cell>
            <table:table-cell office:value-type="float" office:value="600" table:formula="of:=SUM([.E59:.P59])" table:style-name="ce29">
              <text:p><text:s/>60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1003 - Combustible vehículo oficina</text:p>
            </table:table-cell>
            <table:table-cell office:value-type="float" office:value="900" table:formula="of:=SUM([.E60:.P60])" table:style-name="ce29">
              <text:p><text:s/>900,00 €<text:s/></text:p>
            </table:table-cell>
            <table:table-cell office:value-type="percentage" office:value="0.15442690459849004" table:formula="of:=[.C60]*[.$D$55]/[.$C$55]" table:style-name="ce30">
              <text:p>15,44%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75" table:style-name="ce31">
              <text:p><text:s/>75,00 €<text:s/></text:p>
            </table:table-cell>
            <table:table-cell office:value-type="float" office:value="900" table:formula="of:=SUM([.E60:.P60])" table:style-name="ce29">
              <text:p><text:s/>900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2001 - Limpieza de Oficinas (CANARILIME)</text:p>
            </table:table-cell>
            <table:table-cell office:value-type="float" office:value="2325" table:formula="of:=SUM([.E61:.P61])" table:style-name="ce29">
              <text:p><text:s/>2.325,00 €<text:s/></text:p>
            </table:table-cell>
            <table:table-cell office:value-type="percentage" office:value="0.39893617021276595" table:formula="of:=[.C61]*[.$D$55]/[.$C$55]" table:style-name="ce30">
              <text:p>39,89%</text:p>
            </table:table-cell>
            <table:table-cell office:value-type="float" office:value="213" table:style-name="ce31">
              <text:p><text:s/>213,00 €<text:s/></text:p>
            </table:table-cell>
            <table:table-cell office:value-type="float" office:value="213" table:style-name="ce31">
              <text:p><text:s/>213,00 €<text:s/></text:p>
            </table:table-cell>
            <table:table-cell office:value-type="float" office:value="180" table:style-name="ce31">
              <text:p><text:s/>180,00 €<text:s/></text:p>
            </table:table-cell>
            <table:table-cell office:value-type="float" office:value="213" table:style-name="ce31">
              <text:p><text:s/>213,00 €<text:s/></text:p>
            </table:table-cell>
            <table:table-cell office:value-type="float" office:value="180" table:style-name="ce31">
              <text:p><text:s/>180,00 €<text:s/></text:p>
            </table:table-cell>
            <table:table-cell office:value-type="float" office:value="180" table:style-name="ce31">
              <text:p><text:s/>180,00 €<text:s/></text:p>
            </table:table-cell>
            <table:table-cell office:value-type="float" office:value="213" table:style-name="ce31">
              <text:p><text:s/>213,00 €<text:s/></text:p>
            </table:table-cell>
            <table:table-cell office:value-type="float" office:value="180" table:style-name="ce31">
              <text:p><text:s/>180,00 €<text:s/></text:p>
            </table:table-cell>
            <table:table-cell office:value-type="float" office:value="180" table:style-name="ce31">
              <text:p><text:s/>180,00 €<text:s/></text:p>
            </table:table-cell>
            <table:table-cell office:value-type="float" office:value="213" table:style-name="ce31">
              <text:p><text:s/>213,00 €<text:s/></text:p>
            </table:table-cell>
            <table:table-cell office:value-type="float" office:value="180" table:style-name="ce31">
              <text:p><text:s/>180,00 €<text:s/></text:p>
            </table:table-cell>
            <table:table-cell office:value-type="float" office:value="180" table:style-name="ce31">
              <text:p><text:s/>180,00 €<text:s/></text:p>
            </table:table-cell>
            <table:table-cell office:value-type="float" office:value="2325" table:formula="of:=SUM([.E61:.P61])" table:style-name="ce29">
              <text:p><text:s/>2.325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2002 - Material y Productos Limpieza</text:p>
            </table:table-cell>
            <table:table-cell office:value-type="float" office:value="114" table:formula="of:=SUM([.E62:.P62])" table:style-name="ce29">
              <text:p><text:s/>114,00 €<text:s/></text:p>
            </table:table-cell>
            <table:table-cell office:value-type="percentage" office:value="1.9560741249142071E-2" table:formula="of:=[.C62]*[.$D$55]/[.$C$55]" table:style-name="ce30">
              <text:p>1,96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38" table:style-name="ce31">
              <text:p><text:s/>38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38" table:style-name="ce31">
              <text:p><text:s/>38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38" table:style-name="ce31">
              <text:p><text:s/>38,00 €<text:s/></text:p>
            </table:table-cell>
            <table:table-cell office:value-type="float" office:value="114" table:formula="of:=SUM([.E62:.P62])" table:style-name="ce29">
              <text:p><text:s/>114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3003 - Copias de Seguridad A3CON</text:p>
            </table:table-cell>
            <table:table-cell office:value-type="float" office:value="396" table:formula="of:=SUM([.E63:.P63])" table:style-name="ce29">
              <text:p><text:s/>396,00 €<text:s/></text:p>
            </table:table-cell>
            <table:table-cell office:value-type="percentage" office:value="6.7947838023335622E-2" table:formula="of:=[.C63]*[.$D$55]/[.$C$55]" table:style-name="ce30">
              <text:p>6,79%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3" table:style-name="ce31">
              <text:p><text:s/>33,00 €<text:s/></text:p>
            </table:table-cell>
            <table:table-cell office:value-type="float" office:value="396" table:formula="of:=SUM([.E63:.P63])" table:style-name="ce29">
              <text:p><text:s/>396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3004 - Correo GOROECO Dominio Hosting (MESANTEKO)</text:p>
            </table:table-cell>
            <table:table-cell office:value-type="float" office:value="464" table:formula="of:=SUM([.E64:.P64])" table:style-name="ce29">
              <text:p><text:s/>464,00 €<text:s/></text:p>
            </table:table-cell>
            <table:table-cell office:value-type="percentage" office:value="7.9615648592999314E-2" table:formula="of:=[.C64]*[.$D$55]/[.$C$55]" table:style-name="ce30">
              <text:p>7,96%</text:p>
            </table:table-cell>
            <table:table-cell office:value-type="float" office:value="116" table:style-name="ce31">
              <text:p><text:s/>116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16" table:style-name="ce31">
              <text:p><text:s/>116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16" table:style-name="ce31">
              <text:p><text:s/>116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116" table:style-name="ce31">
              <text:p><text:s/>116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464" table:formula="of:=SUM([.E64:.P64])" table:style-name="ce29">
              <text:p><text:s/>464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4002 - Dominios (registros emails) (MESANTEKO)</text:p>
            </table:table-cell>
            <table:table-cell office:value-type="float" office:value="65" table:formula="of:=SUM([.E65:.P65])" table:style-name="ce29">
              <text:p><text:s/>65,00 €<text:s/></text:p>
            </table:table-cell>
            <table:table-cell office:value-type="percentage" office:value="1.1153054221002059E-2" table:formula="of:=[.C65]*[.$D$55]/[.$C$55]" table:style-name="ce30">
              <text:p>1,12%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65" table:style-name="ce31">
              <text:p><text:s/>65,00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0" table:style-name="ce31">
              <text:p><text:s/>- €<text:s/></text:p>
            </table:table-cell>
            <table:table-cell office:value-type="float" office:value="65" table:formula="of:=SUM([.E65:.P65])" table:style-name="ce29">
              <text:p><text:s/>65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2906003 - Vigilancia Oficinas Electrimega</text:p>
            </table:table-cell>
            <table:table-cell office:value-type="float" office:value="324" table:formula="of:=SUM([.E66:.P66])" table:style-name="ce29">
              <text:p><text:s/>324,00 €<text:s/></text:p>
            </table:table-cell>
            <table:table-cell office:value-type="percentage" office:value="5.5593685655456415E-2" table:formula="of:=[.C66]*[.$D$55]/[.$C$55]" table:style-name="ce30">
              <text:p>5,56%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27" table:style-name="ce31">
              <text:p><text:s/>27,00 €<text:s/></text:p>
            </table:table-cell>
            <table:table-cell office:value-type="float" office:value="324" table:formula="of:=SUM([.E66:.P66])" table:style-name="ce29">
              <text:p><text:s/>324,00 €<text:s/></text:p>
            </table:table-cell>
            <table:table-cell table:number-columns-repeated="16367"/>
          </table:table-row>
        </table:table-row-group>
        <table:table-row table:style-name="ro1">
          <table:table-cell table:style-name="ce51"/>
          <table:table-cell office:value-type="string" table:style-name="ce16">
            <text:p>EBIDTA</text:p>
          </table:table-cell>
          <table:table-cell office:value-type="float" office:value="118500.98400000008" table:formula="of:=[.C8]-[.C18]" table:style-name="ce34">
            <text:p><text:s/>118.500,98 €<text:s/></text:p>
          </table:table-cell>
          <table:table-cell table:style-name="ce52"/>
          <table:table-cell office:value-type="float" office:value="219451.03102465754" table:formula="of:=[.E8]-[.E18]" table:style-name="ce36">
            <text:p><text:s/>219.451,03 €<text:s/></text:p>
          </table:table-cell>
          <table:table-cell office:value-type="float" office:value="-9215.766816438354" table:formula="of:=[.F8]-[.F18]" table:style-name="ce53">
            <text:p>-9.215,77 €<text:s/></text:p>
          </table:table-cell>
          <table:table-cell office:value-type="float" office:value="-8406.5689753424631" table:formula="of:=[.G8]-[.G18]" table:style-name="ce53">
            <text:p>-8.406,57 €<text:s/></text:p>
          </table:table-cell>
          <table:table-cell office:value-type="float" office:value="-9182.6715890410942" table:formula="of:=[.H8]-[.H18]" table:style-name="ce53">
            <text:p>-9.182,67 €<text:s/></text:p>
          </table:table-cell>
          <table:table-cell office:value-type="float" office:value="-8674.2689753424638" table:formula="of:=[.I8]-[.I18]" table:style-name="ce53">
            <text:p>-8.674,27 €<text:s/></text:p>
          </table:table-cell>
          <table:table-cell office:value-type="float" office:value="-9551.6715890410942" table:formula="of:=[.J8]-[.J18]" table:style-name="ce53">
            <text:p>-9.551,67 €<text:s/></text:p>
          </table:table-cell>
          <table:table-cell office:value-type="float" office:value="-11355.108975342464" table:formula="of:=[.K8]-[.K18]" table:style-name="ce53">
            <text:p>-11.355,11 €<text:s/></text:p>
          </table:table-cell>
          <table:table-cell office:value-type="float" office:value="-9450.108975342464" table:formula="of:=[.L8]-[.L18]" table:style-name="ce53">
            <text:p>-9.450,11 €<text:s/></text:p>
          </table:table-cell>
          <table:table-cell office:value-type="float" office:value="-8949.0015890410959" table:formula="of:=[.M8]-[.M18]" table:style-name="ce53">
            <text:p>-8.949,00 €<text:s/></text:p>
          </table:table-cell>
          <table:table-cell office:value-type="float" office:value="-8638.4389753424657" table:formula="of:=[.N8]-[.N18]" table:style-name="ce53">
            <text:p>-8.638,44 €<text:s/></text:p>
          </table:table-cell>
          <table:table-cell office:value-type="float" office:value="-8799.0015890410959" table:formula="of:=[.O8]-[.O18]" table:style-name="ce53">
            <text:p>-8.799,00 €<text:s/></text:p>
          </table:table-cell>
          <table:table-cell office:value-type="float" office:value="-8727.4389753424657" table:formula="of:=[.P8]-[.P18]" table:style-name="ce53">
            <text:p>-8.727,44 €<text:s/></text:p>
          </table:table-cell>
          <table:table-cell office:value-type="float" office:value="118500.98400000001" table:formula="of:=SUM([.E67:.P67])" table:style-name="ce34">
            <text:p><text:s/>118.500,98 €<text:s/></text:p>
          </table:table-cell>
          <table:table-cell table:number-columns-repeated="16367" table:style-name="ce51"/>
        </table:table-row>
        <table:table-row table:style-name="ro1">
          <table:table-cell table:style-name="ce15"/>
          <table:table-cell office:value-type="string" table:style-name="ce20">
            <text:p>Amortizaciones</text:p>
          </table:table-cell>
          <table:table-cell office:value-type="float" office:value="113502.12559260277" table:formula="of:=SUM([.C69:.C80])" table:style-name="ce44">
            <text:p><text:s/>113.502,13 €<text:s/></text:p>
          </table:table-cell>
          <table:table-cell office:value-type="percentage" office:value="1" table:style-name="ce54">
            <text:p>100,00%</text:p>
          </table:table-cell>
          <table:table-cell office:value-type="float" office:value="9639.9065571799601" table:formula="of:=SUM([.E69:.E80])" table:style-name="ce44">
            <text:p><text:s/>9.639,91 €<text:s/></text:p>
          </table:table-cell>
          <table:table-cell office:value-type="float" office:value="8707.0123742270607" table:formula="of:=SUM([.F69:.F80])" table:style-name="ce44">
            <text:p><text:s/>8.707,01 €<text:s/></text:p>
          </table:table-cell>
          <table:table-cell office:value-type="float" office:value="9639.9065571799601" table:formula="of:=SUM([.G69:.G80])" table:style-name="ce44">
            <text:p><text:s/>9.639,91 €<text:s/></text:p>
          </table:table-cell>
          <table:table-cell office:value-type="float" office:value="9328.9418295289906" table:formula="of:=SUM([.H69:.H80])" table:style-name="ce44">
            <text:p><text:s/>9.328,94 €<text:s/></text:p>
          </table:table-cell>
          <table:table-cell office:value-type="float" office:value="9639.9065571799601" table:formula="of:=SUM([.I69:.I80])" table:style-name="ce44">
            <text:p><text:s/>9.639,91 €<text:s/></text:p>
          </table:table-cell>
          <table:table-cell office:value-type="float" office:value="9328.9418295289906" table:formula="of:=SUM([.J69:.J80])" table:style-name="ce44">
            <text:p><text:s/>9.328,94 €<text:s/></text:p>
          </table:table-cell>
          <table:table-cell office:value-type="float" office:value="9639.9065571799601" table:formula="of:=SUM([.K69:.K80])" table:style-name="ce44">
            <text:p><text:s/>9.639,91 €<text:s/></text:p>
          </table:table-cell>
          <table:table-cell office:value-type="float" office:value="9639.9065571799601" table:formula="of:=SUM([.L69:.L80])" table:style-name="ce44">
            <text:p><text:s/>9.639,91 €<text:s/></text:p>
          </table:table-cell>
          <table:table-cell office:value-type="float" office:value="9328.9418295289906" table:formula="of:=SUM([.M69:.M80])" table:style-name="ce44">
            <text:p><text:s/>9.328,94 €<text:s/></text:p>
          </table:table-cell>
          <table:table-cell office:value-type="float" office:value="9639.9065571799601" table:formula="of:=SUM([.N69:.N80])" table:style-name="ce44">
            <text:p><text:s/>9.639,91 €<text:s/></text:p>
          </table:table-cell>
          <table:table-cell office:value-type="float" office:value="9328.9418295289906" table:formula="of:=SUM([.O69:.O80])" table:style-name="ce44">
            <text:p><text:s/>9.328,94 €<text:s/></text:p>
          </table:table-cell>
          <table:table-cell office:value-type="float" office:value="9639.9065571799601" table:formula="of:=SUM([.P69:.P80])" table:style-name="ce44">
            <text:p><text:s/>9.639,91 €<text:s/></text:p>
          </table:table-cell>
          <table:table-cell office:value-type="float" office:value="113502.12559260275" table:formula="of:=SUM([.E68:.P68])" table:style-name="ce44">
            <text:p><text:s/>113.502,13 €<text:s/></text:p>
          </table:table-cell>
          <table:table-cell table:number-columns-repeated="16367" table:style-name="ce15"/>
        </table:table-row>
        <table:table-row-group table:display="false">
          <table:table-row table:style-name="ro1" table:visibility="collapse">
            <table:table-cell/>
            <table:table-cell office:value-type="string" table:style-name="ce49">
              <text:p>68060000 - Dotación Amortización Aplicac. Informáticas</text:p>
            </table:table-cell>
            <table:table-cell office:value-type="float" office:value="207.66710000000003" table:formula="of:=SUM([.E69:.P69])" table:style-name="ce29">
              <text:p><text:s/>207,67 €<text:s/></text:p>
            </table:table-cell>
            <table:table-cell office:value-type="percentage" office:value="1.8296318145211393E-3" table:formula="of:=[.C69]*[.$D$68]/[.$C$68]" table:style-name="ce30">
              <text:p>0,18%</text:p>
            </table:table-cell>
            <table:table-cell office:value-type="float" office:value="17.637479726027397" table:style-name="ce55">
              <text:p><text:s/>17,64 €<text:s/></text:p>
            </table:table-cell>
            <table:table-cell office:value-type="float" office:value="15.93062684931507" table:style-name="ce55">
              <text:p><text:s/>15,93 €<text:s/></text:p>
            </table:table-cell>
            <table:table-cell office:value-type="float" office:value="17.637479726027397" table:style-name="ce55">
              <text:p><text:s/>17,64 €<text:s/></text:p>
            </table:table-cell>
            <table:table-cell office:value-type="float" office:value="17.06852876712329" table:style-name="ce55">
              <text:p><text:s/>17,07 €<text:s/></text:p>
            </table:table-cell>
            <table:table-cell office:value-type="float" office:value="17.637479726027397" table:style-name="ce55">
              <text:p><text:s/>17,64 €<text:s/></text:p>
            </table:table-cell>
            <table:table-cell office:value-type="float" office:value="17.06852876712329" table:style-name="ce55">
              <text:p><text:s/>17,07 €<text:s/></text:p>
            </table:table-cell>
            <table:table-cell office:value-type="float" office:value="17.637479726027397" table:style-name="ce55">
              <text:p><text:s/>17,64 €<text:s/></text:p>
            </table:table-cell>
            <table:table-cell office:value-type="float" office:value="17.637479726027397" table:style-name="ce55">
              <text:p><text:s/>17,64 €<text:s/></text:p>
            </table:table-cell>
            <table:table-cell office:value-type="float" office:value="17.06852876712329" table:style-name="ce55">
              <text:p><text:s/>17,07 €<text:s/></text:p>
            </table:table-cell>
            <table:table-cell office:value-type="float" office:value="17.637479726027397" table:style-name="ce55">
              <text:p><text:s/>17,64 €<text:s/></text:p>
            </table:table-cell>
            <table:table-cell office:value-type="float" office:value="17.06852876712329" table:style-name="ce55">
              <text:p><text:s/>17,07 €<text:s/></text:p>
            </table:table-cell>
            <table:table-cell office:value-type="float" office:value="17.637479726027397" table:style-name="ce55">
              <text:p><text:s/>17,64 €<text:s/></text:p>
            </table:table-cell>
            <table:table-cell office:value-type="float" office:value="207.66710000000003" table:formula="of:=SUM([.E69:.P69])" table:style-name="ce29">
              <text:p><text:s/>207,67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8120001 - Dot. Amort.. HIDRANTES FASE I</text:p>
            </table:table-cell>
            <table:table-cell office:value-type="float" office:value="56686.354000000014" table:formula="of:=SUM([.E70:.P70])" table:style-name="ce29">
              <text:p><text:s/>56.686,35 €<text:s/></text:p>
            </table:table-cell>
            <table:table-cell office:value-type="percentage" office:value="0.49942988912354269" table:formula="of:=[.C70]*[.$D$68]/[.$C$68]" table:style-name="ce30">
              <text:p>49,94%</text:p>
            </table:table-cell>
            <table:table-cell office:value-type="float" office:value="4814.4574630136995" table:style-name="ce55">
              <text:p><text:s/>4.814,46 €<text:s/></text:p>
            </table:table-cell>
            <table:table-cell office:value-type="float" office:value="4348.5422246575354" table:style-name="ce55">
              <text:p><text:s/>4.348,54 €<text:s/></text:p>
            </table:table-cell>
            <table:table-cell office:value-type="float" office:value="4814.4574630136995" table:style-name="ce55">
              <text:p><text:s/>4.814,46 €<text:s/></text:p>
            </table:table-cell>
            <table:table-cell office:value-type="float" office:value="4659.1523835616445" table:style-name="ce55">
              <text:p><text:s/>4.659,15 €<text:s/></text:p>
            </table:table-cell>
            <table:table-cell office:value-type="float" office:value="4814.4574630136995" table:style-name="ce55">
              <text:p><text:s/>4.814,46 €<text:s/></text:p>
            </table:table-cell>
            <table:table-cell office:value-type="float" office:value="4659.1523835616445" table:style-name="ce55">
              <text:p><text:s/>4.659,15 €<text:s/></text:p>
            </table:table-cell>
            <table:table-cell office:value-type="float" office:value="4814.4574630136995" table:style-name="ce55">
              <text:p><text:s/>4.814,46 €<text:s/></text:p>
            </table:table-cell>
            <table:table-cell office:value-type="float" office:value="4814.4574630136995" table:style-name="ce55">
              <text:p><text:s/>4.814,46 €<text:s/></text:p>
            </table:table-cell>
            <table:table-cell office:value-type="float" office:value="4659.1523835616445" table:style-name="ce55">
              <text:p><text:s/>4.659,15 €<text:s/></text:p>
            </table:table-cell>
            <table:table-cell office:value-type="float" office:value="4814.4574630136995" table:style-name="ce55">
              <text:p><text:s/>4.814,46 €<text:s/></text:p>
            </table:table-cell>
            <table:table-cell office:value-type="float" office:value="4659.1523835616445" table:style-name="ce55">
              <text:p><text:s/>4.659,15 €<text:s/></text:p>
            </table:table-cell>
            <table:table-cell office:value-type="float" office:value="4814.4574630136995" table:style-name="ce55">
              <text:p><text:s/>4.814,46 €<text:s/></text:p>
            </table:table-cell>
            <table:table-cell office:value-type="float" office:value="56686.354000000014" table:formula="of:=SUM([.E70:.P70])" table:style-name="ce29">
              <text:p><text:s/>56.686,35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8120002 - Dot. Amort. HIDRANTES FASE II-A</text:p>
            </table:table-cell>
            <table:table-cell office:value-type="float" office:value="56304.000000000015" table:formula="of:=SUM([.E71:.P71])" table:style-name="ce29">
              <text:p><text:s/>56.304,00 €<text:s/></text:p>
            </table:table-cell>
            <table:table-cell office:value-type="percentage" office:value="0.49606119450215386" table:formula="of:=[.C71]*[.$D$68]/[.$C$68]" table:style-name="ce30">
              <text:p>49,61%</text:p>
            </table:table-cell>
            <table:table-cell office:value-type="float" office:value="4781.9835616438359" table:style-name="ce55">
              <text:p><text:s/>4.781,98 €<text:s/></text:p>
            </table:table-cell>
            <table:table-cell office:value-type="float" office:value="4319.2109589041102" table:style-name="ce55">
              <text:p><text:s/>4.319,21 €<text:s/></text:p>
            </table:table-cell>
            <table:table-cell office:value-type="float" office:value="4781.9835616438359" table:style-name="ce55">
              <text:p><text:s/>4.781,98 €<text:s/></text:p>
            </table:table-cell>
            <table:table-cell office:value-type="float" office:value="4627.7260273972606" table:style-name="ce55">
              <text:p><text:s/>4.627,73 €<text:s/></text:p>
            </table:table-cell>
            <table:table-cell office:value-type="float" office:value="4781.9835616438359" table:style-name="ce55">
              <text:p><text:s/>4.781,98 €<text:s/></text:p>
            </table:table-cell>
            <table:table-cell office:value-type="float" office:value="4627.7260273972606" table:style-name="ce55">
              <text:p><text:s/>4.627,73 €<text:s/></text:p>
            </table:table-cell>
            <table:table-cell office:value-type="float" office:value="4781.9835616438359" table:style-name="ce55">
              <text:p><text:s/>4.781,98 €<text:s/></text:p>
            </table:table-cell>
            <table:table-cell office:value-type="float" office:value="4781.9835616438359" table:style-name="ce55">
              <text:p><text:s/>4.781,98 €<text:s/></text:p>
            </table:table-cell>
            <table:table-cell office:value-type="float" office:value="4627.7260273972606" table:style-name="ce55">
              <text:p><text:s/>4.627,73 €<text:s/></text:p>
            </table:table-cell>
            <table:table-cell office:value-type="float" office:value="4781.9835616438359" table:style-name="ce55">
              <text:p><text:s/>4.781,98 €<text:s/></text:p>
            </table:table-cell>
            <table:table-cell office:value-type="float" office:value="4627.7260273972606" table:style-name="ce55">
              <text:p><text:s/>4.627,73 €<text:s/></text:p>
            </table:table-cell>
            <table:table-cell office:value-type="float" office:value="4781.9835616438359" table:style-name="ce55">
              <text:p><text:s/>4.781,98 €<text:s/></text:p>
            </table:table-cell>
            <table:table-cell office:value-type="float" office:value="56304.000000000015" table:formula="of:=SUM([.E71:.P71])" table:style-name="ce29">
              <text:p><text:s/>56.304,00 €<text:s/></text:p>
            </table:table-cell>
            <table:table-cell table:number-columns-repeated="16367"/>
          </table:table-row>
          <table:table-row table:style-name="ro1" table:visibility="collapse">
            <table:table-cell/>
            <table:table-cell office:value-type="string" table:style-name="ce49">
              <text:p>68160001 - Dotación Amortización Mobiliario</text:p>
            </table:table-cell>
            <table:table-cell office:value-type="float" office:value="25.944547945205485" table:formula="of:=SUM([.E72:.P72])" table:style-name="ce29">
              <text:p><text:s/>25,94 €<text:s/></text:p>
            </table:table-cell>
            <table:table-cell office:value-type="percentage" office:value="2.285820446951732E-4" table:formula="of:=[.C72]*[.$D$68]/[.$C$68]" table:style-name="ce30">
              <text:p>0,02%</text:p>
            </table:table-cell>
            <table:table-cell office:value-type="float" office:value="2.2035095515106025" table:style-name="ce55">
              <text:p><text:s/>2,20 €<text:s/></text:p>
            </table:table-cell>
            <table:table-cell office:value-type="float" office:value="1.9902666916869958" table:style-name="ce55">
              <text:p><text:s/>1,99 €<text:s/></text:p>
            </table:table-cell>
            <table:table-cell office:value-type="float" office:value="2.2035095515106025" table:style-name="ce55">
              <text:p><text:s/>2,20 €<text:s/></text:p>
            </table:table-cell>
            <table:table-cell office:value-type="float" office:value="2.1324285982360669" table:style-name="ce55">
              <text:p><text:s/>2,13 €<text:s/></text:p>
            </table:table-cell>
            <table:table-cell office:value-type="float" office:value="2.2035095515106025" table:style-name="ce55">
              <text:p><text:s/>2,20 €<text:s/></text:p>
            </table:table-cell>
            <table:table-cell office:value-type="float" office:value="2.1324285982360669" table:style-name="ce55">
              <text:p><text:s/>2,13 €<text:s/></text:p>
            </table:table-cell>
            <table:table-cell office:value-type="float" office:value="2.2035095515106025" table:style-name="ce55">
              <text:p><text:s/>2,20 €<text:s/></text:p>
            </table:table-cell>
            <table:table-cell office:value-type="float" office:value="2.2035095515106025" table:style-name="ce55">
              <text:p><text:s/>2,20 €<text:s/></text:p>
            </table:table-cell>
            <table:table-cell office:value-type="float" office:value="2.1324285982360669" table:style-name="ce55">
              <text:p><text:s/>2,13 €<text:s/></text:p>
            </table:table-cell>
            <table:table-cell office:value-type="float" office:value="2.2035095515106025" table:style-name="ce55">
              <text:p><text:s/>2,20 €<text:s/></text:p>
            </table:table-cell>
            <table:table-cell office:value-type="float" office:value="2.1324285982360669" table:style-name="ce55">
              <text:p><text:s/>2,13 €<text:s/></text:p>
            </table:table-cell>
            <table:table-cell office:value-type="float" office:value="2.2035095515106025" table:style-name="ce55">
              <text:p><text:s/>2,20 €<text:s/></text:p>
            </table:table-cell>
            <table:table-cell office:value-type="float" office:value="25.944547945205485" table:formula="of:=SUM([.E72:.P72])" table:style-name="ce29">
              <text:p><text:s/>25,94 €<text:s/></text:p>
            </table:table-cell>
            <table:table-cell table:number-columns-repeated="16367"/>
          </table:table-row>
          <table:table-row table:style-name="ro1" table:visibility="collapse">
            <table:table-cell table:style-name="ce56"/>
            <table:table-cell office:value-type="string" table:style-name="ce49">
              <text:p>68170001 - Dotación Amortización Ordenador LENOVO 330</text:p>
            </table:table-cell>
            <table:table-cell office:value-type="float" office:value="41.997566027397262" table:formula="of:=SUM([.E73:.P73])" table:style-name="ce29">
              <text:p><text:s/>42,00 €<text:s/></text:p>
            </table:table-cell>
            <table:table-cell office:value-type="percentage" office:value="3.700156786326683E-4" table:formula="of:=[.C73]*[.$D$68]/[.$C$68]" table:style-name="ce30">
              <text:p>0,04%</text:p>
            </table:table-cell>
            <table:table-cell office:value-type="float" office:value="3.5669165667104523" table:style-name="ce55">
              <text:p><text:s/>3,57 €<text:s/></text:p>
            </table:table-cell>
            <table:table-cell office:value-type="float" office:value="3.221731092512667" table:style-name="ce55">
              <text:p><text:s/>3,22 €<text:s/></text:p>
            </table:table-cell>
            <table:table-cell office:value-type="float" office:value="3.5669165667104523" table:style-name="ce55">
              <text:p><text:s/>3,57 €<text:s/></text:p>
            </table:table-cell>
            <table:table-cell office:value-type="float" office:value="3.4518547419778574" table:style-name="ce55">
              <text:p><text:s/>3,45 €<text:s/></text:p>
            </table:table-cell>
            <table:table-cell office:value-type="float" office:value="3.5669165667104523" table:style-name="ce55">
              <text:p><text:s/>3,57 €<text:s/></text:p>
            </table:table-cell>
            <table:table-cell office:value-type="float" office:value="3.4518547419778574" table:style-name="ce55">
              <text:p><text:s/>3,45 €<text:s/></text:p>
            </table:table-cell>
            <table:table-cell office:value-type="float" office:value="3.5669165667104523" table:style-name="ce55">
              <text:p><text:s/>3,57 €<text:s/></text:p>
            </table:table-cell>
            <table:table-cell office:value-type="float" office:value="3.5669165667104523" table:style-name="ce55">
              <text:p><text:s/>3,57 €<text:s/></text:p>
            </table:table-cell>
            <table:table-cell office:value-type="float" office:value="3.4518547419778574" table:style-name="ce55">
              <text:p><text:s/>3,45 €<text:s/></text:p>
            </table:table-cell>
            <table:table-cell office:value-type="float" office:value="3.5669165667104523" table:style-name="ce55">
              <text:p><text:s/>3,57 €<text:s/></text:p>
            </table:table-cell>
            <table:table-cell office:value-type="float" office:value="3.4518547419778574" table:style-name="ce55">
              <text:p><text:s/>3,45 €<text:s/></text:p>
            </table:table-cell>
            <table:table-cell office:value-type="float" office:value="3.5669165667104523" table:style-name="ce55">
              <text:p><text:s/>3,57 €<text:s/></text:p>
            </table:table-cell>
            <table:table-cell office:value-type="float" office:value="41.997566027397262" table:formula="of:=SUM([.E73:.P73])" table:style-name="ce29">
              <text:p><text:s/>42,00 €<text:s/></text:p>
            </table:table-cell>
            <table:table-cell table:number-columns-repeated="16367" table:style-name="ce56"/>
          </table:table-row>
          <table:table-row table:style-name="ro1" table:visibility="collapse">
            <table:table-cell table:style-name="ce56"/>
            <table:table-cell office:value-type="string" table:style-name="ce49">
              <text:p>68170002 - Dotación Amortización WEBCAM 200</text:p>
            </table:table-cell>
            <table:table-cell office:value-type="float" office:value="7.2862191780821908" table:formula="of:=SUM([.E74:.P74])" table:style-name="ce29">
              <text:p><text:s/>7,29 €<text:s/></text:p>
            </table:table-cell>
            <table:table-cell office:value-type="percentage" office:value="6.4194561467816714E-5" table:formula="of:=[.C74]*[.$D$68]/[.$C$68]" table:style-name="ce30">
              <text:p>0,01%</text:p>
            </table:table-cell>
            <table:table-cell office:value-type="float" office:value="0.61882957402889838" table:style-name="ce55">
              <text:p><text:s/>0,62 €<text:s/></text:p>
            </table:table-cell>
            <table:table-cell office:value-type="float" office:value="0.5589428410583599" table:style-name="ce55">
              <text:p><text:s/>0,56 €<text:s/></text:p>
            </table:table-cell>
            <table:table-cell office:value-type="float" office:value="0.61882957402889838" table:style-name="ce55">
              <text:p><text:s/>0,62 €<text:s/></text:p>
            </table:table-cell>
            <table:table-cell office:value-type="float" office:value="0.59886732970538559" table:style-name="ce55">
              <text:p><text:s/>0,60 €<text:s/></text:p>
            </table:table-cell>
            <table:table-cell office:value-type="float" office:value="0.61882957402889838" table:style-name="ce55">
              <text:p><text:s/>0,62 €<text:s/></text:p>
            </table:table-cell>
            <table:table-cell office:value-type="float" office:value="0.59886732970538559" table:style-name="ce55">
              <text:p><text:s/>0,60 €<text:s/></text:p>
            </table:table-cell>
            <table:table-cell office:value-type="float" office:value="0.61882957402889838" table:style-name="ce55">
              <text:p><text:s/>0,62 €<text:s/></text:p>
            </table:table-cell>
            <table:table-cell office:value-type="float" office:value="0.61882957402889838" table:style-name="ce55">
              <text:p><text:s/>0,62 €<text:s/></text:p>
            </table:table-cell>
            <table:table-cell office:value-type="float" office:value="0.59886732970538559" table:style-name="ce55">
              <text:p><text:s/>0,60 €<text:s/></text:p>
            </table:table-cell>
            <table:table-cell office:value-type="float" office:value="0.61882957402889838" table:style-name="ce55">
              <text:p><text:s/>0,62 €<text:s/></text:p>
            </table:table-cell>
            <table:table-cell office:value-type="float" office:value="0.59886732970538559" table:style-name="ce55">
              <text:p><text:s/>0,60 €<text:s/></text:p>
            </table:table-cell>
            <table:table-cell office:value-type="float" office:value="0.61882957402889838" table:style-name="ce55">
              <text:p><text:s/>0,62 €<text:s/></text:p>
            </table:table-cell>
            <table:table-cell office:value-type="float" office:value="7.2862191780821908" table:formula="of:=SUM([.E74:.P74])" table:style-name="ce29">
              <text:p><text:s/>7,29 €<text:s/></text:p>
            </table:table-cell>
            <table:table-cell table:number-columns-repeated="16367" table:style-name="ce56"/>
          </table:table-row>
          <table:table-row table:style-name="ro1" table:visibility="collapse">
            <table:table-cell table:style-name="ce56"/>
            <table:table-cell office:value-type="string" table:style-name="ce49">
              <text:p>68170003 - Dotación Amortización XIAOMI REDMI 9 4/</text:p>
            </table:table-cell>
            <table:table-cell office:value-type="float" office:value="16.714942465753431" table:formula="of:=SUM([.E75:.P75])" table:style-name="ce29">
              <text:p><text:s/>16,71 €<text:s/></text:p>
            </table:table-cell>
            <table:table-cell office:value-type="percentage" office:value="1.472654576157364E-4" table:formula="of:=[.C75]*[.$D$68]/[.$C$68]" table:style-name="ce30">
              <text:p>0,01%</text:p>
            </table:table-cell>
            <table:table-cell office:value-type="float" office:value="1.4196252505160445" table:style-name="ce55">
              <text:p><text:s/>1,42 €<text:s/></text:p>
            </table:table-cell>
            <table:table-cell office:value-type="float" office:value="1.2822421617564275" table:style-name="ce55">
              <text:p><text:s/>1,28 €<text:s/></text:p>
            </table:table-cell>
            <table:table-cell office:value-type="float" office:value="1.4196252505160445" table:style-name="ce55">
              <text:p><text:s/>1,42 €<text:s/></text:p>
            </table:table-cell>
            <table:table-cell office:value-type="float" office:value="1.3738308875961722" table:style-name="ce55">
              <text:p><text:s/>1,37 €<text:s/></text:p>
            </table:table-cell>
            <table:table-cell office:value-type="float" office:value="1.4196252505160445" table:style-name="ce55">
              <text:p><text:s/>1,42 €<text:s/></text:p>
            </table:table-cell>
            <table:table-cell office:value-type="float" office:value="1.3738308875961722" table:style-name="ce55">
              <text:p><text:s/>1,37 €<text:s/></text:p>
            </table:table-cell>
            <table:table-cell office:value-type="float" office:value="1.4196252505160445" table:style-name="ce55">
              <text:p><text:s/>1,42 €<text:s/></text:p>
            </table:table-cell>
            <table:table-cell office:value-type="float" office:value="1.4196252505160445" table:style-name="ce55">
              <text:p><text:s/>1,42 €<text:s/></text:p>
            </table:table-cell>
            <table:table-cell office:value-type="float" office:value="1.3738308875961722" table:style-name="ce55">
              <text:p><text:s/>1,37 €<text:s/></text:p>
            </table:table-cell>
            <table:table-cell office:value-type="float" office:value="1.4196252505160445" table:style-name="ce55">
              <text:p><text:s/>1,42 €<text:s/></text:p>
            </table:table-cell>
            <table:table-cell office:value-type="float" office:value="1.3738308875961722" table:style-name="ce55">
              <text:p><text:s/>1,37 €<text:s/></text:p>
            </table:table-cell>
            <table:table-cell office:value-type="float" office:value="1.4196252505160445" table:style-name="ce55">
              <text:p><text:s/>1,42 €<text:s/></text:p>
            </table:table-cell>
            <table:table-cell office:value-type="float" office:value="16.714942465753431" table:formula="of:=SUM([.E75:.P75])" table:style-name="ce29">
              <text:p><text:s/>16,71 €<text:s/></text:p>
            </table:table-cell>
            <table:table-cell table:number-columns-repeated="16367" table:style-name="ce56"/>
          </table:table-row>
          <table:table-row table:style-name="ro1" table:visibility="collapse">
            <table:table-cell/>
            <table:table-cell office:value-type="string" table:style-name="ce49">
              <text:p>68170004 - Dotación Amortización Inst. SISTEMAS CC</text:p>
            </table:table-cell>
            <table:table-cell office:value-type="float" office:value="61.569994520547951" table:formula="of:=SUM([.E76:.P76])" table:style-name="ce29">
              <text:p><text:s/>61,57 €<text:s/></text:p>
            </table:table-cell>
            <table:table-cell office:value-type="percentage" office:value="5.4245675311441596E-4" table:formula="of:=[.C76]*[.$D$68]/[.$C$68]" table:style-name="ce30">
              <text:p>0,05%</text:p>
            </table:table-cell>
            <table:table-cell office:value-type="float" office:value="5.2292324113342099" table:style-name="ce55">
              <text:p><text:s/>5,23 €<text:s/></text:p>
            </table:table-cell>
            <table:table-cell office:value-type="float" office:value="4.7231776618502535" table:style-name="ce55">
              <text:p><text:s/>4,72 €<text:s/></text:p>
            </table:table-cell>
            <table:table-cell office:value-type="float" office:value="5.2292324113342099" table:style-name="ce55">
              <text:p><text:s/>5,23 €<text:s/></text:p>
            </table:table-cell>
            <table:table-cell office:value-type="float" office:value="5.0605474948395575" table:style-name="ce55">
              <text:p><text:s/>5,06 €<text:s/></text:p>
            </table:table-cell>
            <table:table-cell office:value-type="float" office:value="5.2292324113342099" table:style-name="ce55">
              <text:p><text:s/>5,23 €<text:s/></text:p>
            </table:table-cell>
            <table:table-cell office:value-type="float" office:value="5.0605474948395575" table:style-name="ce55">
              <text:p><text:s/>5,06 €<text:s/></text:p>
            </table:table-cell>
            <table:table-cell office:value-type="float" office:value="5.2292324113342099" table:style-name="ce55">
              <text:p><text:s/>5,23 €<text:s/></text:p>
            </table:table-cell>
            <table:table-cell office:value-type="float" office:value="5.2292324113342099" table:style-name="ce55">
              <text:p><text:s/>5,23 €<text:s/></text:p>
            </table:table-cell>
            <table:table-cell office:value-type="float" office:value="5.0605474948395575" table:style-name="ce55">
              <text:p><text:s/>5,06 €<text:s/></text:p>
            </table:table-cell>
            <table:table-cell office:value-type="float" office:value="5.2292324113342099" table:style-name="ce55">
              <text:p><text:s/>5,23 €<text:s/></text:p>
            </table:table-cell>
            <table:table-cell office:value-type="float" office:value="5.0605474948395575" table:style-name="ce55">
              <text:p><text:s/>5,06 €<text:s/></text:p>
            </table:table-cell>
            <table:table-cell office:value-type="float" office:value="5.2292324113342099" table:style-name="ce55">
              <text:p><text:s/>5,23 €<text:s/></text:p>
            </table:table-cell>
            <table:table-cell office:value-type="float" office:value="61.569994520547951" table:formula="of:=SUM([.E76:.P76])" table:style-name="ce29">
              <text:p><text:s/>61,57 €<text:s/></text:p>
            </table:table-cell>
            <table:table-cell table:number-columns-repeated="16367"/>
          </table:table-row>
          <table:table-row table:style-name="ro1" table:visibility="collapse">
            <table:table-cell table:style-name="ce57"/>
            <table:table-cell office:value-type="string" table:style-name="ce49">
              <text:p>68190003 - Dotación Amortización ROTULO SAMPER</text:p>
            </table:table-cell>
            <table:table-cell office:value-type="float" office:value="39.572424657534249" table:formula="of:=SUM([.E77:.P77])" table:style-name="ce29">
              <text:p><text:s/>39,57 €<text:s/></text:p>
            </table:table-cell>
            <table:table-cell office:value-type="percentage" office:value="3.4864919446154661E-4" table:formula="of:=[.C77]*[.$D$68]/[.$C$68]" table:style-name="ce30">
              <text:p>0,03%</text:p>
            </table:table-cell>
            <table:table-cell office:value-type="float" office:value="3.3609456558453745" table:style-name="ce55">
              <text:p><text:s/>3,36 €<text:s/></text:p>
            </table:table-cell>
            <table:table-cell office:value-type="float" office:value="3.0356928504409835" table:style-name="ce55">
              <text:p><text:s/>3,04 €<text:s/></text:p>
            </table:table-cell>
            <table:table-cell office:value-type="float" office:value="3.3609456558453745" table:style-name="ce55">
              <text:p><text:s/>3,36 €<text:s/></text:p>
            </table:table-cell>
            <table:table-cell office:value-type="float" office:value="3.2525280540439105" table:style-name="ce55">
              <text:p><text:s/>3,25 €<text:s/></text:p>
            </table:table-cell>
            <table:table-cell office:value-type="float" office:value="3.3609456558453745" table:style-name="ce55">
              <text:p><text:s/>3,36 €<text:s/></text:p>
            </table:table-cell>
            <table:table-cell office:value-type="float" office:value="3.2525280540439105" table:style-name="ce55">
              <text:p><text:s/>3,25 €<text:s/></text:p>
            </table:table-cell>
            <table:table-cell office:value-type="float" office:value="3.3609456558453745" table:style-name="ce55">
              <text:p><text:s/>3,36 €<text:s/></text:p>
            </table:table-cell>
            <table:table-cell office:value-type="float" office:value="3.3609456558453745" table:style-name="ce55">
              <text:p><text:s/>3,36 €<text:s/></text:p>
            </table:table-cell>
            <table:table-cell office:value-type="float" office:value="3.2525280540439105" table:style-name="ce55">
              <text:p><text:s/>3,25 €<text:s/></text:p>
            </table:table-cell>
            <table:table-cell office:value-type="float" office:value="3.3609456558453745" table:style-name="ce55">
              <text:p><text:s/>3,36 €<text:s/></text:p>
            </table:table-cell>
            <table:table-cell office:value-type="float" office:value="3.2525280540439105" table:style-name="ce55">
              <text:p><text:s/>3,25 €<text:s/></text:p>
            </table:table-cell>
            <table:table-cell office:value-type="float" office:value="3.3609456558453745" table:style-name="ce55">
              <text:p><text:s/>3,36 €<text:s/></text:p>
            </table:table-cell>
            <table:table-cell office:value-type="float" office:value="39.572424657534249" table:formula="of:=SUM([.E77:.P77])" table:style-name="ce29">
              <text:p><text:s/>39,57 €<text:s/></text:p>
            </table:table-cell>
            <table:table-cell table:number-columns-repeated="16367" table:style-name="ce57"/>
          </table:table-row>
          <table:table-row table:style-name="ro1" table:visibility="collapse">
            <table:table-cell table:style-name="ce57"/>
            <table:table-cell office:value-type="string" table:style-name="ce49">
              <text:p>68190004 - Dotación Amortización PROYECTOR OPTOMA DW</text:p>
            </table:table-cell>
            <table:table-cell office:value-type="float" office:value="37.920017534246576" table:formula="of:=SUM([.E78:.P78])" table:style-name="ce29">
              <text:p><text:s/>37,92 €<text:s/></text:p>
            </table:table-cell>
            <table:table-cell office:value-type="percentage" office:value="3.3409081403774102E-4" table:formula="of:=[.C78]*[.$D$68]/[.$C$68]" table:style-name="ce30">
              <text:p>0,03%</text:p>
            </table:table-cell>
            <table:table-cell office:value-type="float" office:value="3.2206042289360104" table:style-name="ce55">
              <text:p><text:s/>3,22 €<text:s/></text:p>
            </table:table-cell>
            <table:table-cell office:value-type="float" office:value="2.9089328519422031" table:style-name="ce55">
              <text:p><text:s/>2,91 €<text:s/></text:p>
            </table:table-cell>
            <table:table-cell office:value-type="float" office:value="3.2206042289360104" table:style-name="ce55">
              <text:p><text:s/>3,22 €<text:s/></text:p>
            </table:table-cell>
            <table:table-cell office:value-type="float" office:value="3.1167137699380745" table:style-name="ce55">
              <text:p><text:s/>3,12 €<text:s/></text:p>
            </table:table-cell>
            <table:table-cell office:value-type="float" office:value="3.2206042289360104" table:style-name="ce55">
              <text:p><text:s/>3,22 €<text:s/></text:p>
            </table:table-cell>
            <table:table-cell office:value-type="float" office:value="3.1167137699380745" table:style-name="ce55">
              <text:p><text:s/>3,12 €<text:s/></text:p>
            </table:table-cell>
            <table:table-cell office:value-type="float" office:value="3.2206042289360104" table:style-name="ce55">
              <text:p><text:s/>3,22 €<text:s/></text:p>
            </table:table-cell>
            <table:table-cell office:value-type="float" office:value="3.2206042289360104" table:style-name="ce55">
              <text:p><text:s/>3,22 €<text:s/></text:p>
            </table:table-cell>
            <table:table-cell office:value-type="float" office:value="3.1167137699380745" table:style-name="ce55">
              <text:p><text:s/>3,12 €<text:s/></text:p>
            </table:table-cell>
            <table:table-cell office:value-type="float" office:value="3.2206042289360104" table:style-name="ce55">
              <text:p><text:s/>3,22 €<text:s/></text:p>
            </table:table-cell>
            <table:table-cell office:value-type="float" office:value="3.1167137699380745" table:style-name="ce55">
              <text:p><text:s/>3,12 €<text:s/></text:p>
            </table:table-cell>
            <table:table-cell office:value-type="float" office:value="3.2206042289360104" table:style-name="ce55">
              <text:p><text:s/>3,22 €<text:s/></text:p>
            </table:table-cell>
            <table:table-cell office:value-type="float" office:value="37.920017534246576" table:formula="of:=SUM([.E78:.P78])" table:style-name="ce29">
              <text:p><text:s/>37,92 €<text:s/></text:p>
            </table:table-cell>
            <table:table-cell table:number-columns-repeated="16367" table:style-name="ce57"/>
          </table:table-row>
          <table:table-row table:style-name="ro1" table:visibility="collapse">
            <table:table-cell table:style-name="ce57"/>
            <table:table-cell office:value-type="string" table:style-name="ce49">
              <text:p>68190005 - Dotación Amortización DESTRUCTORA Q-CON</text:p>
            </table:table-cell>
            <table:table-cell office:value-type="float" office:value="26.126122739726036" table:formula="of:=SUM([.E79:.P79])" table:style-name="ce29">
              <text:p><text:s/>26,13 €<text:s/></text:p>
            </table:table-cell>
            <table:table-cell office:value-type="percentage" office:value="2.3018179266088339E-4" table:formula="of:=[.C79]*[.$D$68]/[.$C$68]" table:style-name="ce30">
              <text:p>0,02%</text:p>
            </table:table-cell>
            <table:table-cell office:value-type="float" office:value="2.2189309724150879" table:style-name="ce55">
              <text:p><text:s/>2,22 €<text:s/></text:p>
            </table:table-cell>
            <table:table-cell office:value-type="float" office:value="2.0041957170200795" table:style-name="ce55">
              <text:p><text:s/>2,00 €<text:s/></text:p>
            </table:table-cell>
            <table:table-cell office:value-type="float" office:value="2.2189309724150879" table:style-name="ce55">
              <text:p><text:s/>2,22 €<text:s/></text:p>
            </table:table-cell>
            <table:table-cell office:value-type="float" office:value="2.1473525539500851" table:style-name="ce55">
              <text:p><text:s/>2,15 €<text:s/></text:p>
            </table:table-cell>
            <table:table-cell office:value-type="float" office:value="2.2189309724150879" table:style-name="ce55">
              <text:p><text:s/>2,22 €<text:s/></text:p>
            </table:table-cell>
            <table:table-cell office:value-type="float" office:value="2.1473525539500851" table:style-name="ce55">
              <text:p><text:s/>2,15 €<text:s/></text:p>
            </table:table-cell>
            <table:table-cell office:value-type="float" office:value="2.2189309724150879" table:style-name="ce55">
              <text:p><text:s/>2,22 €<text:s/></text:p>
            </table:table-cell>
            <table:table-cell office:value-type="float" office:value="2.2189309724150879" table:style-name="ce55">
              <text:p><text:s/>2,22 €<text:s/></text:p>
            </table:table-cell>
            <table:table-cell office:value-type="float" office:value="2.1473525539500851" table:style-name="ce55">
              <text:p><text:s/>2,15 €<text:s/></text:p>
            </table:table-cell>
            <table:table-cell office:value-type="float" office:value="2.2189309724150879" table:style-name="ce55">
              <text:p><text:s/>2,22 €<text:s/></text:p>
            </table:table-cell>
            <table:table-cell office:value-type="float" office:value="2.1473525539500851" table:style-name="ce55">
              <text:p><text:s/>2,15 €<text:s/></text:p>
            </table:table-cell>
            <table:table-cell office:value-type="float" office:value="2.2189309724150879" table:style-name="ce55">
              <text:p><text:s/>2,22 €<text:s/></text:p>
            </table:table-cell>
            <table:table-cell office:value-type="float" office:value="26.126122739726036" table:formula="of:=SUM([.E79:.P79])" table:style-name="ce29">
              <text:p><text:s/>26,13 €<text:s/></text:p>
            </table:table-cell>
            <table:table-cell table:number-columns-repeated="16367" table:style-name="ce57"/>
          </table:table-row>
          <table:table-row table:style-name="ro1" table:visibility="collapse">
            <table:table-cell/>
            <table:table-cell office:value-type="string" table:style-name="ce49">
              <text:p>68190006 - Dotación Amortización SISTEMA INTRUSIÓN</text:p>
            </table:table-cell>
            <table:table-cell office:value-type="float" office:value="46.972657534246572" table:formula="of:=SUM([.E80:.P80])" table:style-name="ce29">
              <text:p><text:s/>46,97 €<text:s/></text:p>
            </table:table-cell>
            <table:table-cell office:value-type="percentage" office:value="4.138482630963865E-4" table:formula="of:=[.C80]*[.$D$68]/[.$C$68]" table:style-name="ce30">
              <text:p>0,04%</text:p>
            </table:table-cell>
            <table:table-cell office:value-type="float" office:value="3.9894585851003939" table:style-name="ce55">
              <text:p><text:s/>3,99 €<text:s/></text:p>
            </table:table-cell>
            <table:table-cell office:value-type="float" office:value="3.6033819478326139" table:style-name="ce55">
              <text:p><text:s/>3,60 €<text:s/></text:p>
            </table:table-cell>
            <table:table-cell office:value-type="float" office:value="3.9894585851003939" table:style-name="ce55">
              <text:p><text:s/>3,99 €<text:s/></text:p>
            </table:table-cell>
            <table:table-cell office:value-type="float" office:value="3.8607663726778005" table:style-name="ce55">
              <text:p><text:s/>3,86 €<text:s/></text:p>
            </table:table-cell>
            <table:table-cell office:value-type="float" office:value="3.9894585851003939" table:style-name="ce55">
              <text:p><text:s/>3,99 €<text:s/></text:p>
            </table:table-cell>
            <table:table-cell office:value-type="float" office:value="3.8607663726778005" table:style-name="ce55">
              <text:p><text:s/>3,86 €<text:s/></text:p>
            </table:table-cell>
            <table:table-cell office:value-type="float" office:value="3.9894585851003939" table:style-name="ce55">
              <text:p><text:s/>3,99 €<text:s/></text:p>
            </table:table-cell>
            <table:table-cell office:value-type="float" office:value="3.9894585851003939" table:style-name="ce55">
              <text:p><text:s/>3,99 €<text:s/></text:p>
            </table:table-cell>
            <table:table-cell office:value-type="float" office:value="3.8607663726778005" table:style-name="ce55">
              <text:p><text:s/>3,86 €<text:s/></text:p>
            </table:table-cell>
            <table:table-cell office:value-type="float" office:value="3.9894585851003939" table:style-name="ce55">
              <text:p><text:s/>3,99 €<text:s/></text:p>
            </table:table-cell>
            <table:table-cell office:value-type="float" office:value="3.8607663726778005" table:style-name="ce55">
              <text:p><text:s/>3,86 €<text:s/></text:p>
            </table:table-cell>
            <table:table-cell office:value-type="float" office:value="3.9894585851003939" table:style-name="ce55">
              <text:p><text:s/>3,99 €<text:s/></text:p>
            </table:table-cell>
            <table:table-cell office:value-type="float" office:value="46.972657534246572" table:formula="of:=SUM([.E80:.P80])" table:style-name="ce29">
              <text:p><text:s/>46,97 €<text:s/></text:p>
            </table:table-cell>
            <table:table-cell table:number-columns-repeated="16367"/>
          </table:table-row>
        </table:table-row-group>
        <table:table-row table:style-name="ro1">
          <table:table-cell table:style-name="ce15"/>
          <table:table-cell table:style-name="ce58"/>
          <table:table-cell office:value-type="string" table:style-name="ce59">
            <text:p>Total</text:p>
          </table:table-cell>
          <table:table-cell table:style-name="ce58"/>
          <table:table-cell office:value-type="string" table:style-name="ce58">
            <text:p>Enero</text:p>
          </table:table-cell>
          <table:table-cell office:value-type="string" table:style-name="ce58">
            <text:p>Febrero</text:p>
          </table:table-cell>
          <table:table-cell office:value-type="string" table:style-name="ce58">
            <text:p>Marzo</text:p>
          </table:table-cell>
          <table:table-cell office:value-type="string" table:style-name="ce58">
            <text:p>Abril</text:p>
          </table:table-cell>
          <table:table-cell office:value-type="string" table:style-name="ce58">
            <text:p>Mayo</text:p>
          </table:table-cell>
          <table:table-cell office:value-type="string" table:style-name="ce58">
            <text:p>Junio</text:p>
          </table:table-cell>
          <table:table-cell office:value-type="string" table:style-name="ce58">
            <text:p>Julio</text:p>
          </table:table-cell>
          <table:table-cell office:value-type="string" table:style-name="ce58">
            <text:p>Agosto</text:p>
          </table:table-cell>
          <table:table-cell office:value-type="string" table:style-name="ce58">
            <text:p>Septiembre</text:p>
          </table:table-cell>
          <table:table-cell office:value-type="string" table:style-name="ce58">
            <text:p>Octubre</text:p>
          </table:table-cell>
          <table:table-cell office:value-type="string" table:style-name="ce58">
            <text:p>Noviembre</text:p>
          </table:table-cell>
          <table:table-cell office:value-type="string" table:style-name="ce58">
            <text:p>Diciembre</text:p>
          </table:table-cell>
          <table:table-cell office:value-type="float" office:value="0" table:formula="of:=SUM([.E81:.P81])" table:style-name="ce59">
            <text:p>0</text:p>
          </table:table-cell>
          <table:table-cell table:number-columns-repeated="16367" table:style-name="ce15"/>
        </table:table-row>
        <table:table-row table:style-name="ro3">
          <table:table-cell table:style-name="ce51"/>
          <table:table-cell office:value-type="string" table:style-name="ce16">
            <text:p>EBIT</text:p>
          </table:table-cell>
          <table:table-cell office:value-type="float" office:value="4998.8584073973179" table:formula="of:=[.C67]-[.C68]" table:style-name="ce34">
            <text:p><text:s/>4.998,86 €<text:s/></text:p>
          </table:table-cell>
          <table:table-cell table:style-name="ce60"/>
          <table:table-cell office:value-type="float" office:value="209811.12446747758" table:formula="of:=[.E67]-[.E68]" table:style-name="ce36">
            <text:p><text:s/>209.811,12 €<text:s/></text:p>
          </table:table-cell>
          <table:table-cell office:value-type="float" office:value="-17922.779190665417" table:formula="of:=[.F67]-[.F68]" table:style-name="ce53">
            <text:p>-17.922,78 €<text:s/></text:p>
          </table:table-cell>
          <table:table-cell office:value-type="float" office:value="-18046.475532522425" table:formula="of:=[.G67]-[.G68]" table:style-name="ce53">
            <text:p>-18.046,48 €<text:s/></text:p>
          </table:table-cell>
          <table:table-cell office:value-type="float" office:value="-18511.613418570087" table:formula="of:=[.H67]-[.H68]" table:style-name="ce53">
            <text:p>-18.511,61 €<text:s/></text:p>
          </table:table-cell>
          <table:table-cell office:value-type="float" office:value="-18314.175532522422" table:formula="of:=[.I67]-[.I68]" table:style-name="ce53">
            <text:p>-18.314,18 €<text:s/></text:p>
          </table:table-cell>
          <table:table-cell office:value-type="float" office:value="-18880.613418570087" table:formula="of:=[.J67]-[.J68]" table:style-name="ce53">
            <text:p>-18.880,61 €<text:s/></text:p>
          </table:table-cell>
          <table:table-cell office:value-type="float" office:value="-20995.015532522426" table:formula="of:=[.K67]-[.K68]" table:style-name="ce53">
            <text:p>-20.995,02 €<text:s/></text:p>
          </table:table-cell>
          <table:table-cell office:value-type="float" office:value="-19090.015532522426" table:formula="of:=[.L67]-[.L68]" table:style-name="ce53">
            <text:p>-19.090,02 €<text:s/></text:p>
          </table:table-cell>
          <table:table-cell office:value-type="float" office:value="-18277.943418570088" table:formula="of:=[.M67]-[.M68]" table:style-name="ce53">
            <text:p>-18.277,94 €<text:s/></text:p>
          </table:table-cell>
          <table:table-cell office:value-type="float" office:value="-18278.345532522428" table:formula="of:=[.N67]-[.N68]" table:style-name="ce53">
            <text:p>-18.278,35 €<text:s/></text:p>
          </table:table-cell>
          <table:table-cell office:value-type="float" office:value="-18127.943418570088" table:formula="of:=[.O67]-[.O68]" table:style-name="ce53">
            <text:p>-18.127,94 €<text:s/></text:p>
          </table:table-cell>
          <table:table-cell office:value-type="float" office:value="-18367.345532522428" table:formula="of:=[.P67]-[.P68]" table:style-name="ce53">
            <text:p>-18.367,35 €<text:s/></text:p>
          </table:table-cell>
          <table:table-cell office:value-type="float" office:value="4998.8584073972306" table:formula="of:=SUM([.E82:.P82])" table:style-name="ce34">
            <text:p><text:s/>4.998,86 €<text:s/></text:p>
          </table:table-cell>
          <table:table-cell table:number-columns-repeated="16367" table:style-name="ce51"/>
        </table:table-row>
        <table:table-row table:style-name="ro2">
          <table:table-cell/>
          <table:table-cell table:style-name="ce61"/>
          <table:table-cell table:style-name="ce62"/>
          <table:table-cell table:style-name="ce63"/>
          <table:table-cell table:number-columns-repeated="12" table:style-name="ce64"/>
          <table:table-cell office:value-type="float" office:value="0" table:formula="of:=SUM([.E83:.P83])" table:style-name="ce62">
            <text:p><text:s/>- €<text:s/></text:p>
          </table:table-cell>
          <table:table-cell table:number-columns-repeated="16367"/>
        </table:table-row>
        <table:table-row table:style-name="ro1">
          <table:table-cell table:style-name="ce15"/>
          <table:table-cell office:value-type="string" table:style-name="ce20">
            <text:p>FINANCIEROS</text:p>
          </table:table-cell>
          <table:table-cell office:value-type="float" office:value="0" table:formula="of:=SUM([.C85:.C86])" table:style-name="ce44">
            <text:p><text:s/>- €<text:s/></text:p>
          </table:table-cell>
          <table:table-cell office:value-type="percentage" office:value="1" table:style-name="ce54">
            <text:p>100,00%</text:p>
          </table:table-cell>
          <table:table-cell office:value-type="float" office:value="0" table:formula="of:=SUM([.E85:.E86])" table:style-name="ce44">
            <text:p><text:s/>- €<text:s/></text:p>
          </table:table-cell>
          <table:table-cell office:value-type="float" office:value="0" table:formula="of:=SUM([.F85:.F86])" table:style-name="ce44">
            <text:p><text:s/>- €<text:s/></text:p>
          </table:table-cell>
          <table:table-cell office:value-type="float" office:value="0" table:formula="of:=SUM([.G85:.G86])" table:style-name="ce44">
            <text:p><text:s/>- €<text:s/></text:p>
          </table:table-cell>
          <table:table-cell office:value-type="float" office:value="0" table:formula="of:=SUM([.H85:.H86])" table:style-name="ce44">
            <text:p><text:s/>- €<text:s/></text:p>
          </table:table-cell>
          <table:table-cell office:value-type="float" office:value="0" table:formula="of:=SUM([.I85:.I86])" table:style-name="ce44">
            <text:p><text:s/>- €<text:s/></text:p>
          </table:table-cell>
          <table:table-cell office:value-type="float" office:value="0" table:formula="of:=SUM([.J85:.J86])" table:style-name="ce44">
            <text:p><text:s/>- €<text:s/></text:p>
          </table:table-cell>
          <table:table-cell office:value-type="float" office:value="0" table:formula="of:=SUM([.K85:.K86])" table:style-name="ce44">
            <text:p><text:s/>- €<text:s/></text:p>
          </table:table-cell>
          <table:table-cell office:value-type="float" office:value="0" table:formula="of:=SUM([.L85:.L86])" table:style-name="ce44">
            <text:p><text:s/>- €<text:s/></text:p>
          </table:table-cell>
          <table:table-cell office:value-type="float" office:value="0" table:formula="of:=SUM([.M85:.M86])" table:style-name="ce44">
            <text:p><text:s/>- €<text:s/></text:p>
          </table:table-cell>
          <table:table-cell office:value-type="float" office:value="0" table:formula="of:=SUM([.N85:.N86])" table:style-name="ce44">
            <text:p><text:s/>- €<text:s/></text:p>
          </table:table-cell>
          <table:table-cell office:value-type="float" office:value="0" table:formula="of:=SUM([.O85:.O86])" table:style-name="ce44">
            <text:p><text:s/>- €<text:s/></text:p>
          </table:table-cell>
          <table:table-cell office:value-type="float" office:value="0" table:formula="of:=SUM([.P85:.P86])" table:style-name="ce44">
            <text:p><text:s/>- €<text:s/></text:p>
          </table:table-cell>
          <table:table-cell office:value-type="float" office:value="0" table:formula="of:=SUM([.E84:.P84])" table:style-name="ce44">
            <text:p><text:s/>- €<text:s/></text:p>
          </table:table-cell>
          <table:table-cell table:number-columns-repeated="16367" table:style-name="ce15"/>
        </table:table-row>
        <table:table-row table:style-name="ro1" table:visibility="collapse">
          <table:table-cell/>
          <table:table-cell office:value-type="string" table:style-name="ce65">
            <text:p>Ingresos</text:p>
          </table:table-cell>
          <table:table-cell office:value-type="float" office:value="0" table:formula="of:=SUM([.E85:.P85])" table:style-name="ce66">
            <text:p><text:s/>- €<text:s/></text:p>
          </table:table-cell>
          <table:table-cell table:style-name="ce67"/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style-name="ce68">
            <text:p><text:s/>- €<text:s/></text:p>
          </table:table-cell>
          <table:table-cell office:value-type="float" office:value="0" table:formula="of:=SUM([.E85:.P85])" table:style-name="ce66">
            <text:p><text:s/>- €<text:s/></text:p>
          </table:table-cell>
          <table:table-cell table:number-columns-repeated="16367"/>
        </table:table-row>
        <table:table-row table:style-name="ro1" table:visibility="collapse">
          <table:table-cell/>
          <table:table-cell office:value-type="string" table:style-name="ce69">
            <text:p>Gastos</text:p>
          </table:table-cell>
          <table:table-cell office:value-type="float" office:value="0" table:formula="of:=SUM([.E86:.P86])" table:style-name="ce70">
            <text:p><text:s/>- €<text:s/></text:p>
          </table:table-cell>
          <table:table-cell table:style-name="ce71"/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style-name="ce70">
            <text:p><text:s/>- €<text:s/></text:p>
          </table:table-cell>
          <table:table-cell office:value-type="float" office:value="0" table:formula="of:=SUM([.E86:.P86])" table:style-name="ce70">
            <text:p><text:s/>- €<text:s/></text:p>
          </table:table-cell>
          <table:table-cell table:number-columns-repeated="16367"/>
        </table:table-row>
        <table:table-row table:style-name="ro2">
          <table:table-cell table:style-name="ce72"/>
          <table:table-cell table:style-name="ce73"/>
          <table:table-cell table:style-name="ce74"/>
          <table:table-cell table:style-name="ce75"/>
          <table:table-cell table:number-columns-repeated="12" table:style-name="ce76"/>
          <table:table-cell office:value-type="float" office:value="0" table:formula="of:=SUM([.E87:.P87])" table:style-name="ce74">
            <text:p><text:s/>- €<text:s/></text:p>
          </table:table-cell>
          <table:table-cell table:number-columns-repeated="16367" table:style-name="ce72"/>
        </table:table-row>
        <table:table-row table:style-name="ro1">
          <table:table-cell table:style-name="ce15"/>
          <table:table-cell office:value-type="string" table:style-name="ce20">
            <text:p>EXTRAORDINARIOS</text:p>
          </table:table-cell>
          <table:table-cell office:value-type="float" office:value="0" table:formula="of:=SUM([.C89:.C90])" table:style-name="ce44">
            <text:p><text:s/>- €<text:s/></text:p>
          </table:table-cell>
          <table:table-cell office:value-type="percentage" office:value="1" table:style-name="ce54">
            <text:p>100,00%</text:p>
          </table:table-cell>
          <table:table-cell office:value-type="float" office:value="0" table:formula="of:=SUM([.E89:.E90])" table:style-name="ce44">
            <text:p><text:s/>- €<text:s/></text:p>
          </table:table-cell>
          <table:table-cell office:value-type="float" office:value="0" table:formula="of:=SUM([.F89:.F90])" table:style-name="ce44">
            <text:p><text:s/>- €<text:s/></text:p>
          </table:table-cell>
          <table:table-cell office:value-type="float" office:value="0" table:formula="of:=SUM([.G89:.G90])" table:style-name="ce44">
            <text:p><text:s/>- €<text:s/></text:p>
          </table:table-cell>
          <table:table-cell office:value-type="float" office:value="0" table:formula="of:=SUM([.H89:.H90])" table:style-name="ce44">
            <text:p><text:s/>- €<text:s/></text:p>
          </table:table-cell>
          <table:table-cell office:value-type="float" office:value="0" table:formula="of:=SUM([.I89:.I90])" table:style-name="ce44">
            <text:p><text:s/>- €<text:s/></text:p>
          </table:table-cell>
          <table:table-cell office:value-type="float" office:value="0" table:formula="of:=SUM([.J89:.J90])" table:style-name="ce44">
            <text:p><text:s/>- €<text:s/></text:p>
          </table:table-cell>
          <table:table-cell office:value-type="float" office:value="0" table:formula="of:=SUM([.K89:.K90])" table:style-name="ce44">
            <text:p><text:s/>- €<text:s/></text:p>
          </table:table-cell>
          <table:table-cell office:value-type="float" office:value="0" table:formula="of:=SUM([.L89:.L90])" table:style-name="ce44">
            <text:p><text:s/>- €<text:s/></text:p>
          </table:table-cell>
          <table:table-cell office:value-type="float" office:value="0" table:formula="of:=SUM([.M89:.M90])" table:style-name="ce44">
            <text:p><text:s/>- €<text:s/></text:p>
          </table:table-cell>
          <table:table-cell office:value-type="float" office:value="0" table:formula="of:=SUM([.N89:.N90])" table:style-name="ce44">
            <text:p><text:s/>- €<text:s/></text:p>
          </table:table-cell>
          <table:table-cell office:value-type="float" office:value="0" table:formula="of:=SUM([.O89:.O90])" table:style-name="ce44">
            <text:p><text:s/>- €<text:s/></text:p>
          </table:table-cell>
          <table:table-cell office:value-type="float" office:value="0" table:formula="of:=SUM([.P89:.P90])" table:style-name="ce44">
            <text:p><text:s/>- €<text:s/></text:p>
          </table:table-cell>
          <table:table-cell office:value-type="float" office:value="0" table:formula="of:=SUM([.E88:.P88])" table:style-name="ce44">
            <text:p><text:s/>- €<text:s/></text:p>
          </table:table-cell>
          <table:table-cell table:number-columns-repeated="16367" table:style-name="ce15"/>
        </table:table-row>
        <table:table-row table:style-name="ro1" table:visibility="collapse">
          <table:table-cell/>
          <table:table-cell office:value-type="string" table:style-name="ce65">
            <text:p>Ingresos</text:p>
          </table:table-cell>
          <table:table-cell office:value-type="float" office:value="0" table:formula="of:=SUM([.E89:.P89])" table:style-name="ce29">
            <text:p><text:s/>- €<text:s/></text:p>
          </table:table-cell>
          <table:table-cell table:style-name="ce67"/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style-name="ce31">
            <text:p><text:s/>- €<text:s/></text:p>
          </table:table-cell>
          <table:table-cell office:value-type="float" office:value="0" table:formula="of:=SUM([.E89:.P89])" table:style-name="ce29">
            <text:p><text:s/>- €<text:s/></text:p>
          </table:table-cell>
          <table:table-cell table:number-columns-repeated="16367"/>
        </table:table-row>
        <table:table-row table:style-name="ro1" table:visibility="collapse">
          <table:table-cell/>
          <table:table-cell office:value-type="string" table:style-name="ce69">
            <text:p>Gastos</text:p>
          </table:table-cell>
          <table:table-cell office:value-type="float" office:value="0" table:formula="of:=SUM([.E90:.P90])" table:style-name="ce77">
            <text:p><text:s/>- €<text:s/></text:p>
          </table:table-cell>
          <table:table-cell table:style-name="ce71"/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style-name="ce78">
            <text:p><text:s/>- €<text:s/></text:p>
          </table:table-cell>
          <table:table-cell office:value-type="float" office:value="0" table:formula="of:=SUM([.E90:.P90])" table:style-name="ce77">
            <text:p><text:s/>- €<text:s/></text:p>
          </table:table-cell>
          <table:table-cell table:number-columns-repeated="16367"/>
        </table:table-row>
        <table:table-row table:style-name="ro2">
          <table:table-cell/>
          <table:table-cell table:style-name="ce73"/>
          <table:table-cell table:style-name="ce74"/>
          <table:table-cell table:style-name="ce79"/>
          <table:table-cell table:number-columns-repeated="12" table:style-name="ce76"/>
          <table:table-cell table:style-name="ce74"/>
          <table:table-cell table:number-columns-repeated="16367"/>
        </table:table-row>
        <table:table-row table:style-name="ro1">
          <table:table-cell/>
          <table:table-cell table:style-name="ce61"/>
          <table:table-cell table:style-name="ce80"/>
          <table:table-cell table:style-name="ce81"/>
          <table:table-cell table:number-columns-repeated="12" table:style-name="ce82"/>
          <table:table-cell table:style-name="ce80"/>
          <table:table-cell table:number-columns-repeated="16367"/>
        </table:table-row>
        <table:table-row table:style-name="ro1">
          <table:table-cell table:style-name="ce15"/>
          <table:table-cell office:value-type="string" table:style-name="ce16">
            <text:p>EBT</text:p>
          </table:table-cell>
          <table:table-cell office:value-type="string" table:style-name="ce17">
            <text:p>Total</text:p>
          </table:table-cell>
          <table:table-cell table:style-name="ce83"/>
          <table:table-cell office:value-type="string" table:style-name="ce84">
            <text:p>Enero</text:p>
          </table:table-cell>
          <table:table-cell office:value-type="string" table:style-name="ce84">
            <text:p>Febrero</text:p>
          </table:table-cell>
          <table:table-cell office:value-type="string" table:style-name="ce84">
            <text:p>Marzo</text:p>
          </table:table-cell>
          <table:table-cell office:value-type="string" table:style-name="ce84">
            <text:p>Abril</text:p>
          </table:table-cell>
          <table:table-cell office:value-type="string" table:style-name="ce84">
            <text:p>Mayo</text:p>
          </table:table-cell>
          <table:table-cell office:value-type="string" table:style-name="ce84">
            <text:p>Junio</text:p>
          </table:table-cell>
          <table:table-cell office:value-type="string" table:style-name="ce84">
            <text:p>Julio</text:p>
          </table:table-cell>
          <table:table-cell office:value-type="string" table:style-name="ce84">
            <text:p>Agosto</text:p>
          </table:table-cell>
          <table:table-cell office:value-type="string" table:style-name="ce84">
            <text:p>Septiembre</text:p>
          </table:table-cell>
          <table:table-cell office:value-type="string" table:style-name="ce84">
            <text:p>Octubre</text:p>
          </table:table-cell>
          <table:table-cell office:value-type="string" table:style-name="ce84">
            <text:p>Noviembre</text:p>
          </table:table-cell>
          <table:table-cell office:value-type="string" table:style-name="ce84">
            <text:p>Diciembre</text:p>
          </table:table-cell>
          <table:table-cell office:value-type="string" table:style-name="ce17">
            <text:p>Total</text:p>
          </table:table-cell>
          <table:table-cell table:number-columns-repeated="16367" table:style-name="ce15"/>
        </table:table-row>
        <table:table-row table:style-name="ro1">
          <table:table-cell table:style-name="ce15"/>
          <table:table-cell office:value-type="string" table:style-name="ce85">
            <text:p>Antes de impuestos</text:p>
          </table:table-cell>
          <table:table-cell office:value-type="float" office:value="4998.8584073973179" table:formula="of:=(+[.C82]+[.C85]-[.C86])+([.C89]-[.C90])" table:style-name="ce29">
            <text:p><text:s/>4.998,86 €<text:s/></text:p>
          </table:table-cell>
          <table:table-cell table:style-name="ce86"/>
          <table:table-cell office:value-type="float" office:value="209811.12446747758" table:formula="of:=(+[.E82]+[.E85]-[.E86])+([.E89]-[.E90])" table:style-name="ce87">
            <text:p><text:s/>209.811,12 €<text:s/></text:p>
          </table:table-cell>
          <table:table-cell office:value-type="float" office:value="-17922.779190665417" table:formula="of:=(+[.F82]+[.F85]-[.F86])+([.F89]-[.F90])" table:style-name="ce88">
            <text:p>-17.922,78 €<text:s/></text:p>
          </table:table-cell>
          <table:table-cell office:value-type="float" office:value="-18046.475532522425" table:formula="of:=(+[.G82]+[.G85]-[.G86])+([.G89]-[.G90])" table:style-name="ce88">
            <text:p>-18.046,48 €<text:s/></text:p>
          </table:table-cell>
          <table:table-cell office:value-type="float" office:value="-18511.613418570087" table:formula="of:=(+[.H82]+[.H85]-[.H86])+([.H89]-[.H90])" table:style-name="ce88">
            <text:p>-18.511,61 €<text:s/></text:p>
          </table:table-cell>
          <table:table-cell office:value-type="float" office:value="-18314.175532522422" table:formula="of:=(+[.I82]+[.I85]-[.I86])+([.I89]-[.I90])" table:style-name="ce88">
            <text:p>-18.314,18 €<text:s/></text:p>
          </table:table-cell>
          <table:table-cell office:value-type="float" office:value="-18880.613418570087" table:formula="of:=(+[.J82]+[.J85]-[.J86])+([.J89]-[.J90])" table:style-name="ce88">
            <text:p>-18.880,61 €<text:s/></text:p>
          </table:table-cell>
          <table:table-cell office:value-type="float" office:value="-20995.015532522426" table:formula="of:=(+[.K82]+[.K85]-[.K86])+([.K89]-[.K90])" table:style-name="ce88">
            <text:p>-20.995,02 €<text:s/></text:p>
          </table:table-cell>
          <table:table-cell office:value-type="float" office:value="-19090.015532522426" table:formula="of:=(+[.L82]+[.L85]-[.L86])+([.L89]-[.L90])" table:style-name="ce88">
            <text:p>-19.090,02 €<text:s/></text:p>
          </table:table-cell>
          <table:table-cell office:value-type="float" office:value="-18277.943418570088" table:formula="of:=(+[.M82]+[.M85]-[.M86])+([.M89]-[.M90])" table:style-name="ce88">
            <text:p>-18.277,94 €<text:s/></text:p>
          </table:table-cell>
          <table:table-cell office:value-type="float" office:value="-18278.345532522428" table:formula="of:=(+[.N82]+[.N85]-[.N86])+([.N89]-[.N90])" table:style-name="ce88">
            <text:p>-18.278,35 €<text:s/></text:p>
          </table:table-cell>
          <table:table-cell office:value-type="float" office:value="-18127.943418570088" table:formula="of:=(+[.O82]+[.O85]-[.O86])+([.O89]-[.O90])" table:style-name="ce88">
            <text:p>-18.127,94 €<text:s/></text:p>
          </table:table-cell>
          <table:table-cell office:value-type="float" office:value="-18367.345532522428" table:formula="of:=(+[.P82]+[.P85]-[.P86])+([.P89]-[.P90])" table:style-name="ce88">
            <text:p>-18.367,35 €<text:s/></text:p>
          </table:table-cell>
          <table:table-cell office:value-type="float" office:value="4998.8584073972306" table:formula="of:=SUM([.E94:.P94])" table:style-name="ce29">
            <text:p><text:s/>4.998,86 €<text:s/></text:p>
          </table:table-cell>
          <table:table-cell table:number-columns-repeated="16367" table:style-name="ce15"/>
        </table:table-row>
        <table:table-row table:style-name="ro1">
          <table:table-cell table:style-name="ce15"/>
          <table:table-cell office:value-type="string" table:style-name="ce89">
            <text:p>63100000 - Impuesto sobre Sociedades Ejercicio 2023</text:p>
          </table:table-cell>
          <table:table-cell office:value-type="float" office:value="2250" table:formula="of:=SUM([.E95:.P95])" table:style-name="ce21">
            <text:p><text:s/>2.250,00 €<text:s/></text:p>
          </table:table-cell>
          <table:table-cell table:style-name="ce90"/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2250" table:style-name="ce23">
            <text:p><text:s/>2.250,00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style-name="ce23">
            <text:p><text:s/>- €<text:s/></text:p>
          </table:table-cell>
          <table:table-cell office:value-type="float" office:value="0" table:formula="of:=SUM([.S95:.AD95])" table:style-name="ce21">
            <text:p><text:s/>- €<text:s/></text:p>
          </table:table-cell>
          <table:table-cell table:number-columns-repeated="16367" table:style-name="ce15"/>
        </table:table-row>
        <table:table-row table:style-name="ro1">
          <table:table-cell table:style-name="ce15"/>
          <table:table-cell office:value-type="string" table:style-name="ce16">
            <text:p>RESULTADO DEL EJERCICIO</text:p>
          </table:table-cell>
          <table:table-cell office:value-type="float" office:value="2748.8584073973179" table:formula="of:=[.C94]-[.C95]" table:style-name="ce34">
            <text:p><text:s/>2.748,86 €<text:s/></text:p>
          </table:table-cell>
          <table:table-cell table:style-name="ce36"/>
          <table:table-cell office:value-type="float" office:value="209811.12446747758" table:formula="of:=[.E94]-[.E95]" table:style-name="ce36">
            <text:p><text:s/>209.811,12 €<text:s/></text:p>
          </table:table-cell>
          <table:table-cell office:value-type="float" office:value="-17922.779190665417" table:formula="of:=[.F94]-[.F95]" table:style-name="ce53">
            <text:p>-17.922,78 €<text:s/></text:p>
          </table:table-cell>
          <table:table-cell office:value-type="float" office:value="-18046.475532522425" table:formula="of:=[.G94]-[.G95]" table:style-name="ce53">
            <text:p>-18.046,48 €<text:s/></text:p>
          </table:table-cell>
          <table:table-cell office:value-type="float" office:value="-18511.613418570087" table:formula="of:=[.H94]-[.H95]" table:style-name="ce53">
            <text:p>-18.511,61 €<text:s/></text:p>
          </table:table-cell>
          <table:table-cell office:value-type="float" office:value="-18314.175532522422" table:formula="of:=[.I94]-[.I95]" table:style-name="ce53">
            <text:p>-18.314,18 €<text:s/></text:p>
          </table:table-cell>
          <table:table-cell office:value-type="float" office:value="-18880.613418570087" table:formula="of:=[.J94]-[.J95]" table:style-name="ce53">
            <text:p>-18.880,61 €<text:s/></text:p>
          </table:table-cell>
          <table:table-cell office:value-type="float" office:value="-23245.015532522426" table:formula="of:=[.K94]-[.K95]" table:style-name="ce53">
            <text:p>-23.245,02 €<text:s/></text:p>
          </table:table-cell>
          <table:table-cell office:value-type="float" office:value="-19090.015532522426" table:formula="of:=[.L94]-[.L95]" table:style-name="ce53">
            <text:p>-19.090,02 €<text:s/></text:p>
          </table:table-cell>
          <table:table-cell office:value-type="float" office:value="-18277.943418570088" table:formula="of:=[.M94]-[.M95]" table:style-name="ce53">
            <text:p>-18.277,94 €<text:s/></text:p>
          </table:table-cell>
          <table:table-cell office:value-type="float" office:value="-18278.345532522428" table:formula="of:=[.N94]-[.N95]" table:style-name="ce53">
            <text:p>-18.278,35 €<text:s/></text:p>
          </table:table-cell>
          <table:table-cell office:value-type="float" office:value="-18127.943418570088" table:formula="of:=[.O94]-[.O95]" table:style-name="ce53">
            <text:p>-18.127,94 €<text:s/></text:p>
          </table:table-cell>
          <table:table-cell office:value-type="float" office:value="-18367.345532522428" table:formula="of:=[.P94]-[.P95]" table:style-name="ce53">
            <text:p>-18.367,35 €<text:s/></text:p>
          </table:table-cell>
          <table:table-cell office:value-type="float" office:value="2748.8584073972306" table:formula="of:=SUM([.E96:.P96])" table:style-name="ce34">
            <text:p><text:s/>2.748,86 €<text:s/></text:p>
          </table:table-cell>
          <table:table-cell table:number-columns-repeated="16367" table:style-name="ce15"/>
        </table:table-row>
        <table:table-row table:style-name="ro2">
          <table:table-cell/>
          <table:table-cell table:style-name="ce91"/>
          <table:table-cell table:style-name="ce92"/>
          <table:table-cell table:style-name="ce93"/>
          <table:table-cell table:number-columns-repeated="12" table:style-name="ce94"/>
          <table:table-cell table:style-name="ce92"/>
          <table:table-cell table:number-columns-repeated="16367"/>
        </table:table-row>
        <table:table-row table:number-rows-repeated="11" table:style-name="ro1">
          <table:table-cell table:number-columns-repeated="16384"/>
        </table:table-row>
        <table:table-row table:style-name="ro1">
          <table:table-cell table:style-name="ce95"/>
          <table:table-cell office:value-type="string" table:style-name="ce3">
            <text:p>,</text:p>
          </table:table-cell>
          <table:table-cell table:style-name="ce4"/>
          <table:table-cell table:style-name="ce5"/>
          <table:table-cell table:number-columns-repeated="12" table:style-name="ce6"/>
          <table:table-cell table:style-name="ce4"/>
          <table:table-cell table:number-columns-repeated="16367" table:style-name="ce95"/>
        </table:table-row>
        <table:table-row table:number-rows-repeated="1048467" table:style-name="ro1">
          <table:table-cell table:number-columns-repeated="16384"/>
        </table:table-row>
        <table:named-expressions>
          <table:named-range table:name="Print_Titles" table:cell-range-address="Presupuesto_2023.$A$5:Presupuesto_2023.$XFD$7" table:base-cell-address="Presupuesto_202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Advent Pro" svg:font-family="&quot;Advent Pro&quot;"/>
    <style:font-face style:name="Tahoma" svg:font-family="Tahoma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6P0">
      <number:text> </number:text>
      <number:number number:decimal-places="2" number:min-integer-digits="1" number:grouping="true"/>
      <number:text> € </number:text>
    </number:number-style>
    <number:number-style style:name="N36P1">
      <number:text>-</number:text>
      <number:number number:decimal-places="2" number:min-integer-digits="1" number:grouping="true"/>
      <number:text> € </number:text>
    </number:number-style>
    <number:number-style style:name="N36P2">
      <number:text> -</number:text>
      <number:number number: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5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</office:automatic-styles>
  <office:master-styles>
    <style:master-page style:name="mp1" style:page-layout-name="pm1">
      <style:header>
        <style:region-right>
          <text:p><text:span text:style-name="T1">Presupuesto</text:span><text:span text:style-name="T1"> </text:span><text:span text:style-name="T1">Ejercicio</text:span><text:span text:style-name="T1"> </text:span><text:span text:style-name="T1">2022</text:span></text:p>
        </style:region-right>
      </style:header>
      <style:header-left style:display="false"/>
      <style:footer>
        <style:region-right>
          <text:p><text:span text:style-name="T2">Página</text:span><text:span text:style-name="T2"> </text:span><text:span text:style-name="T2"><text:page-number>1</text:page-number></text:span><text:span text:style-name="T2"><text:s/></text:span><text:span text:style-name="T2">de</text:span><text:span text:style-name="T2"><text:s/></text:span><text:span text:style-name="T2"><text:page-count>99</text:page-count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eklaptop101</meta:initial-creator>
    <dc:creator>Mesanteko SLU B76044452</dc:creator>
    <meta:creation-date>2020-10-27T10:16:50Z</meta:creation-date>
    <dc:date>2024-07-31T15:17:19Z</dc:date>
    <meta:print-date>2024-01-05T08:38:53Z</meta:print-date>
  </office:meta>
</office:document-meta>
</file>