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>
      <style:text-properties style:font-name="Advent Pro" style:font-name-asian="Advent Pro" style:font-name-complex="Advent Pro"/>
    </style:style>
    <style:style style:name="ce2" style:family="table-cell" style:parent-style-name="Default" style:data-style-name="N36">
      <style:text-properties fo:color="#305496" style:font-name="Advent Pro" style:font-name-asian="Advent Pro" style:font-name-complex="Advent Pro" fo:font-weight="bold" style:font-weight-asian="bold" style:font-weight-complex="bold"/>
    </style:style>
    <style:style style:name="ce3" style:family="table-cell" style:parent-style-name="Default" style:data-style-name="N14">
      <style:text-properties fo:color="#305496" style:font-name="Advent Pro" style:font-name-asian="Advent Pro" style:font-name-complex="Advent Pro" fo:font-weight="bold" style:font-weight-asian="bold" style:font-weight-complex="bold"/>
    </style:style>
    <style:style style:name="ce4" style:family="table-cell" style:parent-style-name="Default" style:data-style-name="N36">
      <style:text-properties style:font-name="Advent Pro" style:font-name-asian="Advent Pro" style:font-name-complex="Advent Pro"/>
    </style:style>
    <style:style style:name="ce5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00B0F0" style:font-name="Advent Pro" style:font-name-asian="Advent Pro" style:font-name-complex="Advent Pro" fo:font-weight="bold" style:font-weight-asian="bold" style:font-weight-complex="bold"/>
    </style:style>
    <style:style style:name="ce6" style:family="table-cell" style:parent-style-name="Default" style:data-style-name="N14">
      <style:text-properties fo:color="#00B0F0" style:font-name="Advent Pro" style:font-name-asian="Advent Pro" style:font-name-complex="Advent Pro" fo:font-weight="bold" style:font-weight-asian="bold" style:font-weight-complex="bold"/>
    </style:style>
    <style:style style:name="ce7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548235" style:font-name="Advent Pro" style:font-name-asian="Advent Pro" style:font-name-complex="Advent Pro" fo:font-weight="bold" style:font-weight-asian="bold" style:font-weight-complex="bold"/>
    </style:style>
    <style:style style:name="ce8" style:family="table-cell" style:parent-style-name="Default" style:data-style-name="N36">
      <style:text-properties fo:color="#548235" style:font-name="Advent Pro" style:font-name-asian="Advent Pro" style:font-name-complex="Advent Pro" fo:font-weight="bold" style:font-weight-asian="bold" style:font-weight-complex="bold"/>
    </style:style>
    <style:style style:name="ce9" style:family="table-cell" style:parent-style-name="Default" style:data-style-name="N14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10" style:family="table-cell" style:parent-style-name="Default" style:data-style-name="N0"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808080" fo:border-bottom="none" fo:border-left="thin solid #808080" fo:border-right="thin solid #808080" fo:background-color="#9BC2E6"/>
      <style:text-properties style:font-name="Advent Pro" style:font-name-asian="Advent Pro" style:font-name-complex="Advent Pro"/>
    </style:style>
    <style:style style:name="ce13" style:family="table-cell" style:parent-style-name="Default" style:data-style-name="N36">
      <style:table-cell-properties fo:border-top="thin solid #808080" fo:border-bottom="thin solid #808080" fo:border-left="thin solid #808080" fo:border-right="none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4" style:family="table-cell" style:parent-style-name="Default" style:data-style-name="N14">
      <style:table-cell-properties fo:border-top="thin solid #808080" fo:border-bottom="thin solid #808080" fo:border-left="none" fo:border-right="none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5" style:family="table-cell" style:parent-style-name="Default" style:data-style-name="N36">
      <style:table-cell-properties fo:border-top="thin solid #808080" fo:border-bottom="thin solid #808080" fo:border-left="none" fo:border-right="none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6" style:family="table-cell" style:parent-style-name="Default" style:data-style-name="N36">
      <style:table-cell-properties fo:border-top="thin solid #808080" fo:border-bottom="thin solid #808080" fo:border-left="none" fo:border-right="thin solid #808080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17" style:family="table-cell" style:parent-style-name="Default" style:data-style-name="N0">
      <style:text-properties style:font-name="Advent Pro" style:font-name-asian="Advent Pro" style:font-name-complex="Advent Pro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80808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9" style:family="table-cell" style:parent-style-name="Default" style:data-style-name="N36">
      <style:table-cell-properties fo:border-top="thin solid #808080" fo:border-bottom="none" fo:border-left="thin solid #808080" fo:border-right="none" fo:background-color="#00206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0" style:family="table-cell" style:parent-style-name="Default" style:data-style-name="N14">
      <style:table-cell-properties fo:border-top="thin solid #808080" fo:border-bottom="none" fo:border-left="none" fo:border-right="none" fo:background-color="#00206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1" style:family="table-cell" style:parent-style-name="Default" style:data-style-name="N36">
      <style:table-cell-properties fo:border-top="thin solid #808080" fo:border-bottom="none" fo:border-left="none" fo:border-right="none" fo:background-color="#00206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808080" fo:border-bottom="none" fo:border-left="none" fo:border-right="thin solid #808080" fo:background-color="#00206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808080" style:vertical-align="middle" fo:background-color="#7B7B7B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none" fo:border-bottom="none" fo:border-left="thin solid #808080" fo:border-right="none" fo:background-color="#7B7B7B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5" style:family="table-cell" style:parent-style-name="Default" style:data-style-name="N14">
      <style:table-cell-properties fo:background-color="#7B7B7B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6" style:family="table-cell" style:parent-style-name="Default" style:data-style-name="N36">
      <style:table-cell-properties fo:background-color="#7B7B7B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7" style:family="table-cell" style:parent-style-name="Default" style:data-style-name="N0">
      <style:text-properties fo:color="#000000" style:font-name="Advent Pro" style:font-name-asian="Advent Pro" style:font-name-complex="Advent Pro"/>
    </style:style>
    <style:style style:name="ce28" style:family="table-cell" style:parent-style-name="Default" style:data-style-name="N0">
      <style:table-cell-properties fo:border-top="none" fo:border-bottom="thin solid #C0C0C0" fo:border-left="thin solid #808080" fo:border-right="thin solid #80808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29" style:family="table-cell" style:parent-style-name="Default" style:data-style-name="N36">
      <style:table-cell-properties fo:border-top="none" fo:border-bottom="none" fo:border-left="thin solid #808080" fo:border-right="none" fo:background-color="#D9D9D9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0" style:family="table-cell" style:parent-style-name="Default" style:data-style-name="N14"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31" style:family="table-cell" style:parent-style-name="Default" style:data-style-name="N36">
      <style:text-properties fo:color="#000000" style:font-name="Advent Pro" style:font-name-asian="Advent Pro" style:font-name-complex="Advent Pro"/>
    </style:style>
    <style:style style:name="ce32" style:family="table-cell" style:parent-style-name="Default" style:data-style-name="N36">
      <style:table-cell-properties fo:background-color="#B4C6E7"/>
      <style:text-properties fo:color="#000000" style:font-name="Advent Pro" style:font-name-asian="Advent Pro" style:font-name-complex="Advent Pro"/>
    </style:style>
    <style:style style:name="ce33" style:family="table-cell" style:parent-style-name="Default" style:data-style-name="N36">
      <style:table-cell-properties fo:border-top="none" fo:border-bottom="none" fo:border-left="none" fo:border-right="thin solid #808080"/>
      <style:text-properties fo:color="#000000" style:font-name="Advent Pro" style:font-name-asian="Advent Pro" style:font-name-complex="Advent Pro"/>
    </style:style>
    <style:style style:name="ce34" style:family="table-cell" style:parent-style-name="Default" style:data-style-name="N36">
      <style:table-cell-properties fo:background-color="#A9D08E"/>
      <style:text-properties fo:color="#000000" style:font-name="Advent Pro" style:font-name-asian="Advent Pro" style:font-name-complex="Advent Pro"/>
    </style:style>
    <style:style style:name="ce35" style:family="table-cell" style:parent-style-name="Default" style:data-style-name="N36">
      <style:table-cell-properties fo:background-color="#F4B084"/>
      <style:text-properties fo:color="#000000" style:font-name="Advent Pro" style:font-name-asian="Advent Pro" style:font-name-complex="Advent Pro"/>
    </style:style>
    <style:style style:name="ce36" style:family="table-cell" style:parent-style-name="Default" style:data-style-name="N36">
      <style:table-cell-properties fo:background-color="#D9D9D9"/>
      <style:text-properties fo:color="#000000" style:font-name="Advent Pro" style:font-name-asian="Advent Pro" style:font-name-complex="Advent Pro"/>
    </style:style>
    <style:style style:name="ce37" style:family="table-cell" style:parent-style-name="Default" style:data-style-name="N0">
      <style:text-properties fo:color="#002060" style:font-name="Advent Pro" style:font-name-asian="Advent Pro" style:font-name-complex="Advent Pro"/>
    </style:style>
    <style:style style:name="ce38" style:family="table-cell" style:parent-style-name="Default" style:data-style-name="N0">
      <style:table-cell-properties fo:border-top="none" fo:border-bottom="none" fo:border-left="thin solid #808080" fo:border-right="thin solid #808080" style:vertical-align="automatic" fo:background-color="#9BC2E6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39" style:family="table-cell" style:parent-style-name="Default" style:data-style-name="N36">
      <style:table-cell-properties fo:border-top="none" fo:border-bottom="none" fo:border-left="thin solid #808080" fo:border-right="none" style:vertical-align="automatic" fo:background-color="#9BC2E6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40" style:family="table-cell" style:parent-style-name="Default" style:data-style-name="N14">
      <style:table-cell-properties style:vertical-align="automatic" fo:background-color="#9BC2E6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41" style:family="table-cell" style:parent-style-name="Default" style:data-style-name="N36">
      <style:table-cell-properties style:vertical-align="automatic" fo:background-color="#9BC2E6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42" style:family="table-cell" style:parent-style-name="Default" style:data-style-name="N36">
      <style:table-cell-properties fo:border-top="none" fo:border-bottom="none" fo:border-left="none" fo:border-right="thin solid #808080" style:vertical-align="automatic" fo:background-color="#9BC2E6" style:repeat-content="false"/>
      <style:paragraph-properties fo:text-align="center"/>
      <style:text-properties fo:color="#002060" style:font-name="Advent Pro" style:font-name-asian="Advent Pro" style:font-name-complex="Advent Pro" fo:font-weight="bold" style:font-weight-asian="bold" style:font-weight-complex="bold"/>
    </style:style>
    <style:style style:name="ce43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44" style:family="table-cell" style:parent-style-name="Default" style:data-style-name="N14">
      <style:table-cell-properties fo:background-color="#7B7B7B"/>
      <style:text-properties fo:color="#FFFFFF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45" style:family="table-cell" style:parent-style-name="Default" style:data-style-name="N36">
      <style:table-cell-properties fo:border-top="none" fo:border-bottom="none" fo:border-left="none" fo:border-right="thin solid #808080" fo:background-color="#7B7B7B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46" style:family="table-cell" style:parent-style-name="Default" style:data-style-name="N36">
      <style:table-cell-properties fo:border-top="thin solid #808080" fo:border-bottom="none" fo:border-left="thin solid #808080" fo:border-right="thin solid #808080" style:vertical-align="automatic" fo:background-color="#FFF2CC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47" style:family="table-cell" style:parent-style-name="Default" style:data-style-name="N36">
      <style:table-cell-properties fo:border-top="none" fo:border-bottom="none" fo:border-left="thin solid #808080" fo:border-right="none" fo:background-color="#FFF2CC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48" style:family="table-cell" style:parent-style-name="Default" style:data-style-name="N14">
      <style:table-cell-properties fo:background-color="#FFF2CC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49" style:family="table-cell" style:parent-style-name="Default" style:data-style-name="N36">
      <style:table-cell-properties fo:background-color="#FFF2CC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50" style:family="table-cell" style:parent-style-name="Default" style:data-style-name="N36">
      <style:table-cell-properties fo:border-top="none" fo:border-bottom="none" fo:border-left="none" fo:border-right="thin solid #808080" fo:background-color="#FFF2CC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51" style:family="table-cell" style:parent-style-name="Default" style:data-style-name="N0">
      <style:text-properties fo:color="#000000" style:font-name="Advent Pro" style:font-name-asian="Advent Pro" style:font-name-complex="Advent Pro" fo:font-style="italic" style:font-style-asian="italic" style:font-style-complex="italic"/>
    </style:style>
    <style:style style:name="ce52" style:family="table-cell" style:parent-style-name="Default" style:data-style-name="N36">
      <style:table-cell-properties fo:border-top="none" fo:border-bottom="none" fo:border-left="thin solid #808080" fo:border-right="none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53" style:family="table-cell" style:parent-style-name="Default" style:data-style-name="N36">
      <style:table-cell-properties fo:border-top="none" fo:border-bottom="none" fo:border-left="thin solid #808080" fo:border-right="thin solid #808080" style:vertical-align="automatic" fo:background-color="#FFF2CC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54" style:family="table-cell" style:parent-style-name="Default" style:data-style-name="N0">
      <style:text-properties style:font-name="Advent Pro" style:font-name-asian="Advent Pro" style:font-name-complex="Advent Pro" fo:font-style="italic" style:font-style-asian="italic" style:font-style-complex="italic"/>
    </style:style>
    <style:style style:name="ce55" style:family="table-cell" style:parent-style-name="Default" style:data-style-name="N0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56" style:family="table-cell" style:parent-style-name="Default" style:data-style-name="N36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thin solid #808080" fo:border-right="thin solid #808080" style:vertical-align="middle" fo:background-color="#FFF2CC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58" style:family="table-cell" style:parent-style-name="Default" style:data-style-name="N30">
      <style:table-cell-properties fo:border-top="none" fo:border-bottom="thin solid #C0C0C0" fo:border-left="thin solid #808080" fo:border-right="thin solid #80808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59" style:family="table-cell" style:parent-style-name="Default" style:data-style-name="N30">
      <style:table-cell-properties fo:border-top="none" fo:border-bottom="none" fo:border-left="thin solid #808080" fo:border-right="thin solid #80808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60" style:family="table-cell" style:parent-style-name="Default" style:data-style-name="N36">
      <style:table-cell-properties fo:border-top="none" fo:border-bottom="none" fo:border-left="thin solid #808080" fo:border-right="none" fo:background-color="#FFF2CC"/>
      <style:text-properties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1" style:family="table-cell" style:parent-style-name="Default" style:data-style-name="N14">
      <style:table-cell-properties fo:background-color="#FFF2CC"/>
      <style:text-properties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2" style:family="table-cell" style:parent-style-name="Default" style:data-style-name="N36">
      <style:table-cell-properties fo:background-color="#FFF2CC"/>
      <style:text-properties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3" style:family="table-cell" style:parent-style-name="Default" style:data-style-name="N36">
      <style:table-cell-properties fo:border-top="none" fo:border-bottom="none" fo:border-left="none" fo:border-right="thin solid #808080" fo:background-color="#FFF2CC"/>
      <style:text-properties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4" style:family="table-cell" style:parent-style-name="Default" style:data-style-name="N36">
      <style:table-cell-properties fo:border-top="none" fo:border-bottom="none" fo:border-left="thin solid #808080" fo:border-right="none" fo:background-color="#EDEDED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65" style:family="table-cell" style:parent-style-name="Default" style:data-style-name="N36">
      <style:table-cell-properties fo:border-top="none" fo:border-bottom="none" fo:border-left="thin solid #808080" fo:border-right="none" style:vertical-align="middle" fo:background-color="#FFF2CC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6" style:family="table-cell" style:parent-style-name="Default" style:data-style-name="N36">
      <style:table-cell-properties style:vertical-align="middle" fo:background-color="#FFF2CC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7" style:family="table-cell" style:parent-style-name="Default" style:data-style-name="N30">
      <style:table-cell-properties fo:border-top="thin solid #C0C0C0" fo:border-bottom="thin solid #C0C0C0" fo:border-left="thin solid #808080" fo:border-right="thin solid #80808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68" style:family="table-cell" style:parent-style-name="Default" style:data-style-name="N0">
      <style:text-properties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69" style:family="table-cell" style:parent-style-name="Default" style:data-style-name="N36">
      <style:table-cell-properties fo:border-top="none" fo:border-bottom="none" fo:border-left="thin solid #808080" fo:border-right="none"/>
      <style:text-properties style:font-name="Advent Pro" style:font-name-asian="Advent Pro" style:font-name-complex="Advent Pro" fo:font-weight="bold" style:font-weight-asian="bold" style:font-weight-complex="bold"/>
    </style:style>
    <style:style style:name="ce70" style:family="table-cell" style:parent-style-name="Default" style:data-style-name="N14">
      <style:text-properties style:font-name="Advent Pro" style:font-name-asian="Advent Pro" style:font-name-complex="Advent Pro" fo:font-weight="bold" style:font-weight-asian="bold" style:font-weight-complex="bold"/>
    </style:style>
    <style:style style:name="ce71" style:family="table-cell" style:parent-style-name="Default" style:data-style-name="N36">
      <style:table-cell-properties fo:border-top="none" fo:border-bottom="thin solid #C0C0C0" fo:border-left="thin solid #808080" fo:border-right="none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72" style:family="table-cell" style:parent-style-name="Default" style:data-style-name="N14">
      <style:table-cell-properties fo:border-top="none" fo:border-bottom="thin solid #C0C0C0" fo:border-left="none" fo:border-right="none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73" style:family="table-cell" style:parent-style-name="Default" style:data-style-name="N36">
      <style:table-cell-properties fo:border-top="none" fo:border-bottom="thin solid #C0C0C0" fo:border-left="none" fo:border-right="none"/>
      <style:text-properties fo:color="#000000" style:font-name="Advent Pro" style:font-name-asian="Advent Pro" style:font-name-complex="Advent Pro"/>
    </style:style>
    <style:style style:name="ce74" style:family="table-cell" style:parent-style-name="Default" style:data-style-name="N36">
      <style:table-cell-properties fo:border-top="none" fo:border-bottom="thin solid #C0C0C0" fo:border-left="none" fo:border-right="thin solid #808080"/>
      <style:text-properties fo:color="#000000" style:font-name="Advent Pro" style:font-name-asian="Advent Pro" style:font-name-complex="Advent Pro"/>
    </style:style>
    <style:style style:name="ce75" style:family="table-cell" style:parent-style-name="Default" style:data-style-name="N0">
      <style:table-cell-properties fo:border-top="none" fo:border-bottom="none" fo:border-left="thin solid #808080" fo:border-right="thin solid #808080" style:vertical-align="middle" fo:background-color="#9BC2E6"/>
      <style:text-properties fo:color="#000000" style:font-name="Advent Pro" style:font-name-asian="Advent Pro" style:font-name-complex="Advent Pro"/>
    </style:style>
    <style:style style:name="ce76" style:family="table-cell" style:parent-style-name="Default" style:data-style-name="N36">
      <style:table-cell-properties fo:border-top="none" fo:border-bottom="none" fo:border-left="thin solid #808080" fo:border-right="none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77" style:family="table-cell" style:parent-style-name="Default" style:data-style-name="N14">
      <style:table-cell-properties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78" style:family="table-cell" style:parent-style-name="Default" style:data-style-name="N36">
      <style:table-cell-properties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79" style:family="table-cell" style:parent-style-name="Default" style:data-style-name="N36">
      <style:table-cell-properties fo:border-top="none" fo:border-bottom="none" fo:border-left="none" fo:border-right="thin solid #808080" style:vertical-align="automatic" fo:background-color="#9BC2E6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80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C000" style:font-name="Advent Pro" style:font-name-asian="Advent Pro" style:font-name-complex="Advent Pro" fo:font-weight="bold" style:font-weight-asian="bold" style:font-weight-complex="bold"/>
    </style:style>
    <style:style style:name="ce81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D966" style:font-name="Advent Pro" style:font-name-asian="Advent Pro" style:font-name-complex="Advent Pro" fo:font-weight="bold" style:font-weight-asian="bold" style:font-weight-complex="bold"/>
    </style:style>
    <style:style style:name="ce82" style:family="table-cell" style:parent-style-name="Default" style:data-style-name="N14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83" style:family="table-cell" style:parent-style-name="Default" style:data-style-name="N30">
      <style:table-cell-properties fo:border-top="thin solid #C0C0C0" fo:border-bottom="thin solid #C0C0C0" fo:border-left="thin solid #808080" fo:border-right="thin solid #808080" style:vertical-align="automatic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84" style:family="table-cell" style:parent-style-name="Default" style:data-style-name="N30">
      <style:table-cell-properties fo:border-top="none" fo:border-bottom="thin solid #C0C0C0" fo:border-left="thin solid #808080" fo:border-right="thin solid #808080" style:vertical-align="automatic" fo:background-color="#DBDBDB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85" style:family="table-cell" style:parent-style-name="Default" style:data-style-name="N36">
      <style:table-cell-properties fo:border-top="none" fo:border-bottom="none" fo:border-left="thin solid #808080" fo:border-right="none" fo:background-color="#DBDBDB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86" style:family="table-cell" style:parent-style-name="Default" style:data-style-name="N14">
      <style:table-cell-properties fo:background-color="#DBDBDB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87" style:family="table-cell" style:parent-style-name="Default" style:data-style-name="N36">
      <style:table-cell-properties fo:background-color="#DBDBDB"/>
      <style:text-properties fo:color="#000000" style:font-name="Advent Pro" style:font-name-asian="Advent Pro" style:font-name-complex="Advent Pro"/>
    </style:style>
    <style:style style:name="ce88" style:family="table-cell" style:parent-style-name="Default" style:data-style-name="N36">
      <style:table-cell-properties fo:border-top="none" fo:border-bottom="none" fo:border-left="none" fo:border-right="thin solid #808080" fo:background-color="#DBDBDB"/>
      <style:text-properties fo:color="#000000" style:font-name="Advent Pro" style:font-name-asian="Advent Pro" style:font-name-complex="Advent Pro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Advent Pro" style:font-name-asian="Advent Pro" style:font-name-complex="Advent Pro"/>
    </style:style>
    <style:style style:name="ce90" style:family="table-cell" style:parent-style-name="Default" style:data-style-name="N36">
      <style:table-cell-properties fo:border-top="none" fo:border-bottom="none" fo:border-left="thin solid #808080" fo:border-right="none" fo:background-color="#9BC2E6"/>
      <style:text-properties style:font-name="Advent Pro" style:font-name-asian="Advent Pro" style:font-name-complex="Advent Pro" fo:font-weight="bold" style:font-weight-asian="bold" style:font-weight-complex="bold"/>
    </style:style>
    <style:style style:name="ce91" style:family="table-cell" style:parent-style-name="Default" style:data-style-name="N14">
      <style:table-cell-properties fo:background-color="#9BC2E6"/>
      <style:text-properties style:font-name="Advent Pro" style:font-name-asian="Advent Pro" style:font-name-complex="Advent Pro" fo:font-weight="bold" style:font-weight-asian="bold" style:font-weight-complex="bold"/>
    </style:style>
    <style:style style:name="ce92" style:family="table-cell" style:parent-style-name="Default" style:data-style-name="N36">
      <style:table-cell-properties fo:background-color="#9BC2E6"/>
      <style:text-properties style:font-name="Advent Pro" style:font-name-asian="Advent Pro" style:font-name-complex="Advent Pro"/>
    </style:style>
    <style:style style:name="ce93" style:family="table-cell" style:parent-style-name="Default" style:data-style-name="N36">
      <style:table-cell-properties fo:border-top="none" fo:border-bottom="none" fo:border-left="none" fo:border-right="thin solid #808080" fo:background-color="#9BC2E6"/>
      <style:text-properties style:font-name="Advent Pro" style:font-name-asian="Advent Pro" style:font-name-complex="Advent Pro"/>
    </style:style>
    <style:style style:name="ce94" style:family="table-cell" style:parent-style-name="Default" style:data-style-name="N36">
      <style:table-cell-properties fo:border="thin solid #808080" style:vertical-align="middle" fo:background-color="#7B7B7B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95" style:family="table-cell" style:parent-style-name="Default" style:data-style-name="N36">
      <style:table-cell-properties fo:border-top="none" fo:border-bottom="thin solid #C0C0C0" fo:border-left="thin solid #808080" fo:border-right="thin solid #C0C0C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96" style:family="table-cell" style:parent-style-name="Default" style:data-style-name="N30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97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/>
    </style:style>
    <style:style style:name="ce98" style:family="table-cell" style:parent-style-name="Default" style:data-style-name="N36">
      <style:table-cell-properties fo:border-top="none" fo:border-bottom="thin solid #C0C0C0" fo:border-left="thin solid #C0C0C0" fo:border-right="thin solid #808080" style:vertical-align="automatic" fo:background-color="#F2F2F2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/>
    </style:style>
    <style:style style:name="ce99" style:family="table-cell" style:parent-style-name="Default" style:data-style-name="N0">
      <style:table-cell-properties fo:border-top="none" fo:border-bottom="none" fo:border-left="thin solid #808080" fo:border-right="thin solid #808080" style:vertical-align="middle" fo:background-color="#C9C9C9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00" style:family="table-cell" style:parent-style-name="Default" style:data-style-name="N36">
      <style:table-cell-properties fo:border-top="none" fo:border-bottom="none" fo:border-left="thin solid #808080" fo:border-right="none" style:vertical-align="middle" fo:background-color="#C9C9C9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01" style:family="table-cell" style:parent-style-name="Default" style:data-style-name="N0">
      <style:table-cell-properties style:vertical-align="middle" fo:background-color="#C9C9C9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02" style:family="table-cell" style:parent-style-name="Default" style:data-style-name="N36">
      <style:table-cell-properties style:vertical-align="middle" fo:background-color="#C9C9C9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03" style:family="table-cell" style:parent-style-name="Default" style:data-style-name="N36">
      <style:table-cell-properties fo:border-top="none" fo:border-bottom="none" fo:border-left="none" fo:border-right="thin solid #808080" style:vertical-align="middle" fo:background-color="#C9C9C9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none" fo:border-bottom="none" fo:border-left="thin solid #808080" fo:border-right="thin solid #808080" style:vertical-align="middle" fo:background-color="#FFFFFF"/>
      <style:text-properties fo:color="#000000" style:font-name="Advent Pro" style:font-name-asian="Advent Pro" style:font-name-complex="Advent Pro"/>
    </style:style>
    <style:style style:name="ce105" style:family="table-cell" style:parent-style-name="Default" style:data-style-name="N36">
      <style:table-cell-properties fo:border-top="none" fo:border-bottom="none" fo:border-left="thin solid #808080" fo:border-right="none" fo:background-color="#FFFFFF"/>
      <style:text-properties style:font-name="Advent Pro" style:font-name-asian="Advent Pro" style:font-name-complex="Advent Pro" fo:font-weight="bold" style:font-weight-asian="bold" style:font-weight-complex="bold"/>
    </style:style>
    <style:style style:name="ce106" style:family="table-cell" style:parent-style-name="Default" style:data-style-name="N14">
      <style:table-cell-properties fo:background-color="#FFFFFF"/>
      <style:text-properties style:font-name="Advent Pro" style:font-name-asian="Advent Pro" style:font-name-complex="Advent Pro" fo:font-weight="bold" style:font-weight-asian="bold" style:font-weight-complex="bold"/>
    </style:style>
    <style:style style:name="ce107" style:family="table-cell" style:parent-style-name="Default" style:data-style-name="N36">
      <style:table-cell-properties fo:background-color="#FFFFFF"/>
      <style:text-properties style:font-name="Advent Pro" style:font-name-asian="Advent Pro" style:font-name-complex="Advent Pro"/>
    </style:style>
    <style:style style:name="ce108" style:family="table-cell" style:parent-style-name="Default" style:data-style-name="N36">
      <style:table-cell-properties fo:border-top="none" fo:border-bottom="none" fo:border-left="none" fo:border-right="thin solid #808080" fo:background-color="#FFFFFF"/>
      <style:text-properties style:font-name="Advent Pro" style:font-name-asian="Advent Pro" style:font-name-complex="Advent Pro"/>
    </style:style>
    <style:style style:name="ce109" style:family="table-cell" style:parent-style-name="Default" style:data-style-name="N0">
      <style:table-cell-properties fo:background-color="#FFFFFF"/>
      <style:text-properties style:font-name="Advent Pro" style:font-name-asian="Advent Pro" style:font-name-complex="Advent Pro"/>
    </style:style>
    <style:style style:name="ce110" style:family="table-cell" style:parent-style-name="Default" style:data-style-name="N36">
      <style:table-cell-properties fo:border-top="none" fo:border-bottom="none" fo:border-left="none" fo:border-right="thin solid #808080"/>
      <style:text-properties style:font-name="Advent Pro" style:font-name-asian="Advent Pro" style:font-name-complex="Advent Pro"/>
    </style:style>
    <style:style style:name="ce111" style:family="table-cell" style:parent-style-name="Default" style:data-style-name="N36">
      <style:table-cell-properties fo:border-top="none" fo:border-bottom="none" fo:border-left="thin solid #808080" fo:border-right="none" fo:background-color="#C9C9C9"/>
      <style:text-properties style:font-name="Advent Pro" style:font-name-asian="Advent Pro" style:font-name-complex="Advent Pro" fo:font-weight="bold" style:font-weight-asian="bold" style:font-weight-complex="bold"/>
    </style:style>
    <style:style style:name="ce112" style:family="table-cell" style:parent-style-name="Default" style:data-style-name="N36">
      <style:table-cell-properties fo:background-color="#C9C9C9"/>
      <style:text-properties style:font-name="Advent Pro" style:font-name-asian="Advent Pro" style:font-name-complex="Advent Pro"/>
    </style:style>
    <style:style style:name="ce113" style:family="table-cell" style:parent-style-name="Default" style:data-style-name="N36">
      <style:table-cell-properties fo:border-top="none" fo:border-bottom="none" fo:border-left="none" fo:border-right="thin solid #808080" fo:background-color="#C9C9C9"/>
      <style:text-properties style:font-name="Advent Pro" style:font-name-asian="Advent Pro" style:font-name-complex="Advent Pro"/>
    </style:style>
    <style:style style:name="ce114" style:family="table-cell" style:parent-style-name="Default" style:data-style-name="N0">
      <style:table-cell-properties fo:border-top="none" fo:border-bottom="none" fo:border-left="thin solid #808080" fo:border-right="thin solid #808080" style:vertical-align="middle" fo:background-color="#FFFFFF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15" style:family="table-cell" style:parent-style-name="Default" style:data-style-name="N14">
      <style:table-cell-properties fo:background-color="#FFFFFF"/>
      <style:text-properties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none" fo:border-bottom="none" fo:border-left="thin solid #808080" fo:border-right="none" style:vertical-align="middle" fo:background-color="#9BC2E6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17" style:family="table-cell" style:parent-style-name="Default" style:data-style-name="N0">
      <style:table-cell-properties style:vertical-align="middle" fo:background-color="#9BC2E6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18" style:family="table-cell" style:parent-style-name="Default" style:data-style-name="N0">
      <style:table-cell-properties style:vertical-align="middle" fo:background-color="#9BC2E6"/>
      <style:text-properties fo:color="#000000" style:font-name="Advent Pro" style:font-name-asian="Advent Pro" style:font-name-complex="Advent Pro"/>
    </style:style>
    <style:style style:name="ce119" style:family="table-cell" style:parent-style-name="Default" style:data-style-name="N0">
      <style:table-cell-properties fo:border-top="none" fo:border-bottom="none" fo:border-left="none" fo:border-right="thin solid #808080" style:vertical-align="middle" fo:background-color="#9BC2E6"/>
      <style:text-properties fo:color="#000000" style:font-name="Advent Pro" style:font-name-asian="Advent Pro" style:font-name-complex="Advent Pro"/>
    </style:style>
    <style:style style:name="ce120" style:family="table-cell" style:parent-style-name="Default" style:data-style-name="N36">
      <style:table-cell-properties fo:border-top="none" fo:border-bottom="none" fo:border-left="thin solid #808080" fo:border-right="none"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1" style:family="table-cell" style:parent-style-name="Default" style:data-style-name="N14">
      <style:table-cell-properties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2" style:family="table-cell" style:parent-style-name="Default" style:data-style-name="N36">
      <style:table-cell-properties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3" style:family="table-cell" style:parent-style-name="Default" style:data-style-name="N36">
      <style:table-cell-properties fo:border-top="none" fo:border-bottom="none" fo:border-left="none" fo:border-right="thin solid #808080" style:vertical-align="automatic" fo:background-color="#002060" style:repeat-content="false"/>
      <style:paragraph-properties fo:text-align="center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24" style:family="table-cell" style:parent-style-name="Default" style:data-style-name="N30">
      <style:table-cell-properties fo:border-top="thin solid #548235" fo:border-bottom="thin solid #808080" fo:border-left="thin solid #808080" fo:border-right="thin solid #808080" style:vertical-align="middle" fo:background-color="#EDEDED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25" style:family="table-cell" style:parent-style-name="Default" style:data-style-name="N36">
      <style:table-cell-properties fo:border-top="none" fo:border-bottom="none" fo:border-left="thin solid #808080" fo:border-right="none"/>
      <style:text-properties fo:color="#FF0000" style:font-name="Advent Pro" style:font-name-asian="Advent Pro" style:font-name-complex="Advent Pro" fo:font-weight="bold" style:font-weight-asian="bold" style:font-weight-complex="bold"/>
    </style:style>
    <style:style style:name="ce126" style:family="table-cell" style:parent-style-name="Default" style:data-style-name="N30">
      <style:table-cell-properties fo:border-top="none" fo:border-bottom="thin solid #C0C0C0" fo:border-left="thin solid #C0C0C0" fo:border-right="thin solid #C0C0C0" style:vertical-align="automatic" style:repeat-content="false"/>
      <style:paragraph-properties fo:text-align="end" fo:margin-right="0cm"/>
      <style:text-properties fo:color="#000000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27" style:family="table-cell" style:parent-style-name="Default" style:data-style-name="N36">
      <style:text-properties fo:color="#FF0000" style:font-name="Advent Pro" style:font-name-asian="Advent Pro" style:font-name-complex="Advent Pro"/>
    </style:style>
    <style:style style:name="ce128" style:family="table-cell" style:parent-style-name="Default" style:data-style-name="N36">
      <style:table-cell-properties fo:border-top="none" fo:border-bottom="none" fo:border-left="none" fo:border-right="thin solid #808080"/>
      <style:text-properties fo:color="#FF0000" style:font-name="Advent Pro" style:font-name-asian="Advent Pro" style:font-name-complex="Advent Pro"/>
    </style:style>
    <style:style style:name="ce129" style:family="table-cell" style:parent-style-name="Default" style:data-style-name="N30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0" style:family="table-cell" style:parent-style-name="Default" style:data-style-name="N36">
      <style:table-cell-properties fo:border-top="none" fo:border-bottom="none" fo:border-left="thin solid #808080" fo:border-right="none" fo:background-color="#80808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1" style:family="table-cell" style:parent-style-name="Default" style:data-style-name="N0">
      <style:table-cell-properties style:vertical-align="middle" fo:background-color="#808080" style:repeat-content="false"/>
      <style:paragraph-properties fo:text-align="end" fo:margin-right="0cm"/>
      <style:text-properties fo:color="#FFFFFF" style:font-name="Advent Pro" style:font-name-asian="Advent Pro" style:font-name-complex="Advent Pro" fo:font-style="italic" style:font-style-asian="italic" style:font-style-complex="italic" fo:font-weight="bold" style:font-weight-asian="bold" style:font-weight-complex="bold"/>
    </style:style>
    <style:style style:name="ce132" style:family="table-cell" style:parent-style-name="Default" style:data-style-name="N36">
      <style:table-cell-properties fo:background-color="#80808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3" style:family="table-cell" style:parent-style-name="Default" style:data-style-name="N36">
      <style:table-cell-properties fo:border-top="none" fo:border-bottom="none" fo:border-left="none" fo:border-right="thin solid #808080" fo:background-color="#808080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134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Advent Pro" style:font-name-asian="Advent Pro" style:font-name-complex="Advent Pro" fo:font-weight="bold" style:font-weight-asian="bold" style:font-weight-complex="bold"/>
    </style:style>
    <style:style style:name="ce135" style:family="table-cell" style:parent-style-name="Default" style:data-style-name="N36">
      <style:table-cell-properties fo:background-color="#FFFFFF"/>
      <style:text-properties style:font-name="Advent Pro" style:font-name-asian="Advent Pro" style:font-name-complex="Advent Pro" fo:font-weight="bold" style:font-weight-asian="bold" style:font-weight-complex="bold"/>
    </style:style>
    <style:style style:name="ce13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dvent Pro" style:font-name-asian="Advent Pro" style:font-name-complex="Advent Pro"/>
    </style:style>
    <style:style style:name="ce137" style:family="table-cell" style:parent-style-name="Default" style:data-style-name="N36">
      <style:text-properties style:font-name="Advent Pro" style:font-name-asian="Advent Pro" style:font-name-complex="Advent Pro" fo:font-weight="bold" style:font-weight-asian="bold" style:font-weight-complex="bold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13.414375cm" style:use-optimal-column-width="true"/>
    </style:style>
    <style:style style:name="co3" style:family="table-column">
      <style:table-column-properties fo:break-before="auto" style:column-width="2.48708333333333cm" style:use-optimal-column-width="true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2.40770833333333cm" style:use-optimal-column-width="true"/>
    </style:style>
    <style:style style:name="co6" style:family="table-column">
      <style:table-column-properties fo:break-before="auto" style:column-width="2.301875cm" style:use-optimal-column-width="true"/>
    </style:style>
    <style:style style:name="co7" style:family="table-column">
      <style:table-column-properties fo:break-before="auto" style:column-width="2.35479166666667cm" style:use-optimal-column-width="true"/>
    </style:style>
    <style:style style:name="co8" style:family="table-column">
      <style:table-column-properties fo:break-before="auto" style:column-width="2.27541666666667cm" style:use-optimal-column-width="true"/>
    </style:style>
    <style:style style:name="co9" style:family="table-column">
      <style:table-column-properties fo:break-before="auto" style:column-width="2.1431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.9pt" style:use-optimal-row-height="false" fo:break-before="auto"/>
    </style:style>
    <style:style style:name="ro3" style:family="table-row">
      <style:table-row-properties style:row-height="11.25pt" style:use-optimal-row-height="false" fo:break-before="auto"/>
    </style:style>
    <style:style style:name="ro4" style:family="table-row">
      <style:table-row-properties style:row-height="13.15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.01225in, 0in, 0.12491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supuesto_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37"/>
        <table:table-column table:style-name="co4" table:default-cell-style-name="ce70"/>
        <table:table-column table:style-name="co5" table:number-columns-repeated="2" table:default-cell-style-name="ce4"/>
        <table:table-column table:style-name="co6" table:default-cell-style-name="ce4"/>
        <table:table-column table:style-name="co5" table:number-columns-repeated="2" table:default-cell-style-name="ce4"/>
        <table:table-column table:style-name="co7" table:default-cell-style-name="ce4"/>
        <table:table-column table:style-name="co5" table:number-columns-repeated="2" table:default-cell-style-name="ce4"/>
        <table:table-column table:style-name="co6" table:default-cell-style-name="ce4"/>
        <table:table-column table:style-name="co5" table:number-columns-repeated="2" table:default-cell-style-name="ce4"/>
        <table:table-column table:style-name="co8" table:default-cell-style-name="ce4"/>
        <table:table-column table:style-name="co9" table:number-columns-repeated="16368" table:default-cell-style-name="ce1"/>
        <table:table-row table:style-name="ro1">
          <table:table-cell table:style-name="ce1">
            <draw:frame draw:z-index="1" draw:id="id0" draw:style-name="a0" draw:name="Imagen 1" svg:x="0.33272in" svg:y="0in" svg:width="1.72344in" svg:height="0.8423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2" table:style-name="ce1"/>
          <table:table-cell table:style-name="ce2"/>
          <table:table-cell table:style-name="ce3"/>
          <table:table-cell table:number-columns-repeated="12" table:style-name="ce4"/>
          <table:table-cell table:number-columns-repeated="16368"/>
        </table:table-row>
        <table:table-row table:style-name="ro1">
          <table:table-cell table:number-columns-repeated="2" table:style-name="ce1"/>
          <table:table-cell table:style-name="ce5"/>
          <table:table-cell table:style-name="ce6"/>
          <table:table-cell table:number-columns-repeated="12" table:style-name="ce4"/>
          <table:table-cell table:number-columns-repeated="16368"/>
        </table:table-row>
        <table:table-row table:style-name="ro1">
          <table:table-cell table:number-columns-repeated="2" table:style-name="ce1"/>
          <table:table-cell table:style-name="ce7"/>
          <table:table-cell table:style-name="ce8"/>
          <table:table-cell table:style-name="ce9"/>
          <table:table-cell table:number-columns-repeated="11" table:style-name="ce4"/>
          <table:table-cell table:number-columns-repeated="16368"/>
        </table:table-row>
        <table:table-row table:style-name="ro1">
          <table:table-cell table:style-name="ce1"/>
          <table:table-cell table:number-columns-repeated="2" table:style-name="ce10"/>
          <table:table-cell office:value-type="string" table:style-name="ce10">
            <text:p><text:s/></text:p>
          </table:table-cell>
          <table:table-cell table:style-name="ce11"/>
          <table:table-cell table:number-columns-repeated="11" table:style-name="ce10"/>
          <table:table-cell table:number-columns-repeated="16368"/>
        </table:table-row>
        <table:table-row table:style-name="ro1">
          <table:table-cell table:style-name="ce1"/>
          <table:table-cell table:style-name="ce12"/>
          <table:table-cell office:value-type="string" table:style-name="ce13">
            <text:p>Total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Enero</text:p>
          </table:table-cell>
          <table:table-cell office:value-type="string" table:style-name="ce15">
            <text:p>Febrero</text:p>
          </table:table-cell>
          <table:table-cell office:value-type="string" table:style-name="ce15">
            <text:p>Marzo</text:p>
          </table:table-cell>
          <table:table-cell office:value-type="string" table:style-name="ce15">
            <text:p>Abril</text:p>
          </table:table-cell>
          <table:table-cell office:value-type="string" table:style-name="ce15">
            <text:p>Mayo</text:p>
          </table:table-cell>
          <table:table-cell office:value-type="string" table:style-name="ce15">
            <text:p>Junio</text:p>
          </table:table-cell>
          <table:table-cell office:value-type="string" table:style-name="ce15">
            <text:p>Julio</text:p>
          </table:table-cell>
          <table:table-cell office:value-type="string" table:style-name="ce15">
            <text:p>Agosto</text:p>
          </table:table-cell>
          <table:table-cell office:value-type="string" table:style-name="ce15">
            <text:p>Septiembre</text:p>
          </table:table-cell>
          <table:table-cell office:value-type="string" table:style-name="ce15">
            <text:p>Octubre</text:p>
          </table:table-cell>
          <table:table-cell office:value-type="string" table:style-name="ce15">
            <text:p>Noviembre</text:p>
          </table:table-cell>
          <table:table-cell office:value-type="string" table:style-name="ce16">
            <text:p>Diciembre</text:p>
          </table:table-cell>
          <table:table-cell table:number-columns-repeated="16368"/>
        </table:table-row>
        <table:table-row table:style-name="ro1">
          <table:table-cell table:style-name="ce17"/>
          <table:table-cell office:value-type="string" table:style-name="ce18">
            <text:p>TOTAL INGRESOS</text:p>
          </table:table-cell>
          <table:table-cell office:value-type="float" office:value="261137.54368288" table:formula="of:=+[.C8]" table:style-name="ce19">
            <text:p><text:s/>261,137.54 €<text:s/></text:p>
          </table:table-cell>
          <table:table-cell table:style-name="ce20"/>
          <table:table-cell office:value-type="float" office:value="41684.587516342857" table:formula="of:=+[.E8]" table:style-name="ce21">
            <text:p><text:s/>41,684.59 €<text:s/></text:p>
          </table:table-cell>
          <table:table-cell office:value-type="float" office:value="24341.347516342859" table:formula="of:=+[.F8]" table:style-name="ce21">
            <text:p><text:s/>24,341.35 €<text:s/></text:p>
          </table:table-cell>
          <table:table-cell office:value-type="float" office:value="24341.347516342859" table:formula="of:=+[.G8]" table:style-name="ce21">
            <text:p><text:s/>24,341.35 €<text:s/></text:p>
          </table:table-cell>
          <table:table-cell office:value-type="float" office:value="24341.347516342859" table:formula="of:=+[.H8]" table:style-name="ce21">
            <text:p><text:s/>24,341.35 €<text:s/></text:p>
          </table:table-cell>
          <table:table-cell office:value-type="float" office:value="24341.347516342859" table:formula="of:=+[.I8]" table:style-name="ce21">
            <text:p><text:s/>24,341.35 €<text:s/></text:p>
          </table:table-cell>
          <table:table-cell office:value-type="float" office:value="70628.634520822874" table:formula="of:=+[.J8]" table:style-name="ce21">
            <text:p><text:s/>70,628.63 €<text:s/></text:p>
          </table:table-cell>
          <table:table-cell office:value-type="float" office:value="23669.278193676193" table:formula="of:=+[.K8]" table:style-name="ce21">
            <text:p><text:s/>23,669.28 €<text:s/></text:p>
          </table:table-cell>
          <table:table-cell office:value-type="float" office:value="5557.9306773333328" table:formula="of:=+[.L8]" table:style-name="ce21">
            <text:p><text:s/>5,557.93 €<text:s/></text:p>
          </table:table-cell>
          <table:table-cell office:value-type="float" office:value="5557.9306773333328" table:formula="of:=+[.M8]" table:style-name="ce21">
            <text:p><text:s/>5,557.93 €<text:s/></text:p>
          </table:table-cell>
          <table:table-cell office:value-type="float" office:value="5557.9306773333328" table:formula="of:=+[.N8]" table:style-name="ce21">
            <text:p><text:s/>5,557.93 €<text:s/></text:p>
          </table:table-cell>
          <table:table-cell office:value-type="float" office:value="5557.9306773333328" table:formula="of:=+[.O8]" table:style-name="ce21">
            <text:p><text:s/>5,557.93 €<text:s/></text:p>
          </table:table-cell>
          <table:table-cell office:value-type="float" office:value="5557.9306773333328" table:formula="of:=+[.P8]" table:style-name="ce22">
            <text:p><text:s/>5,557.93 €<text:s/></text:p>
          </table:table-cell>
          <table:table-cell table:number-columns-repeated="16368" table:style-name="ce17"/>
        </table:table-row>
        <table:table-row table:style-name="ro1">
          <table:table-cell table:style-name="ce17"/>
          <table:table-cell office:value-type="string" table:style-name="ce23">
            <text:p>Ingresos por Cuotas Asociados</text:p>
          </table:table-cell>
          <table:table-cell office:value-type="float" office:value="261137.54368288" table:formula="of:=SUM([.C9:.C18])" table:style-name="ce24">
            <text:p><text:s/>261,137.54 €<text:s/></text:p>
          </table:table-cell>
          <table:table-cell office:value-type="percentage" office:value="1" table:style-name="ce25">
            <text:p>100.00%</text:p>
          </table:table-cell>
          <table:table-cell office:value-type="float" office:value="41684.587516342857" table:formula="of:=SUM([.E9:.E18])" table:style-name="ce26">
            <text:p><text:s/>41,684.59 €<text:s/></text:p>
          </table:table-cell>
          <table:table-cell office:value-type="float" office:value="24341.347516342859" table:formula="of:=SUM([.F9:.F18])" table:style-name="ce26">
            <text:p><text:s/>24,341.35 €<text:s/></text:p>
          </table:table-cell>
          <table:table-cell office:value-type="float" office:value="24341.347516342859" table:formula="of:=SUM([.G9:.G18])" table:style-name="ce26">
            <text:p><text:s/>24,341.35 €<text:s/></text:p>
          </table:table-cell>
          <table:table-cell office:value-type="float" office:value="24341.347516342859" table:formula="of:=SUM([.H9:.H18])" table:style-name="ce26">
            <text:p><text:s/>24,341.35 €<text:s/></text:p>
          </table:table-cell>
          <table:table-cell office:value-type="float" office:value="24341.347516342859" table:formula="of:=SUM([.I9:.I18])" table:style-name="ce26">
            <text:p><text:s/>24,341.35 €<text:s/></text:p>
          </table:table-cell>
          <table:table-cell office:value-type="float" office:value="70628.634520822874" table:formula="of:=SUM([.J9:.J18])" table:style-name="ce26">
            <text:p><text:s/>70,628.63 €<text:s/></text:p>
          </table:table-cell>
          <table:table-cell office:value-type="float" office:value="23669.278193676193" table:formula="of:=SUM([.K9:.K18])" table:style-name="ce26">
            <text:p><text:s/>23,669.28 €<text:s/></text:p>
          </table:table-cell>
          <table:table-cell office:value-type="float" office:value="5557.9306773333328" table:formula="of:=SUM([.L9:.L18])" table:style-name="ce26">
            <text:p><text:s/>5,557.93 €<text:s/></text:p>
          </table:table-cell>
          <table:table-cell office:value-type="float" office:value="5557.9306773333328" table:formula="of:=SUM([.M9:.M18])" table:style-name="ce26">
            <text:p><text:s/>5,557.93 €<text:s/></text:p>
          </table:table-cell>
          <table:table-cell office:value-type="float" office:value="5557.9306773333328" table:formula="of:=SUM([.N9:.N18])" table:style-name="ce26">
            <text:p><text:s/>5,557.93 €<text:s/></text:p>
          </table:table-cell>
          <table:table-cell office:value-type="float" office:value="5557.9306773333328" table:formula="of:=SUM([.O9:.O18])" table:style-name="ce26">
            <text:p><text:s/>5,557.93 €<text:s/></text:p>
          </table:table-cell>
          <table:table-cell office:value-type="float" office:value="5557.9306773333328" table:formula="of:=SUM([.P9:.P18])" table:style-name="ce26">
            <text:p><text:s/>5,557.93 €<text:s/></text:p>
          </table:table-cell>
          <table:table-cell table:number-columns-repeated="16368" table:style-name="ce17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28">
              <text:p>72002022 Cuotas Remesas 2022</text:p>
            </table:table-cell>
            <table:table-cell office:value-type="float" office:value="5880" table:formula="of:=SUM([.E9:.P9])" table:style-name="ce29">
              <text:p><text:s/>5,880.00 €<text:s/></text:p>
            </table:table-cell>
            <table:table-cell office:value-type="percentage" office:value="2.2516869528115612E-2" table:formula="of:=[.C9]*[.$D$8]/[.$C$8]" table:style-name="ce30">
              <text:p>2.25%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office:value-type="float" office:value="490" table:style-name="ce31">
              <text:p><text:s/>49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72012022 Cuotas Transferencias 2022</text:p>
            </table:table-cell>
            <table:table-cell office:value-type="float" office:value="2400" table:formula="of:=SUM([.E10:.P10])" table:style-name="ce29">
              <text:p><text:s/>2,400.00 €<text:s/></text:p>
            </table:table-cell>
            <table:table-cell office:value-type="percentage" office:value="9.1905589910675958E-3" table:formula="of:=[.C10]*[.$D$8]/[.$C$8]" table:style-name="ce30">
              <text:p>0.92%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72022022 VALORA (Previsión Anticipo Cuotas 2022 - 85% vs Total)</text:p>
            </table:table-cell>
            <table:table-cell office:value-type="float" office:value="126779.43261439999" table:formula="of:=SUM([.E11:.P11])" table:style-name="ce29">
              <text:p><text:s/>126,779.43 €<text:s/></text:p>
            </table:table-cell>
            <table:table-cell office:value-type="percentage" office:value="0.48548910595696765" table:formula="of:=[.C11]*[.$D$8]/[.$C$8]" table:style-name="ce30">
              <text:p>48.55%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office:value-type="float" office:value="18111.347516342859" table:style-name="ce32">
              <text:p><text:s/>18,111.35 €<text:s/></text:p>
            </table:table-cell>
            <table:table-cell table:style-name="ce31"/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31"/>
            <table:table-cell office:value-type="string" table:style-name="ce28">
              <text:p>72032022 VALORA (Pl/ Recaudación Voluntaria 1 2022)</text:p>
            </table:table-cell>
            <table:table-cell office:value-type="float" office:value="46287.287004480007" table:formula="of:=SUM([.E12:.P12])" table:style-name="ce29">
              <text:p><text:s/>46,287.29 €<text:s/></text:p>
            </table:table-cell>
            <table:table-cell office:value-type="percentage" office:value="0.17725251739631251" table:formula="of:=[.C12]*[.$D$8]/[.$C$8]" table:style-name="ce30">
              <text:p>17.73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46287.287004480007" table:style-name="ce34">
              <text:p><text:s/>46,287.29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72042022 VALORA (Pl/ Recaudación Ejecutiva 2022)</text:p>
            </table:table-cell>
            <table:table-cell office:value-type="float" office:value="29207.584063999999" table:formula="of:=SUM([.E13:.P13])" table:style-name="ce29">
              <text:p><text:s/>29,207.58 €<text:s/></text:p>
            </table:table-cell>
            <table:table-cell office:value-type="percentage" office:value="0.1118475101361491" table:formula="of:=[.C13]*[.$D$8]/[.$C$8]" table:style-name="ce30">
              <text:p>11.18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4867.9306773333328" table:style-name="ce35">
              <text:p><text:s/>4,867.93 €<text:s/></text:p>
            </table:table-cell>
            <table:table-cell office:value-type="float" office:value="4867.9306773333328" table:style-name="ce35">
              <text:p><text:s/>4,867.93 €<text:s/></text:p>
            </table:table-cell>
            <table:table-cell office:value-type="float" office:value="4867.9306773333328" table:style-name="ce35">
              <text:p><text:s/>4,867.93 €<text:s/></text:p>
            </table:table-cell>
            <table:table-cell office:value-type="float" office:value="4867.9306773333328" table:style-name="ce35">
              <text:p><text:s/>4,867.93 €<text:s/></text:p>
            </table:table-cell>
            <table:table-cell office:value-type="float" office:value="4867.9306773333328" table:style-name="ce35">
              <text:p><text:s/>4,867.93 €<text:s/></text:p>
            </table:table-cell>
            <table:table-cell office:value-type="float" office:value="4867.9306773333328" table:style-name="ce35">
              <text:p><text:s/>4,867.93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72042021 VALORA (Pl/ Recaudación Ejecutiva 2021)</text:p>
            </table:table-cell>
            <table:table-cell office:value-type="float" office:value="33240" table:formula="of:=SUM([.E14:.P14])" table:style-name="ce29">
              <text:p><text:s/>33,240.00 €<text:s/></text:p>
            </table:table-cell>
            <table:table-cell office:value-type="percentage" office:value="0.12728924202628622" table:formula="of:=[.C14]*[.$D$8]/[.$C$8]" table:style-name="ce30">
              <text:p>12.73%</text:p>
            </table:table-cell>
            <table:table-cell office:value-type="float" office:value="5540" table:style-name="ce36">
              <text:p><text:s/>5,540.00 €<text:s/></text:p>
            </table:table-cell>
            <table:table-cell office:value-type="float" office:value="5540" table:style-name="ce36">
              <text:p><text:s/>5,540.00 €<text:s/></text:p>
            </table:table-cell>
            <table:table-cell office:value-type="float" office:value="5540" table:style-name="ce36">
              <text:p><text:s/>5,540.00 €<text:s/></text:p>
            </table:table-cell>
            <table:table-cell office:value-type="float" office:value="5540" table:style-name="ce36">
              <text:p><text:s/>5,540.00 €<text:s/></text:p>
            </table:table-cell>
            <table:table-cell office:value-type="float" office:value="5540" table:style-name="ce36">
              <text:p><text:s/>5,540.00 €<text:s/></text:p>
            </table:table-cell>
            <table:table-cell office:value-type="float" office:value="5540" table:style-name="ce36">
              <text:p><text:s/>5,54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72062021 Cuotas Pendientes 2021</text:p>
            </table:table-cell>
            <table:table-cell office:value-type="float" office:value="8913.5400000000009" table:formula="of:=SUM([.E15:.P15])" table:style-name="ce29">
              <text:p><text:s/>8,913.54 €<text:s/></text:p>
            </table:table-cell>
            <table:table-cell office:value-type="percentage" office:value="3.4133506328850281E-2" table:formula="of:=[.C15]*[.$D$8]/[.$C$8]" table:style-name="ce30">
              <text:p>3.41%</text:p>
            </table:table-cell>
            <table:table-cell office:value-type="float" office:value="8913.5400000000009" table:style-name="ce31">
              <text:p><text:s/>8,913.54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37"/>
            <table:table-cell office:value-type="string" table:style-name="ce28">
              <text:p>72062020 Cuotas Pendientes 2020</text:p>
            </table:table-cell>
            <table:table-cell office:value-type="float" office:value="3813.6099999999997" table:formula="of:=SUM([.E16:.P16])" table:style-name="ce29">
              <text:p><text:s/>3,813.61 €<text:s/></text:p>
            </table:table-cell>
            <table:table-cell office:value-type="percentage" office:value="1.4603836530802206E-2" table:formula="of:=[.C16]*[.$D$8]/[.$C$8]" table:style-name="ce30">
              <text:p>1.46%</text:p>
            </table:table-cell>
            <table:table-cell office:value-type="float" office:value="3813.6099999999997" table:style-name="ce31">
              <text:p><text:s/>3,813.61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37"/>
          </table:table-row>
          <table:table-row table:style-name="ro1" table:visibility="collapse">
            <table:table-cell table:style-name="ce37"/>
            <table:table-cell office:value-type="string" table:style-name="ce28">
              <text:p>72062019 Cuotas Pendientes 2019</text:p>
            </table:table-cell>
            <table:table-cell office:value-type="float" office:value="3486.93" table:formula="of:=SUM([.E17:.P17])" table:style-name="ce29">
              <text:p><text:s/>3,486.93 €<text:s/></text:p>
            </table:table-cell>
            <table:table-cell office:value-type="percentage" office:value="1.3352848276134721E-2" table:formula="of:=[.C17]*[.$D$8]/[.$C$8]" table:style-name="ce30">
              <text:p>1.34%</text:p>
            </table:table-cell>
            <table:table-cell office:value-type="float" office:value="3486.93" table:style-name="ce31">
              <text:p><text:s/>3,486.93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table:number-columns-repeated="16368" table:style-name="ce37"/>
          </table:table-row>
          <table:table-row table:style-name="ro1" table:visibility="collapse">
            <table:table-cell table:style-name="ce37"/>
            <table:table-cell office:value-type="string" table:style-name="ce28">
              <text:p>72062018 Cuotas Pendientes 2018</text:p>
            </table:table-cell>
            <table:table-cell office:value-type="float" office:value="1129.1599999999999" table:formula="of:=SUM([.E18:.P18])" table:style-name="ce29">
              <text:p><text:s/>1,129.16 €<text:s/></text:p>
            </table:table-cell>
            <table:table-cell office:value-type="percentage" office:value="4.3240048293141193E-3" table:formula="of:=[.C18]*[.$D$8]/[.$C$8]" table:style-name="ce30">
              <text:p>0.43%</text:p>
            </table:table-cell>
            <table:table-cell office:value-type="float" office:value="1129.1599999999999" table:style-name="ce31">
              <text:p><text:s/>1,129.16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table:number-columns-repeated="16368" table:style-name="ce37"/>
          </table:table-row>
        </table:table-row-group>
        <table:table-row table:style-name="ro2">
          <table:table-cell/>
          <table:table-cell table:style-name="ce38"/>
          <table:table-cell table:style-name="ce39"/>
          <table:table-cell table:style-name="ce40"/>
          <table:table-cell table:number-columns-repeated="11" table:style-name="ce41"/>
          <table:table-cell table:style-name="ce42"/>
          <table:table-cell table:number-columns-repeated="16368"/>
        </table:table-row>
        <table:table-row table:style-name="ro1">
          <table:table-cell/>
          <table:table-cell office:value-type="string" table:style-name="ce18">
            <text:p>TOTAL GASTOS</text:p>
          </table:table-cell>
          <table:table-cell office:value-type="float" office:value="354205.33639999997" table:formula="of:=+[.C21]+[.C29]" table:style-name="ce43">
            <text:p><text:s/>354,205.34 €<text:s/></text:p>
          </table:table-cell>
          <table:table-cell table:style-name="ce18"/>
          <table:table-cell office:value-type="float" office:value="28777.552100000001" table:formula="of:=+[.E21]+[.E29]" table:style-name="ce43">
            <text:p><text:s/>28,777.55 €<text:s/></text:p>
          </table:table-cell>
          <table:table-cell office:value-type="float" office:value="33482.925299999995" table:formula="of:=+[.F21]+[.F29]" table:style-name="ce43">
            <text:p><text:s/>33,482.93 €<text:s/></text:p>
          </table:table-cell>
          <table:table-cell office:value-type="float" office:value="30982.926600000003" table:formula="of:=+[.G21]+[.G29]" table:style-name="ce43">
            <text:p><text:s/>30,982.93 €<text:s/></text:p>
          </table:table-cell>
          <table:table-cell office:value-type="float" office:value="30884.3753" table:formula="of:=+[.H21]+[.H29]" table:style-name="ce43">
            <text:p><text:s/>30,884.38 €<text:s/></text:p>
          </table:table-cell>
          <table:table-cell office:value-type="float" office:value="26954.002100000002" table:formula="of:=+[.I21]+[.I29]" table:style-name="ce43">
            <text:p><text:s/>26,954.00 €<text:s/></text:p>
          </table:table-cell>
          <table:table-cell office:value-type="float" office:value="30140.575000000001" table:formula="of:=+[.J21]+[.J29]" table:style-name="ce43">
            <text:p><text:s/>30,140.58 €<text:s/></text:p>
          </table:table-cell>
          <table:table-cell office:value-type="float" office:value="29760.575000000001" table:formula="of:=+[.K21]+[.K29]" table:style-name="ce43">
            <text:p><text:s/>29,760.58 €<text:s/></text:p>
          </table:table-cell>
          <table:table-cell office:value-type="float" office:value="26743.395" table:formula="of:=+[.L21]+[.L29]" table:style-name="ce43">
            <text:p><text:s/>26,743.40 €<text:s/></text:p>
          </table:table-cell>
          <table:table-cell office:value-type="float" office:value="28473.395" table:formula="of:=+[.M21]+[.M29]" table:style-name="ce43">
            <text:p><text:s/>28,473.40 €<text:s/></text:p>
          </table:table-cell>
          <table:table-cell office:value-type="float" office:value="26461.945" table:formula="of:=+[.N21]+[.N29]" table:style-name="ce43">
            <text:p><text:s/>26,461.95 €<text:s/></text:p>
          </table:table-cell>
          <table:table-cell office:value-type="float" office:value="33891.945" table:formula="of:=+[.O21]+[.O29]" table:style-name="ce43">
            <text:p><text:s/>33,891.95 €<text:s/></text:p>
          </table:table-cell>
          <table:table-cell office:value-type="float" office:value="30951.724999999999" table:formula="of:=+[.P21]+[.P29]" table:style-name="ce43">
            <text:p><text:s/>30,951.73 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23">
            <text:p>Gastos de Personal</text:p>
          </table:table-cell>
          <table:table-cell office:value-type="float" office:value="89746.560000000012" table:formula="of:=SUM([.E21:.P21])" table:style-name="ce24">
            <text:p><text:s/>89,746.56 €<text:s/></text:p>
          </table:table-cell>
          <table:table-cell office:value-type="percentage" office:value="1" table:style-name="ce44">
            <text:p>100.00%</text:p>
          </table:table-cell>
          <table:table-cell office:value-type="float" office:value="7466.38" table:formula="of:=SUM([.E22]+[.E27])" table:style-name="ce26">
            <text:p><text:s/>7,466.38 €<text:s/></text:p>
          </table:table-cell>
          <table:table-cell office:value-type="float" office:value="7466.38" table:formula="of:=SUM([.F22]+[.F27])" table:style-name="ce26">
            <text:p><text:s/>7,466.38 €<text:s/></text:p>
          </table:table-cell>
          <table:table-cell office:value-type="float" office:value="7466.38" table:formula="of:=SUM([.G22]+[.G27])" table:style-name="ce26">
            <text:p><text:s/>7,466.38 €<text:s/></text:p>
          </table:table-cell>
          <table:table-cell office:value-type="float" office:value="7466.38" table:formula="of:=SUM([.H22]+[.H27])" table:style-name="ce26">
            <text:p><text:s/>7,466.38 €<text:s/></text:p>
          </table:table-cell>
          <table:table-cell office:value-type="float" office:value="7466.38" table:formula="of:=SUM([.I22]+[.I27])" table:style-name="ce26">
            <text:p><text:s/>7,466.38 €<text:s/></text:p>
          </table:table-cell>
          <table:table-cell office:value-type="float" office:value="7616.38" table:formula="of:=SUM([.J22]+[.J27])" table:style-name="ce26">
            <text:p><text:s/>7,616.38 €<text:s/></text:p>
          </table:table-cell>
          <table:table-cell office:value-type="float" office:value="7466.38" table:formula="of:=SUM([.K22]+[.K27])" table:style-name="ce26">
            <text:p><text:s/>7,466.38 €<text:s/></text:p>
          </table:table-cell>
          <table:table-cell office:value-type="float" office:value="7466.38" table:formula="of:=SUM([.L22]+[.L27])" table:style-name="ce26">
            <text:p><text:s/>7,466.38 €<text:s/></text:p>
          </table:table-cell>
          <table:table-cell office:value-type="float" office:value="7466.38" table:formula="of:=SUM([.M22]+[.M27])" table:style-name="ce26">
            <text:p><text:s/>7,466.38 €<text:s/></text:p>
          </table:table-cell>
          <table:table-cell office:value-type="float" office:value="7466.38" table:formula="of:=SUM([.N22]+[.N27])" table:style-name="ce26">
            <text:p><text:s/>7,466.38 €<text:s/></text:p>
          </table:table-cell>
          <table:table-cell office:value-type="float" office:value="7466.38" table:formula="of:=SUM([.O22]+[.O27])" table:style-name="ce26">
            <text:p><text:s/>7,466.38 €<text:s/></text:p>
          </table:table-cell>
          <table:table-cell office:value-type="float" office:value="7466.38" table:formula="of:=SUM([.P22]+[.P27])" table:style-name="ce45">
            <text:p><text:s/>7,466.38 €<text:s/></text:p>
          </table:table-cell>
          <table:table-cell table:number-columns-repeated="16368"/>
        </table:table-row>
        <table:table-row table:style-name="ro1">
          <table:table-cell table:style-name="ce51"/>
          <table:table-cell office:value-type="string" table:style-name="ce46">
            <text:p>Sueldos y Salarios</text:p>
          </table:table-cell>
          <table:table-cell office:value-type="float" office:value="89596.560000000012" table:formula="of:=SUM([.E22:.P22])" table:style-name="ce47">
            <text:p><text:s/>89,596.56 €<text:s/></text:p>
          </table:table-cell>
          <table:table-cell office:value-type="percentage" office:value="1" table:style-name="ce48">
            <text:p>100.00%</text:p>
          </table:table-cell>
          <table:table-cell office:value-type="float" office:value="7466.38" table:formula="of:=SUM([.E23:.E26])" table:style-name="ce49">
            <text:p><text:s/>7,466.38 €<text:s/></text:p>
          </table:table-cell>
          <table:table-cell office:value-type="float" office:value="7466.38" table:formula="of:=SUM([.F23:.F26])" table:style-name="ce49">
            <text:p><text:s/>7,466.38 €<text:s/></text:p>
          </table:table-cell>
          <table:table-cell office:value-type="float" office:value="7466.38" table:formula="of:=SUM([.G23:.G26])" table:style-name="ce49">
            <text:p><text:s/>7,466.38 €<text:s/></text:p>
          </table:table-cell>
          <table:table-cell office:value-type="float" office:value="7466.38" table:formula="of:=SUM([.H23:.H26])" table:style-name="ce49">
            <text:p><text:s/>7,466.38 €<text:s/></text:p>
          </table:table-cell>
          <table:table-cell office:value-type="float" office:value="7466.38" table:formula="of:=SUM([.I23:.I26])" table:style-name="ce49">
            <text:p><text:s/>7,466.38 €<text:s/></text:p>
          </table:table-cell>
          <table:table-cell office:value-type="float" office:value="7466.38" table:formula="of:=SUM([.J23:.J26])" table:style-name="ce49">
            <text:p><text:s/>7,466.38 €<text:s/></text:p>
          </table:table-cell>
          <table:table-cell office:value-type="float" office:value="7466.38" table:formula="of:=SUM([.K23:.K26])" table:style-name="ce49">
            <text:p><text:s/>7,466.38 €<text:s/></text:p>
          </table:table-cell>
          <table:table-cell office:value-type="float" office:value="7466.38" table:formula="of:=SUM([.L23:.L26])" table:style-name="ce49">
            <text:p><text:s/>7,466.38 €<text:s/></text:p>
          </table:table-cell>
          <table:table-cell office:value-type="float" office:value="7466.38" table:formula="of:=SUM([.M23:.M26])" table:style-name="ce49">
            <text:p><text:s/>7,466.38 €<text:s/></text:p>
          </table:table-cell>
          <table:table-cell office:value-type="float" office:value="7466.38" table:formula="of:=SUM([.N23:.N26])" table:style-name="ce49">
            <text:p><text:s/>7,466.38 €<text:s/></text:p>
          </table:table-cell>
          <table:table-cell office:value-type="float" office:value="7466.38" table:formula="of:=SUM([.O23:.O26])" table:style-name="ce49">
            <text:p><text:s/>7,466.38 €<text:s/></text:p>
          </table:table-cell>
          <table:table-cell office:value-type="float" office:value="7466.38" table:formula="of:=SUM([.P23:.P26])" table:style-name="ce50">
            <text:p><text:s/>7,466.38 €<text:s/></text:p>
          </table:table-cell>
          <table:table-cell table:number-columns-repeated="16368" table:style-name="ce51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28">
              <text:p>64000001 - Gerente</text:p>
            </table:table-cell>
            <table:table-cell office:value-type="float" office:value="35342.87999999999" table:formula="of:=SUM([.E23:.P23])" table:style-name="ce52">
              <text:p><text:s/>35,342.88 €<text:s/></text:p>
            </table:table-cell>
            <table:table-cell office:value-type="percentage" office:value="0.39446693042679298" table:formula="of:=[.C23]*[.$D$22]/[.$C$22]" table:style-name="ce30">
              <text:p>39.45%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1">
              <text:p><text:s/>2,945.24 €<text:s/></text:p>
            </table:table-cell>
            <table:table-cell office:value-type="float" office:value="2945.24" table:style-name="ce33">
              <text:p><text:s/>2,945.24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64000003 - Auxiliar Administrativo</text:p>
            </table:table-cell>
            <table:table-cell office:value-type="float" office:value="18886.079999999998" table:formula="of:=SUM([.E24:.P24])" table:style-name="ce52">
              <text:p><text:s/>18,886.08 €<text:s/></text:p>
            </table:table-cell>
            <table:table-cell office:value-type="percentage" office:value="0.21079023569654901" table:formula="of:=[.C24]*[.$D$22]/[.$C$22]" table:style-name="ce30">
              <text:p>21.08%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1">
              <text:p><text:s/>1,573.84 €<text:s/></text:p>
            </table:table-cell>
            <table:table-cell office:value-type="float" office:value="1573.84" table:style-name="ce33">
              <text:p><text:s/>1,573.84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64000004 - Personal Mtto</text:p>
            </table:table-cell>
            <table:table-cell office:value-type="float" office:value="13988.160000000002" table:formula="of:=SUM([.E25:.P25])" table:style-name="ce52">
              <text:p><text:s/>13,988.16 €<text:s/></text:p>
            </table:table-cell>
            <table:table-cell office:value-type="percentage" office:value="0.15612385118357222" table:formula="of:=[.C25]*[.$D$22]/[.$C$22]" table:style-name="ce30">
              <text:p>15.61%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1">
              <text:p><text:s/>1,165.68 €<text:s/></text:p>
            </table:table-cell>
            <table:table-cell office:value-type="float" office:value="1165.68" table:style-name="ce33">
              <text:p><text:s/>1,165.68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28">
              <text:p>64200000 - Seguridad Social a c/empresa</text:p>
            </table:table-cell>
            <table:table-cell office:value-type="float" office:value="21379.439999999991" table:formula="of:=SUM([.E26:.P26])" table:style-name="ce52">
              <text:p><text:s/>21,379.44 €<text:s/></text:p>
            </table:table-cell>
            <table:table-cell office:value-type="percentage" office:value="0.2386189826930854" table:formula="of:=[.C26]*[.$D$22]/[.$C$22]" table:style-name="ce30">
              <text:p>23.86%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1">
              <text:p><text:s/>1,781.62 €<text:s/></text:p>
            </table:table-cell>
            <table:table-cell office:value-type="float" office:value="1781.62" table:style-name="ce33">
              <text:p><text:s/>1,781.62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 table:style-name="ce54"/>
          <table:table-cell office:value-type="string" table:style-name="ce53">
            <text:p>Otros Gastos Sociales</text:p>
          </table:table-cell>
          <table:table-cell office:value-type="float" office:value="150" table:formula="of:=SUM([.E27:.P27])" table:style-name="ce47">
            <text:p><text:s/>150.00 €<text:s/></text:p>
          </table:table-cell>
          <table:table-cell office:value-type="percentage" office:value="1" table:style-name="ce48">
            <text:p>100.00%</text:p>
          </table:table-cell>
          <table:table-cell office:value-type="float" office:value="0" table:formula="of:=SUM([.E28:.E28])" table:style-name="ce49">
            <text:p><text:s/>- <text:s text:c="2"/>€<text:s/></text:p>
          </table:table-cell>
          <table:table-cell office:value-type="float" office:value="0" table:formula="of:=SUM([.F28:.F28])" table:style-name="ce49">
            <text:p><text:s/>- <text:s text:c="2"/>€<text:s/></text:p>
          </table:table-cell>
          <table:table-cell office:value-type="float" office:value="0" table:formula="of:=SUM([.G28:.G28])" table:style-name="ce49">
            <text:p><text:s/>- <text:s text:c="2"/>€<text:s/></text:p>
          </table:table-cell>
          <table:table-cell office:value-type="float" office:value="0" table:formula="of:=SUM([.H28:.H28])" table:style-name="ce49">
            <text:p><text:s/>- <text:s text:c="2"/>€<text:s/></text:p>
          </table:table-cell>
          <table:table-cell office:value-type="float" office:value="0" table:formula="of:=SUM([.I28:.I28])" table:style-name="ce49">
            <text:p><text:s/>- <text:s text:c="2"/>€<text:s/></text:p>
          </table:table-cell>
          <table:table-cell office:value-type="float" office:value="150" table:formula="of:=SUM([.J28:.J28])" table:style-name="ce49">
            <text:p><text:s/>150.00 €<text:s/></text:p>
          </table:table-cell>
          <table:table-cell office:value-type="float" office:value="0" table:formula="of:=SUM([.K28:.K28])" table:style-name="ce49">
            <text:p><text:s/>- <text:s text:c="2"/>€<text:s/></text:p>
          </table:table-cell>
          <table:table-cell office:value-type="float" office:value="0" table:formula="of:=SUM([.L28:.L28])" table:style-name="ce49">
            <text:p><text:s/>- <text:s text:c="2"/>€<text:s/></text:p>
          </table:table-cell>
          <table:table-cell office:value-type="float" office:value="0" table:formula="of:=SUM([.M28:.M28])" table:style-name="ce49">
            <text:p><text:s/>- <text:s text:c="2"/>€<text:s/></text:p>
          </table:table-cell>
          <table:table-cell office:value-type="float" office:value="0" table:formula="of:=SUM([.N28:.N28])" table:style-name="ce49">
            <text:p><text:s/>- <text:s text:c="2"/>€<text:s/></text:p>
          </table:table-cell>
          <table:table-cell office:value-type="float" office:value="0" table:formula="of:=SUM([.O28:.O28])" table:style-name="ce49">
            <text:p><text:s/>- <text:s text:c="2"/>€<text:s/></text:p>
          </table:table-cell>
          <table:table-cell office:value-type="float" office:value="0" table:formula="of:=SUM([.P28:.P28])" table:style-name="ce50">
            <text:p><text:s/>- <text:s text:c="2"/>€<text:s/></text:p>
          </table:table-cell>
          <table:table-cell table:number-columns-repeated="16368" table:style-name="ce54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28">
              <text:p>64900000 - Otros gastos de Personal (uniformidad)</text:p>
            </table:table-cell>
            <table:table-cell office:value-type="float" office:value="150" table:formula="of:=SUM([.E28:.P28])" table:style-name="ce52">
              <text:p><text:s/>150.00 €<text:s/></text:p>
            </table:table-cell>
            <table:table-cell office:value-type="percentage" office:value="1" table:formula="of:=[.C28]*[.$D$27]/[.$C$27]" table:style-name="ce30">
              <text:p>100.00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50" table:style-name="ce31">
              <text:p><text:s/>15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/>
          <table:table-cell office:value-type="string" table:style-name="ce55">
            <text:p>Gastos Generales y de Admón</text:p>
          </table:table-cell>
          <table:table-cell office:value-type="float" office:value="264458.77639999997" table:formula="of:=SUM([.C30]+[.C36]+[.C44]+[.C51]+[.C54]+[.C59]+[.C64])" table:style-name="ce56">
            <text:p><text:s/>264,458.78 €<text:s/></text:p>
          </table:table-cell>
          <table:table-cell office:value-type="percentage" office:value="1" table:style-name="ce44">
            <text:p>100.00%</text:p>
          </table:table-cell>
          <table:table-cell office:value-type="float" office:value="21311.1721" table:formula="of:=SUM([.E30]+[.E36]+[.E44]+[.E51]+[.E54]+[.E59]+[.E64])" table:style-name="ce56">
            <text:p><text:s/>21,311.17 €<text:s/></text:p>
          </table:table-cell>
          <table:table-cell office:value-type="float" office:value="26016.545299999998" table:formula="of:=SUM([.F30]+[.F36]+[.F44]+[.F51]+[.F54]+[.F59]+[.F64])" table:style-name="ce56">
            <text:p><text:s/>26,016.55 €<text:s/></text:p>
          </table:table-cell>
          <table:table-cell office:value-type="float" office:value="23516.546600000001" table:formula="of:=SUM([.G30]+[.G36]+[.G44]+[.G51]+[.G54]+[.G59]+[.G64])" table:style-name="ce56">
            <text:p><text:s/>23,516.55 €<text:s/></text:p>
          </table:table-cell>
          <table:table-cell office:value-type="float" office:value="23417.995299999999" table:formula="of:=SUM([.H30]+[.H36]+[.H44]+[.H51]+[.H54]+[.H59]+[.H64])" table:style-name="ce56">
            <text:p><text:s/>23,418.00 €<text:s/></text:p>
          </table:table-cell>
          <table:table-cell office:value-type="float" office:value="19487.622100000001" table:formula="of:=SUM([.I30]+[.I36]+[.I44]+[.I51]+[.I54]+[.I59]+[.I64])" table:style-name="ce56">
            <text:p><text:s/>19,487.62 €<text:s/></text:p>
          </table:table-cell>
          <table:table-cell office:value-type="float" office:value="22524.195" table:formula="of:=SUM([.J30]+[.J36]+[.J44]+[.J51]+[.J54]+[.J59]+[.J64])" table:style-name="ce56">
            <text:p><text:s/>22,524.20 €<text:s/></text:p>
          </table:table-cell>
          <table:table-cell office:value-type="float" office:value="22294.195" table:formula="of:=SUM([.K30]+[.K36]+[.K44]+[.K51]+[.K54]+[.K59]+[.K64])" table:style-name="ce56">
            <text:p><text:s/>22,294.20 €<text:s/></text:p>
          </table:table-cell>
          <table:table-cell office:value-type="float" office:value="19277.014999999999" table:formula="of:=SUM([.L30]+[.L36]+[.L44]+[.L51]+[.L54]+[.L59]+[.L64])" table:style-name="ce56">
            <text:p><text:s/>19,277.02 €<text:s/></text:p>
          </table:table-cell>
          <table:table-cell office:value-type="float" office:value="21007.014999999999" table:formula="of:=SUM([.M30]+[.M36]+[.M44]+[.M51]+[.M54]+[.M59]+[.M64])" table:style-name="ce56">
            <text:p><text:s/>21,007.02 €<text:s/></text:p>
          </table:table-cell>
          <table:table-cell office:value-type="float" office:value="18995.564999999999" table:formula="of:=SUM([.N30]+[.N36]+[.N44]+[.N51]+[.N54]+[.N59]+[.N64])" table:style-name="ce56">
            <text:p><text:s/>18,995.57 €<text:s/></text:p>
          </table:table-cell>
          <table:table-cell office:value-type="float" office:value="26425.564999999999" table:formula="of:=SUM([.O30]+[.O36]+[.O44]+[.O51]+[.O54]+[.O59]+[.O64])" table:style-name="ce56">
            <text:p><text:s/>26,425.57 €<text:s/></text:p>
          </table:table-cell>
          <table:table-cell office:value-type="float" office:value="23485.344999999998" table:formula="of:=SUM([.P30]+[.P36]+[.P44]+[.P51]+[.P54]+[.P59]+[.P64])" table:style-name="ce56">
            <text:p><text:s/>23,485.35 €<text:s/></text:p>
          </table:table-cell>
          <table:table-cell table:number-columns-repeated="16368"/>
        </table:table-row>
        <table:table-row table:style-name="ro1">
          <table:table-cell table:style-name="ce54"/>
          <table:table-cell office:value-type="string" table:style-name="ce57">
            <text:p>Alquileres<text:s/></text:p>
          </table:table-cell>
          <table:table-cell office:value-type="float" office:value="19200" table:formula="of:=SUM([.C31:.C35])" table:style-name="ce47">
            <text:p><text:s/>19,200.00 €<text:s/></text:p>
          </table:table-cell>
          <table:table-cell office:value-type="percentage" office:value="1" table:style-name="ce48">
            <text:p>100.00%</text:p>
          </table:table-cell>
          <table:table-cell office:value-type="float" office:value="1550" table:formula="of:=SUM([.E31:.E35])" table:style-name="ce49">
            <text:p><text:s/>1,550.00 €<text:s/></text:p>
          </table:table-cell>
          <table:table-cell office:value-type="float" office:value="1550" table:formula="of:=SUM([.F31:.F35])" table:style-name="ce49">
            <text:p><text:s/>1,550.00 €<text:s/></text:p>
          </table:table-cell>
          <table:table-cell office:value-type="float" office:value="1550" table:formula="of:=SUM([.G31:.G35])" table:style-name="ce49">
            <text:p><text:s/>1,550.00 €<text:s/></text:p>
          </table:table-cell>
          <table:table-cell office:value-type="float" office:value="1550" table:formula="of:=SUM([.H31:.H35])" table:style-name="ce49">
            <text:p><text:s/>1,550.00 €<text:s/></text:p>
          </table:table-cell>
          <table:table-cell office:value-type="float" office:value="1550" table:formula="of:=SUM([.I31:.I35])" table:style-name="ce49">
            <text:p><text:s/>1,550.00 €<text:s/></text:p>
          </table:table-cell>
          <table:table-cell office:value-type="float" office:value="1550" table:formula="of:=SUM([.J31:.J35])" table:style-name="ce49">
            <text:p><text:s/>1,550.00 €<text:s/></text:p>
          </table:table-cell>
          <table:table-cell office:value-type="float" office:value="2150" table:formula="of:=SUM([.K31:.K35])" table:style-name="ce49">
            <text:p><text:s/>2,150.00 €<text:s/></text:p>
          </table:table-cell>
          <table:table-cell office:value-type="float" office:value="1550" table:formula="of:=SUM([.L31:.L35])" table:style-name="ce49">
            <text:p><text:s/>1,550.00 €<text:s/></text:p>
          </table:table-cell>
          <table:table-cell office:value-type="float" office:value="1550" table:formula="of:=SUM([.M31:.M35])" table:style-name="ce49">
            <text:p><text:s/>1,550.00 €<text:s/></text:p>
          </table:table-cell>
          <table:table-cell office:value-type="float" office:value="1550" table:formula="of:=SUM([.N31:.N35])" table:style-name="ce49">
            <text:p><text:s/>1,550.00 €<text:s/></text:p>
          </table:table-cell>
          <table:table-cell office:value-type="float" office:value="1550" table:formula="of:=SUM([.O31:.O35])" table:style-name="ce49">
            <text:p><text:s/>1,550.00 €<text:s/></text:p>
          </table:table-cell>
          <table:table-cell office:value-type="float" office:value="1550" table:formula="of:=SUM([.P31:.P35])" table:style-name="ce50">
            <text:p><text:s/>1,550.00 €<text:s/></text:p>
          </table:table-cell>
          <table:table-cell table:number-columns-repeated="16368" table:style-name="ce54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58">
              <text:p>62100000 - Alquiler Oficinas</text:p>
            </table:table-cell>
            <table:table-cell office:value-type="float" office:value="9600" table:formula="of:=SUM([.E31:.P31])" table:style-name="ce52">
              <text:p><text:s/>9,600.00 €<text:s/></text:p>
            </table:table-cell>
            <table:table-cell office:value-type="percentage" office:value="0.5" table:formula="of:=[.C31]*[.$D$30]/[.$C$30]" table:style-name="ce30">
              <text:p>50.00%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1">
              <text:p><text:s/>800.00 €<text:s/></text:p>
            </table:table-cell>
            <table:table-cell office:value-type="float" office:value="800" table:style-name="ce33">
              <text:p><text:s/>8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100001 - Alquiler PC + Impresora (SIEMENS)</text:p>
            </table:table-cell>
            <table:table-cell office:value-type="float" office:value="1680" table:formula="of:=SUM([.E32:.P32])" table:style-name="ce52">
              <text:p><text:s/>1,680.00 €<text:s/></text:p>
            </table:table-cell>
            <table:table-cell office:value-type="percentage" office:value="8.7499999999999994E-2" table:formula="of:=[.C32]*[.$D$30]/[.$C$30]" table:style-name="ce30">
              <text:p>8.75%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1">
              <text:p><text:s/>140.00 €<text:s/></text:p>
            </table:table-cell>
            <table:table-cell office:value-type="float" office:value="140" table:style-name="ce33">
              <text:p><text:s/>14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100002 - Alquiler Equipos Informáticos MESANTEKO</text:p>
            </table:table-cell>
            <table:table-cell office:value-type="float" office:value="2280" table:formula="of:=SUM([.E33:.P33])" table:style-name="ce52">
              <text:p><text:s/>2,280.00 €<text:s/></text:p>
            </table:table-cell>
            <table:table-cell office:value-type="percentage" office:value="0.11874999999999999" table:formula="of:=[.C33]*[.$D$30]/[.$C$30]" table:style-name="ce30">
              <text:p>11.88%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office:value-type="float" office:value="190" table:style-name="ce31">
              <text:p><text:s/>19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100003 A3COM (Módulo CONTA)</text:p>
            </table:table-cell>
            <table:table-cell office:value-type="float" office:value="840" table:formula="of:=SUM([.E34:.P34])" table:style-name="ce52">
              <text:p><text:s/>840.00 €<text:s/></text:p>
            </table:table-cell>
            <table:table-cell office:value-type="percentage" office:value="4.3749999999999997E-2" table:formula="of:=[.C34]*[.$D$30]/[.$C$30]" table:style-name="ce30">
              <text:p>4.38%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620" table:style-name="ce31">
              <text:p><text:s/>6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1">
              <text:p><text:s/>20.00 €<text:s/></text:p>
            </table:table-cell>
            <table:table-cell office:value-type="float" office:value="20" table:style-name="ce33">
              <text:p><text:s/>2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9">
              <text:p>62100004 -Renting Vehículo Northgate</text:p>
            </table:table-cell>
            <table:table-cell office:value-type="float" office:value="4800" table:formula="of:=SUM([.E35:.P35])" table:style-name="ce52">
              <text:p><text:s/>4,800.00 €<text:s/></text:p>
            </table:table-cell>
            <table:table-cell office:value-type="percentage" office:value="0.25" table:formula="of:=[.C35]*[.$D$30]/[.$C$30]" table:style-name="ce30">
              <text:p>25.00%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1">
              <text:p><text:s/>400.00 €<text:s/></text:p>
            </table:table-cell>
            <table:table-cell office:value-type="float" office:value="400" table:style-name="ce33">
              <text:p><text:s/>400.00 €<text:s/></text:p>
            </table:table-cell>
            <table:table-cell table:number-columns-repeated="16368" table:style-name="ce27"/>
          </table:table-row>
        </table:table-row-group>
        <table:table-row table:style-name="ro3">
          <table:table-cell table:style-name="ce54"/>
          <table:table-cell office:value-type="string" table:style-name="ce57">
            <text:p>Mantenimiento</text:p>
          </table:table-cell>
          <table:table-cell office:value-type="float" office:value="194999.78" table:formula="of:=SUM([.C37:.C43])" table:style-name="ce60">
            <text:p><text:s/>194,999.78 €<text:s/></text:p>
          </table:table-cell>
          <table:table-cell office:value-type="percentage" office:value="1" table:style-name="ce61">
            <text:p>100.00%</text:p>
          </table:table-cell>
          <table:table-cell office:value-type="float" office:value="16000" table:formula="of:=SUM([.E37:.E43])" table:style-name="ce62">
            <text:p><text:s/>16,000.00 €<text:s/></text:p>
          </table:table-cell>
          <table:table-cell office:value-type="float" office:value="16000" table:formula="of:=SUM([.F37:.F43])" table:style-name="ce62">
            <text:p><text:s/>16,000.00 €<text:s/></text:p>
          </table:table-cell>
          <table:table-cell office:value-type="float" office:value="16625" table:formula="of:=SUM([.G37:.G43])" table:style-name="ce62">
            <text:p><text:s/>16,625.00 €<text:s/></text:p>
          </table:table-cell>
          <table:table-cell office:value-type="float" office:value="16000" table:formula="of:=SUM([.H37:.H43])" table:style-name="ce62">
            <text:p><text:s/>16,000.00 €<text:s/></text:p>
          </table:table-cell>
          <table:table-cell office:value-type="float" office:value="14500" table:formula="of:=SUM([.I37:.I43])" table:style-name="ce62">
            <text:p><text:s/>14,500.00 €<text:s/></text:p>
          </table:table-cell>
          <table:table-cell office:value-type="float" office:value="16125" table:formula="of:=SUM([.J37:.J43])" table:style-name="ce62">
            <text:p><text:s/>16,125.00 €<text:s/></text:p>
          </table:table-cell>
          <table:table-cell office:value-type="float" office:value="16000" table:formula="of:=SUM([.K37:.K43])" table:style-name="ce62">
            <text:p><text:s/>16,000.00 €<text:s/></text:p>
          </table:table-cell>
          <table:table-cell office:value-type="float" office:value="14500" table:formula="of:=SUM([.L37:.L43])" table:style-name="ce62">
            <text:p><text:s/>14,500.00 €<text:s/></text:p>
          </table:table-cell>
          <table:table-cell office:value-type="float" office:value="16125" table:formula="of:=SUM([.M37:.M43])" table:style-name="ce62">
            <text:p><text:s/>16,125.00 €<text:s/></text:p>
          </table:table-cell>
          <table:table-cell office:value-type="float" office:value="14500" table:formula="of:=SUM([.N37:.N43])" table:style-name="ce62">
            <text:p><text:s/>14,500.00 €<text:s/></text:p>
          </table:table-cell>
          <table:table-cell office:value-type="float" office:value="21000" table:formula="of:=SUM([.O37:.O43])" table:style-name="ce62">
            <text:p><text:s/>21,000.00 €<text:s/></text:p>
          </table:table-cell>
          <table:table-cell office:value-type="float" office:value="17624.78" table:formula="of:=SUM([.P37:.P43])" table:style-name="ce63">
            <text:p><text:s/>17,624.78 €<text:s/></text:p>
          </table:table-cell>
          <table:table-cell table:number-columns-repeated="16368" table:style-name="ce54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58">
              <text:p>62203001 - Contrato Servicio Mtto (Limpieza/mes) AYAGAURES</text:p>
            </table:table-cell>
            <table:table-cell office:value-type="float" office:value="48000" table:formula="of:=SUM([.E37:.P37])" table:style-name="ce52">
              <text:p><text:s/>48,000.00 €<text:s/></text:p>
            </table:table-cell>
            <table:table-cell office:value-type="percentage" office:value="0.24615412386619104" table:formula="of:=[.C37]*[.$D$36]/[.$C$36]" table:style-name="ce30">
              <text:p>24.62%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203001 - Contrato Servicio Mtto (Limpieza/mes tramo C Bosque) MARTÍNEZ CANO</text:p>
            </table:table-cell>
            <table:table-cell office:value-type="float" office:value="6000" table:formula="of:=SUM([.E38:.P38])" table:style-name="ce52">
              <text:p><text:s/>6,000.00 €<text:s/></text:p>
            </table:table-cell>
            <table:table-cell office:value-type="percentage" office:value="3.076926548327388E-2" table:formula="of:=[.C38]*[.$D$36]/[.$C$36]" table:style-name="ce30">
              <text:p>3.08%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1">
              <text:p><text:s/>500.00 €<text:s/></text:p>
            </table:table-cell>
            <table:table-cell office:value-type="float" office:value="500" table:style-name="ce33">
              <text:p><text:s/>5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EUROCOLOR (Arreglo monolito)</text:p>
            </table:table-cell>
            <table:table-cell office:value-type="float" office:value="6500" table:formula="of:=SUM([.E39:.P39])" table:style-name="ce64">
              <text:p><text:s/>6,500.00 €<text:s/></text:p>
            </table:table-cell>
            <table:table-cell office:value-type="percentage" office:value="3.3333370940213367E-2" table:formula="of:=[.C39]*[.$D$36]/[.$C$36]" table:style-name="ce30">
              <text:p>3.33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6500" table:style-name="ce31">
              <text:p><text:s/>6,500.00 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203002 - Mtto y Actuaciones Puntuales (Tratamiento Rabogato)</text:p>
            </table:table-cell>
            <table:table-cell office:value-type="float" office:value="6499.78" table:formula="of:=SUM([.E40:.P40])" table:style-name="ce64">
              <text:p><text:s/>6,499.78 €<text:s/></text:p>
            </table:table-cell>
            <table:table-cell office:value-type="percentage" office:value="3.3332242733812315E-2" table:formula="of:=[.C40]*[.$D$36]/[.$C$36]" table:style-name="ce30">
              <text:p>3.33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625" table:style-name="ce31">
              <text:p><text:s/>1,62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625" table:style-name="ce31">
              <text:p><text:s/>1,62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625" table:style-name="ce31">
              <text:p><text:s/>1,62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624.78" table:style-name="ce33">
              <text:p><text:s/>1,624.78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204001 - Mtto y Reparación Aceras y Calzadas</text:p>
            </table:table-cell>
            <table:table-cell office:value-type="float" office:value="50000" table:formula="of:=SUM([.E41:.P41])" table:style-name="ce52">
              <text:p><text:s/>50,000.00 €<text:s/></text:p>
            </table:table-cell>
            <table:table-cell office:value-type="percentage" office:value="0.256410545693949" table:formula="of:=[.C41]*[.$D$36]/[.$C$36]" table:style-name="ce30">
              <text:p>25.64%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3500" table:style-name="ce31">
              <text:p><text:s/>3,500.00 €<text:s/></text:p>
            </table:table-cell>
            <table:table-cell office:value-type="float" office:value="3500" table:style-name="ce31">
              <text:p><text:s/>3,5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3500" table:style-name="ce31">
              <text:p><text:s/>3,500.00 €<text:s/></text:p>
            </table:table-cell>
            <table:table-cell office:value-type="float" office:value="3500" table:style-name="ce31">
              <text:p><text:s/>3,500.00 €<text:s/></text:p>
            </table:table-cell>
            <table:table-cell office:value-type="float" office:value="3500" table:style-name="ce31">
              <text:p><text:s/>3,500.00 €<text:s/></text:p>
            </table:table-cell>
            <table:table-cell office:value-type="float" office:value="3500" table:style-name="ce31">
              <text:p><text:s/>3,5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206001 - Mtto y Reparación Arquetas y Socavones</text:p>
            </table:table-cell>
            <table:table-cell office:value-type="float" office:value="60000" table:formula="of:=SUM([.E42:.P42])" table:style-name="ce52">
              <text:p><text:s/>60,000.00 €<text:s/></text:p>
            </table:table-cell>
            <table:table-cell office:value-type="percentage" office:value="0.30769265483273878" table:formula="of:=[.C42]*[.$D$36]/[.$C$36]" table:style-name="ce30">
              <text:p>30.77%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office:value-type="float" office:value="5000" table:style-name="ce31">
              <text:p><text:s/>5,0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207001 - Mtto y Reparación Señales Viarias<text:s/></text:p>
            </table:table-cell>
            <table:table-cell office:value-type="float" office:value="18000" table:formula="of:=SUM([.E43:.P43])" table:style-name="ce52">
              <text:p><text:s/>18,000.00 €<text:s/></text:p>
            </table:table-cell>
            <table:table-cell office:value-type="percentage" office:value="9.2307796449821636E-2" table:formula="of:=[.C43]*[.$D$36]/[.$C$36]" table:style-name="ce30">
              <text:p>9.23%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office:value-type="float" office:value="1500" table:style-name="ce31">
              <text:p><text:s/>1,500.00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/>
          <table:table-cell office:value-type="string" office:string-value="Asesorías" table:formula="of:=['file:///D:/Controlling%20y%20Reporting/Presupuesto%20Econ%F3mico.xlsx'#Gastos.$F$235]" table:style-name="ce57">
            <text:p>Asesorías</text:p>
          </table:table-cell>
          <table:table-cell office:value-type="float" office:value="9680" table:formula="of:=SUM([.C45:.C49])" table:style-name="ce65">
            <text:p><text:s/>9,680.00 €<text:s/></text:p>
          </table:table-cell>
          <table:table-cell office:value-type="percentage" office:value="1" table:style-name="ce61">
            <text:p>100.00%</text:p>
          </table:table-cell>
          <table:table-cell office:value-type="float" office:value="280" table:formula="of:=SUM([.E45:.E50])" table:style-name="ce66">
            <text:p><text:s/>280.00 €<text:s/></text:p>
          </table:table-cell>
          <table:table-cell office:value-type="float" office:value="4480" table:formula="of:=SUM([.F45:.F50])" table:style-name="ce66">
            <text:p><text:s/>4,480.00 €<text:s/></text:p>
          </table:table-cell>
          <table:table-cell office:value-type="float" office:value="1130" table:formula="of:=SUM([.G45:.G50])" table:style-name="ce66">
            <text:p><text:s/>1,130.00 €<text:s/></text:p>
          </table:table-cell>
          <table:table-cell office:value-type="float" office:value="480" table:formula="of:=SUM([.H45:.H50])" table:style-name="ce66">
            <text:p><text:s/>480.00 €<text:s/></text:p>
          </table:table-cell>
          <table:table-cell office:value-type="float" office:value="480" table:formula="of:=SUM([.I45:.I50])" table:style-name="ce66">
            <text:p><text:s/>480.00 €<text:s/></text:p>
          </table:table-cell>
          <table:table-cell office:value-type="float" office:value="480" table:formula="of:=SUM([.J45:.J50])" table:style-name="ce66">
            <text:p><text:s/>480.00 €<text:s/></text:p>
          </table:table-cell>
          <table:table-cell office:value-type="float" office:value="480" table:formula="of:=SUM([.K45:.K50])" table:style-name="ce66">
            <text:p><text:s/>480.00 €<text:s/></text:p>
          </table:table-cell>
          <table:table-cell office:value-type="float" office:value="600" table:formula="of:=SUM([.L45:.L50])" table:style-name="ce66">
            <text:p><text:s/>600.00 €<text:s/></text:p>
          </table:table-cell>
          <table:table-cell office:value-type="float" office:value="480" table:formula="of:=SUM([.M45:.M50])" table:style-name="ce66">
            <text:p><text:s/>480.00 €<text:s/></text:p>
          </table:table-cell>
          <table:table-cell office:value-type="float" office:value="480" table:formula="of:=SUM([.N45:.N50])" table:style-name="ce66">
            <text:p><text:s/>480.00 €<text:s/></text:p>
          </table:table-cell>
          <table:table-cell office:value-type="float" office:value="480" table:formula="of:=SUM([.O45:.O50])" table:style-name="ce66">
            <text:p><text:s/>480.00 €<text:s/></text:p>
          </table:table-cell>
          <table:table-cell office:value-type="float" office:value="1130" table:formula="of:=SUM([.P45:.P50])" table:style-name="ce66">
            <text:p><text:s/>1,130.00 €<text:s/></text:p>
          </table:table-cell>
          <table:table-cell table:number-columns-repeated="16368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67">
              <text:p>62300001 - Evelio Portillo (Prensa y RRSS)</text:p>
            </table:table-cell>
            <table:table-cell office:value-type="float" office:value="2400" table:formula="of:=SUM([.E45:.P45])" table:style-name="ce52">
              <text:p><text:s/>2,400.00 €<text:s/></text:p>
            </table:table-cell>
            <table:table-cell office:value-type="percentage" office:value="0.24793388429752067" table:formula="of:=[.C45]*[.$D$44]/[.$C$44]" table:style-name="ce30">
              <text:p>24.79%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67">
              <text:p>62300002 - Asesoría Laboral</text:p>
            </table:table-cell>
            <table:table-cell office:value-type="float" office:value="960" table:formula="of:=SUM([.E46:.P46])" table:style-name="ce52">
              <text:p><text:s/>960.00 €<text:s/></text:p>
            </table:table-cell>
            <table:table-cell office:value-type="percentage" office:value="9.9173553719008267E-2" table:formula="of:=[.C46]*[.$D$44]/[.$C$44]" table:style-name="ce30">
              <text:p>9.92%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office:value-type="float" office:value="80" table:style-name="ce31">
              <text:p><text:s/>8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67">
              <text:p>62300004 - ASEFICO (Asesoría Fiscal)</text:p>
            </table:table-cell>
            <table:table-cell office:value-type="float" office:value="2200" table:formula="of:=SUM([.E47:.P47])" table:style-name="ce52">
              <text:p><text:s/>2,200.00 €<text:s/></text:p>
            </table:table-cell>
            <table:table-cell office:value-type="percentage" office:value="0.22727272727272727" table:formula="of:=[.C47]*[.$D$44]/[.$C$44]" table:style-name="ce30">
              <text:p>22.73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3">
              <text:p><text:s/>2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67">
              <text:p>62300005 - Servicios Protección Datos</text:p>
            </table:table-cell>
            <table:table-cell office:value-type="float" office:value="120" table:formula="of:=SUM([.E48:.P48])" table:style-name="ce52">
              <text:p><text:s/>120.00 €<text:s/></text:p>
            </table:table-cell>
            <table:table-cell office:value-type="percentage" office:value="1.2396694214876033E-2" table:formula="of:=[.C48]*[.$D$44]/[.$C$44]" table:style-name="ce30">
              <text:p>1.24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20" table:style-name="ce31">
              <text:p><text:s/>12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67">
              <text:p>62300006 - Moreno Pérez (Asesoría Legal)</text:p>
            </table:table-cell>
            <table:table-cell office:value-type="float" office:value="4000" table:formula="of:=SUM([.E49:.P49])" table:style-name="ce52">
              <text:p><text:s/>4,000.00 €<text:s/></text:p>
            </table:table-cell>
            <table:table-cell office:value-type="percentage" office:value="0.41322314049586778" table:formula="of:=[.C49]*[.$D$44]/[.$C$44]" table:style-name="ce30">
              <text:p>41.32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4000" table:style-name="ce31">
              <text:p><text:s/>4,00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67">
              <text:p>62300007 - Audiatlántica (Auditores)</text:p>
            </table:table-cell>
            <table:table-cell office:value-type="float" office:value="1300" table:formula="of:=SUM([.E50:.P50])" table:style-name="ce52">
              <text:p><text:s/>1,300.00 €<text:s/></text:p>
            </table:table-cell>
            <table:table-cell office:value-type="percentage" office:value="0.13429752066115702" table:formula="of:=[.C50]*[.$D$44]/[.$C$44]" table:style-name="ce30">
              <text:p>13.43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650" table:style-name="ce31">
              <text:p><text:s/>65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650" table:style-name="ce33">
              <text:p><text:s/>650.00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/>
          <table:table-cell office:value-type="string" table:style-name="ce57">
            <text:p>Seguros</text:p>
          </table:table-cell>
          <table:table-cell office:value-type="float" office:value="755" table:formula="of:=SUM([.C52:.C53])" table:style-name="ce47">
            <text:p><text:s/>755.00 €<text:s/></text:p>
          </table:table-cell>
          <table:table-cell office:value-type="percentage" office:value="1" table:style-name="ce61">
            <text:p>100.00%</text:p>
          </table:table-cell>
          <table:table-cell office:value-type="float" office:value="715" table:formula="of:=SUM([.E52:.E53])" table:style-name="ce49">
            <text:p><text:s/>715.00 €<text:s/></text:p>
          </table:table-cell>
          <table:table-cell office:value-type="float" office:value="0" table:formula="of:=SUM([.F52:.F53])" table:style-name="ce49">
            <text:p><text:s/>- <text:s text:c="2"/>€<text:s/></text:p>
          </table:table-cell>
          <table:table-cell office:value-type="float" office:value="0" table:formula="of:=SUM([.G52:.G53])" table:style-name="ce49">
            <text:p><text:s/>- <text:s text:c="2"/>€<text:s/></text:p>
          </table:table-cell>
          <table:table-cell office:value-type="float" office:value="0" table:formula="of:=SUM([.H52:.H53])" table:style-name="ce49">
            <text:p><text:s/>- <text:s text:c="2"/>€<text:s/></text:p>
          </table:table-cell>
          <table:table-cell office:value-type="float" office:value="40" table:formula="of:=SUM([.I52:.I53])" table:style-name="ce49">
            <text:p><text:s/>40.00 €<text:s/></text:p>
          </table:table-cell>
          <table:table-cell office:value-type="float" office:value="0" table:formula="of:=SUM([.J52:.J53])" table:style-name="ce49">
            <text:p><text:s/>- <text:s text:c="2"/>€<text:s/></text:p>
          </table:table-cell>
          <table:table-cell office:value-type="float" office:value="0" table:formula="of:=SUM([.K52:.K53])" table:style-name="ce49">
            <text:p><text:s/>- <text:s text:c="2"/>€<text:s/></text:p>
          </table:table-cell>
          <table:table-cell office:value-type="float" office:value="0" table:formula="of:=SUM([.L52:.L53])" table:style-name="ce49">
            <text:p><text:s/>- <text:s text:c="2"/>€<text:s/></text:p>
          </table:table-cell>
          <table:table-cell office:value-type="float" office:value="0" table:formula="of:=SUM([.M52:.M53])" table:style-name="ce49">
            <text:p><text:s/>- <text:s text:c="2"/>€<text:s/></text:p>
          </table:table-cell>
          <table:table-cell office:value-type="float" office:value="0" table:formula="of:=SUM([.N52:.N53])" table:style-name="ce49">
            <text:p><text:s/>- <text:s text:c="2"/>€<text:s/></text:p>
          </table:table-cell>
          <table:table-cell office:value-type="float" office:value="0" table:formula="of:=SUM([.O52:.O53])" table:style-name="ce49">
            <text:p><text:s/>- <text:s text:c="2"/>€<text:s/></text:p>
          </table:table-cell>
          <table:table-cell office:value-type="float" office:value="0" table:formula="of:=SUM([.P52:.P53])" table:style-name="ce50">
            <text:p><text:s/>- <text:s text:c="2"/>€<text:s/></text:p>
          </table:table-cell>
          <table:table-cell table:number-columns-repeated="16368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58">
              <text:p>62500001 - Póliza Seguros RC Directivos</text:p>
            </table:table-cell>
            <table:table-cell office:value-type="float" office:value="715" table:formula="of:=SUM([.E52:.P52])" table:style-name="ce52">
              <text:p><text:s/>715.00 €<text:s/></text:p>
            </table:table-cell>
            <table:table-cell office:value-type="percentage" office:value="0.94701986754966883" table:formula="of:=[.C52]*[.$D$51]/[.$C$51]" table:style-name="ce30">
              <text:p>94.70%</text:p>
            </table:table-cell>
            <table:table-cell office:value-type="float" office:value="715" table:style-name="ce31">
              <text:p><text:s/>71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500002 - Póliza Seguro Accidentes</text:p>
            </table:table-cell>
            <table:table-cell office:value-type="float" office:value="40" table:formula="of:=SUM([.E53:.P53])" table:style-name="ce52">
              <text:p><text:s/>40.00 €<text:s/></text:p>
            </table:table-cell>
            <table:table-cell office:value-type="percentage" office:value="5.2980132450331126E-2" table:formula="of:=[.C53]*[.$D$51]/[.$C$51]" table:style-name="ce30">
              <text:p>5.30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40" table:style-name="ce31">
              <text:p><text:s/>4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 table:style-name="ce68"/>
          <table:table-cell office:value-type="string" table:style-name="ce57">
            <text:p>Servicios bancarios y similares</text:p>
          </table:table-cell>
          <table:table-cell office:value-type="float" office:value="31253.996399999993" table:formula="of:=SUM([.C55:.C58])" table:style-name="ce47">
            <text:p><text:s/>31,254.00 €<text:s/></text:p>
          </table:table-cell>
          <table:table-cell office:value-type="percentage" office:value="1" table:style-name="ce61">
            <text:p>100.00%</text:p>
          </table:table-cell>
          <table:table-cell office:value-type="float" office:value="2156.1720999999998" table:formula="of:=SUM([.E55:.E58])" table:style-name="ce49">
            <text:p><text:s/>2,156.17 €<text:s/></text:p>
          </table:table-cell>
          <table:table-cell office:value-type="float" office:value="3486.5452999999998" table:formula="of:=SUM([.F55:.F58])" table:style-name="ce49">
            <text:p><text:s/>3,486.55 €<text:s/></text:p>
          </table:table-cell>
          <table:table-cell office:value-type="float" office:value="3486.5465999999997" table:formula="of:=SUM([.G55:.G58])" table:style-name="ce49">
            <text:p><text:s/>3,486.55 €<text:s/></text:p>
          </table:table-cell>
          <table:table-cell office:value-type="float" office:value="3747.9952999999996" table:formula="of:=SUM([.H55:.H58])" table:style-name="ce49">
            <text:p><text:s/>3,748.00 €<text:s/></text:p>
          </table:table-cell>
          <table:table-cell office:value-type="float" office:value="2417.6220999999996" table:formula="of:=SUM([.I55:.I58])" table:style-name="ce49">
            <text:p><text:s/>2,417.62 €<text:s/></text:p>
          </table:table-cell>
          <table:table-cell office:value-type="float" office:value="3054.1950000000002" table:formula="of:=SUM([.J55:.J58])" table:style-name="ce49">
            <text:p><text:s/>3,054.20 €<text:s/></text:p>
          </table:table-cell>
          <table:table-cell office:value-type="float" office:value="3054.1950000000002" table:formula="of:=SUM([.K55:.K58])" table:style-name="ce49">
            <text:p><text:s/>3,054.20 €<text:s/></text:p>
          </table:table-cell>
          <table:table-cell office:value-type="float" office:value="2127.0150000000003" table:formula="of:=SUM([.L55:.L58])" table:style-name="ce49">
            <text:p><text:s/>2,127.02 €<text:s/></text:p>
          </table:table-cell>
          <table:table-cell office:value-type="float" office:value="2127.0150000000003" table:formula="of:=SUM([.M55:.M58])" table:style-name="ce49">
            <text:p><text:s/>2,127.02 €<text:s/></text:p>
          </table:table-cell>
          <table:table-cell office:value-type="float" office:value="1865.5650000000001" table:formula="of:=SUM([.N55:.N58])" table:style-name="ce49">
            <text:p><text:s/>1,865.57 €<text:s/></text:p>
          </table:table-cell>
          <table:table-cell office:value-type="float" office:value="1865.5650000000001" table:formula="of:=SUM([.O55:.O58])" table:style-name="ce49">
            <text:p><text:s/>1,865.57 €<text:s/></text:p>
          </table:table-cell>
          <table:table-cell office:value-type="float" office:value="1865.5650000000001" table:formula="of:=SUM([.P55:.P58])" table:style-name="ce50">
            <text:p><text:s/>1,865.57 €<text:s/></text:p>
          </table:table-cell>
          <table:table-cell table:number-columns-repeated="16368" table:style-name="ce68"/>
        </table:table-row>
        <table:table-row-group table:display="false">
          <table:table-row table:style-name="ro1" table:visibility="collapse">
            <table:table-cell/>
            <table:table-cell office:value-type="string" table:style-name="ce58">
              <text:p>62600000 - Serv. Banc y Sim (BCA MARCH)</text:p>
            </table:table-cell>
            <table:table-cell office:value-type="float" office:value="300" table:formula="of:=SUM([.E55:.P55])" table:style-name="ce69">
              <text:p><text:s/>300.00 €<text:s/></text:p>
            </table:table-cell>
            <table:table-cell office:value-type="percentage" office:value="9.5987724629033391E-3" table:formula="of:=[.C55]*[.$D$54]/[.$C$54]" table:style-name="ce70">
              <text:p>0.96%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table:number-columns-repeated="16368"/>
          </table:table-row>
          <table:table-row table:style-name="ro1" table:visibility="collapse">
            <table:table-cell/>
            <table:table-cell office:value-type="string" table:style-name="ce58">
              <text:p>62600006 - Serv. Banc y Sim (LA CAIXA)</text:p>
            </table:table-cell>
            <table:table-cell office:value-type="float" office:value="300" table:formula="of:=SUM([.E56:.P56])" table:style-name="ce69">
              <text:p><text:s/>300.00 €<text:s/></text:p>
            </table:table-cell>
            <table:table-cell office:value-type="percentage" office:value="9.5987724629033391E-3" table:formula="of:=[.C56]*[.$D$54]/[.$C$54]" table:style-name="ce70">
              <text:p>0.96%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table:number-columns-repeated="16368"/>
          </table:table-row>
          <table:table-row table:style-name="ro1" table:visibility="collapse">
            <table:table-cell table:style-name="ce27"/>
            <table:table-cell office:value-type="string" table:style-name="ce58">
              <text:p>62610001 - Comisiones VALORA Voluntaria (4,5%)</text:p>
            </table:table-cell>
            <table:table-cell office:value-type="float" office:value="9395.1899999999987" table:formula="of:=SUM([.E57:.P57])" table:style-name="ce52">
              <text:p><text:s/>9,395.19 €<text:s/></text:p>
            </table:table-cell>
            <table:table-cell office:value-type="percentage" office:value="0.30060763685248265" table:formula="of:=[.C57]*[.$D$54]/[.$C$54]" table:style-name="ce30">
              <text:p>30.06%</text:p>
            </table:table-cell>
            <table:table-cell office:value-type="float" office:value="927.18" table:style-name="ce31">
              <text:p><text:s/>927.18 €<text:s/></text:p>
            </table:table-cell>
            <table:table-cell office:value-type="float" office:value="927.18" table:style-name="ce31">
              <text:p><text:s/>927.18 €<text:s/></text:p>
            </table:table-cell>
            <table:table-cell office:value-type="float" office:value="927.18" table:style-name="ce31">
              <text:p><text:s/>927.18 €<text:s/></text:p>
            </table:table-cell>
            <table:table-cell office:value-type="float" office:value="1188.6299999999999" table:style-name="ce31">
              <text:p><text:s/>1,188.63 €<text:s/></text:p>
            </table:table-cell>
            <table:table-cell office:value-type="float" office:value="1188.6299999999999" table:style-name="ce31">
              <text:p><text:s/>1,188.63 €<text:s/></text:p>
            </table:table-cell>
            <table:table-cell office:value-type="float" office:value="1379.52" table:style-name="ce31">
              <text:p><text:s/>1,379.52 €<text:s/></text:p>
            </table:table-cell>
            <table:table-cell office:value-type="float" office:value="1379.52" table:style-name="ce31">
              <text:p><text:s/>1,379.52 €<text:s/></text:p>
            </table:table-cell>
            <table:table-cell office:value-type="float" office:value="452.34" table:style-name="ce31">
              <text:p><text:s/>452.34 €<text:s/></text:p>
            </table:table-cell>
            <table:table-cell office:value-type="float" office:value="452.34" table:style-name="ce31">
              <text:p><text:s/>452.34 €<text:s/></text:p>
            </table:table-cell>
            <table:table-cell office:value-type="float" office:value="190.89" table:style-name="ce31">
              <text:p><text:s/>190.89 €<text:s/></text:p>
            </table:table-cell>
            <table:table-cell office:value-type="float" office:value="190.89" table:style-name="ce31">
              <text:p><text:s/>190.89 €<text:s/></text:p>
            </table:table-cell>
            <table:table-cell office:value-type="float" office:value="190.89" table:style-name="ce33">
              <text:p><text:s/>190.89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610002 - Comisiones VALORA Ejecutiva (13%)</text:p>
            </table:table-cell>
            <table:table-cell office:value-type="float" office:value="21258.806399999994" table:formula="of:=SUM([.E58:.P58])" table:style-name="ce52">
              <text:p><text:s/>21,258.81 €<text:s/></text:p>
            </table:table-cell>
            <table:table-cell office:value-type="percentage" office:value="0.68019481822171068" table:formula="of:=[.C58]*[.$D$54]/[.$C$54]" table:style-name="ce30">
              <text:p>68.02%</text:p>
            </table:table-cell>
            <table:table-cell office:value-type="float" office:value="1178.9920999999999" table:style-name="ce31">
              <text:p><text:s/>1,178.99 €<text:s/></text:p>
            </table:table-cell>
            <table:table-cell office:value-type="float" office:value="2509.3652999999999" table:style-name="ce31">
              <text:p><text:s/>2,509.37 €<text:s/></text:p>
            </table:table-cell>
            <table:table-cell office:value-type="float" office:value="2509.3665999999998" table:style-name="ce31">
              <text:p><text:s/>2,509.37 €<text:s/></text:p>
            </table:table-cell>
            <table:table-cell office:value-type="float" office:value="2509.3652999999999" table:style-name="ce31">
              <text:p><text:s/>2,509.37 €<text:s/></text:p>
            </table:table-cell>
            <table:table-cell office:value-type="float" office:value="1178.9920999999999" table:style-name="ce31">
              <text:p><text:s/>1,178.99 €<text:s/></text:p>
            </table:table-cell>
            <table:table-cell office:value-type="float" office:value="1624.6750000000002" table:style-name="ce31">
              <text:p><text:s/>1,624.68 €<text:s/></text:p>
            </table:table-cell>
            <table:table-cell office:value-type="float" office:value="1624.6750000000002" table:style-name="ce31">
              <text:p><text:s/>1,624.68 €<text:s/></text:p>
            </table:table-cell>
            <table:table-cell office:value-type="float" office:value="1624.6750000000002" table:style-name="ce31">
              <text:p><text:s/>1,624.68 €<text:s/></text:p>
            </table:table-cell>
            <table:table-cell office:value-type="float" office:value="1624.6750000000002" table:style-name="ce31">
              <text:p><text:s/>1,624.68 €<text:s/></text:p>
            </table:table-cell>
            <table:table-cell office:value-type="float" office:value="1624.6750000000002" table:style-name="ce31">
              <text:p><text:s/>1,624.68 €<text:s/></text:p>
            </table:table-cell>
            <table:table-cell office:value-type="float" office:value="1624.6750000000002" table:style-name="ce31">
              <text:p><text:s/>1,624.68 €<text:s/></text:p>
            </table:table-cell>
            <table:table-cell office:value-type="float" office:value="1624.6750000000002" table:style-name="ce33">
              <text:p><text:s/>1,624.68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 table:style-name="ce27"/>
          <table:table-cell office:value-type="string" table:style-name="ce57">
            <text:p>Suministos</text:p>
          </table:table-cell>
          <table:table-cell office:value-type="float" office:value="1980" table:formula="of:=SUM([.C60:.C62])" table:style-name="ce47">
            <text:p><text:s/>1,980.00 €<text:s/></text:p>
          </table:table-cell>
          <table:table-cell office:value-type="percentage" office:value="1" table:style-name="ce48">
            <text:p>100.00%</text:p>
          </table:table-cell>
          <table:table-cell office:value-type="float" office:value="165" table:formula="of:=SUM([.E60:.E63])" table:style-name="ce49">
            <text:p><text:s/>165.00 €<text:s/></text:p>
          </table:table-cell>
          <table:table-cell office:value-type="float" office:value="165" table:formula="of:=SUM([.F60:.F63])" table:style-name="ce49">
            <text:p><text:s/>165.00 €<text:s/></text:p>
          </table:table-cell>
          <table:table-cell office:value-type="float" office:value="165" table:formula="of:=SUM([.G60:.G63])" table:style-name="ce49">
            <text:p><text:s/>165.00 €<text:s/></text:p>
          </table:table-cell>
          <table:table-cell office:value-type="float" office:value="1165" table:formula="of:=SUM([.H60:.H63])" table:style-name="ce49">
            <text:p><text:s/>1,165.00 €<text:s/></text:p>
          </table:table-cell>
          <table:table-cell office:value-type="float" office:value="165" table:formula="of:=SUM([.I60:.I63])" table:style-name="ce49">
            <text:p><text:s/>165.00 €<text:s/></text:p>
          </table:table-cell>
          <table:table-cell office:value-type="float" office:value="165" table:formula="of:=SUM([.J60:.J63])" table:style-name="ce49">
            <text:p><text:s/>165.00 €<text:s/></text:p>
          </table:table-cell>
          <table:table-cell office:value-type="float" office:value="165" table:formula="of:=SUM([.K60:.K63])" table:style-name="ce49">
            <text:p><text:s/>165.00 €<text:s/></text:p>
          </table:table-cell>
          <table:table-cell office:value-type="float" office:value="165" table:formula="of:=SUM([.L60:.L63])" table:style-name="ce49">
            <text:p><text:s/>165.00 €<text:s/></text:p>
          </table:table-cell>
          <table:table-cell office:value-type="float" office:value="165" table:formula="of:=SUM([.M60:.M63])" table:style-name="ce49">
            <text:p><text:s/>165.00 €<text:s/></text:p>
          </table:table-cell>
          <table:table-cell office:value-type="float" office:value="165" table:formula="of:=SUM([.N60:.N63])" table:style-name="ce49">
            <text:p><text:s/>165.00 €<text:s/></text:p>
          </table:table-cell>
          <table:table-cell office:value-type="float" office:value="1165" table:formula="of:=SUM([.O60:.O63])" table:style-name="ce49">
            <text:p><text:s/>1,165.00 €<text:s/></text:p>
          </table:table-cell>
          <table:table-cell office:value-type="float" office:value="165" table:formula="of:=SUM([.P60:.P63])" table:style-name="ce50">
            <text:p><text:s/>165.00 €<text:s/></text:p>
          </table:table-cell>
          <table:table-cell table:number-columns-repeated="16368" table:style-name="ce27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58">
              <text:p>62800001 - Telefonía fija y ADSL (PATUMOVIL)</text:p>
            </table:table-cell>
            <table:table-cell office:value-type="float" office:value="1500" table:formula="of:=SUM([.E60:.P60])" table:style-name="ce52">
              <text:p><text:s/>1,500.00 €<text:s/></text:p>
            </table:table-cell>
            <table:table-cell office:value-type="percentage" office:value="0.75757575757575757" table:formula="of:=[.C60]*[.$D$59]/[.$C$59]" table:style-name="ce30">
              <text:p>75.76%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1">
              <text:p><text:s/>125.00 €<text:s/></text:p>
            </table:table-cell>
            <table:table-cell office:value-type="float" office:value="125" table:style-name="ce33">
              <text:p><text:s/>125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800002 - Telefonía Móvil (PATUMOVIL)</text:p>
            </table:table-cell>
            <table:table-cell office:value-type="float" office:value="300" table:formula="of:=SUM([.E61:.P61])" table:style-name="ce52">
              <text:p><text:s/>300.00 €<text:s/></text:p>
            </table:table-cell>
            <table:table-cell office:value-type="percentage" office:value="0.15151515151515152" table:formula="of:=[.C61]*[.$D$59]/[.$C$59]" table:style-name="ce30">
              <text:p>15.15%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1">
              <text:p><text:s/>25.00 €<text:s/></text:p>
            </table:table-cell>
            <table:table-cell office:value-type="float" office:value="25" table:style-name="ce33">
              <text:p><text:s/>25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800003 - Agua, Café y Varios (Oficina)</text:p>
            </table:table-cell>
            <table:table-cell office:value-type="float" office:value="180" table:formula="of:=SUM([.E62:.P62])" table:style-name="ce52">
              <text:p><text:s/>180.00 €<text:s/></text:p>
            </table:table-cell>
            <table:table-cell office:value-type="percentage" office:value="9.0909090909090912E-2" table:formula="of:=[.C62]*[.$D$59]/[.$C$59]" table:style-name="ce30">
              <text:p>9.09%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office:value-type="float" office:value="15" table:style-name="ce31">
              <text:p><text:s/>15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9">
              <text:p>62820005 - Suministros e Instalaciones Señalética</text:p>
            </table:table-cell>
            <table:table-cell office:value-type="float" office:value="2000" table:formula="of:=SUM([.E63:.P63])" table:style-name="ce52">
              <text:p><text:s/>2,000.00 €<text:s/></text:p>
            </table:table-cell>
            <table:table-cell office:value-type="percentage" office:value="1.0101010101010102" table:formula="of:=[.C63]*[.$D$59]/[.$C$59]" table:style-name="ce30">
              <text:p>101.01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000" table:style-name="ce31">
              <text:p><text:s/>1,00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000" table:style-name="ce31">
              <text:p><text:s/>1,00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 table:style-name="ce27"/>
          <table:table-cell office:value-type="string" table:style-name="ce57">
            <text:p>Otros Servicios</text:p>
          </table:table-cell>
          <table:table-cell office:value-type="float" office:value="6590" table:formula="of:=SUM([.C65:.C73])" table:style-name="ce47">
            <text:p><text:s/>6,590.00 €<text:s/></text:p>
          </table:table-cell>
          <table:table-cell office:value-type="percentage" office:value="1" table:style-name="ce48">
            <text:p>100.00%</text:p>
          </table:table-cell>
          <table:table-cell office:value-type="float" office:value="445" table:formula="of:=SUM([.E65:.E73])" table:style-name="ce49">
            <text:p><text:s/>445.00 €<text:s/></text:p>
          </table:table-cell>
          <table:table-cell office:value-type="float" office:value="335" table:formula="of:=SUM([.F65:.F73])" table:style-name="ce49">
            <text:p><text:s/>335.00 €<text:s/></text:p>
          </table:table-cell>
          <table:table-cell office:value-type="float" office:value="560" table:formula="of:=SUM([.G65:.G73])" table:style-name="ce49">
            <text:p><text:s/>560.00 €<text:s/></text:p>
          </table:table-cell>
          <table:table-cell office:value-type="float" office:value="475" table:formula="of:=SUM([.H65:.H73])" table:style-name="ce49">
            <text:p><text:s/>475.00 €<text:s/></text:p>
          </table:table-cell>
          <table:table-cell office:value-type="float" office:value="335" table:formula="of:=SUM([.I65:.I73])" table:style-name="ce49">
            <text:p><text:s/>335.00 €<text:s/></text:p>
          </table:table-cell>
          <table:table-cell office:value-type="float" office:value="1150" table:formula="of:=SUM([.J65:.J73])" table:style-name="ce49">
            <text:p><text:s/>1,150.00 €<text:s/></text:p>
          </table:table-cell>
          <table:table-cell office:value-type="float" office:value="445" table:formula="of:=SUM([.K65:.K73])" table:style-name="ce49">
            <text:p><text:s/>445.00 €<text:s/></text:p>
          </table:table-cell>
          <table:table-cell office:value-type="float" office:value="335" table:formula="of:=SUM([.L65:.L73])" table:style-name="ce49">
            <text:p><text:s/>335.00 €<text:s/></text:p>
          </table:table-cell>
          <table:table-cell office:value-type="float" office:value="560" table:formula="of:=SUM([.M65:.M73])" table:style-name="ce49">
            <text:p><text:s/>560.00 €<text:s/></text:p>
          </table:table-cell>
          <table:table-cell office:value-type="float" office:value="435" table:formula="of:=SUM([.N65:.N73])" table:style-name="ce49">
            <text:p><text:s/>435.00 €<text:s/></text:p>
          </table:table-cell>
          <table:table-cell office:value-type="float" office:value="365" table:formula="of:=SUM([.O65:.O73])" table:style-name="ce49">
            <text:p><text:s/>365.00 €<text:s/></text:p>
          </table:table-cell>
          <table:table-cell office:value-type="float" office:value="1150" table:formula="of:=SUM([.P65:.P73])" table:style-name="ce50">
            <text:p><text:s/>1,150.00 €<text:s/></text:p>
          </table:table-cell>
          <table:table-cell table:number-columns-repeated="16368" table:style-name="ce27"/>
        </table:table-row>
        <table:table-row-group table:display="false">
          <table:table-row table:style-name="ro4" table:visibility="collapse">
            <table:table-cell table:style-name="ce27"/>
            <table:table-cell office:value-type="string" table:style-name="ce58">
              <text:p>62901001 - Material de Oficina</text:p>
            </table:table-cell>
            <table:table-cell office:value-type="float" office:value="600" table:formula="of:=SUM([.E65:.P65])" table:style-name="ce52">
              <text:p><text:s/>600.00 €<text:s/></text:p>
            </table:table-cell>
            <table:table-cell office:value-type="percentage" office:value="9.1047040971168433E-2" table:formula="of:=[.C65]*[.$D$64]/[.$C$64]" table:style-name="ce30">
              <text:p>9.10%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3">
              <text:p><text:s/>5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1002 - Mobiliario Oficina y otros útiles</text:p>
            </table:table-cell>
            <table:table-cell office:value-type="float" office:value="600" table:formula="of:=SUM([.E66:.P66])" table:style-name="ce52">
              <text:p><text:s/>600.00 €<text:s/></text:p>
            </table:table-cell>
            <table:table-cell office:value-type="percentage" office:value="9.1047040971168433E-2" table:formula="of:=[.C66]*[.$D$64]/[.$C$64]" table:style-name="ce30">
              <text:p>9.10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50" table:style-name="ce31">
              <text:p><text:s/>15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50" table:style-name="ce31">
              <text:p><text:s/>15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50" table:style-name="ce31">
              <text:p><text:s/>15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50" table:style-name="ce33">
              <text:p><text:s/>15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1003 - Combustible Vehículo Oficina<text:s/></text:p>
            </table:table-cell>
            <table:table-cell office:value-type="float" office:value="600" table:formula="of:=SUM([.E67:.P67])" table:style-name="ce52">
              <text:p><text:s/>600.00 €<text:s/></text:p>
            </table:table-cell>
            <table:table-cell office:value-type="percentage" office:value="9.1047040971168433E-2" table:formula="of:=[.C67]*[.$D$64]/[.$C$64]" table:style-name="ce30">
              <text:p>9.10%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1">
              <text:p><text:s/>50.00 €<text:s/></text:p>
            </table:table-cell>
            <table:table-cell office:value-type="float" office:value="50" table:style-name="ce33">
              <text:p><text:s/>5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2001 - Limpieza de Oficinas (CANARILIME)</text:p>
            </table:table-cell>
            <table:table-cell office:value-type="float" office:value="2400" table:formula="of:=SUM([.E68:.P68])" table:style-name="ce52">
              <text:p><text:s/>2,400.00 €<text:s/></text:p>
            </table:table-cell>
            <table:table-cell office:value-type="percentage" office:value="0.36418816388467373" table:formula="of:=[.C68]*[.$D$64]/[.$C$64]" table:style-name="ce30">
              <text:p>36.42%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1">
              <text:p><text:s/>200.00 €<text:s/></text:p>
            </table:table-cell>
            <table:table-cell office:value-type="float" office:value="200" table:style-name="ce33">
              <text:p><text:s/>200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2002 - Material y Productos Limpieza</text:p>
            </table:table-cell>
            <table:table-cell office:value-type="float" office:value="300" table:formula="of:=SUM([.E69:.P69])" table:style-name="ce52">
              <text:p><text:s/>300.00 €<text:s/></text:p>
            </table:table-cell>
            <table:table-cell office:value-type="percentage" office:value="4.5523520485584217E-2" table:formula="of:=[.C69]*[.$D$64]/[.$C$64]" table:style-name="ce30">
              <text:p>4.55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75" table:style-name="ce31">
              <text:p><text:s/>7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75" table:style-name="ce31">
              <text:p><text:s/>7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75" table:style-name="ce31">
              <text:p><text:s/>75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75" table:style-name="ce33">
              <text:p><text:s/>75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3004 - Correo GOROECO Dominio Hosting (MESANTEKO)</text:p>
            </table:table-cell>
            <table:table-cell office:value-type="float" office:value="430" table:formula="of:=SUM([.E70:.P70])" table:style-name="ce52">
              <text:p><text:s/>430.00 €<text:s/></text:p>
            </table:table-cell>
            <table:table-cell office:value-type="percentage" office:value="6.525037936267071E-2" table:formula="of:=[.C70]*[.$D$64]/[.$C$64]" table:style-name="ce30">
              <text:p>6.53%</text:p>
            </table:table-cell>
            <table:table-cell office:value-type="float" office:value="110" table:style-name="ce31">
              <text:p><text:s/>11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10" table:style-name="ce31">
              <text:p><text:s/>11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10" table:style-name="ce31">
              <text:p><text:s/>11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100" table:style-name="ce31">
              <text:p><text:s/>10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4002 - Dominios (registros emails) (MESANTEKO)</text:p>
            </table:table-cell>
            <table:table-cell office:value-type="float" office:value="60" table:formula="of:=SUM([.E71:.P71])" table:style-name="ce52">
              <text:p><text:s/>60.00 €<text:s/></text:p>
            </table:table-cell>
            <table:table-cell office:value-type="percentage" office:value="9.104704097116844E-3" table:formula="of:=[.C71]*[.$D$64]/[.$C$64]" table:style-name="ce30">
              <text:p>0.91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30" table:style-name="ce31">
              <text:p><text:s/>3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30" table:style-name="ce31">
              <text:p><text:s/>30.00 €<text:s/></text:p>
            </table:table-cell>
            <table:table-cell office:value-type="float" office:value="0" table:style-name="ce33">
              <text:p><text:s/>- <text:s text:c="2"/>€<text:s/></text:p>
            </table:table-cell>
            <table:table-cell table:style-name="ce31"/>
            <table:table-cell table:number-columns-repeated="16367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6003 - Vigilancia Oficinas Electrimega</text:p>
            </table:table-cell>
            <table:table-cell office:value-type="float" office:value="420" table:formula="of:=SUM([.E72:.P72])" table:style-name="ce52">
              <text:p><text:s/>420.00 €<text:s/></text:p>
            </table:table-cell>
            <table:table-cell office:value-type="percentage" office:value="6.3732928679817905E-2" table:formula="of:=[.C72]*[.$D$64]/[.$C$64]" table:style-name="ce30">
              <text:p>6.37%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1">
              <text:p><text:s/>35.00 €<text:s/></text:p>
            </table:table-cell>
            <table:table-cell office:value-type="float" office:value="35" table:style-name="ce33">
              <text:p><text:s/>35.00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58">
              <text:p>62908002 - Revistas, Periódicos, Libros</text:p>
            </table:table-cell>
            <table:table-cell office:value-type="float" office:value="1180" table:formula="of:=SUM([.E73:.P73])" table:style-name="ce71">
              <text:p><text:s/>1,180.00 €<text:s/></text:p>
            </table:table-cell>
            <table:table-cell office:value-type="percentage" office:value="0.17905918057663125" table:formula="of:=[.C73]*[.$D$64]/[.$C$64]" table:style-name="ce72">
              <text:p>17.91%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590" table:style-name="ce73">
              <text:p><text:s/>590.00 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0" table:style-name="ce31">
              <text:p><text:s/>- <text:s text:c="2"/>€<text:s/></text:p>
            </table:table-cell>
            <table:table-cell office:value-type="float" office:value="590" table:style-name="ce74">
              <text:p><text:s/>590.00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/>
          <table:table-cell table:style-name="ce75"/>
          <table:table-cell office:value-type="string" table:style-name="ce76">
            <text:p>Total</text:p>
          </table:table-cell>
          <table:table-cell office:value-type="string" table:style-name="ce77">
            <text:p>%</text:p>
          </table:table-cell>
          <table:table-cell office:value-type="string" table:style-name="ce78">
            <text:p>Enero</text:p>
          </table:table-cell>
          <table:table-cell office:value-type="string" table:style-name="ce78">
            <text:p>Febrero</text:p>
          </table:table-cell>
          <table:table-cell office:value-type="string" table:style-name="ce78">
            <text:p>Marzo</text:p>
          </table:table-cell>
          <table:table-cell office:value-type="string" table:style-name="ce78">
            <text:p>Abril</text:p>
          </table:table-cell>
          <table:table-cell office:value-type="string" table:style-name="ce78">
            <text:p>Mayo</text:p>
          </table:table-cell>
          <table:table-cell office:value-type="string" table:style-name="ce78">
            <text:p>Junio</text:p>
          </table:table-cell>
          <table:table-cell office:value-type="string" table:style-name="ce78">
            <text:p>Julio</text:p>
          </table:table-cell>
          <table:table-cell office:value-type="string" table:style-name="ce78">
            <text:p>Agosto</text:p>
          </table:table-cell>
          <table:table-cell office:value-type="string" table:style-name="ce78">
            <text:p>Septiembre</text:p>
          </table:table-cell>
          <table:table-cell office:value-type="string" table:style-name="ce78">
            <text:p>Octubre</text:p>
          </table:table-cell>
          <table:table-cell office:value-type="string" table:style-name="ce78">
            <text:p>Noviembre</text:p>
          </table:table-cell>
          <table:table-cell office:value-type="string" table:style-name="ce79">
            <text:p>Diciembre</text:p>
          </table:table-cell>
          <table:table-cell table:number-columns-repeated="16368" table:style-name="ce1"/>
        </table:table-row>
        <table:table-row table:style-name="ro1">
          <table:table-cell/>
          <table:table-cell office:value-type="string" table:style-name="ce18">
            <text:p>EBIDTA</text:p>
          </table:table-cell>
          <table:table-cell office:value-type="float" office:value="-93067.79271711997" table:formula="of:=SUM([.C7]-[.C20])" table:style-name="ce80">
            <text:p>-93,067.79 €<text:s/></text:p>
          </table:table-cell>
          <table:table-cell office:value-type="float" office:value="0" table:formula="of:=[.D7]-[.D20]" table:style-name="ce43">
            <text:p><text:s/>- <text:s text:c="2"/>€<text:s/></text:p>
          </table:table-cell>
          <table:table-cell office:value-type="float" office:value="12907.035416342856" table:formula="of:=SUM([.E7]-[.E20])" table:style-name="ce43">
            <text:p><text:s/>12,907.04 €<text:s/></text:p>
          </table:table-cell>
          <table:table-cell office:value-type="float" office:value="-9141.577783657136" table:formula="of:=SUM([.F7]-[.F20])" table:style-name="ce80">
            <text:p>-9,141.58 €<text:s/></text:p>
          </table:table-cell>
          <table:table-cell office:value-type="float" office:value="-6641.5790836571432" table:formula="of:=SUM([.G7]-[.G20])" table:style-name="ce80">
            <text:p>-6,641.58 €<text:s/></text:p>
          </table:table-cell>
          <table:table-cell office:value-type="float" office:value="-6543.0277836571404" table:formula="of:=SUM([.H7]-[.H20])" table:style-name="ce80">
            <text:p>-6,543.03 €<text:s/></text:p>
          </table:table-cell>
          <table:table-cell office:value-type="float" office:value="-2612.6545836571422" table:formula="of:=SUM([.I7]-[.I20])" table:style-name="ce80">
            <text:p>-2,612.65 €<text:s/></text:p>
          </table:table-cell>
          <table:table-cell office:value-type="float" office:value="40488.059520822877" table:formula="of:=SUM([.J7]-[.J20])" table:style-name="ce81">
            <text:p><text:s/>40,488.06 €<text:s/></text:p>
          </table:table-cell>
          <table:table-cell office:value-type="float" office:value="-6091.2968063238077" table:formula="of:=SUM([.K7]-[.K20])" table:style-name="ce80">
            <text:p>-6,091.30 €<text:s/></text:p>
          </table:table-cell>
          <table:table-cell office:value-type="float" office:value="-21185.464322666667" table:formula="of:=SUM([.L7]-[.L20])" table:style-name="ce80">
            <text:p>-21,185.46 €<text:s/></text:p>
          </table:table-cell>
          <table:table-cell office:value-type="float" office:value="-22915.464322666667" table:formula="of:=SUM([.M7]-[.M20])" table:style-name="ce80">
            <text:p>-22,915.46 €<text:s/></text:p>
          </table:table-cell>
          <table:table-cell office:value-type="float" office:value="-20904.014322666666" table:formula="of:=SUM([.N7]-[.N20])" table:style-name="ce80">
            <text:p>-20,904.01 €<text:s/></text:p>
          </table:table-cell>
          <table:table-cell office:value-type="float" office:value="-28334.014322666666" table:formula="of:=SUM([.O7]-[.O20])" table:style-name="ce80">
            <text:p>-28,334.01 €<text:s/></text:p>
          </table:table-cell>
          <table:table-cell office:value-type="float" office:value="-25393.794322666665" table:formula="of:=SUM([.P7]-[.P20])" table:style-name="ce80">
            <text:p>-25,393.79 €<text:s/></text:p>
          </table:table-cell>
          <table:table-cell table:number-columns-repeated="16368" table:style-name="ce1"/>
        </table:table-row>
        <table:table-row table:style-name="ro1">
          <table:table-cell/>
          <table:table-cell office:value-type="string" table:style-name="ce55">
            <text:p>Amortizaciones</text:p>
          </table:table-cell>
          <table:table-cell office:value-type="float" office:value="789.43200000000013" table:formula="of:=[.C78]+[.C83]+[.C89]" table:style-name="ce56">
            <text:p><text:s/>789.43 €<text:s/></text:p>
          </table:table-cell>
          <table:table-cell office:value-type="percentage" office:value="1" table:style-name="ce82">
            <text:p>100.00%</text:p>
          </table:table-cell>
          <table:table-cell office:value-type="float" office:value="66.991841095890422" table:formula="of:=[.E78]+[.E83]+[.E89]" table:style-name="ce56">
            <text:p><text:s/>66.99 €<text:s/></text:p>
          </table:table-cell>
          <table:table-cell office:value-type="float" office:value="60.790372602739737" table:formula="of:=[.F78]+[.F83]+[.F89]" table:style-name="ce56">
            <text:p><text:s/>60.79 €<text:s/></text:p>
          </table:table-cell>
          <table:table-cell office:value-type="float" office:value="66.991841095890422" table:formula="of:=[.G78]+[.G83]+[.G89]" table:style-name="ce56">
            <text:p><text:s/>66.99 €<text:s/></text:p>
          </table:table-cell>
          <table:table-cell office:value-type="float" office:value="64.924684931506846" table:formula="of:=[.H78]+[.H83]+[.H89]" table:style-name="ce56">
            <text:p><text:s/>64.92 €<text:s/></text:p>
          </table:table-cell>
          <table:table-cell office:value-type="float" office:value="66.991841095890422" table:formula="of:=[.I78]+[.I83]+[.I89]" table:style-name="ce56">
            <text:p><text:s/>66.99 €<text:s/></text:p>
          </table:table-cell>
          <table:table-cell office:value-type="float" office:value="64.924684931506846" table:formula="of:=[.J78]+[.J83]+[.J89]" table:style-name="ce56">
            <text:p><text:s/>64.92 €<text:s/></text:p>
          </table:table-cell>
          <table:table-cell office:value-type="float" office:value="66.991841095890422" table:formula="of:=[.K78]+[.K83]+[.K89]" table:style-name="ce56">
            <text:p><text:s/>66.99 €<text:s/></text:p>
          </table:table-cell>
          <table:table-cell office:value-type="float" office:value="66.417032876712341" table:formula="of:=[.L78]+[.L83]+[.L89]" table:style-name="ce56">
            <text:p><text:s/>66.42 €<text:s/></text:p>
          </table:table-cell>
          <table:table-cell office:value-type="float" office:value="65.499493150684941" table:formula="of:=[.M78]+[.M83]+[.M89]" table:style-name="ce56">
            <text:p><text:s/>65.50 €<text:s/></text:p>
          </table:table-cell>
          <table:table-cell office:value-type="float" office:value="66.991841095890422" table:formula="of:=[.N78]+[.N83]+[.N89]" table:style-name="ce56">
            <text:p><text:s/>66.99 €<text:s/></text:p>
          </table:table-cell>
          <table:table-cell office:value-type="float" office:value="64.924684931506846" table:formula="of:=[.O78]+[.O83]+[.O89]" table:style-name="ce56">
            <text:p><text:s/>64.92 €<text:s/></text:p>
          </table:table-cell>
          <table:table-cell office:value-type="float" office:value="66.991841095890422" table:formula="of:=[.P78]+[.P83]+[.P89]" table:style-name="ce56">
            <text:p><text:s/>66.99 €<text:s/></text:p>
          </table:table-cell>
          <table:table-cell table:number-columns-repeated="16368" table:style-name="ce1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83">
              <text:p>28160001 - AMORT.ACUMUL.2 SIILLONES VIENA</text:p>
            </table:table-cell>
            <table:table-cell office:value-type="float" office:value="34.92" table:formula="of:=SUM([.E77:.P77])" table:style-name="ce52">
              <text:p><text:s/>34.92 €<text:s/></text:p>
            </table:table-cell>
            <table:table-cell office:value-type="percentage" office:value="5.298937784522003E-3" table:formula="of:=[.C77]*[.$D$64]/[.$C$64]" table:style-name="ce30">
              <text:p>0.53%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1">
              <text:p><text:s/>2.91 €<text:s/></text:p>
            </table:table-cell>
            <table:table-cell office:value-type="float" office:value="2.91" table:style-name="ce33">
              <text:p><text:s/>2.91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 table:style-name="ce27"/>
          <table:table-cell office:value-type="string" table:style-name="ce84">
            <text:p>68100001 - Dotación Amortización Mobiliario</text:p>
          </table:table-cell>
          <table:table-cell office:value-type="float" office:value="34.92" table:formula="of:=SUM([.C77])" table:style-name="ce85">
            <text:p><text:s/>34.92 €<text:s/></text:p>
          </table:table-cell>
          <table:table-cell office:value-type="percentage" office:value="5.298937784522003E-3" table:formula="of:=[.C78]*[.$D$64]/[.$C$64]" table:style-name="ce86">
            <text:p>0.53%</text:p>
          </table:table-cell>
          <table:table-cell office:value-type="float" office:value="2.91" table:formula="of:=SUM([.E77])" table:style-name="ce87">
            <text:p><text:s/>2.91 €<text:s/></text:p>
          </table:table-cell>
          <table:table-cell office:value-type="float" office:value="2.91" table:formula="of:=SUM([.F77])" table:style-name="ce87">
            <text:p><text:s/>2.91 €<text:s/></text:p>
          </table:table-cell>
          <table:table-cell office:value-type="float" office:value="2.91" table:formula="of:=SUM([.G77])" table:style-name="ce87">
            <text:p><text:s/>2.91 €<text:s/></text:p>
          </table:table-cell>
          <table:table-cell office:value-type="float" office:value="2.91" table:formula="of:=SUM([.H77])" table:style-name="ce87">
            <text:p><text:s/>2.91 €<text:s/></text:p>
          </table:table-cell>
          <table:table-cell office:value-type="float" office:value="2.91" table:formula="of:=SUM([.I77])" table:style-name="ce87">
            <text:p><text:s/>2.91 €<text:s/></text:p>
          </table:table-cell>
          <table:table-cell office:value-type="float" office:value="2.91" table:formula="of:=SUM([.J77])" table:style-name="ce87">
            <text:p><text:s/>2.91 €<text:s/></text:p>
          </table:table-cell>
          <table:table-cell office:value-type="float" office:value="2.91" table:formula="of:=SUM([.K77])" table:style-name="ce87">
            <text:p><text:s/>2.91 €<text:s/></text:p>
          </table:table-cell>
          <table:table-cell office:value-type="float" office:value="2.91" table:formula="of:=SUM([.L77])" table:style-name="ce87">
            <text:p><text:s/>2.91 €<text:s/></text:p>
          </table:table-cell>
          <table:table-cell office:value-type="float" office:value="2.91" table:formula="of:=SUM([.M77])" table:style-name="ce87">
            <text:p><text:s/>2.91 €<text:s/></text:p>
          </table:table-cell>
          <table:table-cell office:value-type="float" office:value="2.91" table:formula="of:=SUM([.N77])" table:style-name="ce87">
            <text:p><text:s/>2.91 €<text:s/></text:p>
          </table:table-cell>
          <table:table-cell office:value-type="float" office:value="2.91" table:formula="of:=SUM([.O77])" table:style-name="ce87">
            <text:p><text:s/>2.91 €<text:s/></text:p>
          </table:table-cell>
          <table:table-cell office:value-type="float" office:value="2.91" table:formula="of:=SUM([.P77])" table:style-name="ce88">
            <text:p><text:s/>2.91 €<text:s/></text:p>
          </table:table-cell>
          <table:table-cell table:number-columns-repeated="16368" table:style-name="ce27"/>
        </table:table-row>
        <table:table-row-group table:display="false">
          <table:table-row table:style-name="ro1" table:visibility="collapse">
            <table:table-cell table:style-name="ce27"/>
            <table:table-cell office:value-type="string" table:style-name="ce83">
              <text:p>28170001 - AMORT ORDENADOR LENOVO 330</text:p>
            </table:table-cell>
            <table:table-cell office:value-type="float" office:value="100.62200000000001" table:formula="of:=SUM([.E79:.P79])" table:style-name="ce52">
              <text:p><text:s/>100.62 €<text:s/></text:p>
            </table:table-cell>
            <table:table-cell office:value-type="percentage" office:value="1.526889226100152E-2" table:formula="of:=[.C79]*[.$D$64]/[.$C$64]" table:style-name="ce30">
              <text:p>1.53%</text:p>
            </table:table-cell>
            <table:table-cell office:value-type="float" office:value="8.5459780821917821" table:style-name="ce31">
              <text:p><text:s/>8.55 €<text:s/></text:p>
            </table:table-cell>
            <table:table-cell office:value-type="float" office:value="7.718947945205481" table:style-name="ce31">
              <text:p><text:s/>7.72 €<text:s/></text:p>
            </table:table-cell>
            <table:table-cell office:value-type="float" office:value="8.5459780821917821" table:style-name="ce31">
              <text:p><text:s/>8.55 €<text:s/></text:p>
            </table:table-cell>
            <table:table-cell office:value-type="float" office:value="8.2703013698630148" table:style-name="ce31">
              <text:p><text:s/>8.27 €<text:s/></text:p>
            </table:table-cell>
            <table:table-cell office:value-type="float" office:value="8.5459780821917821" table:style-name="ce31">
              <text:p><text:s/>8.55 €<text:s/></text:p>
            </table:table-cell>
            <table:table-cell office:value-type="float" office:value="8.2703013698630148" table:style-name="ce31">
              <text:p><text:s/>8.27 €<text:s/></text:p>
            </table:table-cell>
            <table:table-cell office:value-type="float" office:value="8.5459780821917821" table:style-name="ce31">
              <text:p><text:s/>8.55 €<text:s/></text:p>
            </table:table-cell>
            <table:table-cell office:value-type="float" office:value="8.5459780821917821" table:style-name="ce31">
              <text:p><text:s/>8.55 €<text:s/></text:p>
            </table:table-cell>
            <table:table-cell office:value-type="float" office:value="8.2703013698630148" table:style-name="ce31">
              <text:p><text:s/>8.27 €<text:s/></text:p>
            </table:table-cell>
            <table:table-cell office:value-type="float" office:value="8.5459780821917821" table:style-name="ce31">
              <text:p><text:s/>8.55 €<text:s/></text:p>
            </table:table-cell>
            <table:table-cell office:value-type="float" office:value="8.2703013698630148" table:style-name="ce31">
              <text:p><text:s/>8.27 €<text:s/></text:p>
            </table:table-cell>
            <table:table-cell office:value-type="float" office:value="8.5459780821917821" table:style-name="ce33">
              <text:p><text:s/>8.55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83">
              <text:p>28170002 - AMORT.ACUMUL.WEBCAM LEWCAM 200</text:p>
            </table:table-cell>
            <table:table-cell office:value-type="float" office:value="13.899999999999997" table:formula="of:=SUM([.E80:.P80])" table:style-name="ce52">
              <text:p><text:s/>13.90 €<text:s/></text:p>
            </table:table-cell>
            <table:table-cell office:value-type="percentage" office:value="2.1092564491654018E-3" table:formula="of:=[.C80]*[.$D$64]/[.$C$64]" table:style-name="ce30">
              <text:p>0.21%</text:p>
            </table:table-cell>
            <table:table-cell office:value-type="float" office:value="1.1805479452054795" table:style-name="ce31">
              <text:p><text:s/>1.18 €<text:s/></text:p>
            </table:table-cell>
            <table:table-cell office:value-type="float" office:value="1.0663013698630137" table:style-name="ce31">
              <text:p><text:s/>1.07 €<text:s/></text:p>
            </table:table-cell>
            <table:table-cell office:value-type="float" office:value="1.1805479452054795" table:style-name="ce31">
              <text:p><text:s/>1.18 €<text:s/></text:p>
            </table:table-cell>
            <table:table-cell office:value-type="float" office:value="1.1424657534246574" table:style-name="ce31">
              <text:p><text:s/>1.14 €<text:s/></text:p>
            </table:table-cell>
            <table:table-cell office:value-type="float" office:value="1.1805479452054795" table:style-name="ce31">
              <text:p><text:s/>1.18 €<text:s/></text:p>
            </table:table-cell>
            <table:table-cell office:value-type="float" office:value="1.1424657534246574" table:style-name="ce31">
              <text:p><text:s/>1.14 €<text:s/></text:p>
            </table:table-cell>
            <table:table-cell office:value-type="float" office:value="1.1805479452054795" table:style-name="ce31">
              <text:p><text:s/>1.18 €<text:s/></text:p>
            </table:table-cell>
            <table:table-cell office:value-type="float" office:value="1.1805479452054795" table:style-name="ce31">
              <text:p><text:s/>1.18 €<text:s/></text:p>
            </table:table-cell>
            <table:table-cell office:value-type="float" office:value="1.1424657534246574" table:style-name="ce31">
              <text:p><text:s/>1.14 €<text:s/></text:p>
            </table:table-cell>
            <table:table-cell office:value-type="float" office:value="1.1805479452054795" table:style-name="ce31">
              <text:p><text:s/>1.18 €<text:s/></text:p>
            </table:table-cell>
            <table:table-cell office:value-type="float" office:value="1.1424657534246574" table:style-name="ce31">
              <text:p><text:s/>1.14 €<text:s/></text:p>
            </table:table-cell>
            <table:table-cell office:value-type="float" office:value="1.1805479452054795" table:style-name="ce33">
              <text:p><text:s/>1.18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83">
              <text:p>28170003 - AMORT.ACUMUL.XIAOMI REDMI 9 4/</text:p>
            </table:table-cell>
            <table:table-cell office:value-type="float" office:value="31.885999999999996" table:formula="of:=SUM([.E81:.P81])" table:style-name="ce52">
              <text:p><text:s/>31.89 €<text:s/></text:p>
            </table:table-cell>
            <table:table-cell office:value-type="percentage" office:value="4.8385432473444607E-3" table:formula="of:=[.C81]*[.$D$64]/[.$C$64]" table:style-name="ce30">
              <text:p>0.48%</text:p>
            </table:table-cell>
            <table:table-cell office:value-type="float" office:value="2.7081260273972605" table:style-name="ce31">
              <text:p><text:s/>2.71 €<text:s/></text:p>
            </table:table-cell>
            <table:table-cell office:value-type="float" office:value="2.4460493150684934" table:style-name="ce31">
              <text:p><text:s/>2.45 €<text:s/></text:p>
            </table:table-cell>
            <table:table-cell office:value-type="float" office:value="2.7081260273972605" table:style-name="ce31">
              <text:p><text:s/>2.71 €<text:s/></text:p>
            </table:table-cell>
            <table:table-cell office:value-type="float" office:value="2.6207671232876715" table:style-name="ce31">
              <text:p><text:s/>2.62 €<text:s/></text:p>
            </table:table-cell>
            <table:table-cell office:value-type="float" office:value="2.7081260273972605" table:style-name="ce31">
              <text:p><text:s/>2.71 €<text:s/></text:p>
            </table:table-cell>
            <table:table-cell office:value-type="float" office:value="2.6207671232876715" table:style-name="ce31">
              <text:p><text:s/>2.62 €<text:s/></text:p>
            </table:table-cell>
            <table:table-cell office:value-type="float" office:value="2.7081260273972605" table:style-name="ce31">
              <text:p><text:s/>2.71 €<text:s/></text:p>
            </table:table-cell>
            <table:table-cell office:value-type="float" office:value="2.7081260273972605" table:style-name="ce31">
              <text:p><text:s/>2.71 €<text:s/></text:p>
            </table:table-cell>
            <table:table-cell office:value-type="float" office:value="2.6207671232876715" table:style-name="ce31">
              <text:p><text:s/>2.62 €<text:s/></text:p>
            </table:table-cell>
            <table:table-cell office:value-type="float" office:value="2.7081260273972605" table:style-name="ce31">
              <text:p><text:s/>2.71 €<text:s/></text:p>
            </table:table-cell>
            <table:table-cell office:value-type="float" office:value="2.6207671232876715" table:style-name="ce31">
              <text:p><text:s/>2.62 €<text:s/></text:p>
            </table:table-cell>
            <table:table-cell office:value-type="float" office:value="2.7081260273972605" table:style-name="ce33">
              <text:p><text:s/>2.71 €<text:s/></text:p>
            </table:table-cell>
            <table:table-cell table:number-columns-repeated="16368" table:style-name="ce27"/>
          </table:table-row>
          <table:table-row table:style-name="ro1" table:visibility="collapse">
            <table:table-cell table:style-name="ce27"/>
            <table:table-cell office:value-type="string" table:style-name="ce83">
              <text:p>28170004 - AMORT.ACUMUL.INST. SISTEMAS CC</text:p>
            </table:table-cell>
            <table:table-cell office:value-type="float" office:value="110.46999999999998" table:formula="of:=SUM([.E82:.P82])" table:style-name="ce52">
              <text:p><text:s/>110.47 €<text:s/></text:p>
            </table:table-cell>
            <table:table-cell office:value-type="percentage" office:value="1.6763277693474958E-2" table:formula="of:=[.C82]*[.$D$64]/[.$C$64]" table:style-name="ce30">
              <text:p>1.68%</text:p>
            </table:table-cell>
            <table:table-cell office:value-type="float" office:value="9.3823835616438362" table:style-name="ce31">
              <text:p><text:s/>9.38 €<text:s/></text:p>
            </table:table-cell>
            <table:table-cell office:value-type="float" office:value="8.4744109589041106" table:style-name="ce31">
              <text:p><text:s/>8.47 €<text:s/></text:p>
            </table:table-cell>
            <table:table-cell office:value-type="float" office:value="9.3823835616438362" table:style-name="ce31">
              <text:p><text:s/>9.38 €<text:s/></text:p>
            </table:table-cell>
            <table:table-cell office:value-type="float" office:value="9.0797260273972604" table:style-name="ce31">
              <text:p><text:s/>9.08 €<text:s/></text:p>
            </table:table-cell>
            <table:table-cell office:value-type="float" office:value="9.3823835616438362" table:style-name="ce31">
              <text:p><text:s/>9.38 €<text:s/></text:p>
            </table:table-cell>
            <table:table-cell office:value-type="float" office:value="9.0797260273972604" table:style-name="ce31">
              <text:p><text:s/>9.08 €<text:s/></text:p>
            </table:table-cell>
            <table:table-cell office:value-type="float" office:value="9.3823835616438362" table:style-name="ce31">
              <text:p><text:s/>9.38 €<text:s/></text:p>
            </table:table-cell>
            <table:table-cell office:value-type="float" office:value="9.3823835616438362" table:style-name="ce31">
              <text:p><text:s/>9.38 €<text:s/></text:p>
            </table:table-cell>
            <table:table-cell office:value-type="float" office:value="9.0797260273972604" table:style-name="ce31">
              <text:p><text:s/>9.08 €<text:s/></text:p>
            </table:table-cell>
            <table:table-cell office:value-type="float" office:value="9.3823835616438362" table:style-name="ce31">
              <text:p><text:s/>9.38 €<text:s/></text:p>
            </table:table-cell>
            <table:table-cell office:value-type="float" office:value="9.0797260273972604" table:style-name="ce31">
              <text:p><text:s/>9.08 €<text:s/></text:p>
            </table:table-cell>
            <table:table-cell office:value-type="float" office:value="9.3823835616438362" table:style-name="ce33">
              <text:p><text:s/>9.38 €<text:s/></text:p>
            </table:table-cell>
            <table:table-cell table:number-columns-repeated="16368" table:style-name="ce27"/>
          </table:table-row>
        </table:table-row-group>
        <table:table-row table:style-name="ro1">
          <table:table-cell table:style-name="ce27"/>
          <table:table-cell office:value-type="string" table:style-name="ce84">
            <text:p>68100002 - Dotación Amortización Equipo Elec e Inform</text:p>
          </table:table-cell>
          <table:table-cell office:value-type="float" office:value="256.87799999999999" table:formula="of:=SUM([.C79:.C82])" table:style-name="ce85">
            <text:p><text:s/>256.88 €<text:s/></text:p>
          </table:table-cell>
          <table:table-cell office:value-type="percentage" office:value="3.8979969650986337E-2" table:formula="of:=[.C83]*[.$D$64]/[.$C$64]" table:style-name="ce86">
            <text:p>3.90%</text:p>
          </table:table-cell>
          <table:table-cell office:value-type="float" office:value="21.817035616438361" table:formula="of:=SUM([.E79:.E82])" table:style-name="ce87">
            <text:p><text:s/>21.82 €<text:s/></text:p>
          </table:table-cell>
          <table:table-cell office:value-type="float" office:value="19.705709589041099" table:formula="of:=SUM([.F79:.F82])" table:style-name="ce87">
            <text:p><text:s/>19.71 €<text:s/></text:p>
          </table:table-cell>
          <table:table-cell office:value-type="float" office:value="21.817035616438361" table:formula="of:=SUM([.G79:.G82])" table:style-name="ce87">
            <text:p><text:s/>21.82 €<text:s/></text:p>
          </table:table-cell>
          <table:table-cell office:value-type="float" office:value="21.113260273972603" table:formula="of:=SUM([.H79:.H82])" table:style-name="ce87">
            <text:p><text:s/>21.11 €<text:s/></text:p>
          </table:table-cell>
          <table:table-cell office:value-type="float" office:value="21.817035616438361" table:formula="of:=SUM([.I79:.I82])" table:style-name="ce87">
            <text:p><text:s/>21.82 €<text:s/></text:p>
          </table:table-cell>
          <table:table-cell office:value-type="float" office:value="21.113260273972603" table:formula="of:=SUM([.J79:.J82])" table:style-name="ce87">
            <text:p><text:s/>21.11 €<text:s/></text:p>
          </table:table-cell>
          <table:table-cell office:value-type="float" office:value="21.817035616438361" table:formula="of:=SUM([.K79:.K82])" table:style-name="ce87">
            <text:p><text:s/>21.82 €<text:s/></text:p>
          </table:table-cell>
          <table:table-cell office:value-type="float" office:value="21.817035616438361" table:formula="of:=SUM([.L79:.L82])" table:style-name="ce87">
            <text:p><text:s/>21.82 €<text:s/></text:p>
          </table:table-cell>
          <table:table-cell office:value-type="float" office:value="21.113260273972603" table:formula="of:=SUM([.M79:.M82])" table:style-name="ce87">
            <text:p><text:s/>21.11 €<text:s/></text:p>
          </table:table-cell>
          <table:table-cell office:value-type="float" office:value="21.817035616438361" table:formula="of:=SUM([.N79:.N82])" table:style-name="ce87">
            <text:p><text:s/>21.82 €<text:s/></text:p>
          </table:table-cell>
          <table:table-cell office:value-type="float" office:value="21.113260273972603" table:formula="of:=SUM([.O79:.O82])" table:style-name="ce87">
            <text:p><text:s/>21.11 €<text:s/></text:p>
          </table:table-cell>
          <table:table-cell office:value-type="float" office:value="21.817035616438361" table:formula="of:=SUM([.P79:.P82])" table:style-name="ce88">
            <text:p><text:s/>21.82 €<text:s/></text:p>
          </table:table-cell>
          <table:table-cell table:number-columns-repeated="16368" table:style-name="ce27"/>
        </table:table-row>
        <table:table-row-group table:display="false">
          <table:table-row table:style-name="ro1" table:visibility="collapse">
            <table:table-cell table:style-name="ce89"/>
            <table:table-cell office:value-type="string" table:style-name="ce83">
              <text:p>28190000 - AMORT.ACUMUL.PANELES OFICINA C</text:p>
            </table:table-cell>
            <table:table-cell office:value-type="float" office:value="209.80500000000004" table:formula="of:=SUM([.E84:.P84])" table:style-name="ce52">
              <text:p><text:s/>209.81 €<text:s/></text:p>
            </table:table-cell>
            <table:table-cell office:value-type="percentage" office:value="3.1836874051593328E-2" table:formula="of:=[.C84]*[.$D$64]/[.$C$64]" table:style-name="ce30">
              <text:p>3.18%</text:p>
            </table:table-cell>
            <table:table-cell office:value-type="float" office:value="17.819054794520554" table:style-name="ce31">
              <text:p><text:s/>17.82 €<text:s/></text:p>
            </table:table-cell>
            <table:table-cell office:value-type="float" office:value="16.094630136986304" table:style-name="ce31">
              <text:p><text:s/>16.09 €<text:s/></text:p>
            </table:table-cell>
            <table:table-cell office:value-type="float" office:value="17.819054794520554" table:style-name="ce31">
              <text:p><text:s/>17.82 €<text:s/></text:p>
            </table:table-cell>
            <table:table-cell office:value-type="float" office:value="17.244246575342469" table:style-name="ce31">
              <text:p><text:s/>17.24 €<text:s/></text:p>
            </table:table-cell>
            <table:table-cell office:value-type="float" office:value="17.819054794520554" table:style-name="ce31">
              <text:p><text:s/>17.82 €<text:s/></text:p>
            </table:table-cell>
            <table:table-cell office:value-type="float" office:value="17.244246575342469" table:style-name="ce31">
              <text:p><text:s/>17.24 €<text:s/></text:p>
            </table:table-cell>
            <table:table-cell office:value-type="float" office:value="17.819054794520554" table:style-name="ce31">
              <text:p><text:s/>17.82 €<text:s/></text:p>
            </table:table-cell>
            <table:table-cell office:value-type="float" office:value="17.244246575342469" table:style-name="ce31">
              <text:p><text:s/>17.24 €<text:s/></text:p>
            </table:table-cell>
            <table:table-cell office:value-type="float" office:value="17.819054794520554" table:style-name="ce31">
              <text:p><text:s/>17.82 €<text:s/></text:p>
            </table:table-cell>
            <table:table-cell office:value-type="float" office:value="17.819054794520554" table:style-name="ce31">
              <text:p><text:s/>17.82 €<text:s/></text:p>
            </table:table-cell>
            <table:table-cell office:value-type="float" office:value="17.244246575342469" table:style-name="ce31">
              <text:p><text:s/>17.24 €<text:s/></text:p>
            </table:table-cell>
            <table:table-cell office:value-type="float" office:value="17.819054794520554" table:style-name="ce33">
              <text:p><text:s/>17.82 €<text:s/></text:p>
            </table:table-cell>
            <table:table-cell table:number-columns-repeated="16368" table:style-name="ce89"/>
          </table:table-row>
          <table:table-row table:style-name="ro1" table:visibility="collapse">
            <table:table-cell table:style-name="ce89"/>
            <table:table-cell office:value-type="string" table:style-name="ce83">
              <text:p>28190003 - AMORT.ACUMUL.ROTULO SAMPER</text:p>
            </table:table-cell>
            <table:table-cell office:value-type="float" office:value="58.57500000000001" table:formula="of:=SUM([.E85:.P85])" table:style-name="ce52">
              <text:p><text:s/>58.58 €<text:s/></text:p>
            </table:table-cell>
            <table:table-cell office:value-type="percentage" office:value="8.8884673748103205E-3" table:formula="of:=[.C85]*[.$D$64]/[.$C$64]" table:style-name="ce30">
              <text:p>0.89%</text:p>
            </table:table-cell>
            <table:table-cell office:value-type="float" office:value="4.9748630136986307" table:style-name="ce31">
              <text:p><text:s/>4.97 €<text:s/></text:p>
            </table:table-cell>
            <table:table-cell office:value-type="float" office:value="4.4934246575342467" table:style-name="ce31">
              <text:p><text:s/>4.49 €<text:s/></text:p>
            </table:table-cell>
            <table:table-cell office:value-type="float" office:value="4.9748630136986307" table:style-name="ce31">
              <text:p><text:s/>4.97 €<text:s/></text:p>
            </table:table-cell>
            <table:table-cell office:value-type="float" office:value="4.8143835616438357" table:style-name="ce31">
              <text:p><text:s/>4.81 €<text:s/></text:p>
            </table:table-cell>
            <table:table-cell office:value-type="float" office:value="4.9748630136986307" table:style-name="ce31">
              <text:p><text:s/>4.97 €<text:s/></text:p>
            </table:table-cell>
            <table:table-cell office:value-type="float" office:value="4.8143835616438357" table:style-name="ce31">
              <text:p><text:s/>4.81 €<text:s/></text:p>
            </table:table-cell>
            <table:table-cell office:value-type="float" office:value="4.9748630136986307" table:style-name="ce31">
              <text:p><text:s/>4.97 €<text:s/></text:p>
            </table:table-cell>
            <table:table-cell office:value-type="float" office:value="4.9748630136986307" table:style-name="ce31">
              <text:p><text:s/>4.97 €<text:s/></text:p>
            </table:table-cell>
            <table:table-cell office:value-type="float" office:value="4.8143835616438357" table:style-name="ce31">
              <text:p><text:s/>4.81 €<text:s/></text:p>
            </table:table-cell>
            <table:table-cell office:value-type="float" office:value="4.9748630136986307" table:style-name="ce31">
              <text:p><text:s/>4.97 €<text:s/></text:p>
            </table:table-cell>
            <table:table-cell office:value-type="float" office:value="4.8143835616438357" table:style-name="ce31">
              <text:p><text:s/>4.81 €<text:s/></text:p>
            </table:table-cell>
            <table:table-cell office:value-type="float" office:value="4.9748630136986307" table:style-name="ce33">
              <text:p><text:s/>4.97 €<text:s/></text:p>
            </table:table-cell>
            <table:table-cell table:number-columns-repeated="16368" table:style-name="ce89"/>
          </table:table-row>
          <table:table-row table:style-name="ro1" table:visibility="collapse">
            <table:table-cell table:style-name="ce89"/>
            <table:table-cell office:value-type="string" table:style-name="ce83">
              <text:p>28190004 - AMORT PROYECTOR OPTOMA DW 318E</text:p>
            </table:table-cell>
            <table:table-cell office:value-type="float" office:value="94.800000000000026" table:formula="of:=SUM([.E86:.P86])" table:style-name="ce52">
              <text:p><text:s/>94.80 €<text:s/></text:p>
            </table:table-cell>
            <table:table-cell office:value-type="percentage" office:value="1.4385432473444617E-2" table:formula="of:=[.C86]*[.$D$64]/[.$C$64]" table:style-name="ce30">
              <text:p>1.44%</text:p>
            </table:table-cell>
            <table:table-cell office:value-type="float" office:value="8.0515068493150697" table:style-name="ce31">
              <text:p><text:s/>8.05 €<text:s/></text:p>
            </table:table-cell>
            <table:table-cell office:value-type="float" office:value="7.2723287671232884" table:style-name="ce31">
              <text:p><text:s/>7.27 €<text:s/></text:p>
            </table:table-cell>
            <table:table-cell office:value-type="float" office:value="8.0515068493150697" table:style-name="ce31">
              <text:p><text:s/>8.05 €<text:s/></text:p>
            </table:table-cell>
            <table:table-cell office:value-type="float" office:value="7.7917808219178095" table:style-name="ce31">
              <text:p><text:s/>7.79 €<text:s/></text:p>
            </table:table-cell>
            <table:table-cell office:value-type="float" office:value="8.0515068493150697" table:style-name="ce31">
              <text:p><text:s/>8.05 €<text:s/></text:p>
            </table:table-cell>
            <table:table-cell office:value-type="float" office:value="7.7917808219178095" table:style-name="ce31">
              <text:p><text:s/>7.79 €<text:s/></text:p>
            </table:table-cell>
            <table:table-cell office:value-type="float" office:value="8.0515068493150697" table:style-name="ce31">
              <text:p><text:s/>8.05 €<text:s/></text:p>
            </table:table-cell>
            <table:table-cell office:value-type="float" office:value="8.0515068493150697" table:style-name="ce31">
              <text:p><text:s/>8.05 €<text:s/></text:p>
            </table:table-cell>
            <table:table-cell office:value-type="float" office:value="7.7917808219178095" table:style-name="ce31">
              <text:p><text:s/>7.79 €<text:s/></text:p>
            </table:table-cell>
            <table:table-cell office:value-type="float" office:value="8.0515068493150697" table:style-name="ce31">
              <text:p><text:s/>8.05 €<text:s/></text:p>
            </table:table-cell>
            <table:table-cell office:value-type="float" office:value="7.7917808219178095" table:style-name="ce31">
              <text:p><text:s/>7.79 €<text:s/></text:p>
            </table:table-cell>
            <table:table-cell office:value-type="float" office:value="8.0515068493150697" table:style-name="ce33">
              <text:p><text:s/>8.05 €<text:s/></text:p>
            </table:table-cell>
            <table:table-cell table:number-columns-repeated="16368" table:style-name="ce89"/>
          </table:table-row>
          <table:table-row table:style-name="ro1" table:visibility="collapse">
            <table:table-cell table:style-name="ce89"/>
            <table:table-cell office:value-type="string" table:style-name="ce83">
              <text:p>28190005 - AMORT.ACUMUL.DESTRUCTORA Q-CON</text:p>
            </table:table-cell>
            <table:table-cell office:value-type="float" office:value="50.174000000000014" table:formula="of:=SUM([.E87:.P87])" table:style-name="ce52">
              <text:p><text:s/>50.17 €<text:s/></text:p>
            </table:table-cell>
            <table:table-cell office:value-type="percentage" office:value="7.6136570561456778E-3" table:formula="of:=[.C87]*[.$D$64]/[.$C$64]" table:style-name="ce30">
              <text:p>0.76%</text:p>
            </table:table-cell>
            <table:table-cell office:value-type="float" office:value="4.2613534246575346" table:style-name="ce31">
              <text:p><text:s/>4.26 €<text:s/></text:p>
            </table:table-cell>
            <table:table-cell office:value-type="float" office:value="3.8489643835616443" table:style-name="ce31">
              <text:p><text:s/>3.85 €<text:s/></text:p>
            </table:table-cell>
            <table:table-cell office:value-type="float" office:value="4.2613534246575346" table:style-name="ce31">
              <text:p><text:s/>4.26 €<text:s/></text:p>
            </table:table-cell>
            <table:table-cell office:value-type="float" office:value="4.1238904109589045" table:style-name="ce31">
              <text:p><text:s/>4.12 €<text:s/></text:p>
            </table:table-cell>
            <table:table-cell office:value-type="float" office:value="4.2613534246575346" table:style-name="ce31">
              <text:p><text:s/>4.26 €<text:s/></text:p>
            </table:table-cell>
            <table:table-cell office:value-type="float" office:value="4.1238904109589045" table:style-name="ce31">
              <text:p><text:s/>4.12 €<text:s/></text:p>
            </table:table-cell>
            <table:table-cell office:value-type="float" office:value="4.2613534246575346" table:style-name="ce31">
              <text:p><text:s/>4.26 €<text:s/></text:p>
            </table:table-cell>
            <table:table-cell office:value-type="float" office:value="4.2613534246575346" table:style-name="ce31">
              <text:p><text:s/>4.26 €<text:s/></text:p>
            </table:table-cell>
            <table:table-cell office:value-type="float" office:value="4.1238904109589045" table:style-name="ce31">
              <text:p><text:s/>4.12 €<text:s/></text:p>
            </table:table-cell>
            <table:table-cell office:value-type="float" office:value="4.2613534246575346" table:style-name="ce31">
              <text:p><text:s/>4.26 €<text:s/></text:p>
            </table:table-cell>
            <table:table-cell office:value-type="float" office:value="4.1238904109589045" table:style-name="ce31">
              <text:p><text:s/>4.12 €<text:s/></text:p>
            </table:table-cell>
            <table:table-cell office:value-type="float" office:value="4.2613534246575346" table:style-name="ce33">
              <text:p><text:s/>4.26 €<text:s/></text:p>
            </table:table-cell>
            <table:table-cell table:number-columns-repeated="16368" table:style-name="ce89"/>
          </table:table-row>
          <table:table-row table:style-name="ro1" table:visibility="collapse">
            <table:table-cell table:style-name="ce89"/>
            <table:table-cell office:value-type="string" table:style-name="ce83">
              <text:p>28190006 - AMORT.ACUMUL.SISTEMA INTRUSION</text:p>
            </table:table-cell>
            <table:table-cell office:value-type="float" office:value="84.28" table:formula="of:=SUM([.E88:.P88])" table:style-name="ce52">
              <text:p><text:s/>84.28 €<text:s/></text:p>
            </table:table-cell>
            <table:table-cell office:value-type="percentage" office:value="1.278907435508346E-2" table:formula="of:=[.C88]*[.$D$64]/[.$C$64]" table:style-name="ce30">
              <text:p>1.28%</text:p>
            </table:table-cell>
            <table:table-cell office:value-type="float" office:value="7.1580273972602741" table:style-name="ce31">
              <text:p><text:s/>7.16 €<text:s/></text:p>
            </table:table-cell>
            <table:table-cell office:value-type="float" office:value="6.4653150684931502" table:style-name="ce31">
              <text:p><text:s/>6.47 €<text:s/></text:p>
            </table:table-cell>
            <table:table-cell office:value-type="float" office:value="7.1580273972602741" table:style-name="ce31">
              <text:p><text:s/>7.16 €<text:s/></text:p>
            </table:table-cell>
            <table:table-cell office:value-type="float" office:value="6.9271232876712325" table:style-name="ce31">
              <text:p><text:s/>6.93 €<text:s/></text:p>
            </table:table-cell>
            <table:table-cell office:value-type="float" office:value="7.1580273972602741" table:style-name="ce31">
              <text:p><text:s/>7.16 €<text:s/></text:p>
            </table:table-cell>
            <table:table-cell office:value-type="float" office:value="6.9271232876712325" table:style-name="ce31">
              <text:p><text:s/>6.93 €<text:s/></text:p>
            </table:table-cell>
            <table:table-cell office:value-type="float" office:value="7.1580273972602741" table:style-name="ce31">
              <text:p><text:s/>7.16 €<text:s/></text:p>
            </table:table-cell>
            <table:table-cell office:value-type="float" office:value="7.1580273972602741" table:style-name="ce31">
              <text:p><text:s/>7.16 €<text:s/></text:p>
            </table:table-cell>
            <table:table-cell office:value-type="float" office:value="6.9271232876712325" table:style-name="ce31">
              <text:p><text:s/>6.93 €<text:s/></text:p>
            </table:table-cell>
            <table:table-cell office:value-type="float" office:value="7.1580273972602741" table:style-name="ce31">
              <text:p><text:s/>7.16 €<text:s/></text:p>
            </table:table-cell>
            <table:table-cell office:value-type="float" office:value="6.9271232876712325" table:style-name="ce31">
              <text:p><text:s/>6.93 €<text:s/></text:p>
            </table:table-cell>
            <table:table-cell office:value-type="float" office:value="7.1580273972602741" table:style-name="ce33">
              <text:p><text:s/>7.16 €<text:s/></text:p>
            </table:table-cell>
            <table:table-cell table:number-columns-repeated="16368" table:style-name="ce89"/>
          </table:table-row>
        </table:table-row-group>
        <table:table-row table:style-name="ro1">
          <table:table-cell table:style-name="ce27"/>
          <table:table-cell office:value-type="string" table:style-name="ce84">
            <text:p>68190000 - Dotación Amortización Resto Inm. Mat.</text:p>
          </table:table-cell>
          <table:table-cell office:value-type="float" office:value="497.63400000000013" table:formula="of:=SUM([.C84:.C88])" table:style-name="ce85">
            <text:p><text:s/>497.63 €<text:s/></text:p>
          </table:table-cell>
          <table:table-cell office:value-type="percentage" office:value="7.5513505311077408E-2" table:formula="of:=[.C89]*[.$D$64]/[.$C$64]" table:style-name="ce86">
            <text:p>7.55%</text:p>
          </table:table-cell>
          <table:table-cell office:value-type="float" office:value="42.264805479452065" table:formula="of:=SUM([.E84:.E88])" table:style-name="ce87">
            <text:p><text:s/>42.26 €<text:s/></text:p>
          </table:table-cell>
          <table:table-cell office:value-type="float" office:value="38.174663013698634" table:formula="of:=SUM([.F84:.F88])" table:style-name="ce87">
            <text:p><text:s/>38.17 €<text:s/></text:p>
          </table:table-cell>
          <table:table-cell office:value-type="float" office:value="42.264805479452065" table:formula="of:=SUM([.G84:.G88])" table:style-name="ce87">
            <text:p><text:s/>42.26 €<text:s/></text:p>
          </table:table-cell>
          <table:table-cell office:value-type="float" office:value="40.90142465753425" table:formula="of:=SUM([.H84:.H88])" table:style-name="ce87">
            <text:p><text:s/>40.90 €<text:s/></text:p>
          </table:table-cell>
          <table:table-cell office:value-type="float" office:value="42.264805479452065" table:formula="of:=SUM([.I84:.I88])" table:style-name="ce87">
            <text:p><text:s/>42.26 €<text:s/></text:p>
          </table:table-cell>
          <table:table-cell office:value-type="float" office:value="40.90142465753425" table:formula="of:=SUM([.J84:.J88])" table:style-name="ce87">
            <text:p><text:s/>40.90 €<text:s/></text:p>
          </table:table-cell>
          <table:table-cell office:value-type="float" office:value="42.264805479452065" table:formula="of:=SUM([.K84:.K88])" table:style-name="ce87">
            <text:p><text:s/>42.26 €<text:s/></text:p>
          </table:table-cell>
          <table:table-cell office:value-type="float" office:value="41.689997260273984" table:formula="of:=SUM([.L84:.L88])" table:style-name="ce87">
            <text:p><text:s/>41.69 €<text:s/></text:p>
          </table:table-cell>
          <table:table-cell office:value-type="float" office:value="41.476232876712345" table:formula="of:=SUM([.M84:.M88])" table:style-name="ce87">
            <text:p><text:s/>41.48 €<text:s/></text:p>
          </table:table-cell>
          <table:table-cell office:value-type="float" office:value="42.264805479452065" table:formula="of:=SUM([.N84:.N88])" table:style-name="ce87">
            <text:p><text:s/>42.26 €<text:s/></text:p>
          </table:table-cell>
          <table:table-cell office:value-type="float" office:value="40.90142465753425" table:formula="of:=SUM([.O84:.O88])" table:style-name="ce87">
            <text:p><text:s/>40.90 €<text:s/></text:p>
          </table:table-cell>
          <table:table-cell office:value-type="float" office:value="42.264805479452065" table:formula="of:=SUM([.P84:.P88])" table:style-name="ce88">
            <text:p><text:s/>42.26 €<text:s/></text:p>
          </table:table-cell>
          <table:table-cell table:number-columns-repeated="16368" table:style-name="ce27"/>
        </table:table-row>
        <table:table-row table:style-name="ro1">
          <table:table-cell/>
          <table:table-cell office:value-type="string" table:style-name="ce18">
            <text:p>Resultado explotación</text:p>
          </table:table-cell>
          <table:table-cell office:value-type="float" office:value="-93102.712717119968" table:formula="of:=+[.C75]-[.C78]" table:style-name="ce80">
            <text:p>-93,102.71 €<text:s/></text:p>
          </table:table-cell>
          <table:table-cell table:style-name="ce43"/>
          <table:table-cell office:value-type="float" office:value="12904.125416342857" table:formula="of:=+[.E75]-[.E78]" table:style-name="ce43">
            <text:p><text:s/>12,904.13 €<text:s/></text:p>
          </table:table-cell>
          <table:table-cell office:value-type="float" office:value="-9144.4877836571359" table:formula="of:=+[.F75]-[.F78]" table:style-name="ce80">
            <text:p>-9,144.49 €<text:s/></text:p>
          </table:table-cell>
          <table:table-cell office:value-type="float" office:value="-6644.4890836571431" table:formula="of:=+[.G75]-[.G78]" table:style-name="ce80">
            <text:p>-6,644.49 €<text:s/></text:p>
          </table:table-cell>
          <table:table-cell office:value-type="float" office:value="-6545.9377836571402" table:formula="of:=+[.H75]-[.H78]" table:style-name="ce80">
            <text:p>-6,545.94 €<text:s/></text:p>
          </table:table-cell>
          <table:table-cell office:value-type="float" office:value="-2615.5645836571421" table:formula="of:=+[.I75]-[.I78]" table:style-name="ce80">
            <text:p>-2,615.56 €<text:s/></text:p>
          </table:table-cell>
          <table:table-cell office:value-type="float" office:value="40485.149520822873" table:formula="of:=+[.J75]-[.J78]" table:style-name="ce43">
            <text:p><text:s/>40,485.15 €<text:s/></text:p>
          </table:table-cell>
          <table:table-cell office:value-type="float" office:value="-6094.2068063238075" table:formula="of:=+[.K75]-[.K78]" table:style-name="ce80">
            <text:p>-6,094.21 €<text:s/></text:p>
          </table:table-cell>
          <table:table-cell office:value-type="float" office:value="-21188.374322666667" table:formula="of:=+[.L75]-[.L78]" table:style-name="ce80">
            <text:p>-21,188.37 €<text:s/></text:p>
          </table:table-cell>
          <table:table-cell office:value-type="float" office:value="-22918.374322666667" table:formula="of:=+[.M75]-[.M78]" table:style-name="ce80">
            <text:p>-22,918.37 €<text:s/></text:p>
          </table:table-cell>
          <table:table-cell office:value-type="float" office:value="-20906.924322666666" table:formula="of:=+[.N75]-[.N78]" table:style-name="ce80">
            <text:p>-20,906.92 €<text:s/></text:p>
          </table:table-cell>
          <table:table-cell office:value-type="float" office:value="-28336.924322666666" table:formula="of:=+[.O75]-[.O78]" table:style-name="ce80">
            <text:p>-28,336.92 €<text:s/></text:p>
          </table:table-cell>
          <table:table-cell office:value-type="float" office:value="-25396.704322666665" table:formula="of:=+[.P75]-[.P78]" table:style-name="ce80">
            <text:p>-25,396.70 €<text:s/></text:p>
          </table:table-cell>
          <table:table-cell table:number-columns-repeated="16368"/>
        </table:table-row>
        <table:table-row table:style-name="ro2">
          <table:table-cell/>
          <table:table-cell table:style-name="ce75"/>
          <table:table-cell table:style-name="ce90"/>
          <table:table-cell table:style-name="ce91"/>
          <table:table-cell table:number-columns-repeated="11" table:style-name="ce92"/>
          <table:table-cell table:style-name="ce93"/>
          <table:table-cell table:number-columns-repeated="16368"/>
        </table:table-row>
        <table:table-row table:style-name="ro1">
          <table:table-cell/>
          <table:table-cell office:value-type="string" table:style-name="ce23">
            <text:p>FINANCIEROS</text:p>
          </table:table-cell>
          <table:table-cell office:value-type="float" office:value="0" table:formula="of:=SUM([.C93])" table:style-name="ce56">
            <text:p><text:s/>- <text:s text:c="2"/>€<text:s/></text:p>
          </table:table-cell>
          <table:table-cell office:value-type="percentage" office:value="1" table:style-name="ce82">
            <text:p>100.00%</text:p>
          </table:table-cell>
          <table:table-cell office:value-type="float" office:value="0" table:formula="of:=SUM([.E93])" table:style-name="ce94">
            <text:p><text:s/>- <text:s text:c="2"/>€<text:s/></text:p>
          </table:table-cell>
          <table:table-cell office:value-type="float" office:value="0" table:formula="of:=SUM([.F93])" table:style-name="ce94">
            <text:p><text:s/>- <text:s text:c="2"/>€<text:s/></text:p>
          </table:table-cell>
          <table:table-cell office:value-type="float" office:value="0" table:formula="of:=SUM([.G93])" table:style-name="ce94">
            <text:p><text:s/>- <text:s text:c="2"/>€<text:s/></text:p>
          </table:table-cell>
          <table:table-cell office:value-type="float" office:value="0" table:formula="of:=SUM([.H93])" table:style-name="ce94">
            <text:p><text:s/>- <text:s text:c="2"/>€<text:s/></text:p>
          </table:table-cell>
          <table:table-cell office:value-type="float" office:value="0" table:formula="of:=SUM([.I93])" table:style-name="ce94">
            <text:p><text:s/>- <text:s text:c="2"/>€<text:s/></text:p>
          </table:table-cell>
          <table:table-cell office:value-type="float" office:value="0" table:formula="of:=SUM([.J93])" table:style-name="ce94">
            <text:p><text:s/>- <text:s text:c="2"/>€<text:s/></text:p>
          </table:table-cell>
          <table:table-cell office:value-type="float" office:value="0" table:formula="of:=SUM([.K93])" table:style-name="ce94">
            <text:p><text:s/>- <text:s text:c="2"/>€<text:s/></text:p>
          </table:table-cell>
          <table:table-cell office:value-type="float" office:value="0" table:formula="of:=SUM([.L93])" table:style-name="ce94">
            <text:p><text:s/>- <text:s text:c="2"/>€<text:s/></text:p>
          </table:table-cell>
          <table:table-cell office:value-type="float" office:value="0" table:formula="of:=SUM([.M93])" table:style-name="ce94">
            <text:p><text:s/>- <text:s text:c="2"/>€<text:s/></text:p>
          </table:table-cell>
          <table:table-cell office:value-type="float" office:value="0" table:formula="of:=SUM([.N93])" table:style-name="ce94">
            <text:p><text:s/>- <text:s text:c="2"/>€<text:s/></text:p>
          </table:table-cell>
          <table:table-cell office:value-type="float" office:value="0" table:formula="of:=SUM([.O93])" table:style-name="ce94">
            <text:p><text:s/>- <text:s text:c="2"/>€<text:s/></text:p>
          </table:table-cell>
          <table:table-cell office:value-type="float" office:value="0" table:formula="of:=SUM([.P93])" table:style-name="ce94">
            <text:p><text:s/>- <text:s text:c="2"/>€<text:s/></text:p>
          </table:table-cell>
          <table:table-cell table:number-columns-repeated="16368"/>
        </table:table-row>
        <table:table-row table:style-name="ro5">
          <table:table-cell/>
          <table:table-cell office:value-type="string" table:style-name="ce58">
            <text:p>Ingresos</text:p>
          </table:table-cell>
          <table:table-cell office:value-type="float" office:value="0" table:formula="of:=SUM([.E93:.P93])" table:style-name="ce95">
            <text:p><text:s/>- <text:s text:c="2"/>€<text:s/></text:p>
          </table:table-cell>
          <table:table-cell table:style-name="ce96"/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7">
            <text:p><text:s/>- <text:s text:c="2"/>€<text:s/></text:p>
          </table:table-cell>
          <table:table-cell office:value-type="float" office:value="0" table:style-name="ce98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99">
            <text:p>Gastos</text:p>
          </table:table-cell>
          <table:table-cell office:value-type="float" office:value="0" table:formula="of:=SUM([.E94:.P94])" table:style-name="ce100">
            <text:p><text:s/>- <text:s text:c="2"/>€<text:s/></text:p>
          </table:table-cell>
          <table:table-cell table:style-name="ce101"/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2">
            <text:p><text:s/>- <text:s text:c="2"/>€<text:s/></text:p>
          </table:table-cell>
          <table:table-cell office:value-type="float" office:value="0" table:style-name="ce103">
            <text:p><text:s/>- <text:s text:c="2"/>€<text:s/></text:p>
          </table:table-cell>
          <table:table-cell table:number-columns-repeated="16368"/>
        </table:table-row>
        <table:table-row table:style-name="ro2">
          <table:table-cell table:style-name="ce109"/>
          <table:table-cell table:style-name="ce104"/>
          <table:table-cell table:style-name="ce105"/>
          <table:table-cell table:style-name="ce106"/>
          <table:table-cell table:number-columns-repeated="11" table:style-name="ce107"/>
          <table:table-cell table:style-name="ce108"/>
          <table:table-cell table:number-columns-repeated="16368" table:style-name="ce109"/>
        </table:table-row>
        <table:table-row table:style-name="ro1">
          <table:table-cell/>
          <table:table-cell office:value-type="string" table:style-name="ce23">
            <text:p>EXTRAORDINARIOS</text:p>
          </table:table-cell>
          <table:table-cell office:value-type="float" office:value="0" table:formula="of:=SUM([.C97])" table:style-name="ce23">
            <text:p>0</text:p>
          </table:table-cell>
          <table:table-cell office:value-type="percentage" office:value="1" table:style-name="ce82">
            <text:p>100.00%</text:p>
          </table:table-cell>
          <table:table-cell office:value-type="float" office:value="0" table:formula="of:=SUM([.E97:.E98])" table:style-name="ce94">
            <text:p><text:s/>- <text:s text:c="2"/>€<text:s/></text:p>
          </table:table-cell>
          <table:table-cell office:value-type="float" office:value="0" table:formula="of:=SUM([.F97:.F98])" table:style-name="ce94">
            <text:p><text:s/>- <text:s text:c="2"/>€<text:s/></text:p>
          </table:table-cell>
          <table:table-cell office:value-type="float" office:value="0" table:formula="of:=SUM([.G97:.G98])" table:style-name="ce94">
            <text:p><text:s/>- <text:s text:c="2"/>€<text:s/></text:p>
          </table:table-cell>
          <table:table-cell office:value-type="float" office:value="0" table:formula="of:=SUM([.H97:.H98])" table:style-name="ce94">
            <text:p><text:s/>- <text:s text:c="2"/>€<text:s/></text:p>
          </table:table-cell>
          <table:table-cell office:value-type="float" office:value="0" table:formula="of:=SUM([.I97:.I98])" table:style-name="ce94">
            <text:p><text:s/>- <text:s text:c="2"/>€<text:s/></text:p>
          </table:table-cell>
          <table:table-cell office:value-type="float" office:value="0" table:formula="of:=SUM([.J97:.J98])" table:style-name="ce94">
            <text:p><text:s/>- <text:s text:c="2"/>€<text:s/></text:p>
          </table:table-cell>
          <table:table-cell office:value-type="float" office:value="0" table:formula="of:=SUM([.K97:.K98])" table:style-name="ce94">
            <text:p><text:s/>- <text:s text:c="2"/>€<text:s/></text:p>
          </table:table-cell>
          <table:table-cell office:value-type="float" office:value="0" table:formula="of:=SUM([.L97:.L98])" table:style-name="ce94">
            <text:p><text:s/>- <text:s text:c="2"/>€<text:s/></text:p>
          </table:table-cell>
          <table:table-cell office:value-type="float" office:value="0" table:formula="of:=SUM([.M97:.M98])" table:style-name="ce94">
            <text:p><text:s/>- <text:s text:c="2"/>€<text:s/></text:p>
          </table:table-cell>
          <table:table-cell office:value-type="float" office:value="0" table:formula="of:=SUM([.N97:.N98])" table:style-name="ce94">
            <text:p><text:s/>- <text:s text:c="2"/>€<text:s/></text:p>
          </table:table-cell>
          <table:table-cell office:value-type="float" office:value="0" table:formula="of:=SUM([.O97:.O98])" table:style-name="ce94">
            <text:p><text:s/>- <text:s text:c="2"/>€<text:s/></text:p>
          </table:table-cell>
          <table:table-cell office:value-type="float" office:value="0" table:formula="of:=SUM([.P97:.P98])" table:style-name="ce94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58">
            <text:p>Ingresos</text:p>
          </table:table-cell>
          <table:table-cell office:value-type="float" office:value="0" table:formula="of:=SUM([.E97:.P97])" table:style-name="ce69">
            <text:p><text:s/>- <text:s text:c="2"/>€<text:s/></text:p>
          </table:table-cell>
          <table:table-cell table:style-name="ce96"/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4">
            <text:p><text:s/>- <text:s text:c="2"/>€<text:s/></text:p>
          </table:table-cell>
          <table:table-cell office:value-type="float" office:value="0" table:style-name="ce110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99">
            <text:p>Gastos</text:p>
          </table:table-cell>
          <table:table-cell office:value-type="float" office:value="0" table:formula="of:=SUM([.E98:.P98])" table:style-name="ce111">
            <text:p><text:s/>- <text:s text:c="2"/>€<text:s/></text:p>
          </table:table-cell>
          <table:table-cell table:style-name="ce101"/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2">
            <text:p><text:s/>- <text:s text:c="2"/>€<text:s/></text:p>
          </table:table-cell>
          <table:table-cell office:value-type="float" office:value="0" table:style-name="ce113">
            <text:p><text:s/>- <text:s text:c="2"/>€<text:s/></text:p>
          </table:table-cell>
          <table:table-cell table:number-columns-repeated="16368"/>
        </table:table-row>
        <table:table-row table:style-name="ro2">
          <table:table-cell/>
          <table:table-cell table:style-name="ce114"/>
          <table:table-cell table:style-name="ce105"/>
          <table:table-cell table:style-name="ce115"/>
          <table:table-cell table:number-columns-repeated="11" table:style-name="ce107"/>
          <table:table-cell table:style-name="ce108"/>
          <table:table-cell table:number-columns-repeated="16368"/>
        </table:table-row>
        <table:table-row table:style-name="ro1">
          <table:table-cell/>
          <table:table-cell table:style-name="ce75"/>
          <table:table-cell table:style-name="ce116"/>
          <table:table-cell table:style-name="ce117"/>
          <table:table-cell table:number-columns-repeated="11" table:style-name="ce118"/>
          <table:table-cell table:style-name="ce119"/>
          <table:table-cell table:number-columns-repeated="16368"/>
        </table:table-row>
        <table:table-row table:style-name="ro1">
          <table:table-cell/>
          <table:table-cell office:value-type="string" table:style-name="ce18">
            <text:p>RESULTADO</text:p>
          </table:table-cell>
          <table:table-cell office:value-type="string" table:style-name="ce120">
            <text:p>Total</text:p>
          </table:table-cell>
          <table:table-cell table:style-name="ce121"/>
          <table:table-cell office:value-type="string" table:style-name="ce122">
            <text:p>Enero</text:p>
          </table:table-cell>
          <table:table-cell office:value-type="string" table:style-name="ce122">
            <text:p>Febrero</text:p>
          </table:table-cell>
          <table:table-cell office:value-type="string" table:style-name="ce122">
            <text:p>Marzo</text:p>
          </table:table-cell>
          <table:table-cell office:value-type="string" table:style-name="ce122">
            <text:p>Abril</text:p>
          </table:table-cell>
          <table:table-cell office:value-type="string" table:style-name="ce122">
            <text:p>Mayo</text:p>
          </table:table-cell>
          <table:table-cell office:value-type="string" table:style-name="ce122">
            <text:p>Junio</text:p>
          </table:table-cell>
          <table:table-cell office:value-type="string" table:style-name="ce122">
            <text:p>Julio</text:p>
          </table:table-cell>
          <table:table-cell office:value-type="string" table:style-name="ce122">
            <text:p>Agosto</text:p>
          </table:table-cell>
          <table:table-cell office:value-type="string" table:style-name="ce122">
            <text:p>Septiembre</text:p>
          </table:table-cell>
          <table:table-cell office:value-type="string" table:style-name="ce122">
            <text:p>Octubre</text:p>
          </table:table-cell>
          <table:table-cell office:value-type="string" table:style-name="ce122">
            <text:p>Noviembre</text:p>
          </table:table-cell>
          <table:table-cell office:value-type="string" table:style-name="ce123">
            <text:p>Diciembre</text:p>
          </table:table-cell>
          <table:table-cell table:number-columns-repeated="16368"/>
        </table:table-row>
        <table:table-row table:style-name="ro1">
          <table:table-cell table:style-name="ce17"/>
          <table:table-cell office:value-type="string" table:style-name="ce124">
            <text:p>Antes de impuestos</text:p>
          </table:table-cell>
          <table:table-cell office:value-type="float" office:value="-93102.712717119968" table:formula="of:=(+[.C90]+[.C93]-[.C94])+([.C97]-[.C98])" table:style-name="ce125">
            <text:p>-93,102.71 €<text:s/></text:p>
          </table:table-cell>
          <table:table-cell table:style-name="ce126"/>
          <table:table-cell office:value-type="float" office:value="12904.125416342857" table:formula="of:=(+[.E90]+[.E93]-[.E94])+([.E97]-[.E98])" table:style-name="ce31">
            <text:p><text:s/>12,904.13 €<text:s/></text:p>
          </table:table-cell>
          <table:table-cell office:value-type="float" office:value="-9144.4877836571359" table:formula="of:=(+[.F90]+[.F93]-[.F94])+([.F97]-[.F98])" table:style-name="ce127">
            <text:p>-9,144.49 €<text:s/></text:p>
          </table:table-cell>
          <table:table-cell office:value-type="float" office:value="-6644.4890836571431" table:formula="of:=(+[.G90]+[.G93]-[.G94])+([.G97]-[.G98])" table:style-name="ce127">
            <text:p>-6,644.49 €<text:s/></text:p>
          </table:table-cell>
          <table:table-cell office:value-type="float" office:value="-6545.9377836571402" table:formula="of:=(+[.H90]+[.H93]-[.H94])+([.H97]-[.H98])" table:style-name="ce127">
            <text:p>-6,545.94 €<text:s/></text:p>
          </table:table-cell>
          <table:table-cell office:value-type="float" office:value="-2615.5645836571421" table:formula="of:=(+[.I90]+[.I93]-[.I94])+([.I97]-[.I98])" table:style-name="ce127">
            <text:p>-2,615.56 €<text:s/></text:p>
          </table:table-cell>
          <table:table-cell office:value-type="float" office:value="40485.149520822873" table:formula="of:=(+[.J90]+[.J93]-[.J94])+([.J97]-[.J98])" table:style-name="ce31">
            <text:p><text:s/>40,485.15 €<text:s/></text:p>
          </table:table-cell>
          <table:table-cell office:value-type="float" office:value="-6094.2068063238075" table:formula="of:=(+[.K90]+[.K93]-[.K94])+([.K97]-[.K98])" table:style-name="ce127">
            <text:p>-6,094.21 €<text:s/></text:p>
          </table:table-cell>
          <table:table-cell office:value-type="float" office:value="-21188.374322666667" table:formula="of:=(+[.L90]+[.L93]-[.L94])+([.L97]-[.L98])" table:style-name="ce127">
            <text:p>-21,188.37 €<text:s/></text:p>
          </table:table-cell>
          <table:table-cell office:value-type="float" office:value="-22918.374322666667" table:formula="of:=(+[.M90]+[.M93]-[.M94])+([.M97]-[.M98])" table:style-name="ce127">
            <text:p>-22,918.37 €<text:s/></text:p>
          </table:table-cell>
          <table:table-cell office:value-type="float" office:value="-20906.924322666666" table:formula="of:=(+[.N90]+[.N93]-[.N94])+([.N97]-[.N98])" table:style-name="ce127">
            <text:p>-20,906.92 €<text:s/></text:p>
          </table:table-cell>
          <table:table-cell office:value-type="float" office:value="-28336.924322666666" table:formula="of:=(+[.O90]+[.O93]-[.O94])+([.O97]-[.O98])" table:style-name="ce127">
            <text:p>-28,336.92 €<text:s/></text:p>
          </table:table-cell>
          <table:table-cell office:value-type="float" office:value="-25396.704322666665" table:formula="of:=(+[.P90]+[.P93]-[.P94])+([.P97]-[.P98])" table:style-name="ce128">
            <text:p>-25,396.70 €<text:s/></text:p>
          </table:table-cell>
          <table:table-cell table:number-columns-repeated="16368" table:style-name="ce17"/>
        </table:table-row>
        <table:table-row table:style-name="ro1">
          <table:table-cell table:style-name="ce17"/>
          <table:table-cell office:value-type="string" table:style-name="ce129">
            <text:p>Impuesto sobre Sociedades Ejercicio 2020</text:p>
          </table:table-cell>
          <table:table-cell office:value-type="float" office:value="2250" table:formula="of:=SUM([.E103:.P103])" table:style-name="ce130">
            <text:p><text:s/>2,250.00 €<text:s/></text:p>
          </table:table-cell>
          <table:table-cell table:style-name="ce131"/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2250" table:style-name="ce132">
            <text:p><text:s/>2,250.00 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2">
            <text:p><text:s/>- <text:s text:c="2"/>€<text:s/></text:p>
          </table:table-cell>
          <table:table-cell office:value-type="float" office:value="0" table:style-name="ce133">
            <text:p><text:s/>- <text:s text:c="2"/>€<text:s/></text:p>
          </table:table-cell>
          <table:table-cell table:number-columns-repeated="16368" table:style-name="ce17"/>
        </table:table-row>
        <table:table-row table:style-name="ro1">
          <table:table-cell/>
          <table:table-cell office:value-type="string" table:style-name="ce18">
            <text:p>Beneficio Neto</text:p>
          </table:table-cell>
          <table:table-cell office:value-type="float" office:value="-95352.712717119968" table:formula="of:=[.C102]-[.C103]" table:style-name="ce80">
            <text:p>-95,352.71 €<text:s/></text:p>
          </table:table-cell>
          <table:table-cell table:style-name="ce43"/>
          <table:table-cell office:value-type="float" office:value="12904.125416342857" table:formula="of:=[.E102]-[.E103]" table:style-name="ce43">
            <text:p><text:s/>12,904.13 €<text:s/></text:p>
          </table:table-cell>
          <table:table-cell office:value-type="float" office:value="-9144.4877836571359" table:formula="of:=[.F102]-[.F103]" table:style-name="ce80">
            <text:p>-9,144.49 €<text:s/></text:p>
          </table:table-cell>
          <table:table-cell office:value-type="float" office:value="-6644.4890836571431" table:formula="of:=[.G102]-[.G103]" table:style-name="ce80">
            <text:p>-6,644.49 €<text:s/></text:p>
          </table:table-cell>
          <table:table-cell office:value-type="float" office:value="-6545.9377836571402" table:formula="of:=[.H102]-[.H103]" table:style-name="ce80">
            <text:p>-6,545.94 €<text:s/></text:p>
          </table:table-cell>
          <table:table-cell office:value-type="float" office:value="-2615.5645836571421" table:formula="of:=[.I102]-[.I103]" table:style-name="ce80">
            <text:p>-2,615.56 €<text:s/></text:p>
          </table:table-cell>
          <table:table-cell office:value-type="float" office:value="40485.149520822873" table:formula="of:=[.J102]-[.J103]" table:style-name="ce43">
            <text:p><text:s/>40,485.15 €<text:s/></text:p>
          </table:table-cell>
          <table:table-cell office:value-type="float" office:value="-8344.2068063238075" table:formula="of:=[.K102]-[.K103]" table:style-name="ce80">
            <text:p>-8,344.21 €<text:s/></text:p>
          </table:table-cell>
          <table:table-cell office:value-type="float" office:value="-21188.374322666667" table:formula="of:=[.L102]-[.L103]" table:style-name="ce80">
            <text:p>-21,188.37 €<text:s/></text:p>
          </table:table-cell>
          <table:table-cell office:value-type="float" office:value="-22918.374322666667" table:formula="of:=[.M102]-[.M103]" table:style-name="ce80">
            <text:p>-22,918.37 €<text:s/></text:p>
          </table:table-cell>
          <table:table-cell office:value-type="float" office:value="-20906.924322666666" table:formula="of:=[.N102]-[.N103]" table:style-name="ce80">
            <text:p>-20,906.92 €<text:s/></text:p>
          </table:table-cell>
          <table:table-cell office:value-type="float" office:value="-28336.924322666666" table:formula="of:=[.O102]-[.O103]" table:style-name="ce80">
            <text:p>-28,336.92 €<text:s/></text:p>
          </table:table-cell>
          <table:table-cell office:value-type="float" office:value="-25396.704322666665" table:formula="of:=[.P102]-[.P103]" table:style-name="ce80">
            <text:p>-25,396.70 €<text:s/></text:p>
          </table:table-cell>
          <table:table-cell table:number-columns-repeated="16368"/>
        </table:table-row>
        <table:table-row table:style-name="ro2">
          <table:table-cell/>
          <table:table-cell table:style-name="ce134"/>
          <table:table-cell table:style-name="ce135"/>
          <table:table-cell table:style-name="ce115"/>
          <table:table-cell table:number-columns-repeated="12" table:style-name="ce107"/>
          <table:table-cell table:number-columns-repeated="16368"/>
        </table:table-row>
        <table:table-row table:number-rows-repeated="11" table:style-name="ro1">
          <table:table-cell table:number-columns-repeated="16384"/>
        </table:table-row>
        <table:table-row table:number-rows-repeated="2" table:style-name="ro1">
          <table:table-cell/>
          <table:table-cell table:style-name="ce136"/>
          <table:table-cell table:number-columns-repeated="16382"/>
        </table:table-row>
        <table:table-row table:number-rows-repeated="1048458" table:style-name="ro1">
          <table:table-cell table:number-columns-repeated="16384"/>
        </table:table-row>
        <table:named-expressions>
          <table:named-range table:name="Print_Titles" table:cell-range-address="Presupuesto_2022.$A$1:Presupuesto_2022.$XFD$6" table:base-cell-address="Presupuesto_2022.$A$1"/>
        </table:named-expressions>
      </table:table>
      <table:table table:name="'file:///D:/Controlling%20y%20Reporting/Presupuesto%20Económico.xlsx'#I" table:style-name="ta2">
        <table:table-source xlink:href="file:///D:/Controlling%20y%20Reporting/Presupuesto%20Económico.xlsx" table:table-name="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Ingresos" table:style-name="ta2">
        <table:table-source xlink:href="file:///D:/Controlling%20y%20Reporting/Presupuesto%20Económico.xlsx" table:table-name="Ingres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Gastos" table:style-name="ta2">
        <table:table-source xlink:href="file:///D:/Controlling%20y%20Reporting/Presupuesto%20Económico.xlsx" table:table-name="Gastos" table:mode="copy-results-only"/>
        <table:table-column/>
        <table:table-row table:number-rows-repeated="69">
          <table:table-cell table:number-columns-repeated="16384"/>
        </table:table-row>
        <table:table-row>
          <table:table-cell table:number-columns-repeated="5"/>
          <table:table-cell office:value-type="string" office:string-value="Publicidad y promoción"/>
          <table:table-cell table:number-columns-repeated="16378"/>
        </table:table-row>
        <table:table-row table:number-rows-repeated="164">
          <table:table-cell table:number-columns-repeated="16384"/>
        </table:table-row>
        <table:table-row>
          <table:table-cell table:number-columns-repeated="5"/>
          <table:table-cell office:value-type="string" office:string-value="Asesorías"/>
          <table:table-cell table:number-columns-repeated="16378"/>
        </table:table-row>
        <table:table-row table:number-rows-repeated="1048341">
          <table:table-cell table:number-columns-repeated="16378"/>
        </table:table-row>
      </table:table>
      <table:table table:name="'file:///D:/Controlling%20y%20Reporting/Presupuesto%20Económico.xlsx'#Personal" table:style-name="ta2">
        <table:table-source xlink:href="file:///D:/Controlling%20y%20Reporting/Presupuesto%20Económico.xlsx" table:table-name="Person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Presupuesto" table:style-name="ta2">
        <table:table-source xlink:href="file:///D:/Controlling%20y%20Reporting/Presupuesto%20Económico.xlsx" table:table-name="Presupues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PyG" table:style-name="ta2">
        <table:table-source xlink:href="file:///D:/Controlling%20y%20Reporting/Presupuesto%20Económico.xlsx" table:table-name="Py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P&amp;L" table:style-name="ta2">
        <table:table-source xlink:href="file:///D:/Controlling%20y%20Reporting/Presupuesto%20Económico.xlsx" table:table-name="P&amp;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cálculos" table:style-name="ta2">
        <table:table-source xlink:href="file:///D:/Controlling%20y%20Reporting/Presupuesto%20Económico.xlsx" table:table-name="cálcul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ontrolling%20y%20Reporting/Presupuesto%20Económico.xlsx'#SB" table:style-name="ta2">
        <table:table-source xlink:href="file:///D:/Controlling%20y%20Reporting/Presupuesto%20Económico.xlsx" table:table-name="SB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078740157480315in" fo:margin-bottom="0in" fo:margin-left="0.118110236220472in" fo:margin-right="0.118110236220472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.196850393700787in" fo:margin-left="0.118110236220472in" fo:margin-right="0.118110236220472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</office:automatic-styles>
  <office:master-styles>
    <style:master-page style:name="mp1" style:page-layout-name="pm1">
      <style:header>
        <style:region-right>
          <text:p><text:span text:style-name="T1">Presupuesto</text:span><text:span text:style-name="T1"> </text:span><text:span text:style-name="T1">Ejercicio</text:span><text:span text:style-name="T1"> </text:span><text:span text:style-name="T1">2022</text:span></text:p>
        </style:region-right>
      </style:header>
      <style:header-left style:display="false"/>
      <style:header-first/>
      <style:footer>
        <style:region-right>
          <text:p><text:span text:style-name="T2">Página</text:span><text:span text:style-name="T2"> </text:span><text:span text:style-name="T2"><text:page-number>1</text:page-number></text:span><text:span text:style-name="T2"><text:s/></text:span><text:span text:style-name="T2">de</text:span><text:span text:style-name="T2"><text:s/></text:span><text:span text:style-name="T2"><text:page-count>99</text:page-count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aptop101</meta:initial-creator>
    <dc:creator>app</dc:creator>
    <meta:creation-date>2020-10-27T10:16:50Z</meta:creation-date>
    <dc:date>2024-08-01T21:23:08Z</dc:date>
    <meta:print-date>2022-01-14T10:16:02Z</meta:print-date>
  </office:meta>
</office:document-meta>
</file>