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6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548235" fo:border-bottom="thin solid #808080" fo:border-left="thin solid #808080" fo:border-right="thin solid #808080" style:vertical-align="middle" fo:background-color="#EDEDED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6"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14"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14">
      <style:table-cell-properties fo:background-color="#7B7B7B"/>
      <style:text-properties fo:color="#FFFFFF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36">
      <style:text-properties fo:font-size="9pt" style:font-size-asian="9pt" style:font-size-complex="9pt"/>
    </style:style>
    <style:style style:name="ce10" style:family="table-cell" style:parent-style-name="Default" style:data-style-name="N0">
      <style:text-properties fo:font-size="9pt" style:font-size-asian="9pt" style:font-size-complex="9pt"/>
    </style:style>
    <style:style style:name="ce11" style:family="table-cell" style:parent-style-name="Default" style:data-style-name="N0">
      <style:text-properties fo:font-size="9pt" style:font-size-asian="9pt" style:font-size-complex="9pt" fo:font-style="italic" style:font-style-asian="italic" style:font-style-complex="italic"/>
    </style:style>
    <style:style style:name="ce12" style:family="table-cell" style:parent-style-name="Default" style:data-style-name="N36">
      <style:table-cell-properties fo:background-color="#7B7B7B"/>
      <style:text-properties fo:color="#FFFFFF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808080" style:vertical-align="middle" fo:background-color="#7B7B7B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6">
      <style:table-cell-properties fo:background-color="#C9C9C9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5" style:family="table-cell" style:parent-style-name="Default" style:data-style-name="N14">
      <style:table-cell-properties fo:background-color="#C9C9C9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#C9C9C9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7" style:family="table-cell" style:parent-style-name="Default" style:data-style-name="N36">
      <style:table-cell-properties fo:background-color="#C9C9C9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8" style:family="table-cell" style:parent-style-name="Default" style:data-style-name="N14">
      <style:table-cell-properties fo:background-color="#C9C9C9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9" style:family="table-cell" style:parent-style-name="Default" style:data-style-name="N36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36">
      <style:table-cell-properties style:vertical-align="middle" fo:background-color="#C9C9C9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Default" style:data-style-name="N0"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" style:family="table-cell" style:parent-style-name="Default" style:data-style-name="N14">
      <style:table-cell-properties fo:background-color="#7B7B7B"/>
      <style:text-properties fo:color="#FFFFFF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6">
      <style:text-properties fo:color="#000000" fo:font-size="9pt" style:font-size-asian="9pt" style:font-size-complex="9pt"/>
    </style:style>
    <style:style style:name="ce24" style:family="table-cell" style:parent-style-name="Default" style:data-style-name="N0">
      <style:text-properties fo:color="#000000"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 fo:background-color="#9BC2E6"/>
      <style:text-properties fo:color="#000000" fo:font-size="10pt" style:font-size-asian="10pt" style:font-size-complex="10pt"/>
    </style:style>
    <style:style style:name="ce26" style:family="table-cell" style:parent-style-name="Default" style:data-style-name="N36">
      <style:table-cell-properties fo:background-color="#9BC2E6"/>
      <style:text-properties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14">
      <style:table-cell-properties fo:background-color="#9BC2E6"/>
      <style:text-properties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36">
      <style:table-cell-properties fo:background-color="#9BC2E6"/>
      <style:text-properties fo:font-size="10pt" style:font-size-asian="10pt" style:font-size-complex="10pt"/>
    </style:style>
    <style:style style:name="ce29" style:family="table-cell" style:parent-style-name="Default" style:data-style-name="N14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30">
      <style:table-cell-properties fo:border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#9BC2E6" style:repeat-content="false"/>
      <style:paragraph-properties fo:text-align="center"/>
      <style:text-properties fo:color="#002060" fo:font-size="16pt" style:font-size-asian="16pt" style:font-size-complex="16pt" fo:font-weight="bold" style:font-weight-asian="bold" style:font-weight-complex="bold"/>
    </style:style>
    <style:style style:name="ce32" style:family="table-cell" style:parent-style-name="Default" style:data-style-name="N36">
      <style:table-cell-properties style:vertical-align="automatic" fo:background-color="#9BC2E6" style:repeat-content="false"/>
      <style:paragraph-properties fo:text-align="center"/>
      <style:text-properties fo:color="#002060" fo:font-size="16pt" style:font-size-asian="16pt" style:font-size-complex="16pt" fo:font-weight="bold" style:font-weight-asian="bold" style:font-weight-complex="bold"/>
    </style:style>
    <style:style style:name="ce33" style:family="table-cell" style:parent-style-name="Default" style:data-style-name="N14">
      <style:table-cell-properties style:vertical-align="automatic" fo:background-color="#9BC2E6" style:repeat-content="false"/>
      <style:paragraph-properties fo:text-align="center"/>
      <style:text-properties fo:color="#002060"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36">
      <style:table-cell-properties style:vertical-align="automatic" fo:background-color="#9BC2E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14">
      <style:table-cell-properties style:vertical-align="automatic" fo:background-color="#9BC2E6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9BC2E6"/>
      <style:text-properties fo:font-size="10pt" style:font-size-asian="10pt" style:font-size-complex="10pt"/>
    </style:style>
    <style:style style:name="ce37" style:family="table-cell" style:parent-style-name="Default" style:data-style-name="N36">
      <style:table-cell-properties fo:border="thin solid #808080" style:vertical-align="middle" fo:background-color="#7B7B7B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36">
      <style:table-cell-properties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14">
      <style:table-cell-properties fo:background-color="#FFFFFF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0" style:family="table-cell" style:parent-style-name="Default" style:data-style-name="N36">
      <style:table-cell-properties fo:background-color="#FFFFFF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middle" fo:background-color="#FFFFFF"/>
      <style:text-properties fo:color="#000000" fo:font-size="10pt" style:font-size-asian="10pt" style:font-size-complex="10pt"/>
    </style:style>
    <style:style style:name="ce42" style:family="table-cell" style:parent-style-name="Default" style:data-style-name="N14">
      <style:table-cell-properties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44" style:family="table-cell" style:parent-style-name="Default" style:data-style-name="N36">
      <style:table-cell-properties style:vertical-align="automatic" fo:background-color="#00206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14">
      <style:table-cell-properties style:vertical-align="automatic" fo:background-color="#00206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808080" style:vertical-align="middle" fo:background-color="#00206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36">
      <style:table-cell-properties fo:background-color="#002060"/>
      <style:text-properties fo:color="#FFFFFF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14">
      <style:table-cell-properties fo:background-color="#002060"/>
      <style:text-properties fo:color="#FFFFFF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36"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14"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36">
      <style:table-cell-properties fo:background-color="#D9D9D9"/>
      <style:text-properties fo:color="#000000"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14">
      <style:text-properties fo:color="#000000"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36">
      <style:text-properties fo:color="#000000"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background-color="#9BC2E6"/>
      <style:text-properties fo:color="#000000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ext-properties fo:color="#002060" fo:font-size="16pt" style:font-size-asian="16pt" style:font-size-complex="16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2060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middle" fo:background-color="#C9C9C9" style:repeat-content="false"/>
      <style:paragraph-properties fo:text-align="end" fo:margin-right="0cm"/>
      <style:text-properties fo:color="#000000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62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C0C0C0" fo:border-left="thin solid #C0C0C0" fo:border-right="none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64" style:family="table-cell" style:parent-style-name="Default" style:data-style-name="N36">
      <style:table-cell-properties style:vertical-align="automatic" fo:background-color="#C9C9C9" style:repeat-content="false"/>
      <style:paragraph-properties fo:text-align="end" fo:margin-right="0cm"/>
      <style:text-properties fo:color="#000000"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36">
      <style:table-cell-properties fo:background-color="#C9C9C9"/>
      <style:text-properties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36">
      <style:table-cell-properties fo:background-color="#C9C9C9"/>
      <style:text-properties fo:font-size="10pt" style:font-size-asian="10pt" style:font-size-complex="10pt"/>
    </style:style>
    <style:style style:name="ce67" style:family="table-cell" style:parent-style-name="Default" style:data-style-name="N36">
      <style:text-properties fo:color="#FF0000" fo:font-size="10pt" style:font-size-asian="10pt" style:font-size-complex="10pt"/>
    </style:style>
    <style:style style:name="ce68" style:family="table-cell" style:parent-style-name="Default" style:data-style-name="N30">
      <style:table-cell-properties fo:border-top="thin solid #C0C0C0" fo:border-bottom="thin solid #C0C0C0" fo:border-left="none" fo:border-right="none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69" style:family="table-cell" style:parent-style-name="Default" style:data-style-name="N30">
      <style:table-cell-properties fo:border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70" style:family="table-cell" style:parent-style-name="Default" style:data-style-name="N36">
      <style:table-cell-properties fo:background-color="#DDEBF7"/>
      <style:text-properties fo:color="#000000" fo:font-size="9pt" style:font-size-asian="9pt" style:font-size-complex="9pt"/>
    </style:style>
    <style:style style:name="ce71" style:family="table-cell" style:parent-style-name="Default" style:data-style-name="N30">
      <style:table-cell-properties fo:border="thin solid #808080" style:vertical-align="middle" fo:background-color="#80808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36">
      <style:table-cell-properties fo:background-color="#808080"/>
      <style:text-properties fo:color="#FFFFFF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middle" fo:background-color="#808080" style:repeat-content="false"/>
      <style:paragraph-properties fo:text-align="end" fo:margin-right="0cm"/>
      <style:text-properties fo:color="#FFFFFF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4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/>
    </style:style>
    <style:style style:name="ce75" style:family="table-cell" style:parent-style-name="Default" style:data-style-name="N36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6" style:family="table-cell" style:parent-style-name="Default" style:data-style-name="N30">
      <style:table-cell-properties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77" style:family="table-cell" style:parent-style-name="Default" style:data-style-name="N30">
      <style:table-cell-properties fo:border="thin solid #C0C0C0" style:vertical-align="automatic" fo:background-color="#F2F2F2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78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style:repeat-content="false"/>
      <style:paragraph-properties fo:text-align="end" fo:margin-right="0cm"/>
      <style:text-properties fo:color="#000000" fo:font-size="9pt" style:font-size-asian="9pt" style:font-size-complex="9pt"/>
    </style:style>
    <style:style style:name="ce79" style:family="table-cell" style:parent-style-name="Default" style:data-style-name="N36">
      <style:table-cell-properties fo:border-top="none" fo:border-bottom="thin solid #C0C0C0" fo:border-left="none" fo:border-right="none"/>
      <style:text-properties fo:color="#000000"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14">
      <style:table-cell-properties fo:border-top="none" fo:border-bottom="thin solid #C0C0C0" fo:border-left="none" fo:border-right="none"/>
      <style:text-properties fo:color="#000000"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36">
      <style:table-cell-properties fo:border-top="none" fo:border-bottom="thin solid #C0C0C0" fo:border-left="none" fo:border-right="none"/>
      <style:text-properties fo:color="#000000" fo:font-size="9pt" style:font-size-asian="9pt" style:font-size-complex="9pt"/>
    </style:style>
    <style:style style:name="ce82" style:family="table-cell" style:parent-style-name="Default" style:data-style-name="N36">
      <style:table-cell-properties fo:border="thin solid #808080" style:vertical-align="middle" fo:background-color="#002060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36">
      <style:text-properties fo:color="#000000" fo:font-size="10pt" style:font-size-asian="10pt" style:font-size-complex="10pt"/>
    </style:style>
    <style:style style:name="ce84" style:family="table-cell" style:parent-style-name="Default" style:data-style-name="N30">
      <style:table-cell-properties fo:border-top="none" fo:border-bottom="thin solid #C0C0C0" fo:border-left="thin solid #C0C0C0" fo:border-right="thin solid #C0C0C0" style:vertical-align="automatic" style:repeat-content="false"/>
      <style:paragraph-properties fo:text-align="end" fo:margin-right="0cm"/>
      <style:text-properties fo:color="#00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5" style:family="table-cell" style:parent-style-name="Default" style:data-style-name="N0">
      <style:text-properties fo:color="#000000" fo:font-size="9pt" style:font-size-asian="9pt" style:font-size-complex="9pt" fo:font-style="italic" style:font-style-asian="italic" style:font-style-complex="italic"/>
    </style:style>
    <style:style style:name="ce86" style:family="table-cell" style:parent-style-name="Default" style:data-style-name="N36">
      <style:table-cell-properties fo:background-color="#D9D9D9"/>
      <style:text-properties fo:color="#548235"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thin solid #C0C0C0" fo:border-left="thin solid #C0C0C0" fo:border-right="none" style:vertical-align="automatic" fo:background-color="#F2F2F2" style:repeat-content="false"/>
      <style:paragraph-properties fo:text-align="end" fo:margin-right="0cm"/>
      <style:text-properties fo:color="#548235"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548235"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548235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36">
      <style:text-properties fo:color="#548235"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none" fo:border-bottom="thin solid #C0C0C0" fo:border-left="thin solid #C0C0C0" fo:border-right="none" style:vertical-align="automatic" fo:background-color="#F2F2F2" style:repeat-content="false"/>
      <style:paragraph-properties fo:text-align="end" fo:margin-right="0cm"/>
      <style:text-properties fo:color="#00B0F0" fo:font-size="9pt" style:font-size-asian="9pt" style:font-size-complex="9pt"/>
    </style:style>
    <style:style style:name="ce92" style:family="table-cell" style:parent-style-name="Default" style:data-style-name="N36">
      <style:table-cell-properties fo:background-color="#D9D9D9"/>
      <style:text-properties fo:color="#00B0F0" fo:font-size="9pt" style:font-size-asian="9pt" style:font-size-complex="9pt" fo:font-weight="bold" style:font-weight-asian="bold" style:font-weight-complex="bold"/>
    </style:style>
    <style:style style:name="ce9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fo:color="#00B0F0" fo:font-size="10pt" style:font-size-asian="10pt" style:font-size-complex="10pt" fo:font-weight="bold" style:font-weight-asian="bold" style:font-weight-complex="bold"/>
    </style:style>
    <style:style style:name="ce94" style:family="table-cell" style:parent-style-name="Default" style:data-style-name="N14">
      <style:text-properties fo:color="#00B0F0" fo:font-size="10pt" style:font-size-asian="10pt" style:font-size-complex="10pt" fo:font-weight="bold" style:font-weight-asian="bold" style:font-weight-complex="bold"/>
    </style:style>
    <style:style style:name="ce95" style:family="table-cell" style:parent-style-name="Default" style:data-style-name="N36">
      <style:table-cell-properties fo:background-color="#D9D9D9"/>
      <style:text-properties fo:color="#305496"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none" fo:border-bottom="thin solid #C0C0C0" fo:border-left="thin solid #C0C0C0" fo:border-right="thin solid #C0C0C0" style:vertical-align="automatic" fo:background-color="#F2F2F2" style:repeat-content="false"/>
      <style:paragraph-properties fo:text-align="end" fo:margin-right="0cm"/>
      <style:text-properties fo:color="#305496"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36">
      <style:text-properties fo:color="#305496"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14">
      <style:text-properties fo:color="#305496" fo:font-size="10pt" style:font-size-asian="10pt" style:font-size-complex="10pt" fo:font-weight="bold" style:font-weight-asian="bold" style:font-weight-complex="bold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9.71020833333333cm" style:use-optimal-column-width="true"/>
    </style:style>
    <style:style style:name="co3" style:family="table-column">
      <style:table-column-properties fo:break-before="auto" style:column-width="2.301875cm" style:use-optimal-column-width="true"/>
    </style:style>
    <style:style style:name="co4" style:family="table-column">
      <style:table-column-properties fo:break-before="auto" style:column-width="1.905cm" style:use-optimal-column-width="true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2.11666666666667cm" style:use-optimal-column-width="true"/>
    </style:style>
    <style:style style:name="co7" style:family="table-column">
      <style:table-column-properties fo:break-before="auto" style:column-width="2.14312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4.9pt" style:use-optimal-row-height="false" fo:break-before="auto"/>
    </style:style>
    <style:style style:name="ro5" style:family="table-row">
      <style:table-row-properties style:row-height="11.25pt" style:use-optimal-row-height="false" fo:break-before="auto"/>
    </style:style>
    <style:style style:name="ro6" style:family="table-row">
      <style:table-row-properties style:row-height="13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01225in, 0in, 0.12491in, 0in)" draw:stroke="non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supuesto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"/>
        <table:table-column table:style-name="co4" table:default-cell-style-name="ce7"/>
        <table:table-column table:style-name="co5" table:default-cell-style-name="ce3"/>
        <table:table-column table:style-name="co6" table:number-columns-repeated="11" table:default-cell-style-name="ce3"/>
        <table:table-column table:style-name="co7" table:number-columns-repeated="16368" table:default-cell-style-name="ce1"/>
        <table:table-row table:style-name="ro1">
          <table:table-cell/>
          <table:table-cell table:style-name="ce1">
            <draw:frame draw:z-index="1" draw:id="id0" draw:style-name="a0" draw:name="Imagen 1" svg:x="0.03381in" svg:y="0in" svg:width="1.56945in" svg:height="0.733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style-name="ro1">
          <table:table-cell table:number-columns-repeated="2" table:style-name="ce1"/>
          <table:table-cell table:style-name="ce97"/>
          <table:table-cell table:style-name="ce98"/>
          <table:table-cell table:number-columns-repeated="12" table:style-name="ce3"/>
          <table:table-cell table:number-columns-repeated="16368"/>
        </table:table-row>
        <table:table-row table:style-name="ro1">
          <table:table-cell table:number-columns-repeated="2" table:style-name="ce1"/>
          <table:table-cell table:style-name="ce93"/>
          <table:table-cell table:style-name="ce94"/>
          <table:table-cell table:number-columns-repeated="12" table:style-name="ce3"/>
          <table:table-cell table:number-columns-repeated="16368"/>
        </table:table-row>
        <table:table-row table:style-name="ro1">
          <table:table-cell table:number-columns-repeated="2" table:style-name="ce1"/>
          <table:table-cell table:style-name="ce89"/>
          <table:table-cell table:style-name="ce90"/>
          <table:table-cell table:number-columns-repeated="12" table:style-name="ce3"/>
          <table:table-cell table:number-columns-repeated="16368"/>
        </table:table-row>
        <table:table-row table:style-name="ro2">
          <table:table-cell table:style-name="ce1"/>
          <table:table-cell table:number-columns-repeated="2" table:style-name="ce57"/>
          <table:table-cell office:value-type="string" table:style-name="ce57">
            <text:p><text:s/></text:p>
          </table:table-cell>
          <table:table-cell table:style-name="ce58"/>
          <table:table-cell table:number-columns-repeated="11" table:style-name="ce57"/>
          <table:table-cell table:number-columns-repeated="16368"/>
        </table:table-row>
        <table:table-row table:style-name="ro1">
          <table:table-cell table:style-name="ce1"/>
          <table:table-cell table:style-name="ce36"/>
          <table:table-cell office:value-type="string" table:style-name="ce34">
            <text:p>Total</text:p>
          </table:table-cell>
          <table:table-cell office:value-type="string" table:style-name="ce35">
            <text:p>%</text:p>
          </table:table-cell>
          <table:table-cell office:value-type="string" table:style-name="ce34">
            <text:p>Enero</text:p>
          </table:table-cell>
          <table:table-cell office:value-type="string" table:style-name="ce34">
            <text:p>Febrero</text:p>
          </table:table-cell>
          <table:table-cell office:value-type="string" table:style-name="ce34">
            <text:p>Marzo</text:p>
          </table:table-cell>
          <table:table-cell office:value-type="string" table:style-name="ce34">
            <text:p>Abril</text:p>
          </table:table-cell>
          <table:table-cell office:value-type="string" table:style-name="ce34">
            <text:p>Mayo</text:p>
          </table:table-cell>
          <table:table-cell office:value-type="string" table:style-name="ce34">
            <text:p>Junio</text:p>
          </table:table-cell>
          <table:table-cell office:value-type="string" table:style-name="ce34">
            <text:p>Julio</text:p>
          </table:table-cell>
          <table:table-cell office:value-type="string" table:style-name="ce34">
            <text:p>Agosto</text:p>
          </table:table-cell>
          <table:table-cell office:value-type="string" table:style-name="ce34">
            <text:p>Septiembre</text:p>
          </table:table-cell>
          <table:table-cell office:value-type="string" table:style-name="ce34">
            <text:p>Octubre</text:p>
          </table:table-cell>
          <table:table-cell office:value-type="string" table:style-name="ce34">
            <text:p>Noviembre</text:p>
          </table:table-cell>
          <table:table-cell office:value-type="string" table:style-name="ce34">
            <text:p>Diciembre</text:p>
          </table:table-cell>
          <table:table-cell table:number-columns-repeated="16368"/>
        </table:table-row>
        <table:table-row table:style-name="ro1">
          <table:table-cell table:style-name="ce2"/>
          <table:table-cell office:value-type="string" table:style-name="ce46">
            <text:p>TOTAL INGRESOS</text:p>
          </table:table-cell>
          <table:table-cell office:value-type="float" office:value="404869.21604999999" table:formula="of:=SUM([.C8]+[.C19]+[.C21])" table:style-name="ce48">
            <text:p><text:s/>404,869.22 €<text:s/></text:p>
          </table:table-cell>
          <table:table-cell table:style-name="ce49"/>
          <table:table-cell office:value-type="float" office:value="50765.656049999998" table:formula="of:=SUM([.E8]+[.E19]+[.E21])" table:style-name="ce48">
            <text:p><text:s/>50,765.66 €<text:s/></text:p>
          </table:table-cell>
          <table:table-cell office:value-type="float" office:value="41122.589999999997" table:formula="of:=SUM([.F8]+[.F19]+[.F21])" table:style-name="ce48">
            <text:p><text:s/>41,122.59 €<text:s/></text:p>
          </table:table-cell>
          <table:table-cell office:value-type="float" office:value="50616.82" table:formula="of:=SUM([.G8]+[.G19]+[.G21])" table:style-name="ce48">
            <text:p><text:s/>50,616.82 €<text:s/></text:p>
          </table:table-cell>
          <table:table-cell office:value-type="float" office:value="46906.81" table:formula="of:=SUM([.H8]+[.H19]+[.H21])" table:style-name="ce48">
            <text:p><text:s/>46,906.81 €<text:s/></text:p>
          </table:table-cell>
          <table:table-cell office:value-type="float" office:value="36673.17" table:formula="of:=SUM([.I8]+[.I19]+[.I21])" table:style-name="ce48">
            <text:p><text:s/>36,673.17 €<text:s/></text:p>
          </table:table-cell>
          <table:table-cell office:value-type="float" office:value="36173.17" table:formula="of:=SUM([.J8]+[.J19]+[.J21])" table:style-name="ce48">
            <text:p><text:s/>36,173.17 €<text:s/></text:p>
          </table:table-cell>
          <table:table-cell office:value-type="float" office:value="43843.5" table:formula="of:=SUM([.K8]+[.K19]+[.K21])" table:style-name="ce48">
            <text:p><text:s/>43,843.50 €<text:s/></text:p>
          </table:table-cell>
          <table:table-cell office:value-type="float" office:value="23239.5" table:formula="of:=SUM([.L8]+[.L19]+[.L21])" table:style-name="ce48">
            <text:p><text:s/>23,239.50 €<text:s/></text:p>
          </table:table-cell>
          <table:table-cell office:value-type="float" office:value="23239.5" table:formula="of:=SUM([.M8]+[.M19]+[.M21])" table:style-name="ce48">
            <text:p><text:s/>23,239.50 €<text:s/></text:p>
          </table:table-cell>
          <table:table-cell office:value-type="float" office:value="17429.5" table:formula="of:=SUM([.N8]+[.N19]+[.N21])" table:style-name="ce48">
            <text:p><text:s/>17,429.50 €<text:s/></text:p>
          </table:table-cell>
          <table:table-cell office:value-type="float" office:value="17429.5" table:formula="of:=SUM([.O8]+[.O19]+[.O21])" table:style-name="ce48">
            <text:p><text:s/>17,429.50 €<text:s/></text:p>
          </table:table-cell>
          <table:table-cell office:value-type="float" office:value="17429.5" table:formula="of:=SUM([.P8]+[.P19]+[.P21])" table:style-name="ce48">
            <text:p><text:s/>17,429.50 €<text:s/></text:p>
          </table:table-cell>
          <table:table-cell table:number-columns-repeated="16368" table:style-name="ce2"/>
        </table:table-row>
        <table:table-row table:style-name="ro1">
          <table:table-cell table:style-name="ce2"/>
          <table:table-cell office:value-type="string" table:style-name="ce13">
            <text:p>Ingresos por Cuotas Asociados</text:p>
          </table:table-cell>
          <table:table-cell office:value-type="float" office:value="392576.66605" table:formula="of:=SUM([.C9:.C18])" table:style-name="ce12">
            <text:p><text:s/>392,576.67 €<text:s/></text:p>
          </table:table-cell>
          <table:table-cell office:value-type="percentage" office:value="1" table:style-name="ce22">
            <text:p>100.00%</text:p>
          </table:table-cell>
          <table:table-cell office:value-type="float" office:value="50018.886050000001" table:formula="of:=SUM([.E9:.E18])" table:style-name="ce12">
            <text:p><text:s/>50,018.89 €<text:s/></text:p>
          </table:table-cell>
          <table:table-cell office:value-type="float" office:value="40596.81" table:formula="of:=SUM([.F9:.F18])" table:style-name="ce12">
            <text:p><text:s/>40,596.81 €<text:s/></text:p>
          </table:table-cell>
          <table:table-cell office:value-type="float" office:value="40596.82" table:formula="of:=SUM([.G9:.G18])" table:style-name="ce12">
            <text:p><text:s/>40,596.82 €<text:s/></text:p>
          </table:table-cell>
          <table:table-cell office:value-type="float" office:value="46406.81" table:formula="of:=SUM([.H9:.H18])" table:style-name="ce12">
            <text:p><text:s/>46,406.81 €<text:s/></text:p>
          </table:table-cell>
          <table:table-cell office:value-type="float" office:value="36173.17" table:formula="of:=SUM([.I9:.I18])" table:style-name="ce12">
            <text:p><text:s/>36,173.17 €<text:s/></text:p>
          </table:table-cell>
          <table:table-cell office:value-type="float" office:value="36173.17" table:formula="of:=SUM([.J9:.J18])" table:style-name="ce12">
            <text:p><text:s/>36,173.17 €<text:s/></text:p>
          </table:table-cell>
          <table:table-cell office:value-type="float" office:value="43843.5" table:formula="of:=SUM([.K9:.K18])" table:style-name="ce12">
            <text:p><text:s/>43,843.50 €<text:s/></text:p>
          </table:table-cell>
          <table:table-cell office:value-type="float" office:value="23239.5" table:formula="of:=SUM([.L9:.L18])" table:style-name="ce12">
            <text:p><text:s/>23,239.50 €<text:s/></text:p>
          </table:table-cell>
          <table:table-cell office:value-type="float" office:value="23239.5" table:formula="of:=SUM([.M9:.M18])" table:style-name="ce12">
            <text:p><text:s/>23,239.50 €<text:s/></text:p>
          </table:table-cell>
          <table:table-cell office:value-type="float" office:value="17429.5" table:formula="of:=SUM([.N9:.N18])" table:style-name="ce12">
            <text:p><text:s/>17,429.50 €<text:s/></text:p>
          </table:table-cell>
          <table:table-cell office:value-type="float" office:value="17429.5" table:formula="of:=SUM([.O9:.O18])" table:style-name="ce12">
            <text:p><text:s/>17,429.50 €<text:s/></text:p>
          </table:table-cell>
          <table:table-cell office:value-type="float" office:value="17429.5" table:formula="of:=SUM([.P9:.P18])" table:style-name="ce12">
            <text:p><text:s/>17,429.50 €<text:s/></text:p>
          </table:table-cell>
          <table:table-cell table:number-columns-repeated="16368" table:style-name="ce2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91">
              <text:p>72002021 Cuotas Remesas 2021</text:p>
            </table:table-cell>
            <table:table-cell office:value-type="float" office:value="5880" table:formula="of:=SUM([.E9:.P9])" table:style-name="ce92">
              <text:p><text:s/>5,880.00 €<text:s/></text:p>
            </table:table-cell>
            <table:table-cell office:value-type="percentage" office:value="1.4977966110831208E-2" table:formula="of:=[.C9]*[.$D$8]/[.$C$8]" table:style-name="ce53">
              <text:p>1.50%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office:value-type="float" office:value="490" table:style-name="ce23">
              <text:p><text:s/>49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91">
              <text:p>72012021 Cuotas Transferencias 2021</text:p>
            </table:table-cell>
            <table:table-cell office:value-type="float" office:value="2400" table:formula="of:=SUM([.E10:.P10])" table:style-name="ce92">
              <text:p><text:s/>2,400.00 €<text:s/></text:p>
            </table:table-cell>
            <table:table-cell office:value-type="percentage" office:value="6.1134555554413087E-3" table:formula="of:=[.C10]*[.$D$8]/[.$C$8]" table:style-name="ce53">
              <text:p>0.61%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87">
              <text:p>72022021 VALORA (Anticipo Cuotas 2021 - 85% vs Total)</text:p>
            </table:table-cell>
            <table:table-cell office:value-type="float" office:value="144228" table:formula="of:=SUM([.E11:.P11])" table:style-name="ce86">
              <text:p><text:s/>144,228.00 €<text:s/></text:p>
            </table:table-cell>
            <table:table-cell office:value-type="percentage" office:value="0.36738811160424545" table:formula="of:=[.C11]*[.$D$8]/[.$C$8]" table:style-name="ce53">
              <text:p>36.74%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20604" table:style-name="ce23">
              <text:p><text:s/>20,604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3"/>
            <table:table-cell office:value-type="string" table:style-name="ce87">
              <text:p>72032021 VALORA (Pl/ Recaudación Voluntaria 1 2021)</text:p>
            </table:table-cell>
            <table:table-cell office:value-type="float" office:value="25452" table:formula="of:=SUM([.E12:.P12])" table:style-name="ce86">
              <text:p><text:s/>25,452.00 €<text:s/></text:p>
            </table:table-cell>
            <table:table-cell office:value-type="percentage" office:value="6.4833196165455076E-2" table:formula="of:=[.C12]*[.$D$8]/[.$C$8]" table:style-name="ce53">
              <text:p>6.48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4242" table:style-name="ce23">
              <text:p><text:s/>4,242.00 €<text:s/></text:p>
            </table:table-cell>
            <table:table-cell office:value-type="float" office:value="4242" table:style-name="ce23">
              <text:p><text:s/>4,242.00 €<text:s/></text:p>
            </table:table-cell>
            <table:table-cell office:value-type="float" office:value="4242" table:style-name="ce23">
              <text:p><text:s/>4,242.00 €<text:s/></text:p>
            </table:table-cell>
            <table:table-cell office:value-type="float" office:value="4242" table:style-name="ce23">
              <text:p><text:s/>4,242.00 €<text:s/></text:p>
            </table:table-cell>
            <table:table-cell office:value-type="float" office:value="4242" table:style-name="ce23">
              <text:p><text:s/>4,242.00 €<text:s/></text:p>
            </table:table-cell>
            <table:table-cell office:value-type="float" office:value="4242" table:style-name="ce23">
              <text:p><text:s/>4,242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88">
              <text:p>72042021 VALORA (Pl/ Recaudación Voluntaria 2021)</text:p>
            </table:table-cell>
            <table:table-cell office:value-type="float" office:value="34860" table:formula="of:=SUM([.E13:.P13])" table:style-name="ce86">
              <text:p><text:s/>34,860.00 €<text:s/></text:p>
            </table:table-cell>
            <table:table-cell office:value-type="percentage" office:value="8.8797941942785008E-2" table:formula="of:=[.C13]*[.$D$8]/[.$C$8]" table:style-name="ce53">
              <text:p>8.88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88">
              <text:p>72052021 VALORA (Pl/ Recaudación Ejecutiva 2021)</text:p>
            </table:table-cell>
            <table:table-cell office:value-type="float" office:value="34860" table:formula="of:=SUM([.E14:.P14])" table:style-name="ce86">
              <text:p><text:s/>34,860.00 €<text:s/></text:p>
            </table:table-cell>
            <table:table-cell office:value-type="percentage" office:value="8.8797941942785008E-2" table:formula="of:=[.C14]*[.$D$8]/[.$C$8]" table:style-name="ce53">
              <text:p>8.88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office:value-type="float" office:value="5810" table:style-name="ce23">
              <text:p><text:s/>5,81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96">
              <text:p>72062020 Cuotas Pendientes 2020</text:p>
            </table:table-cell>
            <table:table-cell office:value-type="float" office:value="50356.66605" table:formula="of:=SUM([.E15:.P15])" table:style-name="ce95">
              <text:p><text:s/>50,356.67 €<text:s/></text:p>
            </table:table-cell>
            <table:table-cell office:value-type="percentage" office:value="0.12827218325703135" table:formula="of:=[.C15]*[.$D$8]/[.$C$8]" table:style-name="ce53">
              <text:p>12.83%</text:p>
            </table:table-cell>
            <table:table-cell office:value-type="float" office:value="19655.716049999999" table:style-name="ce23">
              <office:annotation draw:style-name="a1" svg:x="7.83333333333333in" svg:y="2.85416666666667in" svg:width="1.625in" svg:height="0.375in">
                <dc:creator>eklaptop101</dc:creator>
                <text:p><text:span text:style-name="T4">EvaMorales:</text:span></text:p>
                <text:p><text:span text:style-name="T3">Ingreso real el 04/01</text:span><text:span text:style-name="T2"/></text:p>
                <text:p/>
              </office:annotation>
              <text:p><text:s/>19,655.72 €<text:s/></text:p>
            </table:table-cell>
            <table:table-cell office:value-type="float" office:value="10233.65" table:style-name="ce23">
              <text:p><text:s/>10,233.65 €<text:s/></text:p>
            </table:table-cell>
            <table:table-cell office:value-type="float" office:value="10233.65" table:style-name="ce23">
              <text:p><text:s/>10,233.65 €<text:s/></text:p>
            </table:table-cell>
            <table:table-cell office:value-type="float" office:value="10233.65" table:style-name="ce23">
              <text:p><text:s/>10,233.65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96">
              <text:p>72062019 Cuotas Pendientes 2019 (añadidas al Padrón)</text:p>
            </table:table-cell>
            <table:table-cell office:value-type="float" office:value="64200" table:formula="of:=SUM([.E16:.P16])" table:style-name="ce95">
              <text:p><text:s/>64,200.00 €<text:s/></text:p>
            </table:table-cell>
            <table:table-cell office:value-type="percentage" office:value="0.163534936108055" table:formula="of:=[.C16]*[.$D$8]/[.$C$8]" table:style-name="ce53">
              <text:p>16.35%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office:value-type="float" office:value="5350" table:style-name="ce23">
              <text:p><text:s/>5,35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96">
              <text:p>72062018 Cuotas Pendientes 2018 (añadidas al Padrón)</text:p>
            </table:table-cell>
            <table:table-cell office:value-type="float" office:value="16050" table:formula="of:=SUM([.E17:.P17])" table:style-name="ce95">
              <text:p><text:s/>16,050.00 €<text:s/></text:p>
            </table:table-cell>
            <table:table-cell office:value-type="percentage" office:value="4.088373402701375E-2" table:formula="of:=[.C17]*[.$D$8]/[.$C$8]" table:style-name="ce53">
              <text:p>4.09%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office:value-type="float" office:value="1337.5" table:style-name="ce23">
              <text:p><text:s/>1,337.5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96">
              <text:p>72072019 Cuotas Pendientes Morosos (Ejecutiva 2019-2018)</text:p>
            </table:table-cell>
            <table:table-cell office:value-type="float" office:value="14290" table:formula="of:=SUM([.E18:.P18])" table:style-name="ce95">
              <text:p><text:s/>14,290.00 €<text:s/></text:p>
            </table:table-cell>
            <table:table-cell office:value-type="percentage" office:value="3.6400533286356791E-2" table:formula="of:=[.C18]*[.$D$8]/[.$C$8]" table:style-name="ce53">
              <text:p>3.64%</text:p>
            </table:table-cell>
            <table:table-cell office:value-type="float" office:value="2381.67" table:style-name="ce23">
              <text:p><text:s/>2,381.67 €<text:s/></text:p>
            </table:table-cell>
            <table:table-cell office:value-type="float" office:value="2381.66" table:style-name="ce23">
              <text:p><text:s/>2,381.66 €<text:s/></text:p>
            </table:table-cell>
            <table:table-cell office:value-type="float" office:value="2381.67" table:style-name="ce23">
              <text:p><text:s/>2,381.67 €<text:s/></text:p>
            </table:table-cell>
            <table:table-cell office:value-type="float" office:value="2381.66" table:style-name="ce23">
              <text:p><text:s/>2,381.66 €<text:s/></text:p>
            </table:table-cell>
            <table:table-cell office:value-type="float" office:value="2381.67" table:style-name="ce23">
              <text:p><text:s/>2,381.67 €<text:s/></text:p>
            </table:table-cell>
            <table:table-cell office:value-type="float" office:value="2381.67" table:style-name="ce23">
              <text:p><text:s/>2,381.67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1">
          <table:table-cell table:style-name="ce2"/>
          <table:table-cell office:value-type="string" table:style-name="ce13">
            <text:p>Otras Subvenciones</text:p>
          </table:table-cell>
          <table:table-cell office:value-type="float" office:value="9000" table:formula="of:=SUM([.C20])" table:style-name="ce12">
            <text:p><text:s/>9,000.00 €<text:s/></text:p>
          </table:table-cell>
          <table:table-cell office:value-type="percentage" office:value="1" table:style-name="ce22">
            <text:p>100.00%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9000" table:style-name="ce12">
            <text:p><text:s/>9,000.00 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table:number-columns-repeated="16368" table:style-name="ce2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3">
              <text:p>74700001 - Incentivos a la Contratación (FULP)</text:p>
            </table:table-cell>
            <table:table-cell office:value-type="float" office:value="9000" table:formula="of:=SUM([.E20:.P20])" table:style-name="ce52">
              <text:p><text:s/>9,000.00 €<text:s/></text:p>
            </table:table-cell>
            <table:table-cell office:value-type="percentage" office:value="1" table:formula="of:=[.C20]*[.$D$19]/[.$C$19]" table:style-name="ce53">
              <text:p>100.00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9000" table:style-name="ce23">
              <text:p><text:s/>9,00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1">
          <table:table-cell table:style-name="ce2"/>
          <table:table-cell office:value-type="string" table:style-name="ce13">
            <text:p>Devoluciones Seguridad Social</text:p>
          </table:table-cell>
          <table:table-cell office:value-type="float" office:value="3292.55" table:formula="of:=SUM([.C22])" table:style-name="ce12">
            <text:p><text:s/>3,292.55 €<text:s/></text:p>
          </table:table-cell>
          <table:table-cell office:value-type="percentage" office:value="1" table:style-name="ce22">
            <text:p>100.00%</text:p>
          </table:table-cell>
          <table:table-cell office:value-type="float" office:value="746.77" table:style-name="ce12">
            <text:p><text:s/>746.77 €<text:s/></text:p>
          </table:table-cell>
          <table:table-cell office:value-type="float" office:value="525.78" table:style-name="ce12">
            <text:p><text:s/>525.78 €<text:s/></text:p>
          </table:table-cell>
          <table:table-cell office:value-type="float" office:value="1020" table:style-name="ce12">
            <text:p><text:s/>1,020.00 €<text:s/></text:p>
          </table:table-cell>
          <table:table-cell office:value-type="float" office:value="500" table:style-name="ce12">
            <text:p><text:s/>500.00 €<text:s/></text:p>
          </table:table-cell>
          <table:table-cell office:value-type="float" office:value="500" table:style-name="ce12">
            <text:p><text:s/>500.00 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office:value-type="float" office:value="0" table:style-name="ce12">
            <text:p><text:s/>- <text:s text:c="2"/>€<text:s/></text:p>
          </table:table-cell>
          <table:table-cell table:number-columns-repeated="16368" table:style-name="ce2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3">
              <text:p>75900000 - Devoluciones Seguridad Social</text:p>
            </table:table-cell>
            <table:table-cell office:value-type="float" office:value="3292.55" table:formula="of:=SUM([.E22:.P22])" table:style-name="ce52">
              <text:p><text:s/>3,292.55 €<text:s/></text:p>
            </table:table-cell>
            <table:table-cell office:value-type="percentage" office:value="1" table:formula="of:=[.C22]*[.$D$21]/[.$C$21]" table:style-name="ce53">
              <text:p>100.00%</text:p>
            </table:table-cell>
            <table:table-cell office:value-type="float" office:value="746.77" table:style-name="ce23">
              <text:p><text:s/>746.77 €<text:s/></text:p>
            </table:table-cell>
            <table:table-cell office:value-type="float" office:value="525.78" table:style-name="ce23">
              <text:p><text:s/>525.78 €<text:s/></text:p>
            </table:table-cell>
            <table:table-cell office:value-type="float" office:value="1020" table:style-name="ce23">
              <text:p><text:s/>1,02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4">
          <table:table-cell/>
          <table:table-cell table:style-name="ce31"/>
          <table:table-cell table:style-name="ce32"/>
          <table:table-cell table:style-name="ce33"/>
          <table:table-cell table:number-columns-repeated="12" table:style-name="ce32"/>
          <table:table-cell table:number-columns-repeated="16368"/>
        </table:table-row>
        <table:table-row table:style-name="ro1">
          <table:table-cell/>
          <table:table-cell office:value-type="string" table:style-name="ce46">
            <text:p>TOTAL GASTOS</text:p>
          </table:table-cell>
          <table:table-cell office:value-type="float" office:value="287834.15350000001" table:formula="of:=+[.C25]+[.C34]" table:style-name="ce47">
            <text:p><text:s/>287,834.15 €<text:s/></text:p>
          </table:table-cell>
          <table:table-cell table:style-name="ce46"/>
          <table:table-cell office:value-type="float" office:value="20550.022099999998" table:style-name="ce47">
            <text:p><text:s/>20,550.02 €<text:s/></text:p>
          </table:table-cell>
          <table:table-cell office:value-type="float" office:value="23570.8953" table:style-name="ce47">
            <text:p><text:s/>23,570.90 €<text:s/></text:p>
          </table:table-cell>
          <table:table-cell office:value-type="float" office:value="56232.916599999997" table:style-name="ce47">
            <text:p><text:s/>56,232.92 €<text:s/></text:p>
          </table:table-cell>
          <table:table-cell office:value-type="float" office:value="18907.085299999999" table:style-name="ce47">
            <text:p><text:s/>18,907.09 €<text:s/></text:p>
          </table:table-cell>
          <table:table-cell office:value-type="float" office:value="17374.372100000001" table:style-name="ce47">
            <text:p><text:s/>17,374.37 €<text:s/></text:p>
          </table:table-cell>
          <table:table-cell office:value-type="float" office:value="31913.992099999999" table:style-name="ce47">
            <text:p><text:s/>31,913.99 €<text:s/></text:p>
          </table:table-cell>
          <table:table-cell office:value-type="float" office:value="18083.285" table:style-name="ce47">
            <text:p><text:s/>18,083.29 €<text:s/></text:p>
          </table:table-cell>
          <table:table-cell office:value-type="float" office:value="17232.775000000001" table:style-name="ce47">
            <text:p><text:s/>17,232.78 €<text:s/></text:p>
          </table:table-cell>
          <table:table-cell office:value-type="float" office:value="30922.555" table:style-name="ce47">
            <text:p><text:s/>30,922.56 €<text:s/></text:p>
          </table:table-cell>
          <table:table-cell office:value-type="float" office:value="16943.825000000001" table:style-name="ce47">
            <text:p><text:s/>16,943.83 €<text:s/></text:p>
          </table:table-cell>
          <table:table-cell office:value-type="float" office:value="16851.325000000001" table:style-name="ce47">
            <text:p><text:s/>16,851.33 €<text:s/></text:p>
          </table:table-cell>
          <table:table-cell office:value-type="float" office:value="19251.105" table:style-name="ce47">
            <text:p><text:s/>19,251.11 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13">
            <text:p>Gastos de Personal</text:p>
          </table:table-cell>
          <table:table-cell office:value-type="float" office:value="90176.559999999983" table:formula="of:=SUM([.C26]+[.C31])" table:style-name="ce12">
            <text:p><text:s/>90,176.56 €<text:s/></text:p>
          </table:table-cell>
          <table:table-cell office:value-type="percentage" office:value="1" table:style-name="ce8">
            <text:p>100.00%</text:p>
          </table:table-cell>
          <table:table-cell office:value-type="float" office:value="7886.38" table:style-name="ce12">
            <text:p><text:s/>7,88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626.38" table:style-name="ce12">
            <text:p><text:s/>7,62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office:value-type="float" office:value="7466.38" table:style-name="ce12">
            <text:p><text:s/>7,466.38 €<text:s/></text:p>
          </table:table-cell>
          <table:table-cell table:number-columns-repeated="16368"/>
        </table:table-row>
        <table:table-row table:style-name="ro3">
          <table:table-cell table:style-name="ce85"/>
          <table:table-cell office:value-type="string" table:style-name="ce64">
            <text:p>Sueldos y Salarios</text:p>
          </table:table-cell>
          <table:table-cell office:value-type="float" office:value="89596.559999999983" table:formula="of:=SUM([.C27:.C30])" table:style-name="ce17">
            <text:p><text:s/>89,596.56 €<text:s/></text:p>
          </table:table-cell>
          <table:table-cell office:value-type="percentage" office:value="1" table:style-name="ce18">
            <text:p>100.00%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office:value-type="float" office:value="7466.38" table:style-name="ce17">
            <text:p><text:s/>7,466.38 €<text:s/></text:p>
          </table:table-cell>
          <table:table-cell table:number-columns-repeated="16368" table:style-name="ce85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59">
              <text:p>64000001 - Gerente</text:p>
            </table:table-cell>
            <table:table-cell office:value-type="float" office:value="35342.87999999999" table:formula="of:=SUM([.E27:.P27])" table:style-name="ce54">
              <text:p><text:s/>35,342.88 €<text:s/></text:p>
            </table:table-cell>
            <table:table-cell office:value-type="percentage" office:value="0.39446693042679315" table:formula="of:=[.C27]*[.$D$26]/[.$C$26]" table:style-name="ce53">
              <text:p>39.45%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office:value-type="float" office:value="2945.24" table:style-name="ce23">
              <text:p><text:s/>2,945.24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59">
              <text:p>64000003 - Auxiliar Administrativo</text:p>
            </table:table-cell>
            <table:table-cell office:value-type="float" office:value="18886.079999999998" table:formula="of:=SUM([.E28:.P28])" table:style-name="ce54">
              <text:p><text:s/>18,886.08 €<text:s/></text:p>
            </table:table-cell>
            <table:table-cell office:value-type="percentage" office:value="0.21079023569654909" table:formula="of:=[.C28]*[.$D$26]/[.$C$26]" table:style-name="ce53">
              <text:p>21.08%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office:value-type="float" office:value="1573.84" table:style-name="ce23">
              <text:p><text:s/>1,573.84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59">
              <text:p>64000004 - Responsable Mtto</text:p>
            </table:table-cell>
            <table:table-cell office:value-type="float" office:value="13988.160000000002" table:formula="of:=SUM([.E29:.P29])" table:style-name="ce54">
              <text:p><text:s/>13,988.16 €<text:s/></text:p>
            </table:table-cell>
            <table:table-cell office:value-type="percentage" office:value="0.15612385118357228" table:formula="of:=[.C29]*[.$D$26]/[.$C$26]" table:style-name="ce53">
              <text:p>15.61%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office:value-type="float" office:value="1165.68" table:style-name="ce23">
              <text:p><text:s/>1,165.68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59">
              <text:p>64200000 - Seguridad Social a c/empresa</text:p>
            </table:table-cell>
            <table:table-cell office:value-type="float" office:value="21379.439999999991" table:formula="of:=SUM([.E30:.P30])" table:style-name="ce54">
              <text:p><text:s/>21,379.44 €<text:s/></text:p>
            </table:table-cell>
            <table:table-cell office:value-type="percentage" office:value="0.23861898269308549" table:formula="of:=[.C30]*[.$D$26]/[.$C$26]" table:style-name="ce53">
              <text:p>23.86%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office:value-type="float" office:value="1781.62" table:style-name="ce23">
              <text:p><text:s/>1,781.62 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11"/>
          <table:table-cell office:value-type="string" table:style-name="ce64">
            <text:p>Otros Gastos Sociales</text:p>
          </table:table-cell>
          <table:table-cell office:value-type="float" office:value="580" table:formula="of:=SUM([.C32:.C33])" table:style-name="ce17">
            <text:p><text:s/>580.00 €<text:s/></text:p>
          </table:table-cell>
          <table:table-cell office:value-type="percentage" office:value="1" table:style-name="ce18">
            <text:p>100.00%</text:p>
          </table:table-cell>
          <table:table-cell office:value-type="float" office:value="420" table:style-name="ce17">
            <text:p><text:s/>420.00 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160" table:style-name="ce17">
            <text:p><text:s/>160.00 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table:number-columns-repeated="16368" table:style-name="ce11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59">
              <text:p>64900000 - Otros gastos de Personal (uniformidad)</text:p>
            </table:table-cell>
            <table:table-cell office:value-type="float" office:value="160" table:formula="of:=SUM([.E32:.P32])" table:style-name="ce54">
              <text:p><text:s/>160.00 €<text:s/></text:p>
            </table:table-cell>
            <table:table-cell office:value-type="percentage" office:value="0.27586206896551724" table:formula="of:=[.C32]*[.$D$31]/[.$C$31]" table:style-name="ce53">
              <text:p>27.59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60" table:style-name="ce23">
              <text:p><text:s/>16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59">
              <text:p>64900002 - Formación Bonificada</text:p>
            </table:table-cell>
            <table:table-cell office:value-type="float" office:value="420" table:formula="of:=SUM([.E33:.P33])" table:style-name="ce54">
              <text:p><text:s/>420.00 €<text:s/></text:p>
            </table:table-cell>
            <table:table-cell office:value-type="percentage" office:value="0.72413793103448276" table:formula="of:=[.C33]*[.$D$31]/[.$C$31]" table:style-name="ce53">
              <text:p>72.41%</text:p>
            </table:table-cell>
            <table:table-cell office:value-type="float" office:value="420" table:style-name="ce23">
              <text:p><text:s/>42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style-name="ce70"/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1">
          <table:table-cell/>
          <table:table-cell office:value-type="string" table:style-name="ce4">
            <text:p>Gastos Generales y de Admón</text:p>
          </table:table-cell>
          <table:table-cell office:value-type="float" office:value="197657.59350000002" table:formula="of:=SUM([.C35]+[.C41]+[.C47]+[.C54]+[.C57]+[.C62]+[.C66])" table:style-name="ce19">
            <text:p><text:s/>197,657.59 €<text:s/></text:p>
          </table:table-cell>
          <table:table-cell office:value-type="percentage" office:value="1" table:style-name="ce8">
            <text:p>100.00%</text:p>
          </table:table-cell>
          <table:table-cell office:value-type="float" office:value="12663.642099999999" table:style-name="ce19">
            <text:p><text:s/>12,663.64 €<text:s/></text:p>
          </table:table-cell>
          <table:table-cell office:value-type="float" office:value="16104.515299999999" table:style-name="ce19">
            <text:p><text:s/>16,104.52 €<text:s/></text:p>
          </table:table-cell>
          <table:table-cell office:value-type="float" office:value="48766.536599999999" table:style-name="ce19">
            <text:p><text:s/>48,766.54 €<text:s/></text:p>
          </table:table-cell>
          <table:table-cell office:value-type="float" office:value="11440.7053" table:style-name="ce19">
            <text:p><text:s/>11,440.71 €<text:s/></text:p>
          </table:table-cell>
          <table:table-cell office:value-type="float" office:value="9907.9920999999995" table:style-name="ce19">
            <text:p><text:s/>9,907.99 €<text:s/></text:p>
          </table:table-cell>
          <table:table-cell office:value-type="float" office:value="24287.612099999998" table:style-name="ce19">
            <text:p><text:s/>24,287.61 €<text:s/></text:p>
          </table:table-cell>
          <table:table-cell office:value-type="float" office:value="10616.905000000001" table:style-name="ce19">
            <text:p><text:s/>10,616.91 €<text:s/></text:p>
          </table:table-cell>
          <table:table-cell office:value-type="float" office:value="9766.3950000000004" table:style-name="ce19">
            <text:p><text:s/>9,766.40 €<text:s/></text:p>
          </table:table-cell>
          <table:table-cell office:value-type="float" office:value="23456.174999999999" table:style-name="ce19">
            <text:p><text:s/>23,456.18 €<text:s/></text:p>
          </table:table-cell>
          <table:table-cell office:value-type="float" office:value="9477.4449999999997" table:style-name="ce19">
            <text:p><text:s/>9,477.45 €<text:s/></text:p>
          </table:table-cell>
          <table:table-cell office:value-type="float" office:value="9384.9449999999997" table:style-name="ce19">
            <text:p><text:s/>9,384.95 €<text:s/></text:p>
          </table:table-cell>
          <table:table-cell office:value-type="float" office:value="11784.724999999999" table:style-name="ce19">
            <text:p><text:s/>11,784.73 €<text:s/></text:p>
          </table:table-cell>
          <table:table-cell table:number-columns-repeated="16368"/>
        </table:table-row>
        <table:table-row table:style-name="ro3">
          <table:table-cell table:style-name="ce11"/>
          <table:table-cell office:value-type="string" table:style-name="ce60">
            <text:p>Alquileres<text:s/></text:p>
          </table:table-cell>
          <table:table-cell office:value-type="float" office:value="19098.100000000002" table:formula="of:=SUM([.C36:.C40])" table:style-name="ce17">
            <text:p><text:s/>19,098.10 €<text:s/></text:p>
          </table:table-cell>
          <table:table-cell office:value-type="percentage" office:value="1" table:style-name="ce18">
            <text:p>100.00%</text:p>
          </table:table-cell>
          <table:table-cell office:value-type="float" office:value="2889.46" table:style-name="ce17">
            <text:p><text:s/>2,889.46 €<text:s/></text:p>
          </table:table-cell>
          <table:table-cell office:value-type="float" office:value="2505.4899999999998" table:style-name="ce17">
            <text:p><text:s/>2,505.49 €<text:s/></text:p>
          </table:table-cell>
          <table:table-cell office:value-type="float" office:value="1342.73" table:style-name="ce17">
            <text:p><text:s/>1,342.73 €<text:s/></text:p>
          </table:table-cell>
          <table:table-cell office:value-type="float" office:value="1372.73" table:style-name="ce17">
            <text:p><text:s/>1,372.73 €<text:s/></text:p>
          </table:table-cell>
          <table:table-cell office:value-type="float" office:value="1342.73" table:style-name="ce17">
            <text:p><text:s/>1,342.73 €<text:s/></text:p>
          </table:table-cell>
          <table:table-cell office:value-type="float" office:value="1342.73" table:style-name="ce17">
            <text:p><text:s/>1,342.73 €<text:s/></text:p>
          </table:table-cell>
          <table:table-cell office:value-type="float" office:value="1342.73" table:style-name="ce17">
            <text:p><text:s/>1,342.73 €<text:s/></text:p>
          </table:table-cell>
          <table:table-cell office:value-type="float" office:value="1391.9" table:style-name="ce17">
            <text:p><text:s/>1,391.90 €<text:s/></text:p>
          </table:table-cell>
          <table:table-cell office:value-type="float" office:value="1391.9" table:style-name="ce17">
            <text:p><text:s/>1,391.90 €<text:s/></text:p>
          </table:table-cell>
          <table:table-cell office:value-type="float" office:value="1391.9" table:style-name="ce17">
            <text:p><text:s/>1,391.90 €<text:s/></text:p>
          </table:table-cell>
          <table:table-cell office:value-type="float" office:value="1391.9" table:style-name="ce17">
            <text:p><text:s/>1,391.90 €<text:s/></text:p>
          </table:table-cell>
          <table:table-cell office:value-type="float" office:value="1391.9" table:style-name="ce17">
            <text:p><text:s/>1,391.90 €<text:s/></text:p>
          </table:table-cell>
          <table:table-cell table:number-columns-repeated="16368" table:style-name="ce11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1">
              <text:p>62100000 - Alquiler Oficinas</text:p>
            </table:table-cell>
            <table:table-cell office:value-type="float" office:value="6729" table:formula="of:=SUM([.E36:.P36])" table:style-name="ce54">
              <text:p><text:s/>6,729.00 €<text:s/></text:p>
            </table:table-cell>
            <table:table-cell office:value-type="percentage" office:value="0.35233871432236713" table:formula="of:=[.C36]*[.$D$35]/[.$C$35]" table:style-name="ce53">
              <text:p>35.23%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office:value-type="float" office:value="560.75" table:style-name="ce23">
              <text:p><text:s/>560.75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78">
              <text:p>62100001 - Alquiler PC + Impresora (SIEMENS)</text:p>
            </table:table-cell>
            <table:table-cell office:value-type="float" office:value="1656.12" table:formula="of:=SUM([.E37:.P37])" table:style-name="ce54">
              <text:p><text:s/>1,656.12 €<text:s/></text:p>
            </table:table-cell>
            <table:table-cell office:value-type="percentage" office:value="8.6716479649808081E-2" table:formula="of:=[.C37]*[.$D$35]/[.$C$35]" table:style-name="ce53">
              <text:p>8.67%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office:value-type="float" office:value="138.01" table:style-name="ce23">
              <text:p><text:s/>138.01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100002 - Alquiler Equipos Informáticos MESANTEKO</text:p>
            </table:table-cell>
            <table:table-cell office:value-type="float" office:value="3150" table:formula="of:=SUM([.E38:.P38])" table:style-name="ce54">
              <text:p><text:s/>3,150.00 €<text:s/></text:p>
            </table:table-cell>
            <table:table-cell office:value-type="percentage" office:value="0.16493787340101893" table:formula="of:=[.C38]*[.$D$35]/[.$C$35]" table:style-name="ce53">
              <text:p>16.49%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90" table:style-name="ce23">
              <text:p><text:s/>29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office:value-type="float" office:value="260" table:style-name="ce23">
              <text:p><text:s/>26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100003 A3COM (Módulo CONTA)</text:p>
            </table:table-cell>
            <table:table-cell office:value-type="float" office:value="2571.3700000000003" table:formula="of:=SUM([.E39:.P39])" table:style-name="ce54">
              <text:p><text:s/>2,571.37 €<text:s/></text:p>
            </table:table-cell>
            <table:table-cell office:value-type="percentage" office:value="0.13464009508799304" table:formula="of:=[.C39]*[.$D$35]/[.$C$35]" table:style-name="ce53">
              <text:p>13.46%</text:p>
            </table:table-cell>
            <table:table-cell office:value-type="float" office:value="1162.76" table:style-name="ce23">
              <text:p><text:s/>1,162.76 €<text:s/></text:p>
            </table:table-cell>
            <table:table-cell office:value-type="float" office:value="1162.76" table:style-name="ce23">
              <text:p><text:s/>1,162.76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49.17" table:style-name="ce23">
              <text:p><text:s/>49.17 €<text:s/></text:p>
            </table:table-cell>
            <table:table-cell office:value-type="float" office:value="49.17" table:style-name="ce23">
              <text:p><text:s/>49.17 €<text:s/></text:p>
            </table:table-cell>
            <table:table-cell office:value-type="float" office:value="49.17" table:style-name="ce23">
              <text:p><text:s/>49.17 €<text:s/></text:p>
            </table:table-cell>
            <table:table-cell office:value-type="float" office:value="49.17" table:style-name="ce23">
              <text:p><text:s/>49.17 €<text:s/></text:p>
            </table:table-cell>
            <table:table-cell office:value-type="float" office:value="49.17" table:style-name="ce23">
              <text:p><text:s/>49.17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76">
              <text:p>62100004 -Renting Vehículo Northgate</text:p>
            </table:table-cell>
            <table:table-cell office:value-type="float" office:value="4991.6100000000015" table:formula="of:=SUM([.E40:.P40])" table:style-name="ce54">
              <text:p><text:s/>4,991.61 €<text:s/></text:p>
            </table:table-cell>
            <table:table-cell office:value-type="percentage" office:value="0.26136683753881279" table:formula="of:=[.C40]*[.$D$35]/[.$C$35]" table:style-name="ce53">
              <text:p>26.14%</text:p>
            </table:table-cell>
            <table:table-cell office:value-type="float" office:value="767.94" table:style-name="ce23">
              <text:p><text:s/>767.94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office:value-type="float" office:value="383.97" table:style-name="ce23">
              <text:p><text:s/>383.97 €<text:s/></text:p>
            </table:table-cell>
            <table:table-cell table:number-columns-repeated="16368" table:style-name="ce24"/>
          </table:table-row>
        </table:table-row-group>
        <table:table-row table:style-name="ro5">
          <table:table-cell table:style-name="ce11"/>
          <table:table-cell office:value-type="string" table:style-name="ce60">
            <text:p>Mantenimiento</text:p>
          </table:table-cell>
          <table:table-cell office:value-type="float" office:value="66292.710000000006" table:formula="of:=SUM([.C42:.C46])" table:style-name="ce14">
            <text:p><text:s/>66,292.71 €<text:s/></text:p>
          </table:table-cell>
          <table:table-cell office:value-type="percentage" office:value="1" table:style-name="ce15">
            <text:p>100.00%</text:p>
          </table:table-cell>
          <table:table-cell office:value-type="float" office:value="5281.7699999999995" table:style-name="ce14">
            <text:p><text:s/>5,281.77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6580.4" table:style-name="ce14">
            <text:p><text:s/>6,580.40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6580.4" table:style-name="ce14">
            <text:p><text:s/>6,580.40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6580.4" table:style-name="ce14">
            <text:p><text:s/>6,580.40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4955.62" table:style-name="ce14">
            <text:p><text:s/>4,955.62 €<text:s/></text:p>
          </table:table-cell>
          <table:table-cell office:value-type="float" office:value="6580.4" table:style-name="ce14">
            <text:p><text:s/>6,580.40 €<text:s/></text:p>
          </table:table-cell>
          <table:table-cell table:number-columns-repeated="16368" table:style-name="ce11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1">
              <text:p>62203001 - Contrato Servicio Mtto (Limpieza/mes) AYAGAURES</text:p>
            </table:table-cell>
            <table:table-cell office:value-type="float" office:value="46267.44" table:formula="of:=SUM([.E42:.P42])" table:style-name="ce54">
              <text:p><text:s/>46,267.44 €<text:s/></text:p>
            </table:table-cell>
            <table:table-cell office:value-type="percentage" office:value="0.69792651409182094" table:formula="of:=[.C42]*[.$D$41]/[.$C$41]" table:style-name="ce53">
              <text:p>69.79%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office:value-type="float" office:value="3855.62" table:style-name="ce23">
              <text:p><text:s/>3,855.62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203002 - Mtto y Actuaciones Puntuales (Tratamiento Rabogato)</text:p>
            </table:table-cell>
            <table:table-cell office:value-type="float" office:value="6499.12" table:formula="of:=SUM([.E43:.P43])" table:style-name="ce54">
              <text:p><text:s/>6,499.12 €<text:s/></text:p>
            </table:table-cell>
            <table:table-cell office:value-type="percentage" office:value="9.8036722288167122E-2" table:formula="of:=[.C43]*[.$D$41]/[.$C$41]" table:style-name="ce53">
              <text:p>9.80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624.78" table:style-name="ce23">
              <text:p><text:s/>1,624.78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624.78" table:style-name="ce23">
              <text:p><text:s/>1,624.78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624.78" table:style-name="ce23">
              <text:p><text:s/>1,624.78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624.78" table:style-name="ce23">
              <text:p><text:s/>1,624.78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204001 - Mtto y Reparación Aceras y Calzadas</text:p>
            </table:table-cell>
            <table:table-cell office:value-type="float" office:value="6000" table:formula="of:=SUM([.E44:.P44])" table:style-name="ce54">
              <text:p><text:s/>6,000.00 €<text:s/></text:p>
            </table:table-cell>
            <table:table-cell office:value-type="percentage" office:value="9.0507689307014291E-2" table:formula="of:=[.C44]*[.$D$41]/[.$C$41]" table:style-name="ce53">
              <text:p>9.05%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206001 - Mtto y Reparación Arquetas</text:p>
            </table:table-cell>
            <table:table-cell office:value-type="float" office:value="6000" table:formula="of:=SUM([.E45:.P45])" table:style-name="ce54">
              <text:p><text:s/>6,000.00 €<text:s/></text:p>
            </table:table-cell>
            <table:table-cell office:value-type="percentage" office:value="9.0507689307014291E-2" table:formula="of:=[.C45]*[.$D$41]/[.$C$41]" table:style-name="ce53">
              <text:p>9.05%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office:value-type="float" office:value="500" table:style-name="ce23">
              <text:p><text:s/>50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207001 - Mtto y Reparación Señales Viarias<text:s/></text:p>
            </table:table-cell>
            <table:table-cell office:value-type="float" office:value="1526.15" table:formula="of:=SUM([.E46:.P46])" table:style-name="ce54">
              <text:p><text:s/>1,526.15 €<text:s/></text:p>
            </table:table-cell>
            <table:table-cell office:value-type="percentage" office:value="2.3021385005983313E-2" table:formula="of:=[.C46]*[.$D$41]/[.$C$41]" table:style-name="ce53">
              <text:p>2.30%</text:p>
            </table:table-cell>
            <table:table-cell office:value-type="float" office:value="426.15" table:style-name="ce23">
              <text:p><text:s/>426.15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office:value-type="float" office:value="100" table:style-name="ce23">
              <text:p><text:s/>100.00 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10"/>
          <table:table-cell office:value-type="string" table:style-name="ce60">
            <text:p>Asesorías</text:p>
          </table:table-cell>
          <table:table-cell office:value-type="float" office:value="73634.080000000002" table:formula="of:=SUM([.C48:.C53])" table:style-name="ce20">
            <text:p><text:s/>73,634.08 €<text:s/></text:p>
          </table:table-cell>
          <table:table-cell office:value-type="percentage" office:value="1" table:style-name="ce15">
            <text:p>100.00%</text:p>
          </table:table-cell>
          <table:table-cell office:value-type="float" office:value="960.15" table:style-name="ce20">
            <text:p><text:s/>960.15 €<text:s/></text:p>
          </table:table-cell>
          <table:table-cell office:value-type="float" office:value="4777.63" table:style-name="ce20">
            <text:p><text:s/>4,777.63 €<text:s/></text:p>
          </table:table-cell>
          <table:table-cell office:value-type="float" office:value="36777.629999999997" table:style-name="ce20">
            <text:p><text:s/>36,777.63 €<text:s/></text:p>
          </table:table-cell>
          <table:table-cell office:value-type="float" office:value="777.63" table:style-name="ce20">
            <text:p><text:s/>777.63 €<text:s/></text:p>
          </table:table-cell>
          <table:table-cell office:value-type="float" office:value="777.63" table:style-name="ce20">
            <text:p><text:s/>777.63 €<text:s/></text:p>
          </table:table-cell>
          <table:table-cell office:value-type="float" office:value="12777.63" table:style-name="ce20">
            <text:p><text:s/>12,777.63 €<text:s/></text:p>
          </table:table-cell>
          <table:table-cell office:value-type="float" office:value="777.63" table:style-name="ce20">
            <text:p><text:s/>777.63 €<text:s/></text:p>
          </table:table-cell>
          <table:table-cell office:value-type="float" office:value="897.63" table:style-name="ce20">
            <text:p><text:s/>897.63 €<text:s/></text:p>
          </table:table-cell>
          <table:table-cell office:value-type="float" office:value="12777.63" table:style-name="ce20">
            <text:p><text:s/>12,777.63 €<text:s/></text:p>
          </table:table-cell>
          <table:table-cell office:value-type="float" office:value="777.63" table:style-name="ce20">
            <text:p><text:s/>777.63 €<text:s/></text:p>
          </table:table-cell>
          <table:table-cell office:value-type="float" office:value="777.63" table:style-name="ce20">
            <text:p><text:s/>777.63 €<text:s/></text:p>
          </table:table-cell>
          <table:table-cell office:value-type="float" office:value="777.63" table:style-name="ce20">
            <text:p><text:s/>777.63 €<text:s/></text:p>
          </table:table-cell>
          <table:table-cell table:number-columns-repeated="16368" table:style-name="ce10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8">
              <text:p>62300001 - Evelio Portillo (Prensa y RRSS)</text:p>
            </table:table-cell>
            <table:table-cell office:value-type="float" office:value="6451.56" table:formula="of:=SUM([.E48:.P48])" table:style-name="ce54">
              <text:p><text:s/>6,451.56 €<text:s/></text:p>
            </table:table-cell>
            <table:table-cell office:value-type="percentage" office:value="8.7616494970806993E-2" table:formula="of:=[.C48]*[.$D$47]/[.$C$47]" table:style-name="ce53">
              <text:p>8.76%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office:value-type="float" office:value="537.63" table:style-name="ce23">
              <text:p><text:s/>537.63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9">
              <text:p>62300002 - Asesoría Laboral</text:p>
            </table:table-cell>
            <table:table-cell office:value-type="float" office:value="480" table:formula="of:=SUM([.E49:.P49])" table:style-name="ce54">
              <text:p><text:s/>480.00 €<text:s/></text:p>
            </table:table-cell>
            <table:table-cell office:value-type="percentage" office:value="6.5187206793376109E-3" table:formula="of:=[.C49]*[.$D$47]/[.$C$47]" table:style-name="ce53">
              <text:p>0.65%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office:value-type="float" office:value="40" table:style-name="ce23">
              <text:p><text:s/>4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8">
              <text:p>62300003 - Cuota Asesoramientos Fiscal (Javier Alemán)</text:p>
            </table:table-cell>
            <table:table-cell office:value-type="float" office:value="382.52" table:formula="of:=SUM([.E50:.P50])" table:style-name="ce54">
              <text:p><text:s/>382.52 €<text:s/></text:p>
            </table:table-cell>
            <table:table-cell office:value-type="percentage" office:value="5.1948771547087975E-3" table:formula="of:=[.C50]*[.$D$47]/[.$C$47]" table:style-name="ce53">
              <text:p>0.52%</text:p>
            </table:table-cell>
            <table:table-cell office:value-type="float" office:value="382.52" table:style-name="ce23">
              <text:p><text:s/>382.52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9">
              <text:p>62300004 - ASEFICO (Asesoría Fiscal)</text:p>
            </table:table-cell>
            <table:table-cell office:value-type="float" office:value="2200" table:formula="of:=SUM([.E51:.P51])" table:style-name="ce54">
              <text:p><text:s/>2,200.00 €<text:s/></text:p>
            </table:table-cell>
            <table:table-cell office:value-type="percentage" office:value="2.9877469780297383E-2" table:formula="of:=[.C51]*[.$D$47]/[.$C$47]" table:style-name="ce53">
              <text:p>2.99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office:value-type="float" office:value="200" table:style-name="ce23">
              <text:p><text:s/>20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77">
              <text:p>62300005 - Servicios Protección Datos</text:p>
            </table:table-cell>
            <table:table-cell office:value-type="float" office:value="120" table:formula="of:=SUM([.E52:.P52])" table:style-name="ce54">
              <text:p><text:s/>120.00 €<text:s/></text:p>
            </table:table-cell>
            <table:table-cell office:value-type="percentage" office:value="1.6296801698344027E-3" table:formula="of:=[.C52]*[.$D$47]/[.$C$47]" table:style-name="ce53">
              <text:p>0.16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20" table:style-name="ce23">
              <text:p><text:s/>12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9">
              <text:p>62300006 - Moreno Pérez (Asesoría Legal)</text:p>
            </table:table-cell>
            <table:table-cell office:value-type="float" office:value="64000" table:formula="of:=SUM([.E53:.P53])" table:style-name="ce54">
              <text:p><text:s/>64,000.00 €<text:s/></text:p>
            </table:table-cell>
            <table:table-cell office:value-type="percentage" office:value="0.86916275724501479" table:formula="of:=[.C53]*[.$D$47]/[.$C$47]" table:style-name="ce53">
              <text:p>86.92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4000" table:style-name="ce23">
              <text:p><text:s/>4,000.00 €<text:s/></text:p>
            </table:table-cell>
            <table:table-cell office:value-type="float" office:value="36000" table:style-name="ce23">
              <text:p><text:s/>36,00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2000" table:style-name="ce23">
              <text:p><text:s/>12,00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2000" table:style-name="ce23">
              <text:p><text:s/>12,00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10"/>
          <table:table-cell office:value-type="string" table:style-name="ce60">
            <text:p>Seguros</text:p>
          </table:table-cell>
          <table:table-cell office:value-type="float" office:value="743.74" table:formula="of:=SUM([.C55:.C56])" table:style-name="ce17">
            <text:p><text:s/>743.74 €<text:s/></text:p>
          </table:table-cell>
          <table:table-cell office:value-type="percentage" office:value="1" table:style-name="ce15">
            <text:p>100.00%</text:p>
          </table:table-cell>
          <table:table-cell office:value-type="float" office:value="708.58" table:style-name="ce17">
            <text:p><text:s/>708.58 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35.159999999999997" table:style-name="ce17">
            <text:p><text:s/>35.16 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office:value-type="float" office:value="0" table:style-name="ce17">
            <text:p><text:s/>- <text:s text:c="2"/>€<text:s/></text:p>
          </table:table-cell>
          <table:table-cell table:number-columns-repeated="16368" table:style-name="ce10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1">
              <text:p>62500001 - Póliza Seguros RC Directivos</text:p>
            </table:table-cell>
            <table:table-cell office:value-type="float" office:value="708.58" table:formula="of:=SUM([.E55:.P55])" table:style-name="ce54">
              <text:p><text:s/>708.58 €<text:s/></text:p>
            </table:table-cell>
            <table:table-cell office:value-type="percentage" office:value="0.95272541479549311" table:formula="of:=[.C55]*[.$D$54]/[.$C$54]" table:style-name="ce53">
              <text:p>95.27%</text:p>
            </table:table-cell>
            <table:table-cell office:value-type="float" office:value="708.58" table:style-name="ce23">
              <text:p><text:s/>708.58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500002 - Póliza Seguro Accidentes</text:p>
            </table:table-cell>
            <table:table-cell office:value-type="float" office:value="35.159999999999997" table:formula="of:=SUM([.E56:.P56])" table:style-name="ce54">
              <text:p><text:s/>35.16 €<text:s/></text:p>
            </table:table-cell>
            <table:table-cell office:value-type="percentage" office:value="4.7274585204506947E-2" table:formula="of:=[.C56]*[.$D$54]/[.$C$54]" table:style-name="ce53">
              <text:p>4.73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35.159999999999997" table:style-name="ce23">
              <text:p><text:s/>35.16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21"/>
          <table:table-cell office:value-type="string" table:style-name="ce60">
            <text:p>Servicios bancarios y similares</text:p>
          </table:table-cell>
          <table:table-cell office:value-type="float" office:value="30147.423499999994" table:formula="of:=SUM([.C58:.C61])" table:style-name="ce17">
            <text:p><text:s/>30,147.42 €<text:s/></text:p>
          </table:table-cell>
          <table:table-cell office:value-type="percentage" office:value="1" table:style-name="ce15">
            <text:p>100.00%</text:p>
          </table:table-cell>
          <table:table-cell office:value-type="float" office:value="2111.1720999999998" table:style-name="ce17">
            <text:p><text:s/>2,111.17 €<text:s/></text:p>
          </table:table-cell>
          <table:table-cell office:value-type="float" office:value="3441.5452999999998" table:style-name="ce17">
            <text:p><text:s/>3,441.55 €<text:s/></text:p>
          </table:table-cell>
          <table:table-cell office:value-type="float" office:value="3441.5465999999997" table:style-name="ce17">
            <text:p><text:s/>3,441.55 €<text:s/></text:p>
          </table:table-cell>
          <table:table-cell office:value-type="float" office:value="3772.9952999999996" table:style-name="ce17">
            <text:p><text:s/>3,773.00 €<text:s/></text:p>
          </table:table-cell>
          <table:table-cell office:value-type="float" office:value="2372.6220999999996" table:style-name="ce17">
            <text:p><text:s/>2,372.62 €<text:s/></text:p>
          </table:table-cell>
          <table:table-cell office:value-type="float" office:value="2372.6220999999996" table:style-name="ce17">
            <text:p><text:s/>2,372.62 €<text:s/></text:p>
          </table:table-cell>
          <table:table-cell office:value-type="float" office:value="3009.1950000000002" table:style-name="ce17">
            <text:p><text:s/>3,009.20 €<text:s/></text:p>
          </table:table-cell>
          <table:table-cell office:value-type="float" office:value="2082.0150000000003" table:style-name="ce17">
            <text:p><text:s/>2,082.02 €<text:s/></text:p>
          </table:table-cell>
          <table:table-cell office:value-type="float" office:value="2082.0150000000003" table:style-name="ce17">
            <text:p><text:s/>2,082.02 €<text:s/></text:p>
          </table:table-cell>
          <table:table-cell office:value-type="float" office:value="1820.5650000000001" table:style-name="ce17">
            <text:p><text:s/>1,820.57 €<text:s/></text:p>
          </table:table-cell>
          <table:table-cell office:value-type="float" office:value="1820.5650000000001" table:style-name="ce17">
            <text:p><text:s/>1,820.57 €<text:s/></text:p>
          </table:table-cell>
          <table:table-cell office:value-type="float" office:value="1820.5650000000001" table:style-name="ce17">
            <text:p><text:s/>1,820.57 €<text:s/></text:p>
          </table:table-cell>
          <table:table-cell table:number-columns-repeated="16368" table:style-name="ce21"/>
        </table:table-row>
        <table:table-row-group table:display="false">
          <table:table-row table:style-name="ro3" table:visibility="collapse">
            <table:table-cell table:style-name="ce10"/>
            <table:table-cell office:value-type="string" table:style-name="ce61">
              <text:p>62600004 - Mantenimiento y Renovación Tarjeta</text:p>
            </table:table-cell>
            <table:table-cell office:value-type="float" office:value="70" table:formula="of:=SUM([.E58:.P58])" table:style-name="ce50">
              <text:p><text:s/>70.00 €<text:s/></text:p>
            </table:table-cell>
            <table:table-cell office:value-type="percentage" office:value="2.3219231321708143E-3" table:formula="of:=[.C58]*[.$D$57]/[.$C$57]" table:style-name="ce51">
              <text:p>0.23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70" table:style-name="ce9">
              <text:p><text:s/>7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10"/>
          </table:table-row>
          <table:table-row table:style-name="ro3" table:visibility="collapse">
            <table:table-cell table:style-name="ce10"/>
            <table:table-cell office:value-type="string" table:style-name="ce61">
              <text:p>62600005 - Comisiones Tarjeta (Efectivo)</text:p>
            </table:table-cell>
            <table:table-cell office:value-type="float" office:value="60" table:formula="of:=SUM([.E59:.P59])" table:style-name="ce50">
              <text:p><text:s/>60.00 €<text:s/></text:p>
            </table:table-cell>
            <table:table-cell office:value-type="percentage" office:value="1.9902198275749839E-3" table:formula="of:=[.C59]*[.$D$57]/[.$C$57]" table:style-name="ce51">
              <text:p>0.20%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office:value-type="float" office:value="5" table:style-name="ce9">
              <text:p><text:s/>5.00 €<text:s/></text:p>
            </table:table-cell>
            <table:table-cell table:number-columns-repeated="16368" table:style-name="ce10"/>
          </table:table-row>
          <table:table-row table:style-name="ro3" table:visibility="collapse">
            <table:table-cell table:style-name="ce24"/>
            <table:table-cell office:value-type="string" table:style-name="ce61">
              <text:p>62610001 - Comisiones VALORA Voluntaria (4,5%)</text:p>
            </table:table-cell>
            <table:table-cell office:value-type="float" office:value="9204.2999999999993" table:formula="of:=SUM([.E60:.P60])" table:style-name="ce54">
              <text:p><text:s/>9,204.30 €<text:s/></text:p>
            </table:table-cell>
            <table:table-cell office:value-type="percentage" office:value="0.30530967264914038" table:formula="of:=[.C60]*[.$D$57]/[.$C$57]" table:style-name="ce53">
              <text:p>30.53%</text:p>
            </table:table-cell>
            <table:table-cell office:value-type="float" office:value="927.18" table:style-name="ce23">
              <text:p><text:s/>927.18 €<text:s/></text:p>
            </table:table-cell>
            <table:table-cell office:value-type="float" office:value="927.18" table:style-name="ce23">
              <text:p><text:s/>927.18 €<text:s/></text:p>
            </table:table-cell>
            <table:table-cell office:value-type="float" office:value="927.18" table:style-name="ce23">
              <text:p><text:s/>927.18 €<text:s/></text:p>
            </table:table-cell>
            <table:table-cell office:value-type="float" office:value="1188.6299999999999" table:style-name="ce23">
              <text:p><text:s/>1,188.63 €<text:s/></text:p>
            </table:table-cell>
            <table:table-cell office:value-type="float" office:value="1188.6299999999999" table:style-name="ce23">
              <text:p><text:s/>1,188.63 €<text:s/></text:p>
            </table:table-cell>
            <table:table-cell office:value-type="float" office:value="1188.6299999999999" table:style-name="ce23">
              <text:p><text:s/>1,188.63 €<text:s/></text:p>
            </table:table-cell>
            <table:table-cell office:value-type="float" office:value="1379.52" table:style-name="ce23">
              <text:p><text:s/>1,379.52 €<text:s/></text:p>
            </table:table-cell>
            <table:table-cell office:value-type="float" office:value="452.34" table:style-name="ce23">
              <text:p><text:s/>452.34 €<text:s/></text:p>
            </table:table-cell>
            <table:table-cell office:value-type="float" office:value="452.34" table:style-name="ce23">
              <text:p><text:s/>452.34 €<text:s/></text:p>
            </table:table-cell>
            <table:table-cell office:value-type="float" office:value="190.89" table:style-name="ce23">
              <text:p><text:s/>190.89 €<text:s/></text:p>
            </table:table-cell>
            <table:table-cell office:value-type="float" office:value="190.89" table:style-name="ce23">
              <text:p><text:s/>190.89 €<text:s/></text:p>
            </table:table-cell>
            <table:table-cell office:value-type="float" office:value="190.89" table:style-name="ce23">
              <text:p><text:s/>190.89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610002 - Comisiones VALORA Ejecutiva (13%)</text:p>
            </table:table-cell>
            <table:table-cell office:value-type="float" office:value="20813.123499999994" table:formula="of:=SUM([.E61:.P61])" table:style-name="ce54">
              <text:p><text:s/>20,813.12 €<text:s/></text:p>
            </table:table-cell>
            <table:table-cell office:value-type="percentage" office:value="0.69037818439111387" table:formula="of:=[.C61]*[.$D$57]/[.$C$57]" table:style-name="ce53">
              <text:p>69.04%</text:p>
            </table:table-cell>
            <table:table-cell office:value-type="float" office:value="1178.9920999999999" table:style-name="ce23">
              <text:p><text:s/>1,178.99 €<text:s/></text:p>
            </table:table-cell>
            <table:table-cell office:value-type="float" office:value="2509.3652999999999" table:style-name="ce23">
              <text:p><text:s/>2,509.37 €<text:s/></text:p>
            </table:table-cell>
            <table:table-cell office:value-type="float" office:value="2509.3665999999998" table:style-name="ce23">
              <text:p><text:s/>2,509.37 €<text:s/></text:p>
            </table:table-cell>
            <table:table-cell office:value-type="float" office:value="2509.3652999999999" table:style-name="ce23">
              <text:p><text:s/>2,509.37 €<text:s/></text:p>
            </table:table-cell>
            <table:table-cell office:value-type="float" office:value="1178.9920999999999" table:style-name="ce23">
              <text:p><text:s/>1,178.99 €<text:s/></text:p>
            </table:table-cell>
            <table:table-cell office:value-type="float" office:value="1178.9920999999999" table:style-name="ce23">
              <text:p><text:s/>1,178.99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office:value-type="float" office:value="1624.6750000000002" table:style-name="ce23">
              <text:p><text:s/>1,624.68 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24"/>
          <table:table-cell office:value-type="string" table:style-name="ce60">
            <text:p>Suministos</text:p>
          </table:table-cell>
          <table:table-cell office:value-type="float" office:value="1847.76" table:formula="of:=SUM([.C63:.C65])" table:style-name="ce17">
            <text:p><text:s/>1,847.76 €<text:s/></text:p>
          </table:table-cell>
          <table:table-cell office:value-type="percentage" office:value="1" table:style-name="ce18">
            <text:p>100.00%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office:value-type="float" office:value="153.98000000000002" table:style-name="ce17">
            <text:p><text:s/>153.98 €<text:s/></text:p>
          </table:table-cell>
          <table:table-cell table:number-columns-repeated="16368" table:style-name="ce24"/>
        </table:table-row>
        <table:table-row-group table:display="false">
          <table:table-row table:style-name="ro3" table:visibility="collapse">
            <table:table-cell table:style-name="ce24"/>
            <table:table-cell office:value-type="string" table:style-name="ce61">
              <text:p>62800001 - Telefonía fija y ADSL (PATUMOVIL)</text:p>
            </table:table-cell>
            <table:table-cell office:value-type="float" office:value="1367.76" table:formula="of:=SUM([.E63:.P63])" table:style-name="ce54">
              <text:p><text:s/>1,367.76 €<text:s/></text:p>
            </table:table-cell>
            <table:table-cell office:value-type="percentage" office:value="0.7402260033770619" table:formula="of:=[.C63]*[.$D$62]/[.$C$62]" table:style-name="ce53">
              <text:p>74.02%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office:value-type="float" office:value="113.98" table:style-name="ce23">
              <text:p><text:s/>113.98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800002 - Telefonía Móvil (PATUMOVIL)</text:p>
            </table:table-cell>
            <table:table-cell office:value-type="float" office:value="180" table:formula="of:=SUM([.E64:.P64])" table:style-name="ce54">
              <text:p><text:s/>180.00 €<text:s/></text:p>
            </table:table-cell>
            <table:table-cell office:value-type="percentage" office:value="9.7415248733601773E-2" table:formula="of:=[.C64]*[.$D$62]/[.$C$62]" table:style-name="ce53">
              <text:p>9.74%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15" table:style-name="ce23">
              <text:p><text:s/>15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800003 - Agua, Café y Varios (Oficina)</text:p>
            </table:table-cell>
            <table:table-cell office:value-type="float" office:value="300" table:formula="of:=SUM([.E65:.P65])" table:style-name="ce54">
              <text:p><text:s/>300.00 €<text:s/></text:p>
            </table:table-cell>
            <table:table-cell office:value-type="percentage" office:value="0.16235874788933627" table:formula="of:=[.C65]*[.$D$62]/[.$C$62]" table:style-name="ce53">
              <text:p>16.24%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table:number-columns-repeated="16368" table:style-name="ce24"/>
          </table:table-row>
        </table:table-row-group>
        <table:table-row table:style-name="ro3">
          <table:table-cell table:style-name="ce24"/>
          <table:table-cell office:value-type="string" table:style-name="ce60">
            <text:p>Otros Servicios</text:p>
          </table:table-cell>
          <table:table-cell office:value-type="float" office:value="5893.78" table:formula="of:=SUM([.C67:.C75])" table:style-name="ce17">
            <text:p><text:s/>5,893.78 €<text:s/></text:p>
          </table:table-cell>
          <table:table-cell office:value-type="percentage" office:value="1" table:style-name="ce18">
            <text:p>100.00%</text:p>
          </table:table-cell>
          <table:table-cell office:value-type="float" office:value="558.53" table:style-name="ce17">
            <text:p><text:s/>558.53 €<text:s/></text:p>
          </table:table-cell>
          <table:table-cell office:value-type="float" office:value="270.25" table:style-name="ce17">
            <text:p><text:s/>270.25 €<text:s/></text:p>
          </table:table-cell>
          <table:table-cell office:value-type="float" office:value="470.25" table:style-name="ce17">
            <text:p><text:s/>470.25 €<text:s/></text:p>
          </table:table-cell>
          <table:table-cell office:value-type="float" office:value="407.75" table:style-name="ce17">
            <text:p><text:s/>407.75 €<text:s/></text:p>
          </table:table-cell>
          <table:table-cell office:value-type="float" office:value="270.25" table:style-name="ce17">
            <text:p><text:s/>270.25 €<text:s/></text:p>
          </table:table-cell>
          <table:table-cell office:value-type="float" office:value="1060.25" table:style-name="ce17">
            <text:p><text:s/>1,060.25 €<text:s/></text:p>
          </table:table-cell>
          <table:table-cell office:value-type="float" office:value="377.75" table:style-name="ce17">
            <text:p><text:s/>377.75 €<text:s/></text:p>
          </table:table-cell>
          <table:table-cell office:value-type="float" office:value="285.25" table:style-name="ce17">
            <text:p><text:s/>285.25 €<text:s/></text:p>
          </table:table-cell>
          <table:table-cell office:value-type="float" office:value="470.25" table:style-name="ce17">
            <text:p><text:s/>470.25 €<text:s/></text:p>
          </table:table-cell>
          <table:table-cell office:value-type="float" office:value="377.75" table:style-name="ce17">
            <text:p><text:s/>377.75 €<text:s/></text:p>
          </table:table-cell>
          <table:table-cell office:value-type="float" office:value="285.25" table:style-name="ce17">
            <text:p><text:s/>285.25 €<text:s/></text:p>
          </table:table-cell>
          <table:table-cell office:value-type="float" office:value="1060.25" table:style-name="ce17">
            <text:p><text:s/>1,060.25 €<text:s/></text:p>
          </table:table-cell>
          <table:table-cell table:number-columns-repeated="16368" table:style-name="ce24"/>
        </table:table-row>
        <table:table-row-group table:display="false">
          <table:table-row table:style-name="ro6" table:visibility="collapse">
            <table:table-cell table:style-name="ce24"/>
            <table:table-cell office:value-type="string" table:style-name="ce61">
              <text:p>62901001 - Material de Oficina</text:p>
            </table:table-cell>
            <table:table-cell office:value-type="float" office:value="600" table:formula="of:=SUM([.E67:.P67])" table:style-name="ce54">
              <text:p><text:s/>600.00 €<text:s/></text:p>
            </table:table-cell>
            <table:table-cell office:value-type="percentage" office:value="0.10180223897057576" table:formula="of:=[.C67]*[.$D$66]/[.$C$66]" table:style-name="ce53">
              <text:p>10.18%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50" table:style-name="ce23">
              <text:p><text:s/>5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1002 - Mobiliario Oficina y otros útiles</text:p>
            </table:table-cell>
            <table:table-cell office:value-type="float" office:value="760" table:formula="of:=SUM([.E68:.P68])" table:style-name="ce54">
              <text:p><text:s/>760.00 €<text:s/></text:p>
            </table:table-cell>
            <table:table-cell office:value-type="percentage" office:value="0.12894950269606265" table:formula="of:=[.C68]*[.$D$66]/[.$C$66]" table:style-name="ce53">
              <text:p>12.89%</text:p>
            </table:table-cell>
            <table:table-cell office:value-type="float" office:value="160" table:style-name="ce23">
              <text:p><text:s/>160.00 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150" table:style-name="ce23">
              <text:p><text:s/>150.00 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150" table:style-name="ce23">
              <text:p><text:s/>150.00 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150" table:style-name="ce23">
              <text:p><text:s/>150.00 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0" table:style-name="ce23">
              <text:p><text:s/>- <text:s text:c="2"/>€<text:s/></text:p>
            </table:table-cell>
            <table:table-cell office:value-type="float" office:value="150" table:style-name="ce23">
              <text:p><text:s/>15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1003 - Combustible Vehículo Oficina<text:s/></text:p>
            </table:table-cell>
            <table:table-cell office:value-type="float" office:value="320.77999999999997" table:formula="of:=SUM([.E69:.P69])" table:style-name="ce54">
              <text:p><text:s/>320.78 €<text:s/></text:p>
            </table:table-cell>
            <table:table-cell office:value-type="percentage" office:value="5.4426870361635488E-2" table:formula="of:=[.C69]*[.$D$66]/[.$C$66]" table:style-name="ce53">
              <text:p>5.44%</text:p>
            </table:table-cell>
            <table:table-cell office:value-type="float" office:value="45.78" table:style-name="ce23">
              <text:p><text:s/>45.78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office:value-type="float" office:value="25" table:style-name="ce23">
              <text:p><text:s/>25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2001 - Limpieza de Oficinas (CANARILIME)</text:p>
            </table:table-cell>
            <table:table-cell office:value-type="float" office:value="2022" table:formula="of:=SUM([.E70:.P70])" table:style-name="ce54">
              <text:p><text:s/>2,022.00 €<text:s/></text:p>
            </table:table-cell>
            <table:table-cell office:value-type="percentage" office:value="0.34307354533084033" table:formula="of:=[.C70]*[.$D$66]/[.$C$66]" table:style-name="ce53">
              <text:p>34.31%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office:value-type="float" office:value="168.5" table:style-name="ce23">
              <text:p><text:s/>168.5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2002 - Material y Productos Limpieza</text:p>
            </table:table-cell>
            <table:table-cell office:value-type="float" office:value="200" table:formula="of:=SUM([.E71:.P71])" table:style-name="ce54">
              <text:p><text:s/>200.00 €<text:s/></text:p>
            </table:table-cell>
            <table:table-cell office:value-type="percentage" office:value="3.3934079656858587E-2" table:formula="of:=[.C71]*[.$D$66]/[.$C$66]" table:style-name="ce53">
              <text:p>3.39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0" table:style-name="ce23">
              <text:p><text:s/>5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0" table:style-name="ce23">
              <text:p><text:s/>50.00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3004 - Correo GOROECO Dominio Hosting (MESANTEKO)</text:p>
            </table:table-cell>
            <table:table-cell office:value-type="float" office:value="430" table:formula="of:=SUM([.E72:.P72])" table:style-name="ce54">
              <text:p><text:s/>430.00 €<text:s/></text:p>
            </table:table-cell>
            <table:table-cell office:value-type="percentage" office:value="7.2958271262245966E-2" table:formula="of:=[.C72]*[.$D$66]/[.$C$66]" table:style-name="ce53">
              <text:p>7.30%</text:p>
            </table:table-cell>
            <table:table-cell office:value-type="float" office:value="107.5" table:style-name="ce23">
              <text:p><text:s/>107.5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07.5" table:style-name="ce23">
              <text:p><text:s/>107.5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07.5" table:style-name="ce23">
              <text:p><text:s/>107.5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07.5" table:style-name="ce23">
              <text:p><text:s/>107.5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4002 - Dominios (registros emails) (MESANTEKO)</text:p>
            </table:table-cell>
            <table:table-cell office:value-type="float" office:value="60" table:formula="of:=SUM([.E73:.P73])" table:style-name="ce54">
              <text:p><text:s/>60.00 €<text:s/></text:p>
            </table:table-cell>
            <table:table-cell office:value-type="percentage" office:value="1.0180223897057576E-2" table:formula="of:=[.C73]*[.$D$66]/[.$C$66]" table:style-name="ce53">
              <text:p>1.02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30" table:style-name="ce23">
              <text:p><text:s/>3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15" table:style-name="ce23">
              <text:p><text:s/>15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table:style-name="ce23"/>
            <table:table-cell table:number-columns-repeated="16367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6003 - Vigilancia Oficinas Electrimega</text:p>
            </table:table-cell>
            <table:table-cell office:value-type="float" office:value="321" table:formula="of:=SUM([.E74:.P74])" table:style-name="ce54">
              <text:p><text:s/>321.00 €<text:s/></text:p>
            </table:table-cell>
            <table:table-cell office:value-type="percentage" office:value="5.4464197849258031E-2" table:formula="of:=[.C74]*[.$D$66]/[.$C$66]" table:style-name="ce53">
              <text:p>5.45%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office:value-type="float" office:value="26.75" table:style-name="ce23">
              <text:p><text:s/>26.75 €<text:s/></text:p>
            </table:table-cell>
            <table:table-cell table:number-columns-repeated="16368" table:style-name="ce24"/>
          </table:table-row>
          <table:table-row table:style-name="ro3" table:visibility="collapse">
            <table:table-cell table:style-name="ce24"/>
            <table:table-cell office:value-type="string" table:style-name="ce61">
              <text:p>62908002 - Revistas, Periódicos, Libros</text:p>
            </table:table-cell>
            <table:table-cell office:value-type="float" office:value="1180" table:formula="of:=SUM([.E75:.P75])" table:style-name="ce79">
              <text:p><text:s/>1,180.00 €<text:s/></text:p>
            </table:table-cell>
            <table:table-cell office:value-type="percentage" office:value="0.20021106997546567" table:formula="of:=[.C75]*[.$D$66]/[.$C$66]" table:style-name="ce80">
              <text:p>20.02%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90" table:style-name="ce81">
              <text:p><text:s/>590.00 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0" table:style-name="ce70">
              <text:p><text:s/>- <text:s text:c="2"/>€<text:s/></text:p>
            </table:table-cell>
            <table:table-cell office:value-type="float" office:value="590" table:style-name="ce81">
              <text:p><text:s/>590.00 €<text:s/></text:p>
            </table:table-cell>
            <table:table-cell table:number-columns-repeated="16368" table:style-name="ce24"/>
          </table:table-row>
        </table:table-row-group>
        <table:table-row table:style-name="ro4">
          <table:table-cell table:style-name="ce43"/>
          <table:table-cell table:style-name="ce41"/>
          <table:table-cell table:style-name="ce38"/>
          <table:table-cell table:style-name="ce42"/>
          <table:table-cell table:number-columns-repeated="12" table:style-name="ce40"/>
          <table:table-cell table:number-columns-repeated="16368" table:style-name="ce43"/>
        </table:table-row>
        <table:table-row table:style-name="ro1">
          <table:table-cell/>
          <table:table-cell table:style-name="ce25"/>
          <table:table-cell office:value-type="string" table:style-name="ce34">
            <text:p>Total</text:p>
          </table:table-cell>
          <table:table-cell office:value-type="string" table:style-name="ce35">
            <text:p>%</text:p>
          </table:table-cell>
          <table:table-cell office:value-type="string" table:style-name="ce34">
            <text:p>Enero</text:p>
          </table:table-cell>
          <table:table-cell office:value-type="string" table:style-name="ce34">
            <text:p>Febrero</text:p>
          </table:table-cell>
          <table:table-cell office:value-type="string" table:style-name="ce34">
            <text:p>Marzo</text:p>
          </table:table-cell>
          <table:table-cell office:value-type="string" table:style-name="ce34">
            <text:p>Abril</text:p>
          </table:table-cell>
          <table:table-cell office:value-type="string" table:style-name="ce34">
            <text:p>Mayo</text:p>
          </table:table-cell>
          <table:table-cell office:value-type="string" table:style-name="ce34">
            <text:p>Junio</text:p>
          </table:table-cell>
          <table:table-cell office:value-type="string" table:style-name="ce34">
            <text:p>Julio</text:p>
          </table:table-cell>
          <table:table-cell office:value-type="string" table:style-name="ce34">
            <text:p>Agosto</text:p>
          </table:table-cell>
          <table:table-cell office:value-type="string" table:style-name="ce34">
            <text:p>Septiembre</text:p>
          </table:table-cell>
          <table:table-cell office:value-type="string" table:style-name="ce34">
            <text:p>Octubre</text:p>
          </table:table-cell>
          <table:table-cell office:value-type="string" table:style-name="ce34">
            <text:p>Noviembre</text:p>
          </table:table-cell>
          <table:table-cell office:value-type="string" table:style-name="ce34">
            <text:p>Diciembre</text:p>
          </table:table-cell>
          <table:table-cell table:number-columns-repeated="16368" table:style-name="ce1"/>
        </table:table-row>
        <table:table-row table:style-name="ro1">
          <table:table-cell/>
          <table:table-cell office:value-type="string" table:style-name="ce46">
            <text:p>EBIDTA</text:p>
          </table:table-cell>
          <table:table-cell office:value-type="float" office:value="117035.06254999997" table:formula="of:=SUM([.C7]-[.C24])" table:style-name="ce47">
            <text:p><text:s/>117,035.06 €<text:s/></text:p>
          </table:table-cell>
          <table:table-cell office:value-type="float" office:value="0" table:formula="of:=[.D7]-[.D24]" table:style-name="ce47">
            <text:p><text:s/>- <text:s text:c="2"/>€<text:s/></text:p>
          </table:table-cell>
          <table:table-cell office:value-type="float" office:value="30215.633949999999" table:style-name="ce47">
            <text:p><text:s/>30,215.63 €<text:s/></text:p>
          </table:table-cell>
          <table:table-cell office:value-type="float" office:value="17551.694699999996" table:style-name="ce47">
            <text:p><text:s/>17,551.69 €<text:s/></text:p>
          </table:table-cell>
          <table:table-cell office:value-type="float" office:value="-5616.0965999999971" table:style-name="ce82">
            <text:p>-5,616.10 €<text:s/></text:p>
          </table:table-cell>
          <table:table-cell office:value-type="float" office:value="27999.724699999999" table:style-name="ce47">
            <text:p><text:s/>27,999.72 €<text:s/></text:p>
          </table:table-cell>
          <table:table-cell office:value-type="float" office:value="19298.797899999998" table:style-name="ce47">
            <text:p><text:s/>19,298.80 €<text:s/></text:p>
          </table:table-cell>
          <table:table-cell office:value-type="float" office:value="4259.1778999999988" table:style-name="ce47">
            <text:p><text:s/>4,259.18 €<text:s/></text:p>
          </table:table-cell>
          <table:table-cell office:value-type="float" office:value="25760.215" table:style-name="ce47">
            <text:p><text:s/>25,760.22 €<text:s/></text:p>
          </table:table-cell>
          <table:table-cell office:value-type="float" office:value="6006.7249999999985" table:style-name="ce47">
            <text:p><text:s/>6,006.73 €<text:s/></text:p>
          </table:table-cell>
          <table:table-cell office:value-type="float" office:value="-7683.0550000000003" table:style-name="ce82">
            <text:p>-7,683.06 €<text:s/></text:p>
          </table:table-cell>
          <table:table-cell office:value-type="float" office:value="485.67499999999927" table:style-name="ce47">
            <text:p><text:s/>485.67 €<text:s/></text:p>
          </table:table-cell>
          <table:table-cell office:value-type="float" office:value="578.17499999999927" table:style-name="ce47">
            <text:p><text:s/>578.17 €<text:s/></text:p>
          </table:table-cell>
          <table:table-cell office:value-type="float" office:value="-1821.6049999999996" table:style-name="ce82">
            <text:p>-1,821.61 €<text:s/></text:p>
          </table:table-cell>
          <table:table-cell table:number-columns-repeated="16368" table:style-name="ce1"/>
        </table:table-row>
        <table:table-row table:style-name="ro4">
          <table:table-cell table:style-name="ce43"/>
          <table:table-cell table:style-name="ce41"/>
          <table:table-cell table:style-name="ce38"/>
          <table:table-cell table:style-name="ce42"/>
          <table:table-cell table:number-columns-repeated="12" table:style-name="ce40"/>
          <table:table-cell table:number-columns-repeated="16368" table:style-name="ce43"/>
        </table:table-row>
        <table:table-row table:style-name="ro1">
          <table:table-cell/>
          <table:table-cell office:value-type="string" table:style-name="ce4">
            <text:p>Amortizaciones</text:p>
          </table:table-cell>
          <table:table-cell office:value-type="float" office:value="0" table:formula="of:=SUM([.C81])" table:style-name="ce19">
            <text:p><text:s/>- <text:s text:c="2"/>€<text:s/></text:p>
          </table:table-cell>
          <table:table-cell office:value-type="percentage" office:value="1" table:style-name="ce29">
            <text:p>100.00%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office:value-type="float" office:value="0" table:style-name="ce19">
            <text:p><text:s/>- <text:s text:c="2"/>€<text:s/></text:p>
          </table:table-cell>
          <table:table-cell table:number-columns-repeated="16368" table:style-name="ce1"/>
        </table:table-row>
        <table:table-row table:style-name="ro3">
          <table:table-cell table:style-name="ce24"/>
          <table:table-cell office:value-type="string" table:style-name="ce30">
            <text:p>68100000 - Amortizaciones (NO - reclasificaciones a GTO)</text:p>
          </table:table-cell>
          <table:table-cell office:value-type="float" office:value="0" table:formula="of:=SUM([.E81:.P81])" table:style-name="ce54">
            <text:p><text:s/>- <text:s text:c="2"/>€<text:s/></text:p>
          </table:table-cell>
          <table:table-cell table:style-name="ce53"/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office:value-type="float" office:value="0" table:style-name="ce23">
            <text:p><text:s/>- <text:s text:c="2"/>€<text:s/></text:p>
          </table:table-cell>
          <table:table-cell table:number-columns-repeated="16368" table:style-name="ce24"/>
        </table:table-row>
        <table:table-row table:style-name="ro1">
          <table:table-cell/>
          <table:table-cell office:value-type="string" table:style-name="ce46">
            <text:p>Resultado explotación</text:p>
          </table:table-cell>
          <table:table-cell office:value-type="float" office:value="117035.06254999997" table:formula="of:=+[.C78]-[.C81]" table:style-name="ce47">
            <text:p><text:s/>117,035.06 €<text:s/></text:p>
          </table:table-cell>
          <table:table-cell office:value-type="float" office:value="0" table:formula="of:=+[.D78]-[.D81]" table:style-name="ce47">
            <text:p><text:s/>- <text:s text:c="2"/>€<text:s/></text:p>
          </table:table-cell>
          <table:table-cell office:value-type="float" office:value="30215.633949999999" table:style-name="ce47">
            <text:p><text:s/>30,215.63 €<text:s/></text:p>
          </table:table-cell>
          <table:table-cell office:value-type="float" office:value="17551.694699999996" table:style-name="ce47">
            <text:p><text:s/>17,551.69 €<text:s/></text:p>
          </table:table-cell>
          <table:table-cell office:value-type="float" office:value="-5616.0965999999971" table:style-name="ce82">
            <text:p>-5,616.10 €<text:s/></text:p>
          </table:table-cell>
          <table:table-cell office:value-type="float" office:value="27999.724699999999" table:style-name="ce47">
            <text:p><text:s/>27,999.72 €<text:s/></text:p>
          </table:table-cell>
          <table:table-cell office:value-type="float" office:value="19298.797899999998" table:style-name="ce47">
            <text:p><text:s/>19,298.80 €<text:s/></text:p>
          </table:table-cell>
          <table:table-cell office:value-type="float" office:value="4259.1778999999988" table:style-name="ce47">
            <text:p><text:s/>4,259.18 €<text:s/></text:p>
          </table:table-cell>
          <table:table-cell office:value-type="float" office:value="25760.215" table:style-name="ce47">
            <text:p><text:s/>25,760.22 €<text:s/></text:p>
          </table:table-cell>
          <table:table-cell office:value-type="float" office:value="6006.7249999999985" table:style-name="ce47">
            <text:p><text:s/>6,006.73 €<text:s/></text:p>
          </table:table-cell>
          <table:table-cell office:value-type="float" office:value="-7683.0550000000003" table:style-name="ce82">
            <text:p>-7,683.06 €<text:s/></text:p>
          </table:table-cell>
          <table:table-cell office:value-type="float" office:value="485.67499999999927" table:style-name="ce47">
            <text:p><text:s/>485.67 €<text:s/></text:p>
          </table:table-cell>
          <table:table-cell office:value-type="float" office:value="578.17499999999927" table:style-name="ce47">
            <text:p><text:s/>578.17 €<text:s/></text:p>
          </table:table-cell>
          <table:table-cell office:value-type="float" office:value="-1821.6049999999996" table:style-name="ce82">
            <text:p>-1,821.61 €<text:s/></text:p>
          </table:table-cell>
          <table:table-cell table:number-columns-repeated="16368"/>
        </table:table-row>
        <table:table-row table:style-name="ro4">
          <table:table-cell/>
          <table:table-cell table:style-name="ce25"/>
          <table:table-cell table:style-name="ce26"/>
          <table:table-cell table:style-name="ce27"/>
          <table:table-cell table:number-columns-repeated="12" table:style-name="ce28"/>
          <table:table-cell table:number-columns-repeated="16368"/>
        </table:table-row>
        <table:table-row table:style-name="ro1">
          <table:table-cell/>
          <table:table-cell office:value-type="string" table:style-name="ce13">
            <text:p>FINANCIEROS</text:p>
          </table:table-cell>
          <table:table-cell office:value-type="float" office:value="0" table:formula="of:=SUM([.C85])" table:style-name="ce19">
            <text:p><text:s/>- <text:s text:c="2"/>€<text:s/></text:p>
          </table:table-cell>
          <table:table-cell office:value-type="percentage" office:value="1" table:style-name="ce29">
            <text:p>100.00%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61">
            <text:p>Ingresos</text:p>
          </table:table-cell>
          <table:table-cell office:value-type="float" office:value="0" table:formula="of:=SUM([.E85:.P85])" table:style-name="ce75">
            <text:p><text:s/>- <text:s text:c="2"/>€<text:s/></text:p>
          </table:table-cell>
          <table:table-cell table:style-name="ce55"/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office:value-type="float" office:value="0" table:style-name="ce74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60">
            <text:p>Gastos</text:p>
          </table:table-cell>
          <table:table-cell office:value-type="float" office:value="0" table:formula="of:=SUM([.E86:.P86])" table:style-name="ce20">
            <text:p><text:s/>- <text:s text:c="2"/>€<text:s/></text:p>
          </table:table-cell>
          <table:table-cell table:style-name="ce16"/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office:value-type="float" office:value="0" table:style-name="ce20">
            <text:p><text:s/>- <text:s text:c="2"/>€<text:s/></text:p>
          </table:table-cell>
          <table:table-cell table:number-columns-repeated="16368"/>
        </table:table-row>
        <table:table-row table:style-name="ro4">
          <table:table-cell table:style-name="ce43"/>
          <table:table-cell table:style-name="ce41"/>
          <table:table-cell table:style-name="ce38"/>
          <table:table-cell table:style-name="ce42"/>
          <table:table-cell table:number-columns-repeated="12" table:style-name="ce40"/>
          <table:table-cell table:number-columns-repeated="16368" table:style-name="ce43"/>
        </table:table-row>
        <table:table-row table:style-name="ro1">
          <table:table-cell/>
          <table:table-cell office:value-type="string" table:style-name="ce13">
            <text:p>EXTRAORDINARIOS</text:p>
          </table:table-cell>
          <table:table-cell office:value-type="float" office:value="0" table:formula="of:=SUM([.C89])" table:style-name="ce13">
            <text:p>0</text:p>
          </table:table-cell>
          <table:table-cell office:value-type="percentage" office:value="1" table:style-name="ce29">
            <text:p>100.00%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office:value-type="float" office:value="0" table:style-name="ce37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61">
            <text:p>Ingresos</text:p>
          </table:table-cell>
          <table:table-cell office:value-type="float" office:value="0" table:formula="of:=SUM([.E89:.P89])" table:style-name="ce6">
            <text:p><text:s/>- <text:s text:c="2"/>€<text:s/></text:p>
          </table:table-cell>
          <table:table-cell table:style-name="ce55"/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office:value-type="float" office:value="0" table:style-name="ce3">
            <text:p><text:s/>- <text:s text:c="2"/>€<text:s/></text:p>
          </table:table-cell>
          <table:table-cell table:number-columns-repeated="16368"/>
        </table:table-row>
        <table:table-row table:style-name="ro1">
          <table:table-cell/>
          <table:table-cell office:value-type="string" table:style-name="ce60">
            <text:p>Gastos</text:p>
          </table:table-cell>
          <table:table-cell office:value-type="float" office:value="0" table:formula="of:=SUM([.E90:.P90])" table:style-name="ce65">
            <text:p><text:s/>- <text:s text:c="2"/>€<text:s/></text:p>
          </table:table-cell>
          <table:table-cell table:style-name="ce16"/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office:value-type="float" office:value="0" table:style-name="ce66">
            <text:p><text:s/>- <text:s text:c="2"/>€<text:s/></text:p>
          </table:table-cell>
          <table:table-cell table:number-columns-repeated="16368"/>
        </table:table-row>
        <table:table-row table:style-name="ro4">
          <table:table-cell/>
          <table:table-cell table:style-name="ce62"/>
          <table:table-cell table:style-name="ce38"/>
          <table:table-cell table:style-name="ce39"/>
          <table:table-cell table:number-columns-repeated="12" table:style-name="ce40"/>
          <table:table-cell table:number-columns-repeated="16368"/>
        </table:table-row>
        <table:table-row table:style-name="ro1">
          <table:table-cell/>
          <table:table-cell table:style-name="ce25"/>
          <table:table-cell table:number-columns-repeated="2" table:style-name="ce56"/>
          <table:table-cell table:number-columns-repeated="12" table:style-name="ce25"/>
          <table:table-cell table:number-columns-repeated="16368"/>
        </table:table-row>
        <table:table-row table:style-name="ro1">
          <table:table-cell/>
          <table:table-cell office:value-type="string" table:style-name="ce46">
            <text:p>RESULTADO</text:p>
          </table:table-cell>
          <table:table-cell office:value-type="string" table:style-name="ce44">
            <text:p>Total</text:p>
          </table:table-cell>
          <table:table-cell table:style-name="ce45"/>
          <table:table-cell office:value-type="string" table:style-name="ce44">
            <text:p>Enero</text:p>
          </table:table-cell>
          <table:table-cell office:value-type="string" table:style-name="ce44">
            <text:p>Febrero</text:p>
          </table:table-cell>
          <table:table-cell office:value-type="string" table:style-name="ce44">
            <text:p>Marzo</text:p>
          </table:table-cell>
          <table:table-cell office:value-type="string" table:style-name="ce44">
            <text:p>Abril</text:p>
          </table:table-cell>
          <table:table-cell office:value-type="string" table:style-name="ce44">
            <text:p>Mayo</text:p>
          </table:table-cell>
          <table:table-cell office:value-type="string" table:style-name="ce44">
            <text:p>Junio</text:p>
          </table:table-cell>
          <table:table-cell office:value-type="string" table:style-name="ce44">
            <text:p>Julio</text:p>
          </table:table-cell>
          <table:table-cell office:value-type="string" table:style-name="ce44">
            <text:p>Agosto</text:p>
          </table:table-cell>
          <table:table-cell office:value-type="string" table:style-name="ce44">
            <text:p>Septiembre</text:p>
          </table:table-cell>
          <table:table-cell office:value-type="string" table:style-name="ce44">
            <text:p>Octubre</text:p>
          </table:table-cell>
          <table:table-cell office:value-type="string" table:style-name="ce44">
            <text:p>Noviembre</text:p>
          </table:table-cell>
          <table:table-cell office:value-type="string" table:style-name="ce44">
            <text:p>Diciembre</text:p>
          </table:table-cell>
          <table:table-cell table:number-columns-repeated="16368"/>
        </table:table-row>
        <table:table-row table:style-name="ro1">
          <table:table-cell table:style-name="ce2"/>
          <table:table-cell office:value-type="string" table:style-name="ce5">
            <text:p>Antes de impuestos</text:p>
          </table:table-cell>
          <table:table-cell office:value-type="float" office:value="117035.06254999997" table:formula="of:=(+[.C82]+[.C85]-[.C86])+([.C89]-[.C90])" table:style-name="ce6">
            <text:p><text:s/>117,035.06 €<text:s/></text:p>
          </table:table-cell>
          <table:table-cell table:style-name="ce84"/>
          <table:table-cell office:value-type="float" office:value="30215.633949999999" table:style-name="ce83">
            <text:p><text:s/>30,215.63 €<text:s/></text:p>
          </table:table-cell>
          <table:table-cell office:value-type="float" office:value="17551.694699999996" table:style-name="ce83">
            <text:p><text:s/>17,551.69 €<text:s/></text:p>
          </table:table-cell>
          <table:table-cell office:value-type="float" office:value="-5616.0965999999971" table:style-name="ce67">
            <text:p>-5,616.10 €<text:s/></text:p>
          </table:table-cell>
          <table:table-cell office:value-type="float" office:value="27999.724699999999" table:style-name="ce83">
            <text:p><text:s/>27,999.72 €<text:s/></text:p>
          </table:table-cell>
          <table:table-cell office:value-type="float" office:value="19298.797899999998" table:style-name="ce83">
            <text:p><text:s/>19,298.80 €<text:s/></text:p>
          </table:table-cell>
          <table:table-cell office:value-type="float" office:value="4259.1778999999988" table:style-name="ce83">
            <text:p><text:s/>4,259.18 €<text:s/></text:p>
          </table:table-cell>
          <table:table-cell office:value-type="float" office:value="25760.215" table:style-name="ce83">
            <text:p><text:s/>25,760.22 €<text:s/></text:p>
          </table:table-cell>
          <table:table-cell office:value-type="float" office:value="6006.7249999999985" table:style-name="ce83">
            <text:p><text:s/>6,006.73 €<text:s/></text:p>
          </table:table-cell>
          <table:table-cell office:value-type="float" office:value="-7683.0550000000003" table:style-name="ce67">
            <text:p>-7,683.06 €<text:s/></text:p>
          </table:table-cell>
          <table:table-cell office:value-type="float" office:value="485.67499999999927" table:style-name="ce83">
            <text:p><text:s/>485.67 €<text:s/></text:p>
          </table:table-cell>
          <table:table-cell office:value-type="float" office:value="578.17499999999927" table:style-name="ce83">
            <text:p><text:s/>578.17 €<text:s/></text:p>
          </table:table-cell>
          <table:table-cell office:value-type="float" office:value="-1821.6049999999996" table:style-name="ce67">
            <text:p>-1,821.61 €<text:s/></text:p>
          </table:table-cell>
          <table:table-cell table:number-columns-repeated="16368" table:style-name="ce2"/>
        </table:table-row>
        <table:table-row table:style-name="ro1">
          <table:table-cell table:style-name="ce2"/>
          <table:table-cell office:value-type="string" table:style-name="ce71">
            <text:p>Impuesto sobre Sociedades Ejercicio 2020</text:p>
          </table:table-cell>
          <table:table-cell office:value-type="float" office:value="2250" table:formula="of:=SUM([.E95:.P95])" table:style-name="ce72">
            <text:p><text:s/>2,250.00 €<text:s/></text:p>
          </table:table-cell>
          <table:table-cell table:style-name="ce73"/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2250" table:style-name="ce72">
            <text:p><text:s/>2,250.00 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office:value-type="float" office:value="0" table:style-name="ce72">
            <text:p><text:s/>- <text:s text:c="2"/>€<text:s/></text:p>
          </table:table-cell>
          <table:table-cell table:number-columns-repeated="16368" table:style-name="ce2"/>
        </table:table-row>
        <table:table-row table:style-name="ro1">
          <table:table-cell/>
          <table:table-cell office:value-type="string" table:style-name="ce46">
            <text:p>Beneficio Neto</text:p>
          </table:table-cell>
          <table:table-cell office:value-type="float" office:value="114785.06254999997" table:formula="of:=[.C94]-[.C95]" table:style-name="ce47">
            <text:p><text:s/>114,785.06 €<text:s/></text:p>
          </table:table-cell>
          <table:table-cell table:style-name="ce47"/>
          <table:table-cell office:value-type="float" office:value="30215.633949999999" table:style-name="ce47">
            <text:p><text:s/>30,215.63 €<text:s/></text:p>
          </table:table-cell>
          <table:table-cell office:value-type="float" office:value="17551.694699999996" table:style-name="ce47">
            <text:p><text:s/>17,551.69 €<text:s/></text:p>
          </table:table-cell>
          <table:table-cell office:value-type="float" office:value="-5616.0965999999971" table:style-name="ce82">
            <text:p>-5,616.10 €<text:s/></text:p>
          </table:table-cell>
          <table:table-cell office:value-type="float" office:value="27999.724699999999" table:style-name="ce47">
            <text:p><text:s/>27,999.72 €<text:s/></text:p>
          </table:table-cell>
          <table:table-cell office:value-type="float" office:value="19298.797899999998" table:style-name="ce47">
            <text:p><text:s/>19,298.80 €<text:s/></text:p>
          </table:table-cell>
          <table:table-cell office:value-type="float" office:value="4259.1778999999988" table:style-name="ce47">
            <text:p><text:s/>4,259.18 €<text:s/></text:p>
          </table:table-cell>
          <table:table-cell office:value-type="float" office:value="23510.215" table:style-name="ce47">
            <text:p><text:s/>23,510.22 €<text:s/></text:p>
          </table:table-cell>
          <table:table-cell office:value-type="float" office:value="6006.7249999999985" table:style-name="ce47">
            <text:p><text:s/>6,006.73 €<text:s/></text:p>
          </table:table-cell>
          <table:table-cell office:value-type="float" office:value="-7683.0550000000003" table:style-name="ce82">
            <text:p>-7,683.06 €<text:s/></text:p>
          </table:table-cell>
          <table:table-cell office:value-type="float" office:value="485.67499999999927" table:style-name="ce47">
            <text:p><text:s/>485.67 €<text:s/></text:p>
          </table:table-cell>
          <table:table-cell office:value-type="float" office:value="578.17499999999927" table:style-name="ce47">
            <text:p><text:s/>578.17 €<text:s/></text:p>
          </table:table-cell>
          <table:table-cell office:value-type="float" office:value="-1821.6049999999996" table:style-name="ce82">
            <text:p>-1,821.61 €<text:s/></text:p>
          </table:table-cell>
          <table:table-cell table:number-columns-repeated="16368"/>
        </table:table-row>
        <table:table-row table:style-name="ro4">
          <table:table-cell/>
          <table:table-cell table:style-name="ce62"/>
          <table:table-cell table:style-name="ce38"/>
          <table:table-cell table:style-name="ce39"/>
          <table:table-cell table:number-columns-repeated="12" table:style-name="ce40"/>
          <table:table-cell table:number-columns-repeated="16368"/>
        </table:table-row>
        <table:table-row table:number-rows-repeated="1048479" table:style-name="ro1">
          <table:table-cell table:number-columns-repeated="16384"/>
        </table:table-row>
        <table:named-expressions>
          <table:named-range table:name="Print_Titles" table:cell-range-address="Presupuesto_2021.$A$1:Presupuesto_2021.$XFD$6" table:base-cell-address="Presupuesto_2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078740157480315in" fo:margin-left="0.118110236220472in" fo:margin-right="0.118110236220472in" fo:margin-bottom="0in"/>
      </style:header-style>
      <style:footer-style>
        <style:header-footer-properties fo:min-height="0.275590551181102in" fo:margin-left="0.118110236220472in" fo:margin-right="0.118110236220472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Presupuesto</text:span><text:span text:style-name="T1"> </text:span><text:span text:style-name="T1">Ejercicio</text:span><text:span text:style-name="T1"> </text:span><text:span text:style-name="T1">2021</text:span><text:span text:style-name="T1"> </text:span><text:span text:style-name="T1">(Definitivo)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aptop101</meta:initial-creator>
    <dc:creator>app</dc:creator>
    <meta:creation-date>2020-10-27T10:16:50Z</meta:creation-date>
    <dc:date>2024-08-01T21:39:54Z</dc:date>
    <meta:print-date>2021-02-23T16:08:30Z</meta:print-date>
  </office:meta>
</office:document-meta>
</file>